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3.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office:font-face-decls>
  <office:automatic-styles>
    <style:style style:name="P1" style:parent-style-name="Normal" style:master-page-name="MP0" style:family="paragraph">
      <style:paragraph-properties fo:break-before="page" fo:margin-bottom="0in" fo:margin-left="-1in" fo:margin-right="7.268in">
        <style:tab-stops/>
      </style:paragraph-properties>
    </style:style>
    <style:style style:name="P2" style:parent-style-name="Normal" style:family="paragraph">
      <style:paragraph-properties fo:break-before="page" fo:margin-bottom="0.1625in" fo:margin-left="0.2736in" fo:margin-right="-0.1506in">
        <style:tab-stops/>
      </style:paragraph-properties>
    </style:style>
    <style:style style:name="TableColumn4" style:family="table-column">
      <style:table-column-properties style:column-width="0.009in"/>
    </style:style>
    <style:style style:name="TableColumn5" style:family="table-column">
      <style:table-column-properties style:column-width="0.184in"/>
    </style:style>
    <style:style style:name="TableColumn6" style:family="table-column">
      <style:table-column-properties style:column-width="2.7631in"/>
    </style:style>
    <style:style style:name="TableColumn7" style:family="table-column">
      <style:table-column-properties style:column-width="0.0097in"/>
    </style:style>
    <style:style style:name="TableColumn8" style:family="table-column">
      <style:table-column-properties style:column-width="0.6979in"/>
    </style:style>
    <style:style style:name="TableColumn9" style:family="table-column">
      <style:table-column-properties style:column-width="0.0097in"/>
    </style:style>
    <style:style style:name="TableColumn10" style:family="table-column">
      <style:table-column-properties style:column-width="0.3979in"/>
    </style:style>
    <style:style style:name="TableColumn11" style:family="table-column">
      <style:table-column-properties style:column-width="0.0097in"/>
    </style:style>
    <style:style style:name="TableColumn12" style:family="table-column">
      <style:table-column-properties style:column-width="0.6361in"/>
    </style:style>
    <style:style style:name="TableColumn13" style:family="table-column">
      <style:table-column-properties style:column-width="0.0097in"/>
    </style:style>
    <style:style style:name="TableColumn14" style:family="table-column">
      <style:table-column-properties style:column-width="0.3854in"/>
    </style:style>
    <style:style style:name="TableColumn15" style:family="table-column">
      <style:table-column-properties style:column-width="0.6763in"/>
    </style:style>
    <style:style style:name="TableColumn16" style:family="table-column">
      <style:table-column-properties style:column-width="0.4506in"/>
    </style:style>
    <style:style style:name="TableColumn17" style:family="table-column">
      <style:table-column-properties style:column-width="0.0097in"/>
    </style:style>
    <style:style style:name="Table3" style:family="table">
      <style:table-properties style:width="6.2402in" fo:margin-left="0.218in" table:align="left"/>
    </style:style>
    <style:style style:name="TableRow18" style:family="table-row">
      <style:table-row-properties style:min-row-height="0.1486in"/>
    </style:style>
    <style:style style:name="TableCell19" style:family="table-cell">
      <style:table-cell-properties fo:border="none" fo:background-color="#8EA9DB" style:writing-mode="lr-tb" fo:padding-top="0.0201in" fo:padding-left="0in" fo:padding-bottom="0in" fo:padding-right="0.0159in"/>
    </style:style>
    <style:style style:name="P20" style:parent-style-name="Normal" style:family="paragraph">
      <style:paragraph-properties fo:text-align="end" fo:margin-bottom="0in" fo:margin-right="0.0118in"/>
    </style:style>
    <style:style style:name="T21" style:parent-style-name="DefaultParagraphFont" style:family="text">
      <style:text-properties style:font-name="Times New Roman" style:font-name-asian="Times New Roman" style:font-name-complex="Times New Roman" fo:font-size="8pt" style:font-size-asian="8pt"/>
    </style:style>
    <style:style style:name="TableCell22" style:family="table-cell">
      <style:table-cell-properties fo:border-top="none" fo:border-left="none" fo:border-bottom="0.0208in solid #A8A8A8" fo:border-right="none" fo:background-color="#8EA9DB" style:writing-mode="lr-tb" fo:padding-top="0.0201in" fo:padding-left="0in" fo:padding-bottom="0in" fo:padding-right="0.0159in"/>
    </style:style>
    <style:style style:name="P23" style:parent-style-name="Normal" style:family="paragraph">
      <style:paragraph-properties fo:margin-bottom="0in" fo:margin-left="-0.0284in">
        <style:tab-stops/>
      </style:paragraph-properties>
    </style:style>
    <style:style style:name="T24" style:parent-style-name="DefaultParagraphFont" style:family="text">
      <style:text-properties style:font-name="Times New Roman" style:font-name-asian="Times New Roman" style:font-name-complex="Times New Roman" fo:font-size="8pt" style:font-size-asian="8pt"/>
    </style:style>
    <style:style style:name="TableCell25" style:family="table-cell">
      <style:table-cell-properties fo:border-top="none" fo:border-left="none" fo:border-bottom="0.0208in solid #A8A8A8" fo:border-right="none" fo:background-color="#8EA9DB" style:writing-mode="lr-tb" fo:padding-top="0.0201in" fo:padding-left="0in" fo:padding-bottom="0in" fo:padding-right="0.0159in"/>
    </style:style>
    <style:style style:name="TableCell26" style:family="table-cell">
      <style:table-cell-properties fo:border-top="none" fo:border-left="none" fo:border-bottom="0.0208in solid #A8A8A8" fo:border-right="none" fo:background-color="#8EA9DB" style:writing-mode="lr-tb" fo:padding-top="0.0201in" fo:padding-left="0in" fo:padding-bottom="0in" fo:padding-right="0.0159in"/>
    </style:style>
    <style:style style:name="TableRow27" style:family="table-row">
      <style:table-row-properties style:min-row-height="0.1291in"/>
    </style:style>
    <style:style style:name="TableCell28" style:family="table-cell">
      <style:table-cell-properties fo:border-top="none" fo:border-left="none" fo:border-bottom="0.0208in solid #A8A8A8" fo:border-right="0.0208in solid #A8A8A8" style:writing-mode="lr-tb" fo:padding-top="0.0201in" fo:padding-left="0in" fo:padding-bottom="0in" fo:padding-right="0.0159in"/>
    </style:style>
    <style:style style:name="TableCell29" style:family="table-cell">
      <style:table-cell-properties fo:border-top="0.0208in solid #A8A8A8" fo:border-left="0.0208in solid #A8A8A8" fo:border-bottom="0.0104in solid #A8A8A8" fo:border-right="0.0104in solid #A8A8A8" fo:background-color="#F2F2F2" style:writing-mode="lr-tb" fo:padding-top="0.0201in" fo:padding-left="0in" fo:padding-bottom="0in" fo:padding-right="0.0159in"/>
    </style:style>
    <style:style style:name="P30" style:parent-style-name="Normal" style:family="paragraph">
      <style:paragraph-properties fo:text-align="center" fo:margin-bottom="0in" fo:margin-left="0.0277in">
        <style:tab-stops/>
      </style:paragraph-properties>
    </style:style>
    <style:style style:name="T31" style:parent-style-name="DefaultParagraphFont" style:family="text">
      <style:text-properties style:font-name="Times New Roman" style:font-name-asian="Times New Roman" style:font-name-complex="Times New Roman" fo:font-size="7.5pt" style:font-size-asian="7.5pt"/>
    </style:style>
    <style:style style:name="TableCell32" style:family="table-cell">
      <style:table-cell-properties fo:border-top="0.0208in solid #A8A8A8" fo:border-left="0.0104in solid #A8A8A8" fo:border-bottom="0.0104in solid #A8A8A8" fo:border-right="0.0104in solid #A8A8A8" fo:background-color="#F2F2F2" style:writing-mode="lr-tb" fo:padding-top="0.0201in" fo:padding-left="0in" fo:padding-bottom="0in" fo:padding-right="0.0159in"/>
    </style:style>
    <style:style style:name="P33" style:parent-style-name="Normal" style:family="paragraph">
      <style:paragraph-properties fo:text-align="center" fo:margin-bottom="0in" fo:margin-left="0.0298in">
        <style:tab-stops/>
      </style:paragraph-properties>
    </style:style>
    <style:style style:name="T34" style:parent-style-name="DefaultParagraphFont" style:family="text">
      <style:text-properties style:font-name="Times New Roman" style:font-name-asian="Times New Roman" style:font-name-complex="Times New Roman" fo:font-size="7.5pt" style:font-size-asian="7.5pt"/>
    </style:style>
    <style:style style:name="TableCell35" style:family="table-cell">
      <style:table-cell-properties fo:border-top="0.0208in solid #A8A8A8" fo:border-left="0.0104in solid #A8A8A8" fo:border-bottom="0.0104in solid #A8A8A8" fo:border-right="0.0104in solid #A8A8A8" fo:background-color="#F2F2F2" style:writing-mode="lr-tb" fo:padding-top="0.0201in" fo:padding-left="0in" fo:padding-bottom="0in" fo:padding-right="0.0159in"/>
    </style:style>
    <style:style style:name="P36" style:parent-style-name="Normal" style:family="paragraph">
      <style:paragraph-properties fo:text-align="center" fo:margin-bottom="0in" fo:margin-left="0.0305in">
        <style:tab-stops/>
      </style:paragraph-properties>
    </style:style>
    <style:style style:name="T37" style:parent-style-name="DefaultParagraphFont" style:family="text">
      <style:text-properties style:font-name="Times New Roman" style:font-name-asian="Times New Roman" style:font-name-complex="Times New Roman" fo:font-size="7.5pt" style:font-size-asian="7.5pt"/>
    </style:style>
    <style:style style:name="TableCell38" style:family="table-cell">
      <style:table-cell-properties fo:border-top="0.0208in solid #A8A8A8" fo:border-left="0.0104in solid #A8A8A8" fo:border-bottom="0.0104in solid #A8A8A8" fo:border-right="0.0208in solid #A8A8A8" fo:background-color="#F2F2F2" style:writing-mode="lr-tb" fo:padding-top="0.0201in" fo:padding-left="0in" fo:padding-bottom="0in" fo:padding-right="0.0159in"/>
    </style:style>
    <style:style style:name="P39" style:parent-style-name="Normal" style:family="paragraph">
      <style:paragraph-properties fo:margin-bottom="0in" fo:margin-left="0.0763in">
        <style:tab-stops/>
      </style:paragraph-properties>
    </style:style>
    <style:style style:name="T40" style:parent-style-name="DefaultParagraphFont" style:family="text">
      <style:text-properties style:font-name="Times New Roman" style:font-name-asian="Times New Roman" style:font-name-complex="Times New Roman" fo:font-size="7.5pt" style:font-size-asian="7.5pt"/>
    </style:style>
    <style:style style:name="TableRow41" style:family="table-row">
      <style:table-row-properties style:min-row-height="0.1361in"/>
    </style:style>
    <style:style style:name="TableCell42" style:family="table-cell">
      <style:table-cell-properties fo:border-top="0.0104in solid #A8A8A8" fo:border-left="0.0208in solid #A8A8A8" fo:border-bottom="0.0104in solid #A8A8A8" fo:border-right="0.0104in solid #A8A8A8" fo:background-color="#F2F2F2" style:writing-mode="lr-tb" fo:padding-top="0.0201in" fo:padding-left="0in" fo:padding-bottom="0in" fo:padding-right="0.0159in"/>
    </style:style>
    <style:style style:name="TableCell43" style:family="table-cell">
      <style:table-cell-properties fo:border="0.0104in solid #A8A8A8" fo:background-color="#F2F2F2" style:writing-mode="lr-tb" fo:padding-top="0.0201in" fo:padding-left="0in" fo:padding-bottom="0in" fo:padding-right="0.0159in"/>
    </style:style>
    <style:style style:name="P44" style:parent-style-name="Normal" style:family="paragraph">
      <style:paragraph-properties fo:text-align="center" fo:margin-bottom="0in" fo:margin-left="0.0312in">
        <style:tab-stops/>
      </style:paragraph-properties>
    </style:style>
    <style:style style:name="T45" style:parent-style-name="DefaultParagraphFont" style:family="text">
      <style:text-properties style:font-name="Times New Roman" style:font-name-asian="Times New Roman" style:font-name-complex="Times New Roman" fo:font-size="7.5pt" style:font-size-asian="7.5pt"/>
    </style:style>
    <style:style style:name="TableCell46" style:family="table-cell">
      <style:table-cell-properties fo:border="0.0104in solid #A8A8A8" fo:background-color="#F2F2F2" style:writing-mode="lr-tb" fo:padding-top="0.0201in" fo:padding-left="0in" fo:padding-bottom="0in" fo:padding-right="0.0159in"/>
    </style:style>
    <style:style style:name="TableCell47" style:family="table-cell">
      <style:table-cell-properties fo:border="0.0104in solid #A8A8A8" fo:background-color="#F2F2F2" style:writing-mode="lr-tb" fo:padding-top="0.0201in" fo:padding-left="0in" fo:padding-bottom="0in" fo:padding-right="0.0159in"/>
    </style:style>
    <style:style style:name="P48" style:parent-style-name="Normal" style:family="paragraph">
      <style:paragraph-properties fo:text-align="center" fo:margin-bottom="0in" fo:margin-left="0.0291in">
        <style:tab-stops/>
      </style:paragraph-properties>
    </style:style>
    <style:style style:name="T49" style:parent-style-name="DefaultParagraphFont" style:family="text">
      <style:text-properties style:font-name="Times New Roman" style:font-name-asian="Times New Roman" style:font-name-complex="Times New Roman" fo:font-size="7.5pt" style:font-size-asian="7.5pt"/>
    </style:style>
    <style:style style:name="TableCell50" style:family="table-cell">
      <style:table-cell-properties fo:border="0.0104in solid #A8A8A8" fo:background-color="#F2F2F2" style:writing-mode="lr-tb" fo:padding-top="0.0201in" fo:padding-left="0in" fo:padding-bottom="0in" fo:padding-right="0.0159in"/>
    </style:style>
    <style:style style:name="P51" style:parent-style-name="Normal" style:family="paragraph">
      <style:paragraph-properties fo:margin-bottom="0in" fo:margin-left="0.0909in">
        <style:tab-stops/>
      </style:paragraph-properties>
    </style:style>
    <style:style style:name="T52" style:parent-style-name="DefaultParagraphFont" style:family="text">
      <style:text-properties style:font-name="Times New Roman" style:font-name-asian="Times New Roman" style:font-name-complex="Times New Roman" fo:font-size="7.5pt" style:font-size-asian="7.5pt"/>
    </style:style>
    <style:style style:name="TableCell53" style:family="table-cell">
      <style:table-cell-properties fo:border-top="0.0104in solid #A8A8A8" fo:border-left="0.0104in solid #A8A8A8" fo:border-bottom="0.0104in solid #A8A8A8" fo:border-right="0.0208in solid #A8A8A8" fo:background-color="#F2F2F2" style:writing-mode="lr-tb" fo:padding-top="0.0201in" fo:padding-left="0in" fo:padding-bottom="0in" fo:padding-right="0.0159in"/>
    </style:style>
    <style:style style:name="P54" style:parent-style-name="Normal" style:family="paragraph">
      <style:paragraph-properties fo:margin-bottom="0in" fo:margin-left="0.0444in">
        <style:tab-stops/>
      </style:paragraph-properties>
    </style:style>
    <style:style style:name="T55" style:parent-style-name="DefaultParagraphFont" style:family="text">
      <style:text-properties style:font-name="Times New Roman" style:font-name-asian="Times New Roman" style:font-name-complex="Times New Roman" fo:font-size="7.5pt" style:font-size-asian="7.5pt"/>
    </style:style>
    <style:style style:name="TableRow56" style:family="table-row">
      <style:table-row-properties style:min-row-height="0.1347in"/>
    </style:style>
    <style:style style:name="TableCell57" style:family="table-cell">
      <style:table-cell-properties fo:border="0.0208in solid #A8A8A8" fo:background-color="#F2F2F2" style:writing-mode="lr-tb" fo:padding-top="0.0201in" fo:padding-left="0in" fo:padding-bottom="0in" fo:padding-right="0.0159in"/>
    </style:style>
    <style:style style:name="P58" style:parent-style-name="Normal" style:family="paragraph">
      <style:paragraph-properties fo:text-align="justify" fo:margin-bottom="0in" fo:margin-left="0.0319in">
        <style:tab-stops/>
      </style:paragraph-properties>
    </style:style>
    <style:style style:name="T59" style:parent-style-name="DefaultParagraphFont" style:family="text">
      <style:text-properties style:font-name="Times New Roman" style:font-name-asian="Times New Roman" style:font-name-complex="Times New Roman" fo:font-size="7.5pt" style:font-size-asian="7.5pt"/>
    </style:style>
    <style:style style:name="TableCell60" style:family="table-cell">
      <style:table-cell-properties fo:border="0.0208in solid #A8A8A8" fo:background-color="#F2F2F2" style:writing-mode="lr-tb" fo:padding-top="0.0201in" fo:padding-left="0in" fo:padding-bottom="0in" fo:padding-right="0.0159in"/>
    </style:style>
    <style:style style:name="P61" style:parent-style-name="Normal" style:family="paragraph">
      <style:paragraph-properties fo:margin-bottom="0in" fo:margin-left="0.0159in">
        <style:tab-stops/>
      </style:paragraph-properties>
    </style:style>
    <style:style style:name="T62" style:parent-style-name="DefaultParagraphFont" style:family="text">
      <style:text-properties style:font-name="Times New Roman" style:font-name-asian="Times New Roman" style:font-name-complex="Times New Roman" fo:font-size="7.5pt" style:font-size-asian="7.5pt"/>
    </style:style>
    <style:style style:name="TableCell63" style:family="table-cell">
      <style:table-cell-properties fo:border-top="0.0104in solid #A8A8A8" fo:border-left="0.0208in solid #A8A8A8" fo:border-bottom="0.0104in solid #A8A8A8" fo:border-right="0.0104in solid #A8A8A8" fo:background-color="#FFFFFF" style:writing-mode="lr-tb" fo:padding-top="0.0201in" fo:padding-left="0in" fo:padding-bottom="0in" fo:padding-right="0.0159in"/>
    </style:style>
    <style:style style:name="P64" style:parent-style-name="Normal" style:family="paragraph">
      <style:paragraph-properties fo:margin-bottom="0in" fo:margin-left="0.1368in">
        <style:tab-stops/>
      </style:paragraph-properties>
    </style:style>
    <style:style style:name="TableCell65" style:family="table-cell">
      <style:table-cell-properties fo:border="0.0104in solid #A8A8A8" fo:background-color="#FFFFFF" style:writing-mode="lr-tb" fo:padding-top="0.0201in" fo:padding-left="0in" fo:padding-bottom="0in" fo:padding-right="0.0159in"/>
    </style:style>
    <style:style style:name="P66" style:parent-style-name="Normal" style:family="paragraph">
      <style:paragraph-properties fo:text-align="end" fo:margin-bottom="0in" fo:margin-right="0.0041in"/>
    </style:style>
    <style:style style:name="T67" style:parent-style-name="DefaultParagraphFont" style:family="text">
      <style:text-properties style:font-name="Times New Roman" style:font-name-asian="Times New Roman" style:font-name-complex="Times New Roman" fo:font-size="7.5pt" style:font-size-asian="7.5pt"/>
    </style:style>
    <style:style style:name="TableCell68" style:family="table-cell">
      <style:table-cell-properties fo:border="0.0104in solid #A8A8A8" fo:background-color="#FFFFFF" style:writing-mode="lr-tb" fo:padding-top="0.0201in" fo:padding-left="0in" fo:padding-bottom="0in" fo:padding-right="0.0159in"/>
    </style:style>
    <style:style style:name="P69" style:parent-style-name="Normal" style:family="paragraph">
      <style:paragraph-properties fo:margin-bottom="0in" fo:margin-left="0.0763in">
        <style:tab-stops/>
      </style:paragraph-properties>
    </style:style>
    <style:style style:name="TableCell70" style:family="table-cell">
      <style:table-cell-properties fo:border="0.0104in solid #A8A8A8" fo:background-color="#FFFFFF" style:writing-mode="lr-tb" fo:padding-top="0.0201in" fo:padding-left="0in" fo:padding-bottom="0in" fo:padding-right="0.0159in"/>
    </style:style>
    <style:style style:name="P71" style:parent-style-name="Normal" style:family="paragraph">
      <style:paragraph-properties fo:margin-bottom="0in" fo:margin-left="0.0909in">
        <style:tab-stops/>
      </style:paragraph-properties>
    </style:style>
    <style:style style:name="T72" style:parent-style-name="DefaultParagraphFont" style:family="text">
      <style:text-properties style:font-name="Times New Roman" style:font-name-asian="Times New Roman" style:font-name-complex="Times New Roman" fo:font-size="7.5pt" style:font-size-asian="7.5pt"/>
    </style:style>
    <style:style style:name="TableCell73" style:family="table-cell">
      <style:table-cell-properties fo:border="0.0104in solid #A8A8A8" fo:background-color="#FFFFFF" style:writing-mode="lr-tb" fo:padding-top="0.0201in" fo:padding-left="0in" fo:padding-bottom="0in" fo:padding-right="0.0159in"/>
    </style:style>
    <style:style style:name="P74" style:parent-style-name="Normal" style:family="paragraph">
      <style:paragraph-properties fo:margin-bottom="0in" fo:margin-left="0.1409in">
        <style:tab-stops/>
      </style:paragraph-properties>
    </style:style>
    <style:style style:name="TableCell75" style:family="table-cell">
      <style:table-cell-properties fo:border-top="0.0104in solid #A8A8A8" fo:border-left="0.0104in solid #A8A8A8" fo:border-bottom="0.0104in solid #A8A8A8" fo:border-right="0.0208in solid #A8A8A8" fo:background-color="#FFFFFF" style:writing-mode="lr-tb" fo:padding-top="0.0201in" fo:padding-left="0in" fo:padding-bottom="0in" fo:padding-right="0.0159in"/>
    </style:style>
    <style:style style:name="P76" style:parent-style-name="Normal" style:family="paragraph">
      <style:paragraph-properties fo:text-align="end" fo:margin-bottom="0in" fo:margin-right="0.0048in"/>
    </style:style>
    <style:style style:name="T77" style:parent-style-name="DefaultParagraphFont" style:family="text">
      <style:text-properties style:font-name="Times New Roman" style:font-name-asian="Times New Roman" style:font-name-complex="Times New Roman" fo:color="#FF0000" fo:font-size="7.5pt" style:font-size-asian="7.5pt"/>
    </style:style>
    <style:style style:name="TableRow78" style:family="table-row">
      <style:table-row-properties style:min-row-height="0.1347in"/>
    </style:style>
    <style:style style:name="TableCell79" style:family="table-cell">
      <style:table-cell-properties fo:border="0.0208in solid #A8A8A8" fo:background-color="#F2F2F2" style:writing-mode="lr-tb" fo:padding-top="0.0201in" fo:padding-left="0in" fo:padding-bottom="0in" fo:padding-right="0.0159in"/>
    </style:style>
    <style:style style:name="P80" style:parent-style-name="Normal" style:family="paragraph">
      <style:paragraph-properties fo:text-align="justify" fo:margin-bottom="0in" fo:margin-left="0.0319in">
        <style:tab-stops/>
      </style:paragraph-properties>
    </style:style>
    <style:style style:name="T81" style:parent-style-name="DefaultParagraphFont" style:family="text">
      <style:text-properties style:font-name="Times New Roman" style:font-name-asian="Times New Roman" style:font-name-complex="Times New Roman" fo:font-size="7.5pt" style:font-size-asian="7.5pt"/>
    </style:style>
    <style:style style:name="TableCell82" style:family="table-cell">
      <style:table-cell-properties fo:border="0.0208in solid #A8A8A8" fo:background-color="#F2F2F2" style:writing-mode="lr-tb" fo:padding-top="0.0201in" fo:padding-left="0in" fo:padding-bottom="0in" fo:padding-right="0.0159in"/>
    </style:style>
    <style:style style:name="P83" style:parent-style-name="Normal" style:family="paragraph">
      <style:paragraph-properties fo:margin-bottom="0in" fo:margin-left="0.0166in">
        <style:tab-stops/>
      </style:paragraph-properties>
    </style:style>
    <style:style style:name="T84" style:parent-style-name="DefaultParagraphFont" style:family="text">
      <style:text-properties style:font-name="Times New Roman" style:font-name-asian="Times New Roman" style:font-name-complex="Times New Roman" fo:font-size="7.5pt" style:font-size-asian="7.5pt"/>
    </style:style>
    <style:style style:name="TableCell85" style:family="table-cell">
      <style:table-cell-properties fo:border-top="0.0104in solid #A8A8A8" fo:border-left="0.0208in solid #A8A8A8" fo:border-bottom="0.0104in solid #A8A8A8" fo:border-right="0.0104in solid #A8A8A8" fo:background-color="#FFFFFF" style:writing-mode="lr-tb" fo:padding-top="0.0201in" fo:padding-left="0in" fo:padding-bottom="0in" fo:padding-right="0.0159in"/>
    </style:style>
    <style:style style:name="P86" style:parent-style-name="Normal" style:family="paragraph">
      <style:paragraph-properties fo:margin-bottom="0in" fo:margin-left="0.2652in">
        <style:tab-stops/>
      </style:paragraph-properties>
    </style:style>
    <style:style style:name="TableCell87" style:family="table-cell">
      <style:table-cell-properties fo:border="0.0104in solid #A8A8A8" fo:background-color="#FFFFFF" style:writing-mode="lr-tb" fo:padding-top="0.0201in" fo:padding-left="0in" fo:padding-bottom="0in" fo:padding-right="0.0159in"/>
    </style:style>
    <style:style style:name="P88" style:parent-style-name="Normal" style:family="paragraph">
      <style:paragraph-properties fo:text-align="end" fo:margin-bottom="0in" fo:margin-right="0.0041in"/>
    </style:style>
    <style:style style:name="T89" style:parent-style-name="DefaultParagraphFont" style:family="text">
      <style:text-properties style:font-name="Times New Roman" style:font-name-asian="Times New Roman" style:font-name-complex="Times New Roman" fo:color="#FF0000" fo:font-size="7.5pt" style:font-size-asian="7.5pt"/>
    </style:style>
    <style:style style:name="TableCell90" style:family="table-cell">
      <style:table-cell-properties fo:border="0.0104in solid #A8A8A8" fo:background-color="#FFFFFF" style:writing-mode="lr-tb" fo:padding-top="0.0201in" fo:padding-left="0in" fo:padding-bottom="0in" fo:padding-right="0.0159in"/>
    </style:style>
    <style:style style:name="P91" style:parent-style-name="Normal" style:family="paragraph">
      <style:paragraph-properties fo:margin-bottom="0in" fo:margin-left="0.2034in">
        <style:tab-stops/>
      </style:paragraph-properties>
    </style:style>
    <style:style style:name="TableCell92" style:family="table-cell">
      <style:table-cell-properties fo:border="0.0104in solid #A8A8A8" fo:background-color="#FFFFFF" style:writing-mode="lr-tb" fo:padding-top="0.0201in" fo:padding-left="0in" fo:padding-bottom="0in" fo:padding-right="0.0159in"/>
    </style:style>
    <style:style style:name="P93" style:parent-style-name="Normal" style:family="paragraph">
      <style:paragraph-properties fo:text-align="end" fo:margin-bottom="0in" fo:margin-right="0.0034in"/>
    </style:style>
    <style:style style:name="T94" style:parent-style-name="DefaultParagraphFont" style:family="text">
      <style:text-properties style:font-name="Times New Roman" style:font-name-asian="Times New Roman" style:font-name-complex="Times New Roman" fo:color="#FF0000" fo:font-size="7.5pt" style:font-size-asian="7.5pt"/>
    </style:style>
    <style:style style:name="TableCell95" style:family="table-cell">
      <style:table-cell-properties fo:border="0.0104in solid #A8A8A8" fo:background-color="#FFFFFF" style:writing-mode="lr-tb" fo:padding-top="0.0201in" fo:padding-left="0in" fo:padding-bottom="0in" fo:padding-right="0.0159in"/>
    </style:style>
    <style:style style:name="P96" style:parent-style-name="Normal" style:family="paragraph">
      <style:paragraph-properties fo:margin-bottom="0in" fo:margin-left="0.2708in">
        <style:tab-stops/>
      </style:paragraph-properties>
    </style:style>
    <style:style style:name="TableCell97" style:family="table-cell">
      <style:table-cell-properties fo:border-top="0.0104in solid #A8A8A8" fo:border-left="0.0104in solid #A8A8A8" fo:border-bottom="0.0104in solid #A8A8A8" fo:border-right="0.0208in solid #A8A8A8" fo:background-color="#FFFFFF" style:writing-mode="lr-tb" fo:padding-top="0.0201in" fo:padding-left="0in" fo:padding-bottom="0in" fo:padding-right="0.0159in"/>
    </style:style>
    <style:style style:name="P98" style:parent-style-name="Normal" style:family="paragraph">
      <style:paragraph-properties fo:text-align="end" fo:margin-bottom="0in" fo:margin-right="0.0041in"/>
    </style:style>
    <style:style style:name="T99" style:parent-style-name="DefaultParagraphFont" style:family="text">
      <style:text-properties style:font-name="Times New Roman" style:font-name-asian="Times New Roman" style:font-name-complex="Times New Roman" fo:font-size="7.5pt" style:font-size-asian="7.5pt"/>
    </style:style>
    <style:style style:name="TableRow100" style:family="table-row">
      <style:table-row-properties style:min-row-height="0.1347in"/>
    </style:style>
    <style:style style:name="TableCell101" style:family="table-cell">
      <style:table-cell-properties fo:border="0.0208in solid #A8A8A8" fo:background-color="#F2F2F2" style:writing-mode="lr-tb" fo:padding-top="0.0201in" fo:padding-left="0in" fo:padding-bottom="0in" fo:padding-right="0.0159in"/>
    </style:style>
    <style:style style:name="P102" style:parent-style-name="Normal" style:family="paragraph">
      <style:paragraph-properties fo:margin-bottom="0in" fo:margin-left="0.0548in">
        <style:tab-stops/>
      </style:paragraph-properties>
    </style:style>
    <style:style style:name="T103" style:parent-style-name="DefaultParagraphFont" style:family="text">
      <style:text-properties style:font-name="Times New Roman" style:font-name-asian="Times New Roman" style:font-name-complex="Times New Roman" fo:font-size="7.5pt" style:font-size-asian="7.5pt"/>
    </style:style>
    <style:style style:name="TableCell104" style:family="table-cell">
      <style:table-cell-properties fo:border="0.0208in solid #A8A8A8" fo:background-color="#F2F2F2" style:writing-mode="lr-tb" fo:padding-top="0.0201in" fo:padding-left="0in" fo:padding-bottom="0in" fo:padding-right="0.0159in"/>
    </style:style>
    <style:style style:name="P105" style:parent-style-name="Normal" style:family="paragraph">
      <style:paragraph-properties fo:margin-bottom="0in" fo:margin-left="0.0159in">
        <style:tab-stops/>
      </style:paragraph-properties>
    </style:style>
    <style:style style:name="T106" style:parent-style-name="DefaultParagraphFont" style:family="text">
      <style:text-properties style:font-name="Times New Roman" style:font-name-asian="Times New Roman" style:font-name-complex="Times New Roman" fo:font-size="7.5pt" style:font-size-asian="7.5pt"/>
    </style:style>
    <style:style style:name="TableCell107" style:family="table-cell">
      <style:table-cell-properties fo:border-top="0.0104in solid #A8A8A8" fo:border-left="0.0208in solid #A8A8A8" fo:border-bottom="0.0104in solid #A8A8A8" fo:border-right="0.0104in solid #A8A8A8" fo:background-color="#FFFFFF" style:writing-mode="lr-tb" fo:padding-top="0.0201in" fo:padding-left="0in" fo:padding-bottom="0in" fo:padding-right="0.0159in"/>
    </style:style>
    <style:style style:name="P108" style:parent-style-name="Normal" style:family="paragraph">
      <style:paragraph-properties fo:margin-bottom="0in" fo:margin-left="0.1347in">
        <style:tab-stops/>
      </style:paragraph-properties>
    </style:style>
    <style:style style:name="TableCell109" style:family="table-cell">
      <style:table-cell-properties fo:border-top="0.0104in solid #A8A8A8" fo:border-left="0.0104in solid #A8A8A8" fo:border-bottom="0.0104in solid #A8A8A8" fo:border-right="0.0208in solid #A8A8A8" fo:background-color="#FFFFFF" style:writing-mode="lr-tb" fo:padding-top="0.0201in" fo:padding-left="0in" fo:padding-bottom="0in" fo:padding-right="0.0159in"/>
    </style:style>
    <style:style style:name="P110" style:parent-style-name="Normal" style:family="paragraph">
      <style:paragraph-properties fo:text-align="end" fo:margin-bottom="0in" fo:margin-right="0.0006in"/>
    </style:style>
    <style:style style:name="T111" style:parent-style-name="DefaultParagraphFont" style:family="text">
      <style:text-properties style:font-name="Times New Roman" style:font-name-asian="Times New Roman" style:font-name-complex="Times New Roman" fo:font-size="7.5pt" style:font-size-asian="7.5pt"/>
    </style:style>
    <style:style style:name="TableCell112" style:family="table-cell">
      <style:table-cell-properties fo:border-top="0.0104in solid #A8A8A8" fo:border-left="0.0208in solid #A8A8A8" fo:border-bottom="0.0104in solid #A8A8A8" fo:border-right="0.0104in solid #A8A8A8" fo:background-color="#FFFFFF" style:writing-mode="lr-tb" fo:padding-top="0.0201in" fo:padding-left="0in" fo:padding-bottom="0in" fo:padding-right="0.0159in"/>
    </style:style>
    <style:style style:name="P113" style:parent-style-name="Normal" style:family="paragraph">
      <style:paragraph-properties fo:margin-bottom="0in" fo:margin-left="0.075in">
        <style:tab-stops/>
      </style:paragraph-properties>
    </style:style>
    <style:style style:name="TableCell114" style:family="table-cell">
      <style:table-cell-properties fo:border="0.0104in solid #A8A8A8" fo:background-color="#FFFFFF" style:writing-mode="lr-tb" fo:padding-top="0.0201in" fo:padding-left="0in" fo:padding-bottom="0in" fo:padding-right="0.0159in"/>
    </style:style>
    <style:style style:name="P115" style:parent-style-name="Normal" style:family="paragraph">
      <style:paragraph-properties fo:margin-bottom="0in" fo:margin-left="0.0944in">
        <style:tab-stops/>
      </style:paragraph-properties>
    </style:style>
    <style:style style:name="T116" style:parent-style-name="DefaultParagraphFont" style:family="text">
      <style:text-properties style:font-name="Times New Roman" style:font-name-asian="Times New Roman" style:font-name-complex="Times New Roman" fo:font-size="7.5pt" style:font-size-asian="7.5pt"/>
    </style:style>
    <style:style style:name="TableCell117" style:family="table-cell">
      <style:table-cell-properties fo:border="0.0104in solid #A8A8A8" fo:background-color="#FFFFFF" style:writing-mode="lr-tb" fo:padding-top="0.0201in" fo:padding-left="0in" fo:padding-bottom="0in" fo:padding-right="0.0159in"/>
    </style:style>
    <style:style style:name="P118" style:parent-style-name="Normal" style:family="paragraph">
      <style:paragraph-properties fo:margin-bottom="0in" fo:margin-left="0.1423in">
        <style:tab-stops/>
      </style:paragraph-properties>
    </style:style>
    <style:style style:name="TableCell119" style:family="table-cell">
      <style:table-cell-properties fo:border-top="0.0104in solid #A8A8A8" fo:border-left="0.0104in solid #A8A8A8" fo:border-bottom="0.0104in solid #A8A8A8" fo:border-right="0.0208in solid #A8A8A8" fo:background-color="#FFFFFF" style:writing-mode="lr-tb" fo:padding-top="0.0201in" fo:padding-left="0in" fo:padding-bottom="0in" fo:padding-right="0.0159in"/>
    </style:style>
    <style:style style:name="P120" style:parent-style-name="Normal" style:family="paragraph">
      <style:paragraph-properties fo:text-align="end" fo:margin-bottom="0in" fo:margin-right="0.0048in"/>
    </style:style>
    <style:style style:name="T121" style:parent-style-name="DefaultParagraphFont" style:family="text">
      <style:text-properties style:font-name="Times New Roman" style:font-name-asian="Times New Roman" style:font-name-complex="Times New Roman" fo:color="#FF0000" fo:font-size="7.5pt" style:font-size-asian="7.5pt"/>
    </style:style>
    <style:style style:name="TableRow122" style:family="table-row">
      <style:table-row-properties style:min-row-height="0.1347in"/>
    </style:style>
    <style:style style:name="TableCell123" style:family="table-cell">
      <style:table-cell-properties fo:border="0.0208in solid #A8A8A8" fo:background-color="#F2F2F2" style:writing-mode="lr-tb" fo:padding-top="0.0201in" fo:padding-left="0in" fo:padding-bottom="0in" fo:padding-right="0.0159in"/>
    </style:style>
    <style:style style:name="TableCell124" style:family="table-cell">
      <style:table-cell-properties fo:border="0.0208in solid #A8A8A8" fo:background-color="#F2F2F2" style:writing-mode="lr-tb" fo:padding-top="0.0201in" fo:padding-left="0in" fo:padding-bottom="0in" fo:padding-right="0.0159in"/>
    </style:style>
    <style:style style:name="TableCell125" style:family="table-cell">
      <style:table-cell-properties fo:border-top="0.0104in solid #A8A8A8" fo:border-left="0.0208in solid #A8A8A8" fo:border-bottom="0.0104in solid #A8A8A8" fo:border-right="0.0104in solid #A8A8A8" fo:background-color="#FFFFFF" style:writing-mode="lr-tb" fo:padding-top="0.0201in" fo:padding-left="0in" fo:padding-bottom="0in" fo:padding-right="0.0159in"/>
    </style:style>
    <style:style style:name="TableCell126" style:family="table-cell">
      <style:table-cell-properties fo:border="0.0104in solid #A8A8A8" fo:background-color="#FFFFFF" style:writing-mode="lr-tb" fo:padding-top="0.0201in" fo:padding-left="0in" fo:padding-bottom="0in" fo:padding-right="0.0159in"/>
    </style:style>
    <style:style style:name="TableCell127" style:family="table-cell">
      <style:table-cell-properties fo:border="0.0104in solid #A8A8A8" fo:background-color="#FFFFFF" style:writing-mode="lr-tb" fo:padding-top="0.0201in" fo:padding-left="0in" fo:padding-bottom="0in" fo:padding-right="0.0159in"/>
    </style:style>
    <style:style style:name="TableCell128" style:family="table-cell">
      <style:table-cell-properties fo:border="0.0104in solid #A8A8A8" fo:background-color="#FFFFFF" style:writing-mode="lr-tb" fo:padding-top="0.0201in" fo:padding-left="0in" fo:padding-bottom="0in" fo:padding-right="0.0159in"/>
    </style:style>
    <style:style style:name="TableCell129" style:family="table-cell">
      <style:table-cell-properties fo:border="0.0104in solid #A8A8A8" fo:background-color="#FFFFFF" style:writing-mode="lr-tb" fo:padding-top="0.0201in" fo:padding-left="0in" fo:padding-bottom="0in" fo:padding-right="0.0159in"/>
    </style:style>
    <style:style style:name="TableCell130" style:family="table-cell">
      <style:table-cell-properties fo:border-top="0.0104in solid #A8A8A8" fo:border-left="0.0104in solid #A8A8A8" fo:border-bottom="0.0104in solid #A8A8A8" fo:border-right="0.0208in solid #A8A8A8" fo:background-color="#FFFFFF" style:writing-mode="lr-tb" fo:padding-top="0.0201in" fo:padding-left="0in" fo:padding-bottom="0in" fo:padding-right="0.0159in"/>
    </style:style>
    <style:style style:name="TableRow131" style:family="table-row">
      <style:table-row-properties style:min-row-height="0.1347in"/>
    </style:style>
    <style:style style:name="TableCell132" style:family="table-cell">
      <style:table-cell-properties fo:border="0.0208in solid #A8A8A8" fo:background-color="#F2F2F2" style:writing-mode="lr-tb" fo:padding-top="0.0201in" fo:padding-left="0in" fo:padding-bottom="0in" fo:padding-right="0.0159in"/>
    </style:style>
    <style:style style:name="P133" style:parent-style-name="Normal" style:family="paragraph">
      <style:paragraph-properties fo:text-align="justify" fo:margin-bottom="0in" fo:margin-left="0.0319in">
        <style:tab-stops/>
      </style:paragraph-properties>
    </style:style>
    <style:style style:name="T134" style:parent-style-name="DefaultParagraphFont" style:family="text">
      <style:text-properties style:font-name="Times New Roman" style:font-name-asian="Times New Roman" style:font-name-complex="Times New Roman" fo:font-size="7.5pt" style:font-size-asian="7.5pt"/>
    </style:style>
    <style:style style:name="TableCell135" style:family="table-cell">
      <style:table-cell-properties fo:border="0.0208in solid #A8A8A8" fo:background-color="#F2F2F2" style:writing-mode="lr-tb" fo:padding-top="0.0201in" fo:padding-left="0in" fo:padding-bottom="0in" fo:padding-right="0.0159in"/>
    </style:style>
    <style:style style:name="P136" style:parent-style-name="Normal" style:family="paragraph">
      <style:paragraph-properties fo:margin-bottom="0in" fo:margin-left="0.0159in">
        <style:tab-stops/>
      </style:paragraph-properties>
    </style:style>
    <style:style style:name="T137" style:parent-style-name="DefaultParagraphFont" style:family="text">
      <style:text-properties style:font-name="Times New Roman" style:font-name-asian="Times New Roman" style:font-name-complex="Times New Roman" fo:font-size="7.5pt" style:font-size-asian="7.5pt"/>
    </style:style>
    <style:style style:name="TableCell138" style:family="table-cell">
      <style:table-cell-properties fo:border-top="0.0104in solid #A8A8A8" fo:border-left="0.0208in solid #A8A8A8" fo:border-bottom="0.0104in solid #A8A8A8" fo:border-right="0.0104in solid #A8A8A8" fo:background-color="#FFFFFF" style:writing-mode="lr-tb" fo:padding-top="0.0201in" fo:padding-left="0in" fo:padding-bottom="0in" fo:padding-right="0.0159in"/>
    </style:style>
    <style:style style:name="P139" style:parent-style-name="Normal" style:family="paragraph">
      <style:paragraph-properties fo:margin-bottom="0in" fo:margin-left="0.1368in">
        <style:tab-stops/>
      </style:paragraph-properties>
    </style:style>
    <style:style style:name="TableCell140" style:family="table-cell">
      <style:table-cell-properties fo:border="0.0104in solid #A8A8A8" fo:background-color="#FFFFFF" style:writing-mode="lr-tb" fo:padding-top="0.0201in" fo:padding-left="0in" fo:padding-bottom="0in" fo:padding-right="0.0159in"/>
    </style:style>
    <style:style style:name="P141" style:parent-style-name="Normal" style:family="paragraph">
      <style:paragraph-properties fo:text-align="end" fo:margin-bottom="0in" fo:margin-right="0.0041in"/>
    </style:style>
    <style:style style:name="T142" style:parent-style-name="DefaultParagraphFont" style:family="text">
      <style:text-properties style:font-name="Times New Roman" style:font-name-asian="Times New Roman" style:font-name-complex="Times New Roman" fo:font-size="7.5pt" style:font-size-asian="7.5pt"/>
    </style:style>
    <style:style style:name="TableCell143" style:family="table-cell">
      <style:table-cell-properties fo:border="0.0104in solid #A8A8A8" fo:background-color="#FFFFFF" style:writing-mode="lr-tb" fo:padding-top="0.0201in" fo:padding-left="0in" fo:padding-bottom="0in" fo:padding-right="0.0159in"/>
    </style:style>
    <style:style style:name="P144" style:parent-style-name="Normal" style:family="paragraph">
      <style:paragraph-properties fo:margin-bottom="0in" fo:margin-left="0.1416in">
        <style:tab-stops/>
      </style:paragraph-properties>
    </style:style>
    <style:style style:name="TableCell145" style:family="table-cell">
      <style:table-cell-properties fo:border="0.0104in solid #A8A8A8" fo:background-color="#FFFFFF" style:writing-mode="lr-tb" fo:padding-top="0.0201in" fo:padding-left="0in" fo:padding-bottom="0in" fo:padding-right="0.0159in"/>
    </style:style>
    <style:style style:name="P146" style:parent-style-name="Normal" style:family="paragraph">
      <style:paragraph-properties fo:text-align="end" fo:margin-bottom="0in" fo:margin-right="0.0034in"/>
    </style:style>
    <style:style style:name="T147" style:parent-style-name="DefaultParagraphFont" style:family="text">
      <style:text-properties style:font-name="Times New Roman" style:font-name-asian="Times New Roman" style:font-name-complex="Times New Roman" fo:font-size="7.5pt" style:font-size-asian="7.5pt"/>
    </style:style>
    <style:style style:name="TableCell148" style:family="table-cell">
      <style:table-cell-properties fo:border="0.0104in solid #A8A8A8" fo:background-color="#FFFFFF" style:writing-mode="lr-tb" fo:padding-top="0.0201in" fo:padding-left="0in" fo:padding-bottom="0in" fo:padding-right="0.0159in"/>
    </style:style>
    <style:style style:name="P149" style:parent-style-name="Normal" style:family="paragraph">
      <style:paragraph-properties fo:margin-bottom="0in" fo:margin-left="0.1076in">
        <style:tab-stops/>
      </style:paragraph-properties>
    </style:style>
    <style:style style:name="TableCell150" style:family="table-cell">
      <style:table-cell-properties fo:border-top="0.0104in solid #A8A8A8" fo:border-left="0.0104in solid #A8A8A8" fo:border-bottom="0.0104in solid #A8A8A8" fo:border-right="0.0208in solid #A8A8A8" fo:background-color="#FFFFFF" style:writing-mode="lr-tb" fo:padding-top="0.0201in" fo:padding-left="0in" fo:padding-bottom="0in" fo:padding-right="0.0159in"/>
    </style:style>
    <style:style style:name="P151" style:parent-style-name="Normal" style:family="paragraph">
      <style:paragraph-properties fo:text-align="end" fo:margin-bottom="0in" fo:margin-right="0.0048in"/>
    </style:style>
    <style:style style:name="T152" style:parent-style-name="DefaultParagraphFont" style:family="text">
      <style:text-properties style:font-name="Times New Roman" style:font-name-asian="Times New Roman" style:font-name-complex="Times New Roman" fo:font-size="7.5pt" style:font-size-asian="7.5pt"/>
    </style:style>
    <style:style style:name="TableRow153" style:family="table-row">
      <style:table-row-properties style:min-row-height="0.1347in"/>
    </style:style>
    <style:style style:name="TableCell154" style:family="table-cell">
      <style:table-cell-properties fo:border="0.0208in solid #A8A8A8" fo:background-color="#F2F2F2" style:writing-mode="lr-tb" fo:padding-top="0.0201in" fo:padding-left="0in" fo:padding-bottom="0in" fo:padding-right="0.0159in"/>
    </style:style>
    <style:style style:name="P155" style:parent-style-name="Normal" style:family="paragraph">
      <style:paragraph-properties fo:text-align="justify" fo:margin-bottom="0in" fo:margin-left="0.0319in">
        <style:tab-stops/>
      </style:paragraph-properties>
    </style:style>
    <style:style style:name="T156" style:parent-style-name="DefaultParagraphFont" style:family="text">
      <style:text-properties style:font-name="Times New Roman" style:font-name-asian="Times New Roman" style:font-name-complex="Times New Roman" fo:font-size="7.5pt" style:font-size-asian="7.5pt"/>
    </style:style>
    <style:style style:name="TableCell157" style:family="table-cell">
      <style:table-cell-properties fo:border="0.0208in solid #A8A8A8" fo:background-color="#F2F2F2" style:writing-mode="lr-tb" fo:padding-top="0.0201in" fo:padding-left="0in" fo:padding-bottom="0in" fo:padding-right="0.0159in"/>
    </style:style>
    <style:style style:name="P158" style:parent-style-name="Normal" style:family="paragraph">
      <style:paragraph-properties fo:margin-bottom="0in" fo:margin-left="0.0166in">
        <style:tab-stops/>
      </style:paragraph-properties>
    </style:style>
    <style:style style:name="T159" style:parent-style-name="DefaultParagraphFont" style:family="text">
      <style:text-properties style:font-name="Times New Roman" style:font-name-asian="Times New Roman" style:font-name-complex="Times New Roman" fo:font-size="7.5pt" style:font-size-asian="7.5pt"/>
    </style:style>
    <style:style style:name="TableCell160" style:family="table-cell">
      <style:table-cell-properties fo:border-top="0.0104in solid #A8A8A8" fo:border-left="0.0208in solid #A8A8A8" fo:border-bottom="0.0104in solid #A8A8A8" fo:border-right="0.0104in solid #A8A8A8" fo:background-color="#FFFFFF" style:writing-mode="lr-tb" fo:padding-top="0.0201in" fo:padding-left="0in" fo:padding-bottom="0in" fo:padding-right="0.0159in"/>
    </style:style>
    <style:style style:name="P161" style:parent-style-name="Normal" style:family="paragraph">
      <style:paragraph-properties fo:margin-bottom="0in" fo:margin-left="0.1319in">
        <style:tab-stops/>
      </style:paragraph-properties>
    </style:style>
    <style:style style:name="TableCell162" style:family="table-cell">
      <style:table-cell-properties fo:border="0.0104in solid #A8A8A8" fo:background-color="#FFFFFF" style:writing-mode="lr-tb" fo:padding-top="0.0201in" fo:padding-left="0in" fo:padding-bottom="0in" fo:padding-right="0.0159in"/>
    </style:style>
    <style:style style:name="P163" style:parent-style-name="Normal" style:family="paragraph">
      <style:paragraph-properties fo:text-align="end" fo:margin-bottom="0in" fo:margin-right="0.0041in"/>
    </style:style>
    <style:style style:name="T164" style:parent-style-name="DefaultParagraphFont" style:family="text">
      <style:text-properties style:font-name="Times New Roman" style:font-name-asian="Times New Roman" style:font-name-complex="Times New Roman" fo:font-size="7.5pt" style:font-size-asian="7.5pt"/>
    </style:style>
    <style:style style:name="TableCell165" style:family="table-cell">
      <style:table-cell-properties fo:border="0.0104in solid #A8A8A8" fo:background-color="#FFFFFF" style:writing-mode="lr-tb" fo:padding-top="0.0201in" fo:padding-left="0in" fo:padding-bottom="0in" fo:padding-right="0.0159in"/>
    </style:style>
    <style:style style:name="P166" style:parent-style-name="Normal" style:family="paragraph">
      <style:paragraph-properties fo:margin-bottom="0in" fo:margin-left="0.0763in">
        <style:tab-stops/>
      </style:paragraph-properties>
    </style:style>
    <style:style style:name="TableCell167" style:family="table-cell">
      <style:table-cell-properties fo:border="0.0104in solid #A8A8A8" fo:background-color="#FFFFFF" style:writing-mode="lr-tb" fo:padding-top="0.0201in" fo:padding-left="0in" fo:padding-bottom="0in" fo:padding-right="0.0159in"/>
    </style:style>
    <style:style style:name="P168" style:parent-style-name="Normal" style:family="paragraph">
      <style:paragraph-properties fo:margin-bottom="0in" fo:margin-left="0.0909in">
        <style:tab-stops/>
      </style:paragraph-properties>
    </style:style>
    <style:style style:name="T169" style:parent-style-name="DefaultParagraphFont" style:family="text">
      <style:text-properties style:font-name="Times New Roman" style:font-name-asian="Times New Roman" style:font-name-complex="Times New Roman" fo:font-size="7.5pt" style:font-size-asian="7.5pt"/>
    </style:style>
    <style:style style:name="TableCell170" style:family="table-cell">
      <style:table-cell-properties fo:border="0.0104in solid #A8A8A8" fo:background-color="#FFFFFF" style:writing-mode="lr-tb" fo:padding-top="0.0201in" fo:padding-left="0in" fo:padding-bottom="0in" fo:padding-right="0.0159in"/>
    </style:style>
    <style:style style:name="P171" style:parent-style-name="Normal" style:family="paragraph">
      <style:paragraph-properties fo:margin-bottom="0in" fo:margin-left="0.1076in">
        <style:tab-stops/>
      </style:paragraph-properties>
    </style:style>
    <style:style style:name="TableCell172" style:family="table-cell">
      <style:table-cell-properties fo:border-top="0.0104in solid #A8A8A8" fo:border-left="0.0104in solid #A8A8A8" fo:border-bottom="0.0104in solid #A8A8A8" fo:border-right="0.0208in solid #A8A8A8" fo:background-color="#FFFFFF" style:writing-mode="lr-tb" fo:padding-top="0.0201in" fo:padding-left="0in" fo:padding-bottom="0in" fo:padding-right="0.0159in"/>
    </style:style>
    <style:style style:name="P173" style:parent-style-name="Normal" style:family="paragraph">
      <style:paragraph-properties fo:text-align="end" fo:margin-bottom="0in" fo:margin-right="0.0041in"/>
    </style:style>
    <style:style style:name="T174" style:parent-style-name="DefaultParagraphFont" style:family="text">
      <style:text-properties style:font-name="Times New Roman" style:font-name-asian="Times New Roman" style:font-name-complex="Times New Roman" fo:font-size="7.5pt" style:font-size-asian="7.5pt"/>
    </style:style>
    <style:style style:name="TableRow175" style:family="table-row">
      <style:table-row-properties style:min-row-height="0.1347in"/>
    </style:style>
    <style:style style:name="TableCell176" style:family="table-cell">
      <style:table-cell-properties fo:border="0.0208in solid #A8A8A8" fo:background-color="#F2F2F2" style:writing-mode="lr-tb" fo:padding-top="0.0201in" fo:padding-left="0in" fo:padding-bottom="0in" fo:padding-right="0.0159in"/>
    </style:style>
    <style:style style:name="P177" style:parent-style-name="Normal" style:family="paragraph">
      <style:paragraph-properties fo:text-align="justify" fo:margin-bottom="0in" fo:margin-left="0.0319in">
        <style:tab-stops/>
      </style:paragraph-properties>
    </style:style>
    <style:style style:name="T178" style:parent-style-name="DefaultParagraphFont" style:family="text">
      <style:text-properties style:font-name="Times New Roman" style:font-name-asian="Times New Roman" style:font-name-complex="Times New Roman" fo:font-size="7.5pt" style:font-size-asian="7.5pt"/>
    </style:style>
    <style:style style:name="TableCell179" style:family="table-cell">
      <style:table-cell-properties fo:border="0.0208in solid #A8A8A8" fo:background-color="#F2F2F2" style:writing-mode="lr-tb" fo:padding-top="0.0201in" fo:padding-left="0in" fo:padding-bottom="0in" fo:padding-right="0.0159in"/>
    </style:style>
    <style:style style:name="P180" style:parent-style-name="Normal" style:family="paragraph">
      <style:paragraph-properties fo:margin-bottom="0in" fo:margin-left="0.0159in">
        <style:tab-stops/>
      </style:paragraph-properties>
    </style:style>
    <style:style style:name="T181" style:parent-style-name="DefaultParagraphFont" style:family="text">
      <style:text-properties style:font-name="Times New Roman" style:font-name-asian="Times New Roman" style:font-name-complex="Times New Roman" fo:font-size="7.5pt" style:font-size-asian="7.5pt"/>
    </style:style>
    <style:style style:name="TableCell182" style:family="table-cell">
      <style:table-cell-properties fo:border-top="0.0104in solid #A8A8A8" fo:border-left="0.0208in solid #A8A8A8" fo:border-bottom="0.0104in solid #A8A8A8" fo:border-right="0.0104in solid #A8A8A8" fo:background-color="#FFFFFF" style:writing-mode="lr-tb" fo:padding-top="0.0201in" fo:padding-left="0in" fo:padding-bottom="0in" fo:padding-right="0.0159in"/>
    </style:style>
    <style:style style:name="P183" style:parent-style-name="Normal" style:family="paragraph">
      <style:paragraph-properties fo:margin-bottom="0in" fo:margin-left="0.1319in">
        <style:tab-stops/>
      </style:paragraph-properties>
    </style:style>
    <style:style style:name="TableCell184" style:family="table-cell">
      <style:table-cell-properties fo:border="0.0104in solid #A8A8A8" fo:background-color="#FFFFFF" style:writing-mode="lr-tb" fo:padding-top="0.0201in" fo:padding-left="0in" fo:padding-bottom="0in" fo:padding-right="0.0159in"/>
    </style:style>
    <style:style style:name="P185" style:parent-style-name="Normal" style:family="paragraph">
      <style:paragraph-properties fo:text-align="end" fo:margin-bottom="0in" fo:margin-right="0.0041in"/>
    </style:style>
    <style:style style:name="T186" style:parent-style-name="DefaultParagraphFont" style:family="text">
      <style:text-properties style:font-name="Times New Roman" style:font-name-asian="Times New Roman" style:font-name-complex="Times New Roman" fo:font-size="7.5pt" style:font-size-asian="7.5pt"/>
    </style:style>
    <style:style style:name="TableCell187" style:family="table-cell">
      <style:table-cell-properties fo:border="0.0104in solid #A8A8A8" fo:background-color="#FFFFFF" style:writing-mode="lr-tb" fo:padding-top="0.0201in" fo:padding-left="0in" fo:padding-bottom="0in" fo:padding-right="0.0159in"/>
    </style:style>
    <style:style style:name="P188" style:parent-style-name="Normal" style:family="paragraph">
      <style:paragraph-properties fo:margin-bottom="0in" fo:margin-left="0.0715in">
        <style:tab-stops/>
      </style:paragraph-properties>
    </style:style>
    <style:style style:name="TableCell189" style:family="table-cell">
      <style:table-cell-properties fo:border="0.0104in solid #A8A8A8" fo:background-color="#FFFFFF" style:writing-mode="lr-tb" fo:padding-top="0.0201in" fo:padding-left="0in" fo:padding-bottom="0in" fo:padding-right="0.0159in"/>
    </style:style>
    <style:style style:name="P190" style:parent-style-name="Normal" style:family="paragraph">
      <style:paragraph-properties fo:margin-bottom="0in" fo:margin-left="0.0909in">
        <style:tab-stops/>
      </style:paragraph-properties>
    </style:style>
    <style:style style:name="T191" style:parent-style-name="DefaultParagraphFont" style:family="text">
      <style:text-properties style:font-name="Times New Roman" style:font-name-asian="Times New Roman" style:font-name-complex="Times New Roman" fo:font-size="7.5pt" style:font-size-asian="7.5pt"/>
    </style:style>
    <style:style style:name="TableCell192" style:family="table-cell">
      <style:table-cell-properties fo:border="0.0104in solid #A8A8A8" fo:background-color="#FFFFFF" style:writing-mode="lr-tb" fo:padding-top="0.0201in" fo:padding-left="0in" fo:padding-bottom="0in" fo:padding-right="0.0159in"/>
    </style:style>
    <style:style style:name="P193" style:parent-style-name="Normal" style:family="paragraph">
      <style:paragraph-properties fo:margin-bottom="0in" fo:margin-left="0.1409in">
        <style:tab-stops/>
      </style:paragraph-properties>
    </style:style>
    <style:style style:name="TableCell194" style:family="table-cell">
      <style:table-cell-properties fo:border-top="0.0104in solid #A8A8A8" fo:border-left="0.0104in solid #A8A8A8" fo:border-bottom="0.0104in solid #A8A8A8" fo:border-right="0.0208in solid #A8A8A8" fo:background-color="#FFFFFF" style:writing-mode="lr-tb" fo:padding-top="0.0201in" fo:padding-left="0in" fo:padding-bottom="0in" fo:padding-right="0.0159in"/>
    </style:style>
    <style:style style:name="P195" style:parent-style-name="Normal" style:family="paragraph">
      <style:paragraph-properties fo:text-align="end" fo:margin-bottom="0in" fo:margin-right="0.0041in"/>
    </style:style>
    <style:style style:name="T196" style:parent-style-name="DefaultParagraphFont" style:family="text">
      <style:text-properties style:font-name="Times New Roman" style:font-name-asian="Times New Roman" style:font-name-complex="Times New Roman" fo:color="#FF0000" fo:font-size="7.5pt" style:font-size-asian="7.5pt"/>
    </style:style>
    <style:style style:name="TableRow197" style:family="table-row">
      <style:table-row-properties style:min-row-height="0.1347in"/>
    </style:style>
    <style:style style:name="TableCell198" style:family="table-cell">
      <style:table-cell-properties fo:border="0.0208in solid #A8A8A8" fo:background-color="#F2F2F2" style:writing-mode="lr-tb" fo:padding-top="0.0201in" fo:padding-left="0in" fo:padding-bottom="0in" fo:padding-right="0.0159in"/>
    </style:style>
    <style:style style:name="P199" style:parent-style-name="Normal" style:family="paragraph">
      <style:paragraph-properties fo:text-align="justify" fo:margin-bottom="0in" fo:margin-left="0.0319in">
        <style:tab-stops/>
      </style:paragraph-properties>
    </style:style>
    <style:style style:name="T200" style:parent-style-name="DefaultParagraphFont" style:family="text">
      <style:text-properties style:font-name="Times New Roman" style:font-name-asian="Times New Roman" style:font-name-complex="Times New Roman" fo:font-size="7.5pt" style:font-size-asian="7.5pt"/>
    </style:style>
    <style:style style:name="TableCell201" style:family="table-cell">
      <style:table-cell-properties fo:border="0.0208in solid #A8A8A8" fo:background-color="#F2F2F2" style:writing-mode="lr-tb" fo:padding-top="0.0201in" fo:padding-left="0in" fo:padding-bottom="0in" fo:padding-right="0.0159in"/>
    </style:style>
    <style:style style:name="P202" style:parent-style-name="Normal" style:family="paragraph">
      <style:paragraph-properties fo:margin-bottom="0in" fo:margin-left="0.0159in">
        <style:tab-stops/>
      </style:paragraph-properties>
    </style:style>
    <style:style style:name="T203" style:parent-style-name="DefaultParagraphFont" style:family="text">
      <style:text-properties style:font-name="Times New Roman" style:font-name-asian="Times New Roman" style:font-name-complex="Times New Roman" fo:font-size="7.5pt" style:font-size-asian="7.5pt"/>
    </style:style>
    <style:style style:name="TableCell204" style:family="table-cell">
      <style:table-cell-properties fo:border-top="0.0104in solid #A8A8A8" fo:border-left="0.0208in solid #A8A8A8" fo:border-bottom="0.0104in solid #A8A8A8" fo:border-right="0.0104in solid #A8A8A8" fo:background-color="#FFFFFF" style:writing-mode="lr-tb" fo:padding-top="0.0201in" fo:padding-left="0in" fo:padding-bottom="0in" fo:padding-right="0.0159in"/>
    </style:style>
    <style:style style:name="P205" style:parent-style-name="Normal" style:family="paragraph">
      <style:paragraph-properties fo:margin-bottom="0in" fo:margin-left="0.2548in">
        <style:tab-stops/>
      </style:paragraph-properties>
    </style:style>
    <style:style style:name="TableCell206" style:family="table-cell">
      <style:table-cell-properties fo:border="0.0104in solid #A8A8A8" fo:background-color="#FFFFFF" style:writing-mode="lr-tb" fo:padding-top="0.0201in" fo:padding-left="0in" fo:padding-bottom="0in" fo:padding-right="0.0159in"/>
    </style:style>
    <style:style style:name="P207" style:parent-style-name="Normal" style:family="paragraph">
      <style:paragraph-properties fo:text-align="end" fo:margin-bottom="0in" fo:margin-right="0.0041in"/>
    </style:style>
    <style:style style:name="T208" style:parent-style-name="DefaultParagraphFont" style:family="text">
      <style:text-properties style:font-name="Times New Roman" style:font-name-asian="Times New Roman" style:font-name-complex="Times New Roman" fo:font-size="7.5pt" style:font-size-asian="7.5pt"/>
    </style:style>
    <style:style style:name="TableCell209" style:family="table-cell">
      <style:table-cell-properties fo:border="0.0104in solid #A8A8A8" fo:background-color="#FFFFFF" style:writing-mode="lr-tb" fo:padding-top="0.0201in" fo:padding-left="0in" fo:padding-bottom="0in" fo:padding-right="0.0159in"/>
    </style:style>
    <style:style style:name="P210" style:parent-style-name="Normal" style:family="paragraph">
      <style:paragraph-properties fo:margin-bottom="0in" fo:margin-left="0.1847in">
        <style:tab-stops/>
      </style:paragraph-properties>
    </style:style>
    <style:style style:name="TableCell211" style:family="table-cell">
      <style:table-cell-properties fo:border="0.0104in solid #A8A8A8" fo:background-color="#FFFFFF" style:writing-mode="lr-tb" fo:padding-top="0.0201in" fo:padding-left="0in" fo:padding-bottom="0in" fo:padding-right="0.0159in"/>
    </style:style>
    <style:style style:name="P212" style:parent-style-name="Normal" style:family="paragraph">
      <style:paragraph-properties fo:text-align="end" fo:margin-bottom="0in" fo:margin-right="0.0034in"/>
    </style:style>
    <style:style style:name="T213" style:parent-style-name="DefaultParagraphFont" style:family="text">
      <style:text-properties style:font-name="Times New Roman" style:font-name-asian="Times New Roman" style:font-name-complex="Times New Roman" fo:font-size="7.5pt" style:font-size-asian="7.5pt"/>
    </style:style>
    <style:style style:name="TableCell214" style:family="table-cell">
      <style:table-cell-properties fo:border="0.0104in solid #A8A8A8" fo:background-color="#FFFFFF" style:writing-mode="lr-tb" fo:padding-top="0.0201in" fo:padding-left="0in" fo:padding-bottom="0in" fo:padding-right="0.0159in"/>
    </style:style>
    <style:style style:name="P215" style:parent-style-name="Normal" style:family="paragraph">
      <style:paragraph-properties fo:margin-bottom="0in" fo:margin-left="0.1875in">
        <style:tab-stops/>
      </style:paragraph-properties>
    </style:style>
    <style:style style:name="TableCell216" style:family="table-cell">
      <style:table-cell-properties fo:border-top="0.0104in solid #A8A8A8" fo:border-left="0.0104in solid #A8A8A8" fo:border-bottom="0.0104in solid #A8A8A8" fo:border-right="0.0208in solid #A8A8A8" fo:background-color="#FFFFFF" style:writing-mode="lr-tb" fo:padding-top="0.0201in" fo:padding-left="0in" fo:padding-bottom="0in" fo:padding-right="0.0159in"/>
    </style:style>
    <style:style style:name="P217" style:parent-style-name="Normal" style:family="paragraph">
      <style:paragraph-properties fo:text-align="end" fo:margin-bottom="0in" fo:margin-right="0.0048in"/>
    </style:style>
    <style:style style:name="T218" style:parent-style-name="DefaultParagraphFont" style:family="text">
      <style:text-properties style:font-name="Times New Roman" style:font-name-asian="Times New Roman" style:font-name-complex="Times New Roman" fo:color="#FF0000" fo:font-size="7.5pt" style:font-size-asian="7.5pt"/>
    </style:style>
    <style:style style:name="TableRow219" style:family="table-row">
      <style:table-row-properties style:min-row-height="0.1347in"/>
    </style:style>
    <style:style style:name="TableCell220" style:family="table-cell">
      <style:table-cell-properties fo:border="0.0208in solid #A8A8A8" fo:background-color="#F2F2F2" style:writing-mode="lr-tb" fo:padding-top="0.0201in" fo:padding-left="0in" fo:padding-bottom="0in" fo:padding-right="0.0159in"/>
    </style:style>
    <style:style style:name="P221" style:parent-style-name="Normal" style:family="paragraph">
      <style:paragraph-properties fo:text-align="justify" fo:margin-bottom="0in" fo:margin-left="0.0319in">
        <style:tab-stops/>
      </style:paragraph-properties>
    </style:style>
    <style:style style:name="T222" style:parent-style-name="DefaultParagraphFont" style:family="text">
      <style:text-properties style:font-name="Times New Roman" style:font-name-asian="Times New Roman" style:font-name-complex="Times New Roman" fo:font-size="7.5pt" style:font-size-asian="7.5pt"/>
    </style:style>
    <style:style style:name="TableCell223" style:family="table-cell">
      <style:table-cell-properties fo:border="0.0208in solid #A8A8A8" fo:background-color="#F2F2F2" style:writing-mode="lr-tb" fo:padding-top="0.0201in" fo:padding-left="0in" fo:padding-bottom="0in" fo:padding-right="0.0159in"/>
    </style:style>
    <style:style style:name="P224" style:parent-style-name="Normal" style:family="paragraph">
      <style:paragraph-properties fo:margin-bottom="0in" fo:margin-left="0.0159in">
        <style:tab-stops/>
      </style:paragraph-properties>
    </style:style>
    <style:style style:name="T225" style:parent-style-name="DefaultParagraphFont" style:family="text">
      <style:text-properties style:font-name="Times New Roman" style:font-name-asian="Times New Roman" style:font-name-complex="Times New Roman" fo:font-size="7.5pt" style:font-size-asian="7.5pt"/>
    </style:style>
    <style:style style:name="TableCell226" style:family="table-cell">
      <style:table-cell-properties fo:border-top="0.0104in solid #A8A8A8" fo:border-left="0.0208in solid #A8A8A8" fo:border-bottom="0.0104in solid #A8A8A8" fo:border-right="0.0104in solid #A8A8A8" fo:background-color="#FFFFFF" style:writing-mode="lr-tb" fo:padding-top="0.0201in" fo:padding-left="0in" fo:padding-bottom="0in" fo:padding-right="0.0159in"/>
    </style:style>
    <style:style style:name="P227" style:parent-style-name="Normal" style:family="paragraph">
      <style:paragraph-properties fo:margin-bottom="0in" fo:margin-left="0.4597in">
        <style:tab-stops/>
      </style:paragraph-properties>
    </style:style>
    <style:style style:name="TableCell228" style:family="table-cell">
      <style:table-cell-properties fo:border="0.0104in solid #A8A8A8" fo:background-color="#FFFFFF" style:writing-mode="lr-tb" fo:padding-top="0.0201in" fo:padding-left="0in" fo:padding-bottom="0in" fo:padding-right="0.0159in"/>
    </style:style>
    <style:style style:name="P229" style:parent-style-name="Normal" style:family="paragraph">
      <style:paragraph-properties fo:text-align="end" fo:margin-bottom="0in" fo:margin-right="0.0041in"/>
    </style:style>
    <style:style style:name="T230" style:parent-style-name="DefaultParagraphFont" style:family="text">
      <style:text-properties style:font-name="Times New Roman" style:font-name-asian="Times New Roman" style:font-name-complex="Times New Roman" fo:font-size="7.5pt" style:font-size-asian="7.5pt"/>
    </style:style>
    <style:style style:name="TableCell231" style:family="table-cell">
      <style:table-cell-properties fo:border="0.0104in solid #A8A8A8" fo:background-color="#FFFFFF" style:writing-mode="lr-tb" fo:padding-top="0.0201in" fo:padding-left="0in" fo:padding-bottom="0in" fo:padding-right="0.0159in"/>
    </style:style>
    <style:style style:name="P232" style:parent-style-name="Normal" style:family="paragraph">
      <style:paragraph-properties fo:margin-bottom="0in" fo:margin-left="0.3986in">
        <style:tab-stops/>
      </style:paragraph-properties>
    </style:style>
    <style:style style:name="TableCell233" style:family="table-cell">
      <style:table-cell-properties fo:border="0.0104in solid #A8A8A8" fo:background-color="#FFFFFF" style:writing-mode="lr-tb" fo:padding-top="0.0201in" fo:padding-left="0in" fo:padding-bottom="0in" fo:padding-right="0.0159in"/>
    </style:style>
    <style:style style:name="P234" style:parent-style-name="Normal" style:family="paragraph">
      <style:paragraph-properties fo:text-align="end" fo:margin-bottom="0in" fo:margin-right="0.0034in"/>
    </style:style>
    <style:style style:name="T235" style:parent-style-name="DefaultParagraphFont" style:family="text">
      <style:text-properties style:font-name="Times New Roman" style:font-name-asian="Times New Roman" style:font-name-complex="Times New Roman" fo:font-size="7.5pt" style:font-size-asian="7.5pt"/>
    </style:style>
    <style:style style:name="TableCell236" style:family="table-cell">
      <style:table-cell-properties fo:border="0.0104in solid #A8A8A8" fo:background-color="#FFFFFF" style:writing-mode="lr-tb" fo:padding-top="0.0201in" fo:padding-left="0in" fo:padding-bottom="0in" fo:padding-right="0.0159in"/>
    </style:style>
    <style:style style:name="P237" style:parent-style-name="Normal" style:family="paragraph">
      <style:paragraph-properties fo:margin-bottom="0in" fo:margin-left="0.4291in">
        <style:tab-stops/>
      </style:paragraph-properties>
    </style:style>
    <style:style style:name="TableCell238" style:family="table-cell">
      <style:table-cell-properties fo:border-top="0.0104in solid #A8A8A8" fo:border-left="0.0104in solid #A8A8A8" fo:border-bottom="0.0104in solid #A8A8A8" fo:border-right="0.0208in solid #A8A8A8" fo:background-color="#FFFFFF" style:writing-mode="lr-tb" fo:padding-top="0.0201in" fo:padding-left="0in" fo:padding-bottom="0in" fo:padding-right="0.0159in"/>
    </style:style>
    <style:style style:name="P239" style:parent-style-name="Normal" style:family="paragraph">
      <style:paragraph-properties fo:text-align="end" fo:margin-bottom="0in" fo:margin-right="0.0027in"/>
    </style:style>
    <style:style style:name="T240" style:parent-style-name="DefaultParagraphFont" style:family="text">
      <style:text-properties style:font-name="Times New Roman" style:font-name-asian="Times New Roman" style:font-name-complex="Times New Roman" fo:font-size="7.5pt" style:font-size-asian="7.5pt"/>
    </style:style>
    <style:style style:name="TableRow241" style:family="table-row">
      <style:table-row-properties style:min-row-height="0.1347in"/>
    </style:style>
    <style:style style:name="TableCell242" style:family="table-cell">
      <style:table-cell-properties fo:border="0.0208in solid #A8A8A8" fo:background-color="#F2F2F2" style:writing-mode="lr-tb" fo:padding-top="0.0201in" fo:padding-left="0in" fo:padding-bottom="0in" fo:padding-right="0.0159in"/>
    </style:style>
    <style:style style:name="P243" style:parent-style-name="Normal" style:family="paragraph">
      <style:paragraph-properties fo:text-align="justify" fo:margin-bottom="0in" fo:margin-left="0.0319in">
        <style:tab-stops/>
      </style:paragraph-properties>
    </style:style>
    <style:style style:name="T244" style:parent-style-name="DefaultParagraphFont" style:family="text">
      <style:text-properties style:font-name="Times New Roman" style:font-name-asian="Times New Roman" style:font-name-complex="Times New Roman" fo:font-size="7.5pt" style:font-size-asian="7.5pt"/>
    </style:style>
    <style:style style:name="TableCell245" style:family="table-cell">
      <style:table-cell-properties fo:border="0.0208in solid #A8A8A8" fo:background-color="#F2F2F2" style:writing-mode="lr-tb" fo:padding-top="0.0201in" fo:padding-left="0in" fo:padding-bottom="0in" fo:padding-right="0.0159in"/>
    </style:style>
    <style:style style:name="P246" style:parent-style-name="Normal" style:family="paragraph">
      <style:paragraph-properties fo:margin-bottom="0in" fo:margin-left="0.0159in">
        <style:tab-stops/>
      </style:paragraph-properties>
    </style:style>
    <style:style style:name="T247" style:parent-style-name="DefaultParagraphFont" style:family="text">
      <style:text-properties style:font-name="Times New Roman" style:font-name-asian="Times New Roman" style:font-name-complex="Times New Roman" fo:font-size="7.5pt" style:font-size-asian="7.5pt"/>
    </style:style>
    <style:style style:name="TableCell248" style:family="table-cell">
      <style:table-cell-properties fo:border-top="0.0104in solid #A8A8A8" fo:border-left="0.0208in solid #A8A8A8" fo:border-bottom="0.0104in solid #A8A8A8" fo:border-right="0.0104in solid #A8A8A8" fo:background-color="#FFFFFF" style:writing-mode="lr-tb" fo:padding-top="0.0201in" fo:padding-left="0in" fo:padding-bottom="0in" fo:padding-right="0.0159in"/>
    </style:style>
    <style:style style:name="P249" style:parent-style-name="Normal" style:family="paragraph">
      <style:paragraph-properties fo:margin-bottom="0in" fo:margin-left="0.25in">
        <style:tab-stops/>
      </style:paragraph-properties>
    </style:style>
    <style:style style:name="TableCell250" style:family="table-cell">
      <style:table-cell-properties fo:border="0.0104in solid #A8A8A8" fo:background-color="#FFFFFF" style:writing-mode="lr-tb" fo:padding-top="0.0201in" fo:padding-left="0in" fo:padding-bottom="0in" fo:padding-right="0.0159in"/>
    </style:style>
    <style:style style:name="P251" style:parent-style-name="Normal" style:family="paragraph">
      <style:paragraph-properties fo:text-align="end" fo:margin-bottom="0in" fo:margin-right="0.0041in"/>
    </style:style>
    <style:style style:name="T252" style:parent-style-name="DefaultParagraphFont" style:family="text">
      <style:text-properties style:font-name="Times New Roman" style:font-name-asian="Times New Roman" style:font-name-complex="Times New Roman" fo:font-size="7.5pt" style:font-size-asian="7.5pt"/>
    </style:style>
    <style:style style:name="TableCell253" style:family="table-cell">
      <style:table-cell-properties fo:border="0.0104in solid #A8A8A8" fo:background-color="#FFFFFF" style:writing-mode="lr-tb" fo:padding-top="0.0201in" fo:padding-left="0in" fo:padding-bottom="0in" fo:padding-right="0.0159in"/>
    </style:style>
    <style:style style:name="P254" style:parent-style-name="Normal" style:family="paragraph">
      <style:paragraph-properties fo:margin-bottom="0in" fo:margin-left="0.1881in">
        <style:tab-stops/>
      </style:paragraph-properties>
    </style:style>
    <style:style style:name="TableCell255" style:family="table-cell">
      <style:table-cell-properties fo:border="0.0104in solid #A8A8A8" fo:background-color="#FFFFFF" style:writing-mode="lr-tb" fo:padding-top="0.0201in" fo:padding-left="0in" fo:padding-bottom="0in" fo:padding-right="0.0159in"/>
    </style:style>
    <style:style style:name="P256" style:parent-style-name="Normal" style:family="paragraph">
      <style:paragraph-properties fo:text-align="end" fo:margin-bottom="0in" fo:margin-right="0.0034in"/>
    </style:style>
    <style:style style:name="T257" style:parent-style-name="DefaultParagraphFont" style:family="text">
      <style:text-properties style:font-name="Times New Roman" style:font-name-asian="Times New Roman" style:font-name-complex="Times New Roman" fo:font-size="7.5pt" style:font-size-asian="7.5pt"/>
    </style:style>
    <style:style style:name="TableCell258" style:family="table-cell">
      <style:table-cell-properties fo:border="0.0104in solid #A8A8A8" fo:background-color="#FFFFFF" style:writing-mode="lr-tb" fo:padding-top="0.0201in" fo:padding-left="0in" fo:padding-bottom="0in" fo:padding-right="0.0159in"/>
    </style:style>
    <style:style style:name="P259" style:parent-style-name="Normal" style:family="paragraph">
      <style:paragraph-properties fo:margin-bottom="0in" fo:margin-left="0.4291in">
        <style:tab-stops/>
      </style:paragraph-properties>
    </style:style>
    <style:style style:name="TableCell260" style:family="table-cell">
      <style:table-cell-properties fo:border-top="0.0104in solid #A8A8A8" fo:border-left="0.0104in solid #A8A8A8" fo:border-bottom="0.0104in solid #A8A8A8" fo:border-right="0.0208in solid #A8A8A8" fo:background-color="#FFFFFF" style:writing-mode="lr-tb" fo:padding-top="0.0201in" fo:padding-left="0in" fo:padding-bottom="0in" fo:padding-right="0.0159in"/>
    </style:style>
    <style:style style:name="P261" style:parent-style-name="Normal" style:family="paragraph">
      <style:paragraph-properties fo:text-align="end" fo:margin-bottom="0in" fo:margin-right="0.0041in"/>
    </style:style>
    <style:style style:name="T262" style:parent-style-name="DefaultParagraphFont" style:family="text">
      <style:text-properties style:font-name="Times New Roman" style:font-name-asian="Times New Roman" style:font-name-complex="Times New Roman" fo:font-size="7.5pt" style:font-size-asian="7.5pt"/>
    </style:style>
    <style:style style:name="TableRow263" style:family="table-row">
      <style:table-row-properties style:min-row-height="0.1347in"/>
    </style:style>
    <style:style style:name="TableCell264" style:family="table-cell">
      <style:table-cell-properties fo:border="0.0208in solid #A8A8A8" fo:background-color="#F2F2F2" style:writing-mode="lr-tb" fo:padding-top="0.0201in" fo:padding-left="0in" fo:padding-bottom="0in" fo:padding-right="0.0159in"/>
    </style:style>
    <style:style style:name="P265" style:parent-style-name="Normal" style:family="paragraph">
      <style:paragraph-properties fo:text-align="justify" fo:margin-bottom="0in" fo:margin-left="0.0319in">
        <style:tab-stops/>
      </style:paragraph-properties>
    </style:style>
    <style:style style:name="T266" style:parent-style-name="DefaultParagraphFont" style:family="text">
      <style:text-properties style:font-name="Times New Roman" style:font-name-asian="Times New Roman" style:font-name-complex="Times New Roman" fo:font-size="7.5pt" style:font-size-asian="7.5pt"/>
    </style:style>
    <style:style style:name="TableCell267" style:family="table-cell">
      <style:table-cell-properties fo:border="0.0208in solid #A8A8A8" fo:background-color="#F2F2F2" style:writing-mode="lr-tb" fo:padding-top="0.0201in" fo:padding-left="0in" fo:padding-bottom="0in" fo:padding-right="0.0159in"/>
    </style:style>
    <style:style style:name="P268" style:parent-style-name="Normal" style:family="paragraph">
      <style:paragraph-properties fo:margin-bottom="0in" fo:margin-left="0.0159in">
        <style:tab-stops/>
      </style:paragraph-properties>
    </style:style>
    <style:style style:name="T269" style:parent-style-name="DefaultParagraphFont" style:family="text">
      <style:text-properties style:font-name="Times New Roman" style:font-name-asian="Times New Roman" style:font-name-complex="Times New Roman" fo:font-size="7.5pt" style:font-size-asian="7.5pt"/>
    </style:style>
    <style:style style:name="TableCell270" style:family="table-cell">
      <style:table-cell-properties fo:border-top="0.0104in solid #A8A8A8" fo:border-left="0.0208in solid #A8A8A8" fo:border-bottom="0.0104in solid #A8A8A8" fo:border-right="0.0104in solid #A8A8A8" fo:background-color="#FFFFFF" style:writing-mode="lr-tb" fo:padding-top="0.0201in" fo:padding-left="0in" fo:padding-bottom="0in" fo:padding-right="0.0159in"/>
    </style:style>
    <style:style style:name="P271" style:parent-style-name="Normal" style:family="paragraph">
      <style:paragraph-properties fo:margin-bottom="0in" fo:margin-left="0.2465in">
        <style:tab-stops/>
      </style:paragraph-properties>
    </style:style>
    <style:style style:name="TableCell272" style:family="table-cell">
      <style:table-cell-properties fo:border="0.0104in solid #A8A8A8" fo:background-color="#FFFFFF" style:writing-mode="lr-tb" fo:padding-top="0.0201in" fo:padding-left="0in" fo:padding-bottom="0in" fo:padding-right="0.0159in"/>
    </style:style>
    <style:style style:name="P273" style:parent-style-name="Normal" style:family="paragraph">
      <style:paragraph-properties fo:text-align="end" fo:margin-bottom="0in" fo:margin-right="0.0041in"/>
    </style:style>
    <style:style style:name="T274" style:parent-style-name="DefaultParagraphFont" style:family="text">
      <style:text-properties style:font-name="Times New Roman" style:font-name-asian="Times New Roman" style:font-name-complex="Times New Roman" fo:font-size="7.5pt" style:font-size-asian="7.5pt"/>
    </style:style>
    <style:style style:name="TableCell275" style:family="table-cell">
      <style:table-cell-properties fo:border="0.0104in solid #A8A8A8" fo:background-color="#FFFFFF" style:writing-mode="lr-tb" fo:padding-top="0.0201in" fo:padding-left="0in" fo:padding-bottom="0in" fo:padding-right="0.0159in"/>
    </style:style>
    <style:style style:name="P276" style:parent-style-name="Normal" style:family="paragraph">
      <style:paragraph-properties fo:margin-bottom="0in" fo:margin-left="0.1847in">
        <style:tab-stops/>
      </style:paragraph-properties>
    </style:style>
    <style:style style:name="TableCell277" style:family="table-cell">
      <style:table-cell-properties fo:border="0.0104in solid #A8A8A8" fo:background-color="#FFFFFF" style:writing-mode="lr-tb" fo:padding-top="0.0201in" fo:padding-left="0in" fo:padding-bottom="0in" fo:padding-right="0.0159in"/>
    </style:style>
    <style:style style:name="P278" style:parent-style-name="Normal" style:family="paragraph">
      <style:paragraph-properties fo:text-align="end" fo:margin-bottom="0in" fo:margin-right="0.0034in"/>
    </style:style>
    <style:style style:name="T279" style:parent-style-name="DefaultParagraphFont" style:family="text">
      <style:text-properties style:font-name="Times New Roman" style:font-name-asian="Times New Roman" style:font-name-complex="Times New Roman" fo:font-size="7.5pt" style:font-size-asian="7.5pt"/>
    </style:style>
    <style:style style:name="TableCell280" style:family="table-cell">
      <style:table-cell-properties fo:border="0.0104in solid #A8A8A8" fo:background-color="#FFFFFF" style:writing-mode="lr-tb" fo:padding-top="0.0201in" fo:padding-left="0in" fo:padding-bottom="0in" fo:padding-right="0.0159in"/>
    </style:style>
    <style:style style:name="P281" style:parent-style-name="Normal" style:family="paragraph">
      <style:paragraph-properties fo:margin-bottom="0in" fo:margin-left="0.4291in">
        <style:tab-stops/>
      </style:paragraph-properties>
    </style:style>
    <style:style style:name="TableCell282" style:family="table-cell">
      <style:table-cell-properties fo:border-top="0.0104in solid #A8A8A8" fo:border-left="0.0104in solid #A8A8A8" fo:border-bottom="0.0104in solid #A8A8A8" fo:border-right="0.0208in solid #A8A8A8" fo:background-color="#FFFFFF" style:writing-mode="lr-tb" fo:padding-top="0.0201in" fo:padding-left="0in" fo:padding-bottom="0in" fo:padding-right="0.0159in"/>
    </style:style>
    <style:style style:name="P283" style:parent-style-name="Normal" style:family="paragraph">
      <style:paragraph-properties fo:text-align="end" fo:margin-bottom="0in" fo:margin-right="0.0041in"/>
    </style:style>
    <style:style style:name="T284" style:parent-style-name="DefaultParagraphFont" style:family="text">
      <style:text-properties style:font-name="Times New Roman" style:font-name-asian="Times New Roman" style:font-name-complex="Times New Roman" fo:font-size="7.5pt" style:font-size-asian="7.5pt"/>
    </style:style>
    <style:style style:name="TableRow285" style:family="table-row">
      <style:table-row-properties style:min-row-height="0.1347in"/>
    </style:style>
    <style:style style:name="TableCell286" style:family="table-cell">
      <style:table-cell-properties fo:border="0.0208in solid #A8A8A8" fo:background-color="#F2F2F2" style:writing-mode="lr-tb" fo:padding-top="0.0201in" fo:padding-left="0in" fo:padding-bottom="0in" fo:padding-right="0.0159in"/>
    </style:style>
    <style:style style:name="P287" style:parent-style-name="Normal" style:family="paragraph">
      <style:paragraph-properties fo:text-align="justify" fo:margin-bottom="0in" fo:margin-left="0.0319in">
        <style:tab-stops/>
      </style:paragraph-properties>
    </style:style>
    <style:style style:name="T288" style:parent-style-name="DefaultParagraphFont" style:family="text">
      <style:text-properties style:font-name="Times New Roman" style:font-name-asian="Times New Roman" style:font-name-complex="Times New Roman" fo:font-size="7.5pt" style:font-size-asian="7.5pt"/>
    </style:style>
    <style:style style:name="TableCell289" style:family="table-cell">
      <style:table-cell-properties fo:border="0.0208in solid #A8A8A8" fo:background-color="#F2F2F2" style:writing-mode="lr-tb" fo:padding-top="0.0201in" fo:padding-left="0in" fo:padding-bottom="0in" fo:padding-right="0.0159in"/>
    </style:style>
    <style:style style:name="P290" style:parent-style-name="Normal" style:family="paragraph">
      <style:paragraph-properties fo:margin-bottom="0in" fo:margin-left="0.0159in">
        <style:tab-stops/>
      </style:paragraph-properties>
    </style:style>
    <style:style style:name="T291" style:parent-style-name="DefaultParagraphFont" style:family="text">
      <style:text-properties style:font-name="Times New Roman" style:font-name-asian="Times New Roman" style:font-name-complex="Times New Roman" fo:font-size="7.5pt" style:font-size-asian="7.5pt"/>
    </style:style>
    <style:style style:name="TableCell292" style:family="table-cell">
      <style:table-cell-properties fo:border-top="0.0104in solid #A8A8A8" fo:border-left="0.0208in solid #A8A8A8" fo:border-bottom="0.0104in solid #A8A8A8" fo:border-right="0.0104in solid #A8A8A8" fo:background-color="#FFFFFF" style:writing-mode="lr-tb" fo:padding-top="0.0201in" fo:padding-left="0in" fo:padding-bottom="0in" fo:padding-right="0.0159in"/>
    </style:style>
    <style:style style:name="P293" style:parent-style-name="Normal" style:family="paragraph">
      <style:paragraph-properties fo:margin-bottom="0in" fo:margin-left="0.3666in">
        <style:tab-stops/>
      </style:paragraph-properties>
    </style:style>
    <style:style style:name="TableCell294" style:family="table-cell">
      <style:table-cell-properties fo:border="0.0104in solid #A8A8A8" fo:background-color="#FFFFFF" style:writing-mode="lr-tb" fo:padding-top="0.0201in" fo:padding-left="0in" fo:padding-bottom="0in" fo:padding-right="0.0159in"/>
    </style:style>
    <style:style style:name="P295" style:parent-style-name="Normal" style:family="paragraph">
      <style:paragraph-properties fo:text-align="end" fo:margin-bottom="0in" fo:margin-right="0.0041in"/>
    </style:style>
    <style:style style:name="T296" style:parent-style-name="DefaultParagraphFont" style:family="text">
      <style:text-properties style:font-name="Times New Roman" style:font-name-asian="Times New Roman" style:font-name-complex="Times New Roman" fo:font-size="7.5pt" style:font-size-asian="7.5pt"/>
    </style:style>
    <style:style style:name="TableCell297" style:family="table-cell">
      <style:table-cell-properties fo:border="0.0104in solid #A8A8A8" fo:background-color="#FFFFFF" style:writing-mode="lr-tb" fo:padding-top="0.0201in" fo:padding-left="0in" fo:padding-bottom="0in" fo:padding-right="0.0159in"/>
    </style:style>
    <style:style style:name="P298" style:parent-style-name="Normal" style:family="paragraph">
      <style:paragraph-properties fo:margin-bottom="0in" fo:margin-left="0.3048in">
        <style:tab-stops/>
      </style:paragraph-properties>
    </style:style>
    <style:style style:name="TableCell299" style:family="table-cell">
      <style:table-cell-properties fo:border="0.0104in solid #A8A8A8" fo:background-color="#FFFFFF" style:writing-mode="lr-tb" fo:padding-top="0.0201in" fo:padding-left="0in" fo:padding-bottom="0in" fo:padding-right="0.0159in"/>
    </style:style>
    <style:style style:name="P300" style:parent-style-name="Normal" style:family="paragraph">
      <style:paragraph-properties fo:text-align="end" fo:margin-bottom="0in" fo:margin-right="0.0034in"/>
    </style:style>
    <style:style style:name="T301" style:parent-style-name="DefaultParagraphFont" style:family="text">
      <style:text-properties style:font-name="Times New Roman" style:font-name-asian="Times New Roman" style:font-name-complex="Times New Roman" fo:font-size="7.5pt" style:font-size-asian="7.5pt"/>
    </style:style>
    <style:style style:name="TableCell302" style:family="table-cell">
      <style:table-cell-properties fo:border="0.0104in solid #A8A8A8" fo:background-color="#FFFFFF" style:writing-mode="lr-tb" fo:padding-top="0.0201in" fo:padding-left="0in" fo:padding-bottom="0in" fo:padding-right="0.0159in"/>
    </style:style>
    <style:style style:name="P303" style:parent-style-name="Normal" style:family="paragraph">
      <style:paragraph-properties fo:margin-bottom="0in" fo:margin-left="0.3506in">
        <style:tab-stops/>
      </style:paragraph-properties>
    </style:style>
    <style:style style:name="TableCell304" style:family="table-cell">
      <style:table-cell-properties fo:border-top="0.0104in solid #A8A8A8" fo:border-left="0.0104in solid #A8A8A8" fo:border-bottom="0.0104in solid #A8A8A8" fo:border-right="0.0208in solid #A8A8A8" fo:background-color="#FFFFFF" style:writing-mode="lr-tb" fo:padding-top="0.0201in" fo:padding-left="0in" fo:padding-bottom="0in" fo:padding-right="0.0159in"/>
    </style:style>
    <style:style style:name="P305" style:parent-style-name="Normal" style:family="paragraph">
      <style:paragraph-properties fo:text-align="end" fo:margin-bottom="0in" fo:margin-right="0.0048in"/>
    </style:style>
    <style:style style:name="T306" style:parent-style-name="DefaultParagraphFont" style:family="text">
      <style:text-properties style:font-name="Times New Roman" style:font-name-asian="Times New Roman" style:font-name-complex="Times New Roman" fo:color="#FF0000" fo:font-size="7.5pt" style:font-size-asian="7.5pt"/>
    </style:style>
    <style:style style:name="TableRow307" style:family="table-row">
      <style:table-row-properties style:min-row-height="0.1347in"/>
    </style:style>
    <style:style style:name="TableCell308" style:family="table-cell">
      <style:table-cell-properties fo:border="0.0208in solid #A8A8A8" fo:background-color="#F2F2F2" style:writing-mode="lr-tb" fo:padding-top="0.0201in" fo:padding-left="0in" fo:padding-bottom="0in" fo:padding-right="0.0159in"/>
    </style:style>
    <style:style style:name="TableCell309" style:family="table-cell">
      <style:table-cell-properties fo:border="0.0208in solid #A8A8A8" fo:background-color="#F2F2F2" style:writing-mode="lr-tb" fo:padding-top="0.0201in" fo:padding-left="0in" fo:padding-bottom="0in" fo:padding-right="0.0159in"/>
    </style:style>
    <style:style style:name="TableCell310" style:family="table-cell">
      <style:table-cell-properties fo:border-top="0.0104in solid #A8A8A8" fo:border-left="0.0208in solid #A8A8A8" fo:border-bottom="0.0208in solid #A8A8A8" fo:border-right="0.0104in solid #A8A8A8" fo:background-color="#FFFFFF" style:writing-mode="lr-tb" fo:padding-top="0.0201in" fo:padding-left="0in" fo:padding-bottom="0in" fo:padding-right="0.0159in"/>
    </style:style>
    <style:style style:name="TableCell311" style:family="table-cell">
      <style:table-cell-properties fo:border-top="0.0104in solid #A8A8A8" fo:border-left="0.0104in solid #A8A8A8" fo:border-bottom="0.0208in solid #A8A8A8" fo:border-right="0.0104in solid #A8A8A8" fo:background-color="#FFFFFF" style:writing-mode="lr-tb" fo:padding-top="0.0201in" fo:padding-left="0in" fo:padding-bottom="0in" fo:padding-right="0.0159in"/>
    </style:style>
    <style:style style:name="TableCell312" style:family="table-cell">
      <style:table-cell-properties fo:border-top="0.0104in solid #A8A8A8" fo:border-left="0.0104in solid #A8A8A8" fo:border-bottom="0.0208in solid #A8A8A8" fo:border-right="0.0104in solid #A8A8A8" fo:background-color="#FFFFFF" style:writing-mode="lr-tb" fo:padding-top="0.0201in" fo:padding-left="0in" fo:padding-bottom="0in" fo:padding-right="0.0159in"/>
    </style:style>
    <style:style style:name="TableCell313" style:family="table-cell">
      <style:table-cell-properties fo:border-top="0.0104in solid #A8A8A8" fo:border-left="0.0104in solid #A8A8A8" fo:border-bottom="0.0208in solid #A8A8A8" fo:border-right="0.0104in solid #A8A8A8" fo:background-color="#FFFFFF" style:writing-mode="lr-tb" fo:padding-top="0.0201in" fo:padding-left="0in" fo:padding-bottom="0in" fo:padding-right="0.0159in"/>
    </style:style>
    <style:style style:name="TableCell314" style:family="table-cell">
      <style:table-cell-properties fo:border-top="0.0104in solid #A8A8A8" fo:border-left="0.0104in solid #A8A8A8" fo:border-bottom="0.0208in solid #A8A8A8" fo:border-right="0.0104in solid #A8A8A8" fo:background-color="#FFFFFF" style:writing-mode="lr-tb" fo:padding-top="0.0201in" fo:padding-left="0in" fo:padding-bottom="0in" fo:padding-right="0.0159in"/>
    </style:style>
    <style:style style:name="TableCell315" style:family="table-cell">
      <style:table-cell-properties fo:border-top="0.0104in solid #A8A8A8" fo:border-left="0.0104in solid #A8A8A8" fo:border-bottom="0.0208in solid #A8A8A8" fo:border-right="0.0208in solid #A8A8A8" fo:background-color="#FFFFFF" style:writing-mode="lr-tb" fo:padding-top="0.0201in" fo:padding-left="0in" fo:padding-bottom="0in" fo:padding-right="0.0159in"/>
    </style:style>
    <style:style style:name="TableRow316" style:family="table-row">
      <style:table-row-properties style:min-row-height="0.1347in"/>
    </style:style>
    <style:style style:name="TableCell317" style:family="table-cell">
      <style:table-cell-properties fo:border="0.0208in solid #A8A8A8" fo:background-color="#8EA9DB" style:writing-mode="lr-tb" fo:padding-top="0.0201in" fo:padding-left="0in" fo:padding-bottom="0in" fo:padding-right="0.0159in"/>
    </style:style>
    <style:style style:name="P318" style:parent-style-name="Normal" style:family="paragraph">
      <style:paragraph-properties fo:text-align="end" fo:margin-bottom="0in" fo:margin-right="0.0736in"/>
    </style:style>
    <style:style style:name="T319" style:parent-style-name="DefaultParagraphFont" style:family="text">
      <style:text-properties style:font-name="Times New Roman" style:font-name-asian="Times New Roman" style:font-name-complex="Times New Roman" fo:font-size="7.5pt" style:font-size-asian="7.5pt"/>
    </style:style>
    <style:style style:name="TableCell320" style:family="table-cell">
      <style:table-cell-properties fo:border-top="0.0208in solid #A8A8A8" fo:border-left="0.0208in solid #A8A8A8" fo:border-bottom="0.0208in solid #A8A8A8" fo:border-right="0.0104in solid #A8A8A8" fo:background-color="#8EA9DB" style:writing-mode="lr-tb" fo:padding-top="0.0201in" fo:padding-left="0in" fo:padding-bottom="0in" fo:padding-right="0.0159in"/>
    </style:style>
    <style:style style:name="P321" style:parent-style-name="Normal" style:family="paragraph">
      <style:paragraph-properties fo:margin-bottom="0in" fo:margin-left="0.1319in">
        <style:tab-stops/>
      </style:paragraph-properties>
    </style:style>
    <style:style style:name="TableCell322" style:family="table-cell">
      <style:table-cell-properties fo:border-top="0.0208in solid #A8A8A8" fo:border-left="0.0104in solid #A8A8A8" fo:border-bottom="0.0208in solid #A8A8A8" fo:border-right="0.0208in solid #A8A8A8" fo:background-color="#8EA9DB" style:writing-mode="lr-tb" fo:padding-top="0.0201in" fo:padding-left="0in" fo:padding-bottom="0in" fo:padding-right="0.0159in"/>
    </style:style>
    <style:style style:name="P323" style:parent-style-name="Normal" style:family="paragraph">
      <style:paragraph-properties fo:text-align="end" fo:margin-bottom="0in" fo:margin-right="0.0006in"/>
    </style:style>
    <style:style style:name="T324" style:parent-style-name="DefaultParagraphFont" style:family="text">
      <style:text-properties style:font-name="Times New Roman" style:font-name-asian="Times New Roman" style:font-name-complex="Times New Roman" fo:font-size="7.5pt" style:font-size-asian="7.5pt"/>
    </style:style>
    <style:style style:name="TableCell325" style:family="table-cell">
      <style:table-cell-properties fo:border-top="0.0208in solid #A8A8A8" fo:border-left="0.0208in solid #A8A8A8" fo:border-bottom="0.0208in solid #A8A8A8" fo:border-right="0.0104in solid #A8A8A8" fo:background-color="#8EA9DB" style:writing-mode="lr-tb" fo:padding-top="0.0201in" fo:padding-left="0in" fo:padding-bottom="0in" fo:padding-right="0.0159in"/>
    </style:style>
    <style:style style:name="P326" style:parent-style-name="Normal" style:family="paragraph">
      <style:paragraph-properties fo:margin-bottom="0in" fo:margin-left="0.0715in">
        <style:tab-stops/>
      </style:paragraph-properties>
    </style:style>
    <style:style style:name="TableCell327" style:family="table-cell">
      <style:table-cell-properties fo:border-top="0.0208in solid #A8A8A8" fo:border-left="0.0104in solid #A8A8A8" fo:border-bottom="0.0208in solid #A8A8A8" fo:border-right="0.0104in solid #A8A8A8" fo:background-color="#8EA9DB" style:writing-mode="lr-tb" fo:padding-top="0.0201in" fo:padding-left="0in" fo:padding-bottom="0in" fo:padding-right="0.0159in"/>
    </style:style>
    <style:style style:name="P328" style:parent-style-name="Normal" style:family="paragraph">
      <style:paragraph-properties fo:margin-bottom="0in" fo:margin-left="0.0472in">
        <style:tab-stops/>
      </style:paragraph-properties>
    </style:style>
    <style:style style:name="T329" style:parent-style-name="DefaultParagraphFont" style:family="text">
      <style:text-properties style:font-name="Times New Roman" style:font-name-asian="Times New Roman" style:font-name-complex="Times New Roman" fo:font-size="7.5pt" style:font-size-asian="7.5pt"/>
    </style:style>
    <style:style style:name="TableCell330" style:family="table-cell">
      <style:table-cell-properties fo:border-top="0.0208in solid #A8A8A8" fo:border-left="0.0104in solid #A8A8A8" fo:border-bottom="0.0208in solid #A8A8A8" fo:border-right="0.0104in solid #A8A8A8" fo:background-color="#8EA9DB" style:writing-mode="lr-tb" fo:padding-top="0.0201in" fo:padding-left="0in" fo:padding-bottom="0in" fo:padding-right="0.0159in"/>
    </style:style>
    <style:style style:name="P331" style:parent-style-name="Normal" style:family="paragraph">
      <style:paragraph-properties fo:margin-bottom="0in" fo:margin-left="0.1006in">
        <style:tab-stops/>
      </style:paragraph-properties>
    </style:style>
    <style:style style:name="TableCell332" style:family="table-cell">
      <style:table-cell-properties fo:border-top="0.0208in solid #A8A8A8" fo:border-left="0.0104in solid #A8A8A8" fo:border-bottom="0.0208in solid #A8A8A8" fo:border-right="0.0208in solid #A8A8A8" fo:background-color="#8EA9DB" style:writing-mode="lr-tb" fo:padding-top="0.0201in" fo:padding-left="0in" fo:padding-bottom="0in" fo:padding-right="0.0159in"/>
    </style:style>
    <style:style style:name="P333" style:parent-style-name="Normal" style:family="paragraph">
      <style:paragraph-properties fo:text-align="end" fo:margin-bottom="0in" fo:margin-right="0.0006in"/>
    </style:style>
    <style:style style:name="T334" style:parent-style-name="DefaultParagraphFont" style:family="text">
      <style:text-properties style:font-name="Times New Roman" style:font-name-asian="Times New Roman" style:font-name-complex="Times New Roman" fo:font-size="7.5pt" style:font-size-asian="7.5pt"/>
    </style:style>
    <style:style style:name="TableRow335" style:family="table-row">
      <style:table-row-properties style:min-row-height="0.1486in"/>
    </style:style>
    <style:style style:name="TableCell336" style:family="table-cell">
      <style:table-cell-properties fo:border="none" fo:background-color="#8EA9DB" style:writing-mode="lr-tb" fo:padding-top="0.0201in" fo:padding-left="0in" fo:padding-bottom="0in" fo:padding-right="0.0159in"/>
    </style:style>
    <style:style style:name="P337" style:parent-style-name="Normal" style:family="paragraph">
      <style:paragraph-properties fo:text-align="end" fo:margin-bottom="0in" fo:margin-right="0.0145in"/>
    </style:style>
    <style:style style:name="T338" style:parent-style-name="DefaultParagraphFont" style:family="text">
      <style:text-properties style:font-name="Times New Roman" style:font-name-asian="Times New Roman" style:font-name-complex="Times New Roman" fo:font-size="8pt" style:font-size-asian="8pt"/>
    </style:style>
    <style:style style:name="TableCell339" style:family="table-cell">
      <style:table-cell-properties fo:border-top="none" fo:border-left="none" fo:border-bottom="0.0208in solid #A8A8A8" fo:border-right="none" fo:background-color="#8EA9DB" style:writing-mode="lr-tb" fo:padding-top="0.0201in" fo:padding-left="0in" fo:padding-bottom="0in" fo:padding-right="0.0159in"/>
    </style:style>
    <style:style style:name="P340" style:parent-style-name="Normal" style:family="paragraph">
      <style:paragraph-properties fo:margin-bottom="0in" fo:margin-left="-0.0319in">
        <style:tab-stops/>
      </style:paragraph-properties>
    </style:style>
    <style:style style:name="T341" style:parent-style-name="DefaultParagraphFont" style:family="text">
      <style:text-properties style:font-name="Times New Roman" style:font-name-asian="Times New Roman" style:font-name-complex="Times New Roman" fo:font-size="8pt" style:font-size-asian="8pt"/>
    </style:style>
    <style:style style:name="TableCell342" style:family="table-cell">
      <style:table-cell-properties fo:border-top="none" fo:border-left="none" fo:border-bottom="0.0208in solid #A8A8A8" fo:border-right="none" fo:background-color="#8EA9DB" style:writing-mode="lr-tb" fo:padding-top="0.0201in" fo:padding-left="0in" fo:padding-bottom="0in" fo:padding-right="0.0159in"/>
    </style:style>
    <style:style style:name="TableCell343" style:family="table-cell">
      <style:table-cell-properties fo:border-top="none" fo:border-left="none" fo:border-bottom="0.0208in solid #A8A8A8" fo:border-right="none" fo:background-color="#8EA9DB" style:writing-mode="lr-tb" fo:padding-top="0.0201in" fo:padding-left="0in" fo:padding-bottom="0in" fo:padding-right="0.0159in"/>
    </style:style>
    <style:style style:name="TableRow344" style:family="table-row">
      <style:table-row-properties style:min-row-height="0.1291in"/>
    </style:style>
    <style:style style:name="TableCell345" style:family="table-cell">
      <style:table-cell-properties fo:border-top="none" fo:border-left="none" fo:border-bottom="0.0208in solid #A8A8A8" fo:border-right="0.0208in solid #A8A8A8" fo:background-color="#FFFFFF" style:writing-mode="lr-tb" fo:padding-top="0.0201in" fo:padding-left="0in" fo:padding-bottom="0in" fo:padding-right="0.0159in"/>
    </style:style>
    <style:style style:name="TableCell346" style:family="table-cell">
      <style:table-cell-properties fo:border-top="0.0208in solid #A8A8A8" fo:border-left="0.0208in solid #A8A8A8" fo:border-bottom="0.0104in solid #A8A8A8" fo:border-right="0.0104in solid #A8A8A8" fo:background-color="#F2F2F2" style:writing-mode="lr-tb" fo:padding-top="0.0201in" fo:padding-left="0in" fo:padding-bottom="0in" fo:padding-right="0.0159in"/>
    </style:style>
    <style:style style:name="P347" style:parent-style-name="Normal" style:family="paragraph">
      <style:paragraph-properties fo:text-align="center" fo:margin-bottom="0in" fo:margin-left="0.0284in">
        <style:tab-stops/>
      </style:paragraph-properties>
    </style:style>
    <style:style style:name="T348" style:parent-style-name="DefaultParagraphFont" style:family="text">
      <style:text-properties style:font-name="Times New Roman" style:font-name-asian="Times New Roman" style:font-name-complex="Times New Roman" fo:font-size="7.5pt" style:font-size-asian="7.5pt"/>
    </style:style>
    <style:style style:name="TableCell349" style:family="table-cell">
      <style:table-cell-properties fo:border-top="0.0208in solid #A8A8A8" fo:border-left="0.0104in solid #A8A8A8" fo:border-bottom="0.0104in solid #A8A8A8" fo:border-right="0.0104in solid #A8A8A8" fo:background-color="#F2F2F2" style:writing-mode="lr-tb" fo:padding-top="0.0201in" fo:padding-left="0in" fo:padding-bottom="0in" fo:padding-right="0.0159in"/>
    </style:style>
    <style:style style:name="P350" style:parent-style-name="Normal" style:family="paragraph">
      <style:paragraph-properties fo:text-align="center" fo:margin-bottom="0in" fo:margin-left="0.0298in">
        <style:tab-stops/>
      </style:paragraph-properties>
    </style:style>
    <style:style style:name="T351" style:parent-style-name="DefaultParagraphFont" style:family="text">
      <style:text-properties style:font-name="Times New Roman" style:font-name-asian="Times New Roman" style:font-name-complex="Times New Roman" fo:font-size="7.5pt" style:font-size-asian="7.5pt"/>
    </style:style>
    <style:style style:name="TableCell352" style:family="table-cell">
      <style:table-cell-properties fo:border-top="0.0208in solid #A8A8A8" fo:border-left="0.0104in solid #A8A8A8" fo:border-bottom="0.0104in solid #A8A8A8" fo:border-right="0.0104in solid #A8A8A8" fo:background-color="#F2F2F2" style:writing-mode="lr-tb" fo:padding-top="0.0201in" fo:padding-left="0in" fo:padding-bottom="0in" fo:padding-right="0.0159in"/>
    </style:style>
    <style:style style:name="P353" style:parent-style-name="Normal" style:family="paragraph">
      <style:paragraph-properties fo:text-align="center" fo:margin-bottom="0in" fo:margin-left="0.0305in">
        <style:tab-stops/>
      </style:paragraph-properties>
    </style:style>
    <style:style style:name="T354" style:parent-style-name="DefaultParagraphFont" style:family="text">
      <style:text-properties style:font-name="Times New Roman" style:font-name-asian="Times New Roman" style:font-name-complex="Times New Roman" fo:font-size="7.5pt" style:font-size-asian="7.5pt"/>
    </style:style>
    <style:style style:name="TableCell355" style:family="table-cell">
      <style:table-cell-properties fo:border-top="0.0208in solid #A8A8A8" fo:border-left="0.0104in solid #A8A8A8" fo:border-bottom="0.0104in solid #A8A8A8" fo:border-right="0.0208in solid #A8A8A8" fo:background-color="#F2F2F2" style:writing-mode="lr-tb" fo:padding-top="0.0201in" fo:padding-left="0in" fo:padding-bottom="0in" fo:padding-right="0.0159in"/>
    </style:style>
    <style:style style:name="P356" style:parent-style-name="Normal" style:family="paragraph">
      <style:paragraph-properties fo:margin-bottom="0in" fo:margin-left="0.0194in">
        <style:tab-stops/>
      </style:paragraph-properties>
    </style:style>
    <style:style style:name="T357" style:parent-style-name="DefaultParagraphFont" style:family="text">
      <style:text-properties style:font-name="Times New Roman" style:font-name-asian="Times New Roman" style:font-name-complex="Times New Roman" fo:font-size="7.5pt" style:font-size-asian="7.5pt"/>
    </style:style>
    <style:style style:name="TableRow358" style:family="table-row">
      <style:table-row-properties style:min-row-height="0.1361in"/>
    </style:style>
    <style:style style:name="TableCell359" style:family="table-cell">
      <style:table-cell-properties fo:border-top="0.0104in solid #A8A8A8" fo:border-left="0.0208in solid #A8A8A8" fo:border-bottom="0.0104in solid #A8A8A8" fo:border-right="0.0104in solid #A8A8A8" fo:background-color="#F2F2F2" style:writing-mode="lr-tb" fo:padding-top="0.0201in" fo:padding-left="0in" fo:padding-bottom="0in" fo:padding-right="0.0159in"/>
    </style:style>
    <style:style style:name="TableCell360" style:family="table-cell">
      <style:table-cell-properties fo:border="0.0104in solid #A8A8A8" fo:background-color="#F2F2F2" style:writing-mode="lr-tb" fo:padding-top="0.0201in" fo:padding-left="0in" fo:padding-bottom="0in" fo:padding-right="0.0159in"/>
    </style:style>
    <style:style style:name="P361" style:parent-style-name="Normal" style:family="paragraph">
      <style:paragraph-properties fo:text-align="center" fo:margin-bottom="0in" fo:margin-left="0.0319in">
        <style:tab-stops/>
      </style:paragraph-properties>
    </style:style>
    <style:style style:name="T362" style:parent-style-name="DefaultParagraphFont" style:family="text">
      <style:text-properties style:font-name="Times New Roman" style:font-name-asian="Times New Roman" style:font-name-complex="Times New Roman" fo:font-size="7.5pt" style:font-size-asian="7.5pt"/>
    </style:style>
    <style:style style:name="TableCell363" style:family="table-cell">
      <style:table-cell-properties fo:border="0.0104in solid #A8A8A8" fo:background-color="#F2F2F2" style:writing-mode="lr-tb" fo:padding-top="0.0201in" fo:padding-left="0in" fo:padding-bottom="0in" fo:padding-right="0.0159in"/>
    </style:style>
    <style:style style:name="TableCell364" style:family="table-cell">
      <style:table-cell-properties fo:border="0.0104in solid #A8A8A8" fo:background-color="#F2F2F2" style:writing-mode="lr-tb" fo:padding-top="0.0201in" fo:padding-left="0in" fo:padding-bottom="0in" fo:padding-right="0.0159in"/>
    </style:style>
    <style:style style:name="P365" style:parent-style-name="Normal" style:family="paragraph">
      <style:paragraph-properties fo:text-align="center" fo:margin-bottom="0in" fo:margin-left="0.0291in">
        <style:tab-stops/>
      </style:paragraph-properties>
    </style:style>
    <style:style style:name="T366" style:parent-style-name="DefaultParagraphFont" style:family="text">
      <style:text-properties style:font-name="Times New Roman" style:font-name-asian="Times New Roman" style:font-name-complex="Times New Roman" fo:font-size="7.5pt" style:font-size-asian="7.5pt"/>
    </style:style>
    <style:style style:name="TableCell367" style:family="table-cell">
      <style:table-cell-properties fo:border="0.0104in solid #A8A8A8" fo:background-color="#F2F2F2" style:writing-mode="lr-tb" fo:padding-top="0.0201in" fo:padding-left="0in" fo:padding-bottom="0in" fo:padding-right="0.0159in"/>
    </style:style>
    <style:style style:name="P368" style:parent-style-name="Normal" style:family="paragraph">
      <style:paragraph-properties fo:margin-bottom="0in" fo:margin-left="0.0902in">
        <style:tab-stops/>
      </style:paragraph-properties>
    </style:style>
    <style:style style:name="T369" style:parent-style-name="DefaultParagraphFont" style:family="text">
      <style:text-properties style:font-name="Times New Roman" style:font-name-asian="Times New Roman" style:font-name-complex="Times New Roman" fo:font-size="7.5pt" style:font-size-asian="7.5pt"/>
    </style:style>
    <style:style style:name="TableCell370" style:family="table-cell">
      <style:table-cell-properties fo:border-top="0.0104in solid #A8A8A8" fo:border-left="0.0104in solid #A8A8A8" fo:border-bottom="0.0104in solid #A8A8A8" fo:border-right="0.0208in solid #A8A8A8" fo:background-color="#F2F2F2" style:writing-mode="lr-tb" fo:padding-top="0.0201in" fo:padding-left="0in" fo:padding-bottom="0in" fo:padding-right="0.0159in"/>
    </style:style>
    <style:style style:name="P371" style:parent-style-name="Normal" style:family="paragraph">
      <style:paragraph-properties fo:margin-bottom="0in" fo:margin-left="0.0194in">
        <style:tab-stops/>
      </style:paragraph-properties>
    </style:style>
    <style:style style:name="T372" style:parent-style-name="DefaultParagraphFont" style:family="text">
      <style:text-properties style:font-name="Times New Roman" style:font-name-asian="Times New Roman" style:font-name-complex="Times New Roman" fo:font-size="7.5pt" style:font-size-asian="7.5pt"/>
    </style:style>
    <style:style style:name="TableRow373" style:family="table-row">
      <style:table-row-properties style:min-row-height="0.1347in"/>
    </style:style>
    <style:style style:name="TableCell374" style:family="table-cell">
      <style:table-cell-properties fo:border="0.0208in solid #A8A8A8" fo:background-color="#F2F2F2" style:writing-mode="lr-tb" fo:padding-top="0.0201in" fo:padding-left="0in" fo:padding-bottom="0in" fo:padding-right="0.0159in"/>
    </style:style>
    <style:style style:name="P375" style:parent-style-name="Normal" style:family="paragraph">
      <style:paragraph-properties fo:text-align="justify" fo:margin-bottom="0in" fo:margin-left="0.0319in">
        <style:tab-stops/>
      </style:paragraph-properties>
    </style:style>
    <style:style style:name="T376" style:parent-style-name="DefaultParagraphFont" style:family="text">
      <style:text-properties style:font-name="Times New Roman" style:font-name-asian="Times New Roman" style:font-name-complex="Times New Roman" fo:font-size="7.5pt" style:font-size-asian="7.5pt"/>
    </style:style>
    <style:style style:name="TableCell377" style:family="table-cell">
      <style:table-cell-properties fo:border="0.0208in solid #A8A8A8" fo:background-color="#F2F2F2" style:writing-mode="lr-tb" fo:padding-top="0.0201in" fo:padding-left="0in" fo:padding-bottom="0in" fo:padding-right="0.0159in"/>
    </style:style>
    <style:style style:name="P378" style:parent-style-name="Normal" style:family="paragraph">
      <style:paragraph-properties fo:margin-bottom="0in" fo:margin-left="0.0166in">
        <style:tab-stops/>
      </style:paragraph-properties>
    </style:style>
    <style:style style:name="T379" style:parent-style-name="DefaultParagraphFont" style:family="text">
      <style:text-properties style:font-name="Times New Roman" style:font-name-asian="Times New Roman" style:font-name-complex="Times New Roman" fo:font-size="7.5pt" style:font-size-asian="7.5pt"/>
    </style:style>
    <style:style style:name="TableCell380" style:family="table-cell">
      <style:table-cell-properties fo:border-top="0.0104in solid #A8A8A8" fo:border-left="0.0208in solid #A8A8A8" fo:border-bottom="0.0104in solid #A8A8A8" fo:border-right="0.0104in solid #A8A8A8" fo:background-color="#FFFFFF" style:writing-mode="lr-tb" fo:padding-top="0.0201in" fo:padding-left="0in" fo:padding-bottom="0in" fo:padding-right="0.0159in"/>
    </style:style>
    <style:style style:name="P381" style:parent-style-name="Normal" style:family="paragraph">
      <style:paragraph-properties fo:margin-bottom="0in" fo:margin-left="0.2034in">
        <style:tab-stops/>
      </style:paragraph-properties>
    </style:style>
    <style:style style:name="TableCell382" style:family="table-cell">
      <style:table-cell-properties fo:border="0.0104in solid #A8A8A8" fo:background-color="#FFFFFF" style:writing-mode="lr-tb" fo:padding-top="0.0201in" fo:padding-left="0in" fo:padding-bottom="0in" fo:padding-right="0.0159in"/>
    </style:style>
    <style:style style:name="P383" style:parent-style-name="Normal" style:family="paragraph">
      <style:paragraph-properties fo:text-align="end" fo:margin-bottom="0in" fo:margin-right="0.0034in"/>
    </style:style>
    <style:style style:name="T384" style:parent-style-name="DefaultParagraphFont" style:family="text">
      <style:text-properties style:font-name="Times New Roman" style:font-name-asian="Times New Roman" style:font-name-complex="Times New Roman" fo:font-size="7.5pt" style:font-size-asian="7.5pt"/>
    </style:style>
    <style:style style:name="TableCell385" style:family="table-cell">
      <style:table-cell-properties fo:border="0.0104in solid #A8A8A8" fo:background-color="#FFFFFF" style:writing-mode="lr-tb" fo:padding-top="0.0201in" fo:padding-left="0in" fo:padding-bottom="0in" fo:padding-right="0.0159in"/>
    </style:style>
    <style:style style:name="P386" style:parent-style-name="Normal" style:family="paragraph">
      <style:paragraph-properties fo:margin-bottom="0in" fo:margin-left="0.1416in">
        <style:tab-stops/>
      </style:paragraph-properties>
    </style:style>
    <style:style style:name="TableCell387" style:family="table-cell">
      <style:table-cell-properties fo:border="0.0104in solid #A8A8A8" fo:background-color="#FFFFFF" style:writing-mode="lr-tb" fo:padding-top="0.0201in" fo:padding-left="0in" fo:padding-bottom="0in" fo:padding-right="0.0159in"/>
    </style:style>
    <style:style style:name="P388" style:parent-style-name="Normal" style:family="paragraph">
      <style:paragraph-properties fo:text-align="end" fo:margin-bottom="0in" fo:margin-right="0.0034in"/>
    </style:style>
    <style:style style:name="T389" style:parent-style-name="DefaultParagraphFont" style:family="text">
      <style:text-properties style:font-name="Times New Roman" style:font-name-asian="Times New Roman" style:font-name-complex="Times New Roman" fo:font-size="7.5pt" style:font-size-asian="7.5pt"/>
    </style:style>
    <style:style style:name="TableCell390" style:family="table-cell">
      <style:table-cell-properties fo:border="0.0104in solid #A8A8A8" fo:background-color="#FFFFFF" style:writing-mode="lr-tb" fo:padding-top="0.0201in" fo:padding-left="0in" fo:padding-bottom="0in" fo:padding-right="0.0159in"/>
    </style:style>
    <style:style style:name="P391" style:parent-style-name="Normal" style:family="paragraph">
      <style:paragraph-properties fo:margin-bottom="0in" fo:margin-left="0.2236in">
        <style:tab-stops/>
      </style:paragraph-properties>
    </style:style>
    <style:style style:name="TableCell392" style:family="table-cell">
      <style:table-cell-properties fo:border-top="0.0104in solid #A8A8A8" fo:border-left="0.0104in solid #A8A8A8" fo:border-bottom="0.0104in solid #A8A8A8" fo:border-right="0.0208in solid #A8A8A8" fo:background-color="#FFFFFF" style:writing-mode="lr-tb" fo:padding-top="0.0201in" fo:padding-left="0in" fo:padding-bottom="0in" fo:padding-right="0.0159in"/>
    </style:style>
    <style:style style:name="P393" style:parent-style-name="Normal" style:family="paragraph">
      <style:paragraph-properties fo:text-align="end" fo:margin-bottom="0in" fo:margin-right="0.0034in"/>
    </style:style>
    <style:style style:name="T394" style:parent-style-name="DefaultParagraphFont" style:family="text">
      <style:text-properties style:font-name="Times New Roman" style:font-name-asian="Times New Roman" style:font-name-complex="Times New Roman" fo:font-size="7.5pt" style:font-size-asian="7.5pt"/>
    </style:style>
    <style:style style:name="TableRow395" style:family="table-row">
      <style:table-row-properties style:min-row-height="0.1347in"/>
    </style:style>
    <style:style style:name="TableCell396" style:family="table-cell">
      <style:table-cell-properties fo:border="0.0208in solid #A8A8A8" fo:background-color="#F2F2F2" style:writing-mode="lr-tb" fo:padding-top="0.0201in" fo:padding-left="0in" fo:padding-bottom="0in" fo:padding-right="0.0159in"/>
    </style:style>
    <style:style style:name="P397" style:parent-style-name="Normal" style:family="paragraph">
      <style:paragraph-properties fo:text-align="justify" fo:margin-bottom="0in" fo:margin-left="0.0319in">
        <style:tab-stops/>
      </style:paragraph-properties>
    </style:style>
    <style:style style:name="T398" style:parent-style-name="DefaultParagraphFont" style:family="text">
      <style:text-properties style:font-name="Times New Roman" style:font-name-asian="Times New Roman" style:font-name-complex="Times New Roman" fo:font-size="7.5pt" style:font-size-asian="7.5pt"/>
    </style:style>
    <style:style style:name="TableCell399" style:family="table-cell">
      <style:table-cell-properties fo:border="0.0208in solid #A8A8A8" fo:background-color="#F2F2F2" style:writing-mode="lr-tb" fo:padding-top="0.0201in" fo:padding-left="0in" fo:padding-bottom="0in" fo:padding-right="0.0159in"/>
    </style:style>
    <style:style style:name="P400" style:parent-style-name="Normal" style:family="paragraph">
      <style:paragraph-properties fo:margin-bottom="0in" fo:margin-left="0.0166in">
        <style:tab-stops/>
      </style:paragraph-properties>
    </style:style>
    <style:style style:name="T401" style:parent-style-name="DefaultParagraphFont" style:family="text">
      <style:text-properties style:font-name="Times New Roman" style:font-name-asian="Times New Roman" style:font-name-complex="Times New Roman" fo:font-size="7.5pt" style:font-size-asian="7.5pt"/>
    </style:style>
    <style:style style:name="TableCell402" style:family="table-cell">
      <style:table-cell-properties fo:border-top="0.0104in solid #A8A8A8" fo:border-left="0.0208in solid #A8A8A8" fo:border-bottom="0.0104in solid #A8A8A8" fo:border-right="0.0104in solid #A8A8A8" fo:background-color="#FFFFFF" style:writing-mode="lr-tb" fo:padding-top="0.0201in" fo:padding-left="0in" fo:padding-bottom="0in" fo:padding-right="0.0159in"/>
    </style:style>
    <style:style style:name="P403" style:parent-style-name="Normal" style:family="paragraph">
      <style:paragraph-properties fo:margin-bottom="0in" fo:margin-left="0.2548in">
        <style:tab-stops/>
      </style:paragraph-properties>
    </style:style>
    <style:style style:name="TableCell404" style:family="table-cell">
      <style:table-cell-properties fo:border="0.0104in solid #A8A8A8" fo:background-color="#FFFFFF" style:writing-mode="lr-tb" fo:padding-top="0.0201in" fo:padding-left="0in" fo:padding-bottom="0in" fo:padding-right="0.0159in"/>
    </style:style>
    <style:style style:name="P405" style:parent-style-name="Normal" style:family="paragraph">
      <style:paragraph-properties fo:text-align="end" fo:margin-bottom="0in" fo:margin-right="0.0034in"/>
    </style:style>
    <style:style style:name="T406" style:parent-style-name="DefaultParagraphFont" style:family="text">
      <style:text-properties style:font-name="Times New Roman" style:font-name-asian="Times New Roman" style:font-name-complex="Times New Roman" fo:font-size="7.5pt" style:font-size-asian="7.5pt"/>
    </style:style>
    <style:style style:name="TableCell407" style:family="table-cell">
      <style:table-cell-properties fo:border="0.0104in solid #A8A8A8" fo:background-color="#FFFFFF" style:writing-mode="lr-tb" fo:padding-top="0.0201in" fo:padding-left="0in" fo:padding-bottom="0in" fo:padding-right="0.0159in"/>
    </style:style>
    <style:style style:name="P408" style:parent-style-name="Normal" style:family="paragraph">
      <style:paragraph-properties fo:margin-bottom="0in" fo:margin-left="0.1881in">
        <style:tab-stops/>
      </style:paragraph-properties>
    </style:style>
    <style:style style:name="TableCell409" style:family="table-cell">
      <style:table-cell-properties fo:border="0.0104in solid #A8A8A8" fo:background-color="#FFFFFF" style:writing-mode="lr-tb" fo:padding-top="0.0201in" fo:padding-left="0in" fo:padding-bottom="0in" fo:padding-right="0.0159in"/>
    </style:style>
    <style:style style:name="P410" style:parent-style-name="Normal" style:family="paragraph">
      <style:paragraph-properties fo:text-align="end" fo:margin-bottom="0in" fo:margin-right="0.0034in"/>
    </style:style>
    <style:style style:name="T411" style:parent-style-name="DefaultParagraphFont" style:family="text">
      <style:text-properties style:font-name="Times New Roman" style:font-name-asian="Times New Roman" style:font-name-complex="Times New Roman" fo:font-size="7.5pt" style:font-size-asian="7.5pt"/>
    </style:style>
    <style:style style:name="TableCell412" style:family="table-cell">
      <style:table-cell-properties fo:border="0.0104in solid #A8A8A8" fo:background-color="#FFFFFF" style:writing-mode="lr-tb" fo:padding-top="0.0201in" fo:padding-left="0in" fo:padding-bottom="0in" fo:padding-right="0.0159in"/>
    </style:style>
    <style:style style:name="P413" style:parent-style-name="Normal" style:family="paragraph">
      <style:paragraph-properties fo:margin-bottom="0in" fo:margin-left="0.1868in">
        <style:tab-stops/>
      </style:paragraph-properties>
    </style:style>
    <style:style style:name="TableCell414" style:family="table-cell">
      <style:table-cell-properties fo:border-top="0.0104in solid #A8A8A8" fo:border-left="0.0104in solid #A8A8A8" fo:border-bottom="0.0104in solid #A8A8A8" fo:border-right="0.0208in solid #A8A8A8" fo:background-color="#FFFFFF" style:writing-mode="lr-tb" fo:padding-top="0.0201in" fo:padding-left="0in" fo:padding-bottom="0in" fo:padding-right="0.0159in"/>
    </style:style>
    <style:style style:name="P415" style:parent-style-name="Normal" style:family="paragraph">
      <style:paragraph-properties fo:text-align="end" fo:margin-bottom="0in" fo:margin-right="0.0041in"/>
    </style:style>
    <style:style style:name="T416" style:parent-style-name="DefaultParagraphFont" style:family="text">
      <style:text-properties style:font-name="Times New Roman" style:font-name-asian="Times New Roman" style:font-name-complex="Times New Roman" fo:color="#FF0000" fo:font-size="7.5pt" style:font-size-asian="7.5pt"/>
    </style:style>
    <style:style style:name="TableRow417" style:family="table-row">
      <style:table-row-properties style:min-row-height="0.1347in"/>
    </style:style>
    <style:style style:name="TableCell418" style:family="table-cell">
      <style:table-cell-properties fo:border="0.0208in solid #A8A8A8" fo:background-color="#F2F2F2" style:writing-mode="lr-tb" fo:padding-top="0.0201in" fo:padding-left="0in" fo:padding-bottom="0in" fo:padding-right="0.0159in"/>
    </style:style>
    <style:style style:name="P419" style:parent-style-name="Normal" style:family="paragraph">
      <style:paragraph-properties fo:text-align="justify" fo:margin-bottom="0in" fo:margin-left="0.0319in">
        <style:tab-stops/>
      </style:paragraph-properties>
    </style:style>
    <style:style style:name="T420" style:parent-style-name="DefaultParagraphFont" style:family="text">
      <style:text-properties style:font-name="Times New Roman" style:font-name-asian="Times New Roman" style:font-name-complex="Times New Roman" fo:font-size="7.5pt" style:font-size-asian="7.5pt"/>
    </style:style>
    <style:style style:name="TableCell421" style:family="table-cell">
      <style:table-cell-properties fo:border="0.0208in solid #A8A8A8" fo:background-color="#F2F2F2" style:writing-mode="lr-tb" fo:padding-top="0.0201in" fo:padding-left="0in" fo:padding-bottom="0in" fo:padding-right="0.0159in"/>
    </style:style>
    <style:style style:name="P422" style:parent-style-name="Normal" style:family="paragraph">
      <style:paragraph-properties fo:margin-bottom="0in" fo:margin-left="0.0159in">
        <style:tab-stops/>
      </style:paragraph-properties>
    </style:style>
    <style:style style:name="T423" style:parent-style-name="DefaultParagraphFont" style:family="text">
      <style:text-properties style:font-name="Times New Roman" style:font-name-asian="Times New Roman" style:font-name-complex="Times New Roman" fo:font-size="7.5pt" style:font-size-asian="7.5pt"/>
    </style:style>
    <style:style style:name="TableCell424" style:family="table-cell">
      <style:table-cell-properties fo:border-top="0.0104in solid #A8A8A8" fo:border-left="0.0208in solid #A8A8A8" fo:border-bottom="0.0104in solid #A8A8A8" fo:border-right="0.0104in solid #A8A8A8" fo:background-color="#FFFFFF" style:writing-mode="lr-tb" fo:padding-top="0.0201in" fo:padding-left="0in" fo:padding-bottom="0in" fo:padding-right="0.0159in"/>
    </style:style>
    <style:style style:name="P425" style:parent-style-name="Normal" style:family="paragraph">
      <style:paragraph-properties fo:margin-bottom="0in" fo:margin-left="0.2034in">
        <style:tab-stops/>
      </style:paragraph-properties>
    </style:style>
    <style:style style:name="TableCell426" style:family="table-cell">
      <style:table-cell-properties fo:border="0.0104in solid #A8A8A8" fo:background-color="#FFFFFF" style:writing-mode="lr-tb" fo:padding-top="0.0201in" fo:padding-left="0in" fo:padding-bottom="0in" fo:padding-right="0.0159in"/>
    </style:style>
    <style:style style:name="P427" style:parent-style-name="Normal" style:family="paragraph">
      <style:paragraph-properties fo:text-align="end" fo:margin-bottom="0in" fo:margin-right="0.0034in"/>
    </style:style>
    <style:style style:name="T428" style:parent-style-name="DefaultParagraphFont" style:family="text">
      <style:text-properties style:font-name="Times New Roman" style:font-name-asian="Times New Roman" style:font-name-complex="Times New Roman" fo:font-size="7.5pt" style:font-size-asian="7.5pt"/>
    </style:style>
    <style:style style:name="TableCell429" style:family="table-cell">
      <style:table-cell-properties fo:border="0.0104in solid #A8A8A8" fo:background-color="#FFFFFF" style:writing-mode="lr-tb" fo:padding-top="0.0201in" fo:padding-left="0in" fo:padding-bottom="0in" fo:padding-right="0.0159in"/>
    </style:style>
    <style:style style:name="P430" style:parent-style-name="Normal" style:family="paragraph">
      <style:paragraph-properties fo:margin-bottom="0in" fo:margin-left="0.1416in">
        <style:tab-stops/>
      </style:paragraph-properties>
    </style:style>
    <style:style style:name="TableCell431" style:family="table-cell">
      <style:table-cell-properties fo:border="0.0104in solid #A8A8A8" fo:background-color="#FFFFFF" style:writing-mode="lr-tb" fo:padding-top="0.0201in" fo:padding-left="0in" fo:padding-bottom="0in" fo:padding-right="0.0159in"/>
    </style:style>
    <style:style style:name="P432" style:parent-style-name="Normal" style:family="paragraph">
      <style:paragraph-properties fo:text-align="end" fo:margin-bottom="0in" fo:margin-right="0.0034in"/>
    </style:style>
    <style:style style:name="T433" style:parent-style-name="DefaultParagraphFont" style:family="text">
      <style:text-properties style:font-name="Times New Roman" style:font-name-asian="Times New Roman" style:font-name-complex="Times New Roman" fo:font-size="7.5pt" style:font-size-asian="7.5pt"/>
    </style:style>
    <style:style style:name="TableCell434" style:family="table-cell">
      <style:table-cell-properties fo:border="0.0104in solid #A8A8A8" fo:background-color="#FFFFFF" style:writing-mode="lr-tb" fo:padding-top="0.0201in" fo:padding-left="0in" fo:padding-bottom="0in" fo:padding-right="0.0159in"/>
    </style:style>
    <style:style style:name="P435" style:parent-style-name="Normal" style:family="paragraph">
      <style:paragraph-properties fo:margin-bottom="0in" fo:margin-left="0.1763in">
        <style:tab-stops/>
      </style:paragraph-properties>
    </style:style>
    <style:style style:name="TableCell436" style:family="table-cell">
      <style:table-cell-properties fo:border-top="0.0104in solid #A8A8A8" fo:border-left="0.0104in solid #A8A8A8" fo:border-bottom="0.0104in solid #A8A8A8" fo:border-right="0.0208in solid #A8A8A8" fo:background-color="#FFFFFF" style:writing-mode="lr-tb" fo:padding-top="0.0201in" fo:padding-left="0in" fo:padding-bottom="0in" fo:padding-right="0.0159in"/>
    </style:style>
    <style:style style:name="P437" style:parent-style-name="Normal" style:family="paragraph">
      <style:paragraph-properties fo:text-align="end" fo:margin-bottom="0in" fo:margin-right="0.0034in"/>
    </style:style>
    <style:style style:name="T438" style:parent-style-name="DefaultParagraphFont" style:family="text">
      <style:text-properties style:font-name="Times New Roman" style:font-name-asian="Times New Roman" style:font-name-complex="Times New Roman" fo:font-size="7.5pt" style:font-size-asian="7.5pt"/>
    </style:style>
    <style:style style:name="TableRow439" style:family="table-row">
      <style:table-row-properties style:min-row-height="0.1347in"/>
    </style:style>
    <style:style style:name="TableCell440" style:family="table-cell">
      <style:table-cell-properties fo:border="0.0208in solid #A8A8A8" fo:background-color="#F2F2F2" style:writing-mode="lr-tb" fo:padding-top="0.0201in" fo:padding-left="0in" fo:padding-bottom="0in" fo:padding-right="0.0159in"/>
    </style:style>
    <style:style style:name="P441" style:parent-style-name="Normal" style:family="paragraph">
      <style:paragraph-properties fo:text-align="justify" fo:margin-bottom="0in" fo:margin-left="0.0319in">
        <style:tab-stops/>
      </style:paragraph-properties>
    </style:style>
    <style:style style:name="T442" style:parent-style-name="DefaultParagraphFont" style:family="text">
      <style:text-properties style:font-name="Times New Roman" style:font-name-asian="Times New Roman" style:font-name-complex="Times New Roman" fo:font-size="7.5pt" style:font-size-asian="7.5pt"/>
    </style:style>
    <style:style style:name="TableCell443" style:family="table-cell">
      <style:table-cell-properties fo:border="0.0208in solid #A8A8A8" fo:background-color="#F2F2F2" style:writing-mode="lr-tb" fo:padding-top="0.0201in" fo:padding-left="0in" fo:padding-bottom="0in" fo:padding-right="0.0159in"/>
    </style:style>
    <style:style style:name="P444" style:parent-style-name="Normal" style:family="paragraph">
      <style:paragraph-properties fo:margin-bottom="0in" fo:margin-left="0.0159in">
        <style:tab-stops/>
      </style:paragraph-properties>
    </style:style>
    <style:style style:name="T445" style:parent-style-name="DefaultParagraphFont" style:family="text">
      <style:text-properties style:font-name="Times New Roman" style:font-name-asian="Times New Roman" style:font-name-complex="Times New Roman" fo:font-size="7.5pt" style:font-size-asian="7.5pt"/>
    </style:style>
    <style:style style:name="TableCell446" style:family="table-cell">
      <style:table-cell-properties fo:border-top="0.0104in solid #A8A8A8" fo:border-left="0.0208in solid #A8A8A8" fo:border-bottom="0.0104in solid #A8A8A8" fo:border-right="0.0104in solid #A8A8A8" fo:background-color="#FFFFFF" style:writing-mode="lr-tb" fo:padding-top="0.0201in" fo:padding-left="0in" fo:padding-bottom="0in" fo:padding-right="0.0159in"/>
    </style:style>
    <style:style style:name="P447" style:parent-style-name="Normal" style:family="paragraph">
      <style:paragraph-properties fo:margin-bottom="0in" fo:margin-left="0.2965in">
        <style:tab-stops/>
      </style:paragraph-properties>
    </style:style>
    <style:style style:name="TableCell448" style:family="table-cell">
      <style:table-cell-properties fo:border="0.0104in solid #A8A8A8" fo:background-color="#FFFFFF" style:writing-mode="lr-tb" fo:padding-top="0.0201in" fo:padding-left="0in" fo:padding-bottom="0in" fo:padding-right="0.0159in"/>
    </style:style>
    <style:style style:name="P449" style:parent-style-name="Normal" style:family="paragraph">
      <style:paragraph-properties fo:text-align="end" fo:margin-bottom="0in" fo:margin-right="0.0034in"/>
    </style:style>
    <style:style style:name="T450" style:parent-style-name="DefaultParagraphFont" style:family="text">
      <style:text-properties style:font-name="Times New Roman" style:font-name-asian="Times New Roman" style:font-name-complex="Times New Roman" fo:font-size="7.5pt" style:font-size-asian="7.5pt"/>
    </style:style>
    <style:style style:name="TableCell451" style:family="table-cell">
      <style:table-cell-properties fo:border="0.0104in solid #A8A8A8" fo:background-color="#FFFFFF" style:writing-mode="lr-tb" fo:padding-top="0.0201in" fo:padding-left="0in" fo:padding-bottom="0in" fo:padding-right="0.0159in"/>
    </style:style>
    <style:style style:name="P452" style:parent-style-name="Normal" style:family="paragraph">
      <style:paragraph-properties fo:margin-bottom="0in" fo:margin-left="0.2347in">
        <style:tab-stops/>
      </style:paragraph-properties>
    </style:style>
    <style:style style:name="TableCell453" style:family="table-cell">
      <style:table-cell-properties fo:border="0.0104in solid #A8A8A8" fo:background-color="#FFFFFF" style:writing-mode="lr-tb" fo:padding-top="0.0201in" fo:padding-left="0in" fo:padding-bottom="0in" fo:padding-right="0.0159in"/>
    </style:style>
    <style:style style:name="P454" style:parent-style-name="Normal" style:family="paragraph">
      <style:paragraph-properties fo:text-align="end" fo:margin-bottom="0in" fo:margin-right="0.0034in"/>
    </style:style>
    <style:style style:name="T455" style:parent-style-name="DefaultParagraphFont" style:family="text">
      <style:text-properties style:font-name="Times New Roman" style:font-name-asian="Times New Roman" style:font-name-complex="Times New Roman" fo:font-size="7.5pt" style:font-size-asian="7.5pt"/>
    </style:style>
    <style:style style:name="TableCell456" style:family="table-cell">
      <style:table-cell-properties fo:border="0.0104in solid #A8A8A8" fo:background-color="#FFFFFF" style:writing-mode="lr-tb" fo:padding-top="0.0201in" fo:padding-left="0in" fo:padding-bottom="0in" fo:padding-right="0.0159in"/>
    </style:style>
    <style:style style:name="P457" style:parent-style-name="Normal" style:family="paragraph">
      <style:paragraph-properties fo:margin-bottom="0in" fo:margin-left="0.3034in">
        <style:tab-stops/>
      </style:paragraph-properties>
    </style:style>
    <style:style style:name="TableCell458" style:family="table-cell">
      <style:table-cell-properties fo:border-top="0.0104in solid #A8A8A8" fo:border-left="0.0104in solid #A8A8A8" fo:border-bottom="0.0104in solid #A8A8A8" fo:border-right="0.0208in solid #A8A8A8" fo:background-color="#FFFFFF" style:writing-mode="lr-tb" fo:padding-top="0.0201in" fo:padding-left="0in" fo:padding-bottom="0in" fo:padding-right="0.0159in"/>
    </style:style>
    <style:style style:name="P459" style:parent-style-name="Normal" style:family="paragraph">
      <style:paragraph-properties fo:text-align="end" fo:margin-bottom="0in" fo:margin-right="0.0034in"/>
    </style:style>
    <style:style style:name="T460" style:parent-style-name="DefaultParagraphFont" style:family="text">
      <style:text-properties style:font-name="Times New Roman" style:font-name-asian="Times New Roman" style:font-name-complex="Times New Roman" fo:color="#FF0000" fo:font-size="7.5pt" style:font-size-asian="7.5pt"/>
    </style:style>
    <style:style style:name="TableRow461" style:family="table-row">
      <style:table-row-properties style:min-row-height="0.1347in"/>
    </style:style>
    <style:style style:name="TableCell462" style:family="table-cell">
      <style:table-cell-properties fo:border="0.0208in solid #A8A8A8" fo:background-color="#F2F2F2" style:writing-mode="lr-tb" fo:padding-top="0.0201in" fo:padding-left="0in" fo:padding-bottom="0in" fo:padding-right="0.0159in"/>
    </style:style>
    <style:style style:name="P463" style:parent-style-name="Normal" style:family="paragraph">
      <style:paragraph-properties fo:text-align="justify" fo:margin-bottom="0in" fo:margin-left="0.0319in">
        <style:tab-stops/>
      </style:paragraph-properties>
    </style:style>
    <style:style style:name="T464" style:parent-style-name="DefaultParagraphFont" style:family="text">
      <style:text-properties style:font-name="Times New Roman" style:font-name-asian="Times New Roman" style:font-name-complex="Times New Roman" fo:font-size="7.5pt" style:font-size-asian="7.5pt"/>
    </style:style>
    <style:style style:name="TableCell465" style:family="table-cell">
      <style:table-cell-properties fo:border="0.0208in solid #A8A8A8" fo:background-color="#F2F2F2" style:writing-mode="lr-tb" fo:padding-top="0.0201in" fo:padding-left="0in" fo:padding-bottom="0in" fo:padding-right="0.0159in"/>
    </style:style>
    <style:style style:name="P466" style:parent-style-name="Normal" style:family="paragraph">
      <style:paragraph-properties fo:margin-bottom="0in" fo:margin-left="0.0159in">
        <style:tab-stops/>
      </style:paragraph-properties>
    </style:style>
    <style:style style:name="T467" style:parent-style-name="DefaultParagraphFont" style:family="text">
      <style:text-properties style:font-name="Times New Roman" style:font-name-asian="Times New Roman" style:font-name-complex="Times New Roman" fo:font-size="7.5pt" style:font-size-asian="7.5pt"/>
    </style:style>
    <style:style style:name="TableCell468" style:family="table-cell">
      <style:table-cell-properties fo:border-top="0.0104in solid #A8A8A8" fo:border-left="0.0208in solid #A8A8A8" fo:border-bottom="0.0104in solid #A8A8A8" fo:border-right="0.0104in solid #A8A8A8" fo:background-color="#FFFFFF" style:writing-mode="lr-tb" fo:padding-top="0.0201in" fo:padding-left="0in" fo:padding-bottom="0in" fo:padding-right="0.0159in"/>
    </style:style>
    <style:style style:name="P469" style:parent-style-name="Normal" style:family="paragraph">
      <style:paragraph-properties fo:margin-bottom="0in" fo:margin-left="0.2548in">
        <style:tab-stops/>
      </style:paragraph-properties>
    </style:style>
    <style:style style:name="TableCell470" style:family="table-cell">
      <style:table-cell-properties fo:border="0.0104in solid #A8A8A8" fo:background-color="#FFFFFF" style:writing-mode="lr-tb" fo:padding-top="0.0201in" fo:padding-left="0in" fo:padding-bottom="0in" fo:padding-right="0.0159in"/>
    </style:style>
    <style:style style:name="P471" style:parent-style-name="Normal" style:family="paragraph">
      <style:paragraph-properties fo:text-align="end" fo:margin-bottom="0in" fo:margin-right="0.0034in"/>
    </style:style>
    <style:style style:name="T472" style:parent-style-name="DefaultParagraphFont" style:family="text">
      <style:text-properties style:font-name="Times New Roman" style:font-name-asian="Times New Roman" style:font-name-complex="Times New Roman" fo:font-size="7.5pt" style:font-size-asian="7.5pt"/>
    </style:style>
    <style:style style:name="TableCell473" style:family="table-cell">
      <style:table-cell-properties fo:border="0.0104in solid #A8A8A8" fo:background-color="#FFFFFF" style:writing-mode="lr-tb" fo:padding-top="0.0201in" fo:padding-left="0in" fo:padding-bottom="0in" fo:padding-right="0.0159in"/>
    </style:style>
    <style:style style:name="P474" style:parent-style-name="Normal" style:family="paragraph">
      <style:paragraph-properties fo:margin-bottom="0in" fo:margin-left="0.193in">
        <style:tab-stops/>
      </style:paragraph-properties>
    </style:style>
    <style:style style:name="TableCell475" style:family="table-cell">
      <style:table-cell-properties fo:border="0.0104in solid #A8A8A8" fo:background-color="#FFFFFF" style:writing-mode="lr-tb" fo:padding-top="0.0201in" fo:padding-left="0in" fo:padding-bottom="0in" fo:padding-right="0.0159in"/>
    </style:style>
    <style:style style:name="P476" style:parent-style-name="Normal" style:family="paragraph">
      <style:paragraph-properties fo:text-align="end" fo:margin-bottom="0in" fo:margin-right="0.0034in"/>
    </style:style>
    <style:style style:name="T477" style:parent-style-name="DefaultParagraphFont" style:family="text">
      <style:text-properties style:font-name="Times New Roman" style:font-name-asian="Times New Roman" style:font-name-complex="Times New Roman" fo:font-size="7.5pt" style:font-size-asian="7.5pt"/>
    </style:style>
    <style:style style:name="TableCell478" style:family="table-cell">
      <style:table-cell-properties fo:border="0.0104in solid #A8A8A8" fo:background-color="#FFFFFF" style:writing-mode="lr-tb" fo:padding-top="0.0201in" fo:padding-left="0in" fo:padding-bottom="0in" fo:padding-right="0.0159in"/>
    </style:style>
    <style:style style:name="P479" style:parent-style-name="Normal" style:family="paragraph">
      <style:paragraph-properties fo:margin-bottom="0in" fo:margin-left="0.3034in">
        <style:tab-stops/>
      </style:paragraph-properties>
    </style:style>
    <style:style style:name="TableCell480" style:family="table-cell">
      <style:table-cell-properties fo:border-top="0.0104in solid #A8A8A8" fo:border-left="0.0104in solid #A8A8A8" fo:border-bottom="0.0104in solid #A8A8A8" fo:border-right="0.0208in solid #A8A8A8" fo:background-color="#FFFFFF" style:writing-mode="lr-tb" fo:padding-top="0.0201in" fo:padding-left="0in" fo:padding-bottom="0in" fo:padding-right="0.0159in"/>
    </style:style>
    <style:style style:name="P481" style:parent-style-name="Normal" style:family="paragraph">
      <style:paragraph-properties fo:text-align="end" fo:margin-bottom="0in" fo:margin-right="0.0034in"/>
    </style:style>
    <style:style style:name="T482" style:parent-style-name="DefaultParagraphFont" style:family="text">
      <style:text-properties style:font-name="Times New Roman" style:font-name-asian="Times New Roman" style:font-name-complex="Times New Roman" fo:color="#FF0000" fo:font-size="7.5pt" style:font-size-asian="7.5pt"/>
    </style:style>
    <style:style style:name="TableRow483" style:family="table-row">
      <style:table-row-properties style:min-row-height="0.1347in"/>
    </style:style>
    <style:style style:name="TableCell484" style:family="table-cell">
      <style:table-cell-properties fo:border="0.0208in solid #A8A8A8" fo:background-color="#F2F2F2" style:writing-mode="lr-tb" fo:padding-top="0.0201in" fo:padding-left="0in" fo:padding-bottom="0in" fo:padding-right="0.0159in"/>
    </style:style>
    <style:style style:name="P485" style:parent-style-name="Normal" style:family="paragraph">
      <style:paragraph-properties fo:text-align="justify" fo:margin-bottom="0in" fo:margin-left="0.0319in">
        <style:tab-stops/>
      </style:paragraph-properties>
    </style:style>
    <style:style style:name="T486" style:parent-style-name="DefaultParagraphFont" style:family="text">
      <style:text-properties style:font-name="Times New Roman" style:font-name-asian="Times New Roman" style:font-name-complex="Times New Roman" fo:font-size="7.5pt" style:font-size-asian="7.5pt"/>
    </style:style>
    <style:style style:name="TableCell487" style:family="table-cell">
      <style:table-cell-properties fo:border="0.0208in solid #A8A8A8" fo:background-color="#F2F2F2" style:writing-mode="lr-tb" fo:padding-top="0.0201in" fo:padding-left="0in" fo:padding-bottom="0in" fo:padding-right="0.0159in"/>
    </style:style>
    <style:style style:name="P488" style:parent-style-name="Normal" style:family="paragraph">
      <style:paragraph-properties fo:margin-bottom="0in" fo:margin-left="0.0159in">
        <style:tab-stops/>
      </style:paragraph-properties>
    </style:style>
    <style:style style:name="T489" style:parent-style-name="DefaultParagraphFont" style:family="text">
      <style:text-properties style:font-name="Times New Roman" style:font-name-asian="Times New Roman" style:font-name-complex="Times New Roman" fo:font-size="7.5pt" style:font-size-asian="7.5pt"/>
    </style:style>
    <style:style style:name="TableCell490" style:family="table-cell">
      <style:table-cell-properties fo:border-top="0.0104in solid #A8A8A8" fo:border-left="0.0208in solid #A8A8A8" fo:border-bottom="0.0104in solid #A8A8A8" fo:border-right="0.0104in solid #A8A8A8" fo:background-color="#FFFFFF" style:writing-mode="lr-tb" fo:padding-top="0.0201in" fo:padding-left="0in" fo:padding-bottom="0in" fo:padding-right="0.0159in"/>
    </style:style>
    <style:style style:name="P491" style:parent-style-name="Normal" style:family="paragraph">
      <style:paragraph-properties fo:margin-bottom="0in" fo:margin-left="0.2083in">
        <style:tab-stops/>
      </style:paragraph-properties>
    </style:style>
    <style:style style:name="TableCell492" style:family="table-cell">
      <style:table-cell-properties fo:border="0.0104in solid #A8A8A8" fo:background-color="#FFFFFF" style:writing-mode="lr-tb" fo:padding-top="0.0201in" fo:padding-left="0in" fo:padding-bottom="0in" fo:padding-right="0.0159in"/>
    </style:style>
    <style:style style:name="P493" style:parent-style-name="Normal" style:family="paragraph">
      <style:paragraph-properties fo:text-align="end" fo:margin-bottom="0in" fo:margin-right="0.0034in"/>
    </style:style>
    <style:style style:name="T494" style:parent-style-name="DefaultParagraphFont" style:family="text">
      <style:text-properties style:font-name="Times New Roman" style:font-name-asian="Times New Roman" style:font-name-complex="Times New Roman" fo:font-size="7.5pt" style:font-size-asian="7.5pt"/>
    </style:style>
    <style:style style:name="TableCell495" style:family="table-cell">
      <style:table-cell-properties fo:border="0.0104in solid #A8A8A8" fo:background-color="#FFFFFF" style:writing-mode="lr-tb" fo:padding-top="0.0201in" fo:padding-left="0in" fo:padding-bottom="0in" fo:padding-right="0.0159in"/>
    </style:style>
    <style:style style:name="P496" style:parent-style-name="Normal" style:family="paragraph">
      <style:paragraph-properties fo:margin-bottom="0in" fo:margin-left="0.1465in">
        <style:tab-stops/>
      </style:paragraph-properties>
    </style:style>
    <style:style style:name="TableCell497" style:family="table-cell">
      <style:table-cell-properties fo:border="0.0104in solid #A8A8A8" fo:background-color="#FFFFFF" style:writing-mode="lr-tb" fo:padding-top="0.0201in" fo:padding-left="0in" fo:padding-bottom="0in" fo:padding-right="0.0159in"/>
    </style:style>
    <style:style style:name="P498" style:parent-style-name="Normal" style:family="paragraph">
      <style:paragraph-properties fo:text-align="end" fo:margin-bottom="0in" fo:margin-right="0.0034in"/>
    </style:style>
    <style:style style:name="T499" style:parent-style-name="DefaultParagraphFont" style:family="text">
      <style:text-properties style:font-name="Times New Roman" style:font-name-asian="Times New Roman" style:font-name-complex="Times New Roman" fo:font-size="7.5pt" style:font-size-asian="7.5pt"/>
    </style:style>
    <style:style style:name="TableCell500" style:family="table-cell">
      <style:table-cell-properties fo:border="0.0104in solid #A8A8A8" fo:background-color="#FFFFFF" style:writing-mode="lr-tb" fo:padding-top="0.0201in" fo:padding-left="0in" fo:padding-bottom="0in" fo:padding-right="0.0159in"/>
    </style:style>
    <style:style style:name="P501" style:parent-style-name="Normal" style:family="paragraph">
      <style:paragraph-properties fo:margin-bottom="0in" fo:margin-left="0.2333in">
        <style:tab-stops/>
      </style:paragraph-properties>
    </style:style>
    <style:style style:name="TableCell502" style:family="table-cell">
      <style:table-cell-properties fo:border-top="0.0104in solid #A8A8A8" fo:border-left="0.0104in solid #A8A8A8" fo:border-bottom="0.0104in solid #A8A8A8" fo:border-right="0.0208in solid #A8A8A8" fo:background-color="#FFFFFF" style:writing-mode="lr-tb" fo:padding-top="0.0201in" fo:padding-left="0in" fo:padding-bottom="0in" fo:padding-right="0.0159in"/>
    </style:style>
    <style:style style:name="P503" style:parent-style-name="Normal" style:family="paragraph">
      <style:paragraph-properties fo:text-align="end" fo:margin-bottom="0in" fo:margin-right="0.0034in"/>
    </style:style>
    <style:style style:name="T504" style:parent-style-name="DefaultParagraphFont" style:family="text">
      <style:text-properties style:font-name="Times New Roman" style:font-name-asian="Times New Roman" style:font-name-complex="Times New Roman" fo:color="#FF0000" fo:font-size="7.5pt" style:font-size-asian="7.5pt"/>
    </style:style>
    <style:style style:name="TableRow505" style:family="table-row">
      <style:table-row-properties style:min-row-height="0.1347in"/>
    </style:style>
    <style:style style:name="TableCell506" style:family="table-cell">
      <style:table-cell-properties fo:border="0.0208in solid #A8A8A8" fo:background-color="#F2F2F2" style:writing-mode="lr-tb" fo:padding-top="0.0201in" fo:padding-left="0in" fo:padding-bottom="0in" fo:padding-right="0.0159in"/>
    </style:style>
    <style:style style:name="P507" style:parent-style-name="Normal" style:family="paragraph">
      <style:paragraph-properties fo:text-align="justify" fo:margin-bottom="0in" fo:margin-left="0.0319in">
        <style:tab-stops/>
      </style:paragraph-properties>
    </style:style>
    <style:style style:name="T508" style:parent-style-name="DefaultParagraphFont" style:family="text">
      <style:text-properties style:font-name="Times New Roman" style:font-name-asian="Times New Roman" style:font-name-complex="Times New Roman" fo:font-size="7.5pt" style:font-size-asian="7.5pt"/>
    </style:style>
    <style:style style:name="TableCell509" style:family="table-cell">
      <style:table-cell-properties fo:border="0.0208in solid #A8A8A8" fo:background-color="#F2F2F2" style:writing-mode="lr-tb" fo:padding-top="0.0201in" fo:padding-left="0in" fo:padding-bottom="0in" fo:padding-right="0.0159in"/>
    </style:style>
    <style:style style:name="P510" style:parent-style-name="Normal" style:family="paragraph">
      <style:paragraph-properties fo:margin-bottom="0in" fo:margin-left="0.0159in">
        <style:tab-stops/>
      </style:paragraph-properties>
    </style:style>
    <style:style style:name="T511" style:parent-style-name="DefaultParagraphFont" style:family="text">
      <style:text-properties style:font-name="Times New Roman" style:font-name-asian="Times New Roman" style:font-name-complex="Times New Roman" fo:font-size="7.5pt" style:font-size-asian="7.5pt"/>
    </style:style>
    <style:style style:name="TableCell512" style:family="table-cell">
      <style:table-cell-properties fo:border-top="0.0104in solid #A8A8A8" fo:border-left="0.0208in solid #A8A8A8" fo:border-bottom="0.0104in solid #A8A8A8" fo:border-right="0.0104in solid #A8A8A8" fo:background-color="#FFFFFF" style:writing-mode="lr-tb" fo:padding-top="0.0201in" fo:padding-left="0in" fo:padding-bottom="0in" fo:padding-right="0.0159in"/>
    </style:style>
    <style:style style:name="P513" style:parent-style-name="Normal" style:family="paragraph">
      <style:paragraph-properties fo:margin-bottom="0in" fo:margin-left="0.25in">
        <style:tab-stops/>
      </style:paragraph-properties>
    </style:style>
    <style:style style:name="TableCell514" style:family="table-cell">
      <style:table-cell-properties fo:border="0.0104in solid #A8A8A8" fo:background-color="#FFFFFF" style:writing-mode="lr-tb" fo:padding-top="0.0201in" fo:padding-left="0in" fo:padding-bottom="0in" fo:padding-right="0.0159in"/>
    </style:style>
    <style:style style:name="P515" style:parent-style-name="Normal" style:family="paragraph">
      <style:paragraph-properties fo:text-align="end" fo:margin-bottom="0in" fo:margin-right="0.0034in"/>
    </style:style>
    <style:style style:name="T516" style:parent-style-name="DefaultParagraphFont" style:family="text">
      <style:text-properties style:font-name="Times New Roman" style:font-name-asian="Times New Roman" style:font-name-complex="Times New Roman" fo:font-size="7.5pt" style:font-size-asian="7.5pt"/>
    </style:style>
    <style:style style:name="TableCell517" style:family="table-cell">
      <style:table-cell-properties fo:border="0.0104in solid #A8A8A8" fo:background-color="#FFFFFF" style:writing-mode="lr-tb" fo:padding-top="0.0201in" fo:padding-left="0in" fo:padding-bottom="0in" fo:padding-right="0.0159in"/>
    </style:style>
    <style:style style:name="P518" style:parent-style-name="Normal" style:family="paragraph">
      <style:paragraph-properties fo:margin-bottom="0in" fo:margin-left="0.1881in">
        <style:tab-stops/>
      </style:paragraph-properties>
    </style:style>
    <style:style style:name="TableCell519" style:family="table-cell">
      <style:table-cell-properties fo:border="0.0104in solid #A8A8A8" fo:background-color="#FFFFFF" style:writing-mode="lr-tb" fo:padding-top="0.0201in" fo:padding-left="0in" fo:padding-bottom="0in" fo:padding-right="0.0159in"/>
    </style:style>
    <style:style style:name="P520" style:parent-style-name="Normal" style:family="paragraph">
      <style:paragraph-properties fo:text-align="end" fo:margin-bottom="0in" fo:margin-right="0.0034in"/>
    </style:style>
    <style:style style:name="T521" style:parent-style-name="DefaultParagraphFont" style:family="text">
      <style:text-properties style:font-name="Times New Roman" style:font-name-asian="Times New Roman" style:font-name-complex="Times New Roman" fo:font-size="7.5pt" style:font-size-asian="7.5pt"/>
    </style:style>
    <style:style style:name="TableCell522" style:family="table-cell">
      <style:table-cell-properties fo:border="0.0104in solid #A8A8A8" fo:background-color="#FFFFFF" style:writing-mode="lr-tb" fo:padding-top="0.0201in" fo:padding-left="0in" fo:padding-bottom="0in" fo:padding-right="0.0159in"/>
    </style:style>
    <style:style style:name="P523" style:parent-style-name="Normal" style:family="paragraph">
      <style:paragraph-properties fo:margin-bottom="0in" fo:margin-left="0.2652in">
        <style:tab-stops/>
      </style:paragraph-properties>
    </style:style>
    <style:style style:name="TableCell524" style:family="table-cell">
      <style:table-cell-properties fo:border-top="0.0104in solid #A8A8A8" fo:border-left="0.0104in solid #A8A8A8" fo:border-bottom="0.0104in solid #A8A8A8" fo:border-right="0.0208in solid #A8A8A8" fo:background-color="#FFFFFF" style:writing-mode="lr-tb" fo:padding-top="0.0201in" fo:padding-left="0in" fo:padding-bottom="0in" fo:padding-right="0.0159in"/>
    </style:style>
    <style:style style:name="P525" style:parent-style-name="Normal" style:family="paragraph">
      <style:paragraph-properties fo:text-align="end" fo:margin-bottom="0in" fo:margin-right="0.0034in"/>
    </style:style>
    <style:style style:name="T526" style:parent-style-name="DefaultParagraphFont" style:family="text">
      <style:text-properties style:font-name="Times New Roman" style:font-name-asian="Times New Roman" style:font-name-complex="Times New Roman" fo:font-size="7.5pt" style:font-size-asian="7.5pt"/>
    </style:style>
    <style:style style:name="TableRow527" style:family="table-row">
      <style:table-row-properties style:min-row-height="0.1347in"/>
    </style:style>
    <style:style style:name="TableCell528" style:family="table-cell">
      <style:table-cell-properties fo:border="0.0208in solid #A8A8A8" fo:background-color="#F2F2F2" style:writing-mode="lr-tb" fo:padding-top="0.0201in" fo:padding-left="0in" fo:padding-bottom="0in" fo:padding-right="0.0159in"/>
    </style:style>
    <style:style style:name="P529" style:parent-style-name="Normal" style:family="paragraph">
      <style:paragraph-properties fo:text-align="justify" fo:margin-bottom="0in" fo:margin-left="0.0319in">
        <style:tab-stops/>
      </style:paragraph-properties>
    </style:style>
    <style:style style:name="T530" style:parent-style-name="DefaultParagraphFont" style:family="text">
      <style:text-properties style:font-name="Times New Roman" style:font-name-asian="Times New Roman" style:font-name-complex="Times New Roman" fo:font-size="7.5pt" style:font-size-asian="7.5pt"/>
    </style:style>
    <style:style style:name="TableCell531" style:family="table-cell">
      <style:table-cell-properties fo:border="0.0208in solid #A8A8A8" fo:background-color="#F2F2F2" style:writing-mode="lr-tb" fo:padding-top="0.0201in" fo:padding-left="0in" fo:padding-bottom="0in" fo:padding-right="0.0159in"/>
    </style:style>
    <style:style style:name="P532" style:parent-style-name="Normal" style:family="paragraph">
      <style:paragraph-properties fo:margin-bottom="0in" fo:margin-left="0.0159in">
        <style:tab-stops/>
      </style:paragraph-properties>
    </style:style>
    <style:style style:name="T533" style:parent-style-name="DefaultParagraphFont" style:family="text">
      <style:text-properties style:font-name="Times New Roman" style:font-name-asian="Times New Roman" style:font-name-complex="Times New Roman" fo:font-size="7.5pt" style:font-size-asian="7.5pt"/>
    </style:style>
    <style:style style:name="TableCell534" style:family="table-cell">
      <style:table-cell-properties fo:border-top="0.0104in solid #A8A8A8" fo:border-left="0.0208in solid #A8A8A8" fo:border-bottom="0.0104in solid #A8A8A8" fo:border-right="0.0104in solid #A8A8A8" fo:background-color="#FFFFFF" style:writing-mode="lr-tb" fo:padding-top="0.0201in" fo:padding-left="0in" fo:padding-bottom="0in" fo:padding-right="0.0159in"/>
    </style:style>
    <style:style style:name="P535" style:parent-style-name="Normal" style:family="paragraph">
      <style:paragraph-properties fo:margin-bottom="0in" fo:margin-left="0.1319in">
        <style:tab-stops/>
      </style:paragraph-properties>
    </style:style>
    <style:style style:name="TableCell536" style:family="table-cell">
      <style:table-cell-properties fo:border="0.0104in solid #A8A8A8" fo:background-color="#FFFFFF" style:writing-mode="lr-tb" fo:padding-top="0.0201in" fo:padding-left="0in" fo:padding-bottom="0in" fo:padding-right="0.0159in"/>
    </style:style>
    <style:style style:name="P537" style:parent-style-name="Normal" style:family="paragraph">
      <style:paragraph-properties fo:text-align="end" fo:margin-bottom="0in" fo:margin-right="0.0034in"/>
    </style:style>
    <style:style style:name="T538" style:parent-style-name="DefaultParagraphFont" style:family="text">
      <style:text-properties style:font-name="Times New Roman" style:font-name-asian="Times New Roman" style:font-name-complex="Times New Roman" fo:font-size="7.5pt" style:font-size-asian="7.5pt"/>
    </style:style>
    <style:style style:name="TableCell539" style:family="table-cell">
      <style:table-cell-properties fo:border="0.0104in solid #A8A8A8" fo:background-color="#FFFFFF" style:writing-mode="lr-tb" fo:padding-top="0.0201in" fo:padding-left="0in" fo:padding-bottom="0in" fo:padding-right="0.0159in"/>
    </style:style>
    <style:style style:name="P540" style:parent-style-name="Normal" style:family="paragraph">
      <style:paragraph-properties fo:margin-bottom="0in" fo:margin-left="0.1416in">
        <style:tab-stops/>
      </style:paragraph-properties>
    </style:style>
    <style:style style:name="TableCell541" style:family="table-cell">
      <style:table-cell-properties fo:border="0.0104in solid #A8A8A8" fo:background-color="#FFFFFF" style:writing-mode="lr-tb" fo:padding-top="0.0201in" fo:padding-left="0in" fo:padding-bottom="0in" fo:padding-right="0.0159in"/>
    </style:style>
    <style:style style:name="P542" style:parent-style-name="Normal" style:family="paragraph">
      <style:paragraph-properties fo:margin-bottom="0in" fo:margin-left="0.0909in">
        <style:tab-stops/>
      </style:paragraph-properties>
    </style:style>
    <style:style style:name="T543" style:parent-style-name="DefaultParagraphFont" style:family="text">
      <style:text-properties style:font-name="Times New Roman" style:font-name-asian="Times New Roman" style:font-name-complex="Times New Roman" fo:font-size="7.5pt" style:font-size-asian="7.5pt"/>
    </style:style>
    <style:style style:name="TableCell544" style:family="table-cell">
      <style:table-cell-properties fo:border="0.0104in solid #A8A8A8" fo:background-color="#FFFFFF" style:writing-mode="lr-tb" fo:padding-top="0.0201in" fo:padding-left="0in" fo:padding-bottom="0in" fo:padding-right="0.0159in"/>
    </style:style>
    <style:style style:name="P545" style:parent-style-name="Normal" style:family="paragraph">
      <style:paragraph-properties fo:margin-bottom="0in" fo:margin-left="0.1069in">
        <style:tab-stops/>
      </style:paragraph-properties>
    </style:style>
    <style:style style:name="TableCell546" style:family="table-cell">
      <style:table-cell-properties fo:border-top="0.0104in solid #A8A8A8" fo:border-left="0.0104in solid #A8A8A8" fo:border-bottom="0.0104in solid #A8A8A8" fo:border-right="0.0208in solid #A8A8A8" fo:background-color="#FFFFFF" style:writing-mode="lr-tb" fo:padding-top="0.0201in" fo:padding-left="0in" fo:padding-bottom="0in" fo:padding-right="0.0159in"/>
    </style:style>
    <style:style style:name="P547" style:parent-style-name="Normal" style:family="paragraph">
      <style:paragraph-properties fo:text-align="end" fo:margin-bottom="0in" fo:margin-right="0.0041in"/>
    </style:style>
    <style:style style:name="T548" style:parent-style-name="DefaultParagraphFont" style:family="text">
      <style:text-properties style:font-name="Times New Roman" style:font-name-asian="Times New Roman" style:font-name-complex="Times New Roman" fo:font-size="7.5pt" style:font-size-asian="7.5pt"/>
    </style:style>
    <style:style style:name="TableRow549" style:family="table-row">
      <style:table-row-properties style:min-row-height="0.1347in"/>
    </style:style>
    <style:style style:name="TableCell550" style:family="table-cell">
      <style:table-cell-properties fo:border="0.0208in solid #A8A8A8" fo:background-color="#F2F2F2" style:writing-mode="lr-tb" fo:padding-top="0.0201in" fo:padding-left="0in" fo:padding-bottom="0in" fo:padding-right="0.0159in"/>
    </style:style>
    <style:style style:name="P551" style:parent-style-name="Normal" style:family="paragraph">
      <style:paragraph-properties fo:text-align="justify" fo:margin-bottom="0in" fo:margin-left="0.0319in">
        <style:tab-stops/>
      </style:paragraph-properties>
    </style:style>
    <style:style style:name="T552" style:parent-style-name="DefaultParagraphFont" style:family="text">
      <style:text-properties style:font-name="Times New Roman" style:font-name-asian="Times New Roman" style:font-name-complex="Times New Roman" fo:font-size="7.5pt" style:font-size-asian="7.5pt"/>
    </style:style>
    <style:style style:name="TableCell553" style:family="table-cell">
      <style:table-cell-properties fo:border="0.0208in solid #A8A8A8" fo:background-color="#F2F2F2" style:writing-mode="lr-tb" fo:padding-top="0.0201in" fo:padding-left="0in" fo:padding-bottom="0in" fo:padding-right="0.0159in"/>
    </style:style>
    <style:style style:name="P554" style:parent-style-name="Normal" style:family="paragraph">
      <style:paragraph-properties fo:margin-bottom="0in" fo:margin-left="0.0159in">
        <style:tab-stops/>
      </style:paragraph-properties>
    </style:style>
    <style:style style:name="T555" style:parent-style-name="DefaultParagraphFont" style:family="text">
      <style:text-properties style:font-name="Times New Roman" style:font-name-asian="Times New Roman" style:font-name-complex="Times New Roman" fo:font-size="7.5pt" style:font-size-asian="7.5pt"/>
    </style:style>
    <style:style style:name="TableCell556" style:family="table-cell">
      <style:table-cell-properties fo:border-top="0.0104in solid #A8A8A8" fo:border-left="0.0208in solid #A8A8A8" fo:border-bottom="0.0104in solid #A8A8A8" fo:border-right="0.0104in solid #A8A8A8" fo:background-color="#FFFFFF" style:writing-mode="lr-tb" fo:padding-top="0.0201in" fo:padding-left="0in" fo:padding-bottom="0in" fo:padding-right="0.0159in"/>
    </style:style>
    <style:style style:name="P557" style:parent-style-name="Normal" style:family="paragraph">
      <style:paragraph-properties fo:margin-bottom="0in" fo:margin-left="0.2965in">
        <style:tab-stops/>
      </style:paragraph-properties>
    </style:style>
    <style:style style:name="TableCell558" style:family="table-cell">
      <style:table-cell-properties fo:border="0.0104in solid #A8A8A8" fo:background-color="#FFFFFF" style:writing-mode="lr-tb" fo:padding-top="0.0201in" fo:padding-left="0in" fo:padding-bottom="0in" fo:padding-right="0.0159in"/>
    </style:style>
    <style:style style:name="P559" style:parent-style-name="Normal" style:family="paragraph">
      <style:paragraph-properties fo:text-align="end" fo:margin-bottom="0in" fo:margin-right="0.0034in"/>
    </style:style>
    <style:style style:name="T560" style:parent-style-name="DefaultParagraphFont" style:family="text">
      <style:text-properties style:font-name="Times New Roman" style:font-name-asian="Times New Roman" style:font-name-complex="Times New Roman" fo:font-size="7.5pt" style:font-size-asian="7.5pt"/>
    </style:style>
    <style:style style:name="TableCell561" style:family="table-cell">
      <style:table-cell-properties fo:border="0.0104in solid #A8A8A8" fo:background-color="#FFFFFF" style:writing-mode="lr-tb" fo:padding-top="0.0201in" fo:padding-left="0in" fo:padding-bottom="0in" fo:padding-right="0.0159in"/>
    </style:style>
    <style:style style:name="P562" style:parent-style-name="Normal" style:family="paragraph">
      <style:paragraph-properties fo:margin-bottom="0in" fo:margin-left="0.2347in">
        <style:tab-stops/>
      </style:paragraph-properties>
    </style:style>
    <style:style style:name="TableCell563" style:family="table-cell">
      <style:table-cell-properties fo:border="0.0104in solid #A8A8A8" fo:background-color="#FFFFFF" style:writing-mode="lr-tb" fo:padding-top="0.0201in" fo:padding-left="0in" fo:padding-bottom="0in" fo:padding-right="0.0159in"/>
    </style:style>
    <style:style style:name="P564" style:parent-style-name="Normal" style:family="paragraph">
      <style:paragraph-properties fo:text-align="end" fo:margin-bottom="0in" fo:margin-right="0.0034in"/>
    </style:style>
    <style:style style:name="T565" style:parent-style-name="DefaultParagraphFont" style:family="text">
      <style:text-properties style:font-name="Times New Roman" style:font-name-asian="Times New Roman" style:font-name-complex="Times New Roman" fo:font-size="7.5pt" style:font-size-asian="7.5pt"/>
    </style:style>
    <style:style style:name="TableCell566" style:family="table-cell">
      <style:table-cell-properties fo:border="0.0104in solid #A8A8A8" fo:background-color="#FFFFFF" style:writing-mode="lr-tb" fo:padding-top="0.0201in" fo:padding-left="0in" fo:padding-bottom="0in" fo:padding-right="0.0159in"/>
    </style:style>
    <style:style style:name="P567" style:parent-style-name="Normal" style:family="paragraph">
      <style:paragraph-properties fo:margin-bottom="0in" fo:margin-left="0.3347in">
        <style:tab-stops/>
      </style:paragraph-properties>
    </style:style>
    <style:style style:name="TableCell568" style:family="table-cell">
      <style:table-cell-properties fo:border-top="0.0104in solid #A8A8A8" fo:border-left="0.0104in solid #A8A8A8" fo:border-bottom="0.0104in solid #A8A8A8" fo:border-right="0.0208in solid #A8A8A8" fo:background-color="#FFFFFF" style:writing-mode="lr-tb" fo:padding-top="0.0201in" fo:padding-left="0in" fo:padding-bottom="0in" fo:padding-right="0.0159in"/>
    </style:style>
    <style:style style:name="P569" style:parent-style-name="Normal" style:family="paragraph">
      <style:paragraph-properties fo:text-align="end" fo:margin-bottom="0in" fo:margin-right="0.0034in"/>
    </style:style>
    <style:style style:name="T570" style:parent-style-name="DefaultParagraphFont" style:family="text">
      <style:text-properties style:font-name="Times New Roman" style:font-name-asian="Times New Roman" style:font-name-complex="Times New Roman" fo:font-size="7.5pt" style:font-size-asian="7.5pt"/>
    </style:style>
    <style:style style:name="TableRow571" style:family="table-row">
      <style:table-row-properties style:min-row-height="0.1347in"/>
    </style:style>
    <style:style style:name="TableCell572" style:family="table-cell">
      <style:table-cell-properties fo:border="0.0208in solid #A8A8A8" fo:background-color="#F2F2F2" style:writing-mode="lr-tb" fo:padding-top="0.0201in" fo:padding-left="0in" fo:padding-bottom="0in" fo:padding-right="0.0159in"/>
    </style:style>
    <style:style style:name="P573" style:parent-style-name="Normal" style:family="paragraph">
      <style:paragraph-properties fo:text-align="justify" fo:margin-bottom="0in" fo:margin-left="0.0319in">
        <style:tab-stops/>
      </style:paragraph-properties>
    </style:style>
    <style:style style:name="T574" style:parent-style-name="DefaultParagraphFont" style:family="text">
      <style:text-properties style:font-name="Times New Roman" style:font-name-asian="Times New Roman" style:font-name-complex="Times New Roman" fo:font-size="7.5pt" style:font-size-asian="7.5pt"/>
    </style:style>
    <style:style style:name="TableCell575" style:family="table-cell">
      <style:table-cell-properties fo:border="0.0208in solid #A8A8A8" fo:background-color="#F2F2F2" style:writing-mode="lr-tb" fo:padding-top="0.0201in" fo:padding-left="0in" fo:padding-bottom="0in" fo:padding-right="0.0159in"/>
    </style:style>
    <style:style style:name="P576" style:parent-style-name="Normal" style:family="paragraph">
      <style:paragraph-properties fo:margin-bottom="0in" fo:margin-left="0.0159in">
        <style:tab-stops/>
      </style:paragraph-properties>
    </style:style>
    <style:style style:name="T577" style:parent-style-name="DefaultParagraphFont" style:family="text">
      <style:text-properties style:font-name="Times New Roman" style:font-name-asian="Times New Roman" style:font-name-complex="Times New Roman" fo:font-size="7.5pt" style:font-size-asian="7.5pt"/>
    </style:style>
    <style:style style:name="TableCell578" style:family="table-cell">
      <style:table-cell-properties fo:border-top="0.0104in solid #A8A8A8" fo:border-left="0.0208in solid #A8A8A8" fo:border-bottom="0.0104in solid #A8A8A8" fo:border-right="0.0104in solid #A8A8A8" fo:background-color="#FFFFFF" style:writing-mode="lr-tb" fo:padding-top="0.0201in" fo:padding-left="0in" fo:padding-bottom="0in" fo:padding-right="0.0159in"/>
    </style:style>
    <style:style style:name="P579" style:parent-style-name="Normal" style:family="paragraph">
      <style:paragraph-properties fo:margin-bottom="0in" fo:margin-left="0.1319in">
        <style:tab-stops/>
      </style:paragraph-properties>
    </style:style>
    <style:style style:name="TableCell580" style:family="table-cell">
      <style:table-cell-properties fo:border="0.0104in solid #A8A8A8" fo:background-color="#FFFFFF" style:writing-mode="lr-tb" fo:padding-top="0.0201in" fo:padding-left="0in" fo:padding-bottom="0in" fo:padding-right="0.0159in"/>
    </style:style>
    <style:style style:name="P581" style:parent-style-name="Normal" style:family="paragraph">
      <style:paragraph-properties fo:text-align="end" fo:margin-bottom="0in" fo:margin-right="0.0034in"/>
    </style:style>
    <style:style style:name="T582" style:parent-style-name="DefaultParagraphFont" style:family="text">
      <style:text-properties style:font-name="Times New Roman" style:font-name-asian="Times New Roman" style:font-name-complex="Times New Roman" fo:font-size="7.5pt" style:font-size-asian="7.5pt"/>
    </style:style>
    <style:style style:name="TableCell583" style:family="table-cell">
      <style:table-cell-properties fo:border="0.0104in solid #A8A8A8" fo:background-color="#FFFFFF" style:writing-mode="lr-tb" fo:padding-top="0.0201in" fo:padding-left="0in" fo:padding-bottom="0in" fo:padding-right="0.0159in"/>
    </style:style>
    <style:style style:name="P584" style:parent-style-name="Normal" style:family="paragraph">
      <style:paragraph-properties fo:margin-bottom="0in" fo:margin-left="0.0715in">
        <style:tab-stops/>
      </style:paragraph-properties>
    </style:style>
    <style:style style:name="TableCell585" style:family="table-cell">
      <style:table-cell-properties fo:border="0.0104in solid #A8A8A8" fo:background-color="#FFFFFF" style:writing-mode="lr-tb" fo:padding-top="0.0201in" fo:padding-left="0in" fo:padding-bottom="0in" fo:padding-right="0.0159in"/>
    </style:style>
    <style:style style:name="P586" style:parent-style-name="Normal" style:family="paragraph">
      <style:paragraph-properties fo:margin-bottom="0in" fo:margin-left="0.0909in">
        <style:tab-stops/>
      </style:paragraph-properties>
    </style:style>
    <style:style style:name="T587" style:parent-style-name="DefaultParagraphFont" style:family="text">
      <style:text-properties style:font-name="Times New Roman" style:font-name-asian="Times New Roman" style:font-name-complex="Times New Roman" fo:font-size="7.5pt" style:font-size-asian="7.5pt"/>
    </style:style>
    <style:style style:name="TableCell588" style:family="table-cell">
      <style:table-cell-properties fo:border="0.0104in solid #A8A8A8" fo:background-color="#FFFFFF" style:writing-mode="lr-tb" fo:padding-top="0.0201in" fo:padding-left="0in" fo:padding-bottom="0in" fo:padding-right="0.0159in"/>
    </style:style>
    <style:style style:name="P589" style:parent-style-name="Normal" style:family="paragraph">
      <style:paragraph-properties fo:margin-bottom="0in" fo:margin-left="0.1715in">
        <style:tab-stops/>
      </style:paragraph-properties>
    </style:style>
    <style:style style:name="TableCell590" style:family="table-cell">
      <style:table-cell-properties fo:border-top="0.0104in solid #A8A8A8" fo:border-left="0.0104in solid #A8A8A8" fo:border-bottom="0.0104in solid #A8A8A8" fo:border-right="0.0208in solid #A8A8A8" fo:background-color="#FFFFFF" style:writing-mode="lr-tb" fo:padding-top="0.0201in" fo:padding-left="0in" fo:padding-bottom="0in" fo:padding-right="0.0159in"/>
    </style:style>
    <style:style style:name="P591" style:parent-style-name="Normal" style:family="paragraph">
      <style:paragraph-properties fo:text-align="end" fo:margin-bottom="0in" fo:margin-right="0.0034in"/>
    </style:style>
    <style:style style:name="T592" style:parent-style-name="DefaultParagraphFont" style:family="text">
      <style:text-properties style:font-name="Times New Roman" style:font-name-asian="Times New Roman" style:font-name-complex="Times New Roman" fo:font-size="7.5pt" style:font-size-asian="7.5pt"/>
    </style:style>
    <style:style style:name="TableRow593" style:family="table-row">
      <style:table-row-properties style:min-row-height="0.1347in"/>
    </style:style>
    <style:style style:name="TableCell594" style:family="table-cell">
      <style:table-cell-properties fo:border="0.0208in solid #A8A8A8" fo:background-color="#F2F2F2" style:writing-mode="lr-tb" fo:padding-top="0.0201in" fo:padding-left="0in" fo:padding-bottom="0in" fo:padding-right="0.0159in"/>
    </style:style>
    <style:style style:name="P595" style:parent-style-name="Normal" style:family="paragraph">
      <style:paragraph-properties fo:text-align="justify" fo:margin-bottom="0in" fo:margin-left="0.0319in">
        <style:tab-stops/>
      </style:paragraph-properties>
    </style:style>
    <style:style style:name="T596" style:parent-style-name="DefaultParagraphFont" style:family="text">
      <style:text-properties style:font-name="Times New Roman" style:font-name-asian="Times New Roman" style:font-name-complex="Times New Roman" fo:font-size="7.5pt" style:font-size-asian="7.5pt"/>
    </style:style>
    <style:style style:name="TableCell597" style:family="table-cell">
      <style:table-cell-properties fo:border="0.0208in solid #A8A8A8" fo:background-color="#F2F2F2" style:writing-mode="lr-tb" fo:padding-top="0.0201in" fo:padding-left="0in" fo:padding-bottom="0in" fo:padding-right="0.0159in"/>
    </style:style>
    <style:style style:name="P598" style:parent-style-name="Normal" style:family="paragraph">
      <style:paragraph-properties fo:margin-bottom="0in" fo:margin-left="0.0159in">
        <style:tab-stops/>
      </style:paragraph-properties>
    </style:style>
    <style:style style:name="T599" style:parent-style-name="DefaultParagraphFont" style:family="text">
      <style:text-properties style:font-name="Times New Roman" style:font-name-asian="Times New Roman" style:font-name-complex="Times New Roman" fo:font-size="7.5pt" style:font-size-asian="7.5pt"/>
    </style:style>
    <style:style style:name="TableCell600" style:family="table-cell">
      <style:table-cell-properties fo:border-top="0.0104in solid #A8A8A8" fo:border-left="0.0208in solid #A8A8A8" fo:border-bottom="0.0104in solid #A8A8A8" fo:border-right="0.0104in solid #A8A8A8" fo:background-color="#FFFFFF" style:writing-mode="lr-tb" fo:padding-top="0.0201in" fo:padding-left="0in" fo:padding-bottom="0in" fo:padding-right="0.0159in"/>
    </style:style>
    <style:style style:name="P601" style:parent-style-name="Normal" style:family="paragraph">
      <style:paragraph-properties fo:margin-bottom="0in" fo:margin-left="0.4597in">
        <style:tab-stops/>
      </style:paragraph-properties>
    </style:style>
    <style:style style:name="TableCell602" style:family="table-cell">
      <style:table-cell-properties fo:border="0.0104in solid #A8A8A8" fo:background-color="#FFFFFF" style:writing-mode="lr-tb" fo:padding-top="0.0201in" fo:padding-left="0in" fo:padding-bottom="0in" fo:padding-right="0.0159in"/>
    </style:style>
    <style:style style:name="P603" style:parent-style-name="Normal" style:family="paragraph">
      <style:paragraph-properties fo:text-align="end" fo:margin-bottom="0in" fo:margin-right="0.0034in"/>
    </style:style>
    <style:style style:name="T604" style:parent-style-name="DefaultParagraphFont" style:family="text">
      <style:text-properties style:font-name="Times New Roman" style:font-name-asian="Times New Roman" style:font-name-complex="Times New Roman" fo:font-size="7.5pt" style:font-size-asian="7.5pt"/>
    </style:style>
    <style:style style:name="TableCell605" style:family="table-cell">
      <style:table-cell-properties fo:border="0.0104in solid #A8A8A8" fo:background-color="#FFFFFF" style:writing-mode="lr-tb" fo:padding-top="0.0201in" fo:padding-left="0in" fo:padding-bottom="0in" fo:padding-right="0.0159in"/>
    </style:style>
    <style:style style:name="P606" style:parent-style-name="Normal" style:family="paragraph">
      <style:paragraph-properties fo:margin-bottom="0in" fo:margin-left="0.1881in">
        <style:tab-stops/>
      </style:paragraph-properties>
    </style:style>
    <style:style style:name="TableCell607" style:family="table-cell">
      <style:table-cell-properties fo:border="0.0104in solid #A8A8A8" fo:background-color="#FFFFFF" style:writing-mode="lr-tb" fo:padding-top="0.0201in" fo:padding-left="0in" fo:padding-bottom="0in" fo:padding-right="0.0159in"/>
    </style:style>
    <style:style style:name="P608" style:parent-style-name="Normal" style:family="paragraph">
      <style:paragraph-properties fo:text-align="end" fo:margin-bottom="0in" fo:margin-right="0.0034in"/>
    </style:style>
    <style:style style:name="T609" style:parent-style-name="DefaultParagraphFont" style:family="text">
      <style:text-properties style:font-name="Times New Roman" style:font-name-asian="Times New Roman" style:font-name-complex="Times New Roman" fo:font-size="7.5pt" style:font-size-asian="7.5pt"/>
    </style:style>
    <style:style style:name="TableCell610" style:family="table-cell">
      <style:table-cell-properties fo:border="0.0104in solid #A8A8A8" fo:background-color="#FFFFFF" style:writing-mode="lr-tb" fo:padding-top="0.0201in" fo:padding-left="0in" fo:padding-bottom="0in" fo:padding-right="0.0159in"/>
    </style:style>
    <style:style style:name="P611" style:parent-style-name="Normal" style:family="paragraph">
      <style:paragraph-properties fo:margin-bottom="0in" fo:margin-left="0.1868in">
        <style:tab-stops/>
      </style:paragraph-properties>
    </style:style>
    <style:style style:name="TableCell612" style:family="table-cell">
      <style:table-cell-properties fo:border-top="0.0104in solid #A8A8A8" fo:border-left="0.0104in solid #A8A8A8" fo:border-bottom="0.0104in solid #A8A8A8" fo:border-right="0.0208in solid #A8A8A8" fo:background-color="#FFFFFF" style:writing-mode="lr-tb" fo:padding-top="0.0201in" fo:padding-left="0in" fo:padding-bottom="0in" fo:padding-right="0.0159in"/>
    </style:style>
    <style:style style:name="P613" style:parent-style-name="Normal" style:family="paragraph">
      <style:paragraph-properties fo:text-align="end" fo:margin-bottom="0in" fo:margin-right="0.0034in"/>
    </style:style>
    <style:style style:name="T614" style:parent-style-name="DefaultParagraphFont" style:family="text">
      <style:text-properties style:font-name="Times New Roman" style:font-name-asian="Times New Roman" style:font-name-complex="Times New Roman" fo:font-size="7.5pt" style:font-size-asian="7.5pt"/>
    </style:style>
    <style:style style:name="TableRow615" style:family="table-row">
      <style:table-row-properties style:min-row-height="0.1347in"/>
    </style:style>
    <style:style style:name="TableCell616" style:family="table-cell">
      <style:table-cell-properties fo:border="0.0208in solid #A8A8A8" fo:background-color="#F2F2F2" style:writing-mode="lr-tb" fo:padding-top="0.0201in" fo:padding-left="0in" fo:padding-bottom="0in" fo:padding-right="0.0159in"/>
    </style:style>
    <style:style style:name="P617" style:parent-style-name="Normal" style:family="paragraph">
      <style:paragraph-properties fo:text-align="justify" fo:margin-bottom="0in" fo:margin-left="0.0319in">
        <style:tab-stops/>
      </style:paragraph-properties>
    </style:style>
    <style:style style:name="T618" style:parent-style-name="DefaultParagraphFont" style:family="text">
      <style:text-properties style:font-name="Times New Roman" style:font-name-asian="Times New Roman" style:font-name-complex="Times New Roman" fo:font-size="7.5pt" style:font-size-asian="7.5pt"/>
    </style:style>
    <style:style style:name="TableCell619" style:family="table-cell">
      <style:table-cell-properties fo:border="0.0208in solid #A8A8A8" fo:background-color="#F2F2F2" style:writing-mode="lr-tb" fo:padding-top="0.0201in" fo:padding-left="0in" fo:padding-bottom="0in" fo:padding-right="0.0159in"/>
    </style:style>
    <style:style style:name="P620" style:parent-style-name="Normal" style:family="paragraph">
      <style:paragraph-properties fo:margin-bottom="0in" fo:margin-left="0.0159in">
        <style:tab-stops/>
      </style:paragraph-properties>
    </style:style>
    <style:style style:name="T621" style:parent-style-name="DefaultParagraphFont" style:family="text">
      <style:text-properties style:font-name="Times New Roman" style:font-name-asian="Times New Roman" style:font-name-complex="Times New Roman" fo:font-size="7.5pt" style:font-size-asian="7.5pt"/>
    </style:style>
    <style:style style:name="TableCell622" style:family="table-cell">
      <style:table-cell-properties fo:border-top="0.0104in solid #A8A8A8" fo:border-left="0.0208in solid #A8A8A8" fo:border-bottom="0.0104in solid #A8A8A8" fo:border-right="0.0104in solid #A8A8A8" fo:background-color="#FFFFFF" style:writing-mode="lr-tb" fo:padding-top="0.0201in" fo:padding-left="0in" fo:padding-bottom="0in" fo:padding-right="0.0159in"/>
    </style:style>
    <style:style style:name="P623" style:parent-style-name="Normal" style:family="paragraph">
      <style:paragraph-properties fo:margin-bottom="0in" fo:margin-left="0.1368in">
        <style:tab-stops/>
      </style:paragraph-properties>
    </style:style>
    <style:style style:name="TableCell624" style:family="table-cell">
      <style:table-cell-properties fo:border="0.0104in solid #A8A8A8" fo:background-color="#FFFFFF" style:writing-mode="lr-tb" fo:padding-top="0.0201in" fo:padding-left="0in" fo:padding-bottom="0in" fo:padding-right="0.0159in"/>
    </style:style>
    <style:style style:name="P625" style:parent-style-name="Normal" style:family="paragraph">
      <style:paragraph-properties fo:text-align="end" fo:margin-bottom="0in" fo:margin-right="0.0034in"/>
    </style:style>
    <style:style style:name="T626" style:parent-style-name="DefaultParagraphFont" style:family="text">
      <style:text-properties style:font-name="Times New Roman" style:font-name-asian="Times New Roman" style:font-name-complex="Times New Roman" fo:font-size="7.5pt" style:font-size-asian="7.5pt"/>
    </style:style>
    <style:style style:name="TableCell627" style:family="table-cell">
      <style:table-cell-properties fo:border="0.0104in solid #A8A8A8" fo:background-color="#FFFFFF" style:writing-mode="lr-tb" fo:padding-top="0.0201in" fo:padding-left="0in" fo:padding-bottom="0in" fo:padding-right="0.0159in"/>
    </style:style>
    <style:style style:name="P628" style:parent-style-name="Normal" style:family="paragraph">
      <style:paragraph-properties fo:margin-bottom="0in" fo:margin-left="0.1416in">
        <style:tab-stops/>
      </style:paragraph-properties>
    </style:style>
    <style:style style:name="TableCell629" style:family="table-cell">
      <style:table-cell-properties fo:border="0.0104in solid #A8A8A8" fo:background-color="#FFFFFF" style:writing-mode="lr-tb" fo:padding-top="0.0201in" fo:padding-left="0in" fo:padding-bottom="0in" fo:padding-right="0.0159in"/>
    </style:style>
    <style:style style:name="P630" style:parent-style-name="Normal" style:family="paragraph">
      <style:paragraph-properties fo:margin-bottom="0in" fo:margin-left="0.0909in">
        <style:tab-stops/>
      </style:paragraph-properties>
    </style:style>
    <style:style style:name="T631" style:parent-style-name="DefaultParagraphFont" style:family="text">
      <style:text-properties style:font-name="Times New Roman" style:font-name-asian="Times New Roman" style:font-name-complex="Times New Roman" fo:font-size="7.5pt" style:font-size-asian="7.5pt"/>
    </style:style>
    <style:style style:name="TableCell632" style:family="table-cell">
      <style:table-cell-properties fo:border="0.0104in solid #A8A8A8" fo:background-color="#FFFFFF" style:writing-mode="lr-tb" fo:padding-top="0.0201in" fo:padding-left="0in" fo:padding-bottom="0in" fo:padding-right="0.0159in"/>
    </style:style>
    <style:style style:name="P633" style:parent-style-name="Normal" style:family="paragraph">
      <style:paragraph-properties fo:margin-bottom="0in" fo:margin-left="0.1715in">
        <style:tab-stops/>
      </style:paragraph-properties>
    </style:style>
    <style:style style:name="TableCell634" style:family="table-cell">
      <style:table-cell-properties fo:border-top="0.0104in solid #A8A8A8" fo:border-left="0.0104in solid #A8A8A8" fo:border-bottom="0.0104in solid #A8A8A8" fo:border-right="0.0208in solid #A8A8A8" fo:background-color="#FFFFFF" style:writing-mode="lr-tb" fo:padding-top="0.0201in" fo:padding-left="0in" fo:padding-bottom="0in" fo:padding-right="0.0159in"/>
    </style:style>
    <style:style style:name="P635" style:parent-style-name="Normal" style:family="paragraph">
      <style:paragraph-properties fo:text-align="end" fo:margin-bottom="0in" fo:margin-right="0.0034in"/>
    </style:style>
    <style:style style:name="T636" style:parent-style-name="DefaultParagraphFont" style:family="text">
      <style:text-properties style:font-name="Times New Roman" style:font-name-asian="Times New Roman" style:font-name-complex="Times New Roman" fo:font-size="7.5pt" style:font-size-asian="7.5pt"/>
    </style:style>
    <style:style style:name="TableRow637" style:family="table-row">
      <style:table-row-properties style:min-row-height="0.1347in"/>
    </style:style>
    <style:style style:name="TableCell638" style:family="table-cell">
      <style:table-cell-properties fo:border="0.0208in solid #A8A8A8" fo:background-color="#F2F2F2" style:writing-mode="lr-tb" fo:padding-top="0.0201in" fo:padding-left="0in" fo:padding-bottom="0in" fo:padding-right="0.0159in"/>
    </style:style>
    <style:style style:name="P639" style:parent-style-name="Normal" style:family="paragraph">
      <style:paragraph-properties fo:text-align="justify" fo:margin-bottom="0in" fo:margin-left="0.0319in">
        <style:tab-stops/>
      </style:paragraph-properties>
    </style:style>
    <style:style style:name="T640" style:parent-style-name="DefaultParagraphFont" style:family="text">
      <style:text-properties style:font-name="Times New Roman" style:font-name-asian="Times New Roman" style:font-name-complex="Times New Roman" fo:font-size="7.5pt" style:font-size-asian="7.5pt"/>
    </style:style>
    <style:style style:name="TableCell641" style:family="table-cell">
      <style:table-cell-properties fo:border="0.0208in solid #A8A8A8" fo:background-color="#F2F2F2" style:writing-mode="lr-tb" fo:padding-top="0.0201in" fo:padding-left="0in" fo:padding-bottom="0in" fo:padding-right="0.0159in"/>
    </style:style>
    <style:style style:name="P642" style:parent-style-name="Normal" style:family="paragraph">
      <style:paragraph-properties fo:margin-bottom="0in" fo:margin-left="0.0159in">
        <style:tab-stops/>
      </style:paragraph-properties>
    </style:style>
    <style:style style:name="T643" style:parent-style-name="DefaultParagraphFont" style:family="text">
      <style:text-properties style:font-name="Times New Roman" style:font-name-asian="Times New Roman" style:font-name-complex="Times New Roman" fo:font-size="7.5pt" style:font-size-asian="7.5pt"/>
    </style:style>
    <style:style style:name="TableCell644" style:family="table-cell">
      <style:table-cell-properties fo:border-top="0.0104in solid #A8A8A8" fo:border-left="0.0208in solid #A8A8A8" fo:border-bottom="0.0104in solid #A8A8A8" fo:border-right="0.0104in solid #A8A8A8" fo:background-color="#FFFFFF" style:writing-mode="lr-tb" fo:padding-top="0.0201in" fo:padding-left="0in" fo:padding-bottom="0in" fo:padding-right="0.0159in"/>
    </style:style>
    <style:style style:name="P645" style:parent-style-name="Normal" style:family="paragraph">
      <style:paragraph-properties fo:margin-bottom="0in" fo:margin-left="0.25in">
        <style:tab-stops/>
      </style:paragraph-properties>
    </style:style>
    <style:style style:name="TableCell646" style:family="table-cell">
      <style:table-cell-properties fo:border="0.0104in solid #A8A8A8" fo:background-color="#FFFFFF" style:writing-mode="lr-tb" fo:padding-top="0.0201in" fo:padding-left="0in" fo:padding-bottom="0in" fo:padding-right="0.0159in"/>
    </style:style>
    <style:style style:name="P647" style:parent-style-name="Normal" style:family="paragraph">
      <style:paragraph-properties fo:text-align="end" fo:margin-bottom="0in" fo:margin-right="0.0034in"/>
    </style:style>
    <style:style style:name="T648" style:parent-style-name="DefaultParagraphFont" style:family="text">
      <style:text-properties style:font-name="Times New Roman" style:font-name-asian="Times New Roman" style:font-name-complex="Times New Roman" fo:font-size="7.5pt" style:font-size-asian="7.5pt"/>
    </style:style>
    <style:style style:name="TableCell649" style:family="table-cell">
      <style:table-cell-properties fo:border="0.0104in solid #A8A8A8" fo:background-color="#FFFFFF" style:writing-mode="lr-tb" fo:padding-top="0.0201in" fo:padding-left="0in" fo:padding-bottom="0in" fo:padding-right="0.0159in"/>
    </style:style>
    <style:style style:name="P650" style:parent-style-name="Normal" style:family="paragraph">
      <style:paragraph-properties fo:margin-bottom="0in" fo:margin-left="0.1847in">
        <style:tab-stops/>
      </style:paragraph-properties>
    </style:style>
    <style:style style:name="TableCell651" style:family="table-cell">
      <style:table-cell-properties fo:border="0.0104in solid #A8A8A8" fo:background-color="#FFFFFF" style:writing-mode="lr-tb" fo:padding-top="0.0201in" fo:padding-left="0in" fo:padding-bottom="0in" fo:padding-right="0.0159in"/>
    </style:style>
    <style:style style:name="P652" style:parent-style-name="Normal" style:family="paragraph">
      <style:paragraph-properties fo:text-align="end" fo:margin-bottom="0in" fo:margin-right="0.0034in"/>
    </style:style>
    <style:style style:name="T653" style:parent-style-name="DefaultParagraphFont" style:family="text">
      <style:text-properties style:font-name="Times New Roman" style:font-name-asian="Times New Roman" style:font-name-complex="Times New Roman" fo:font-size="7.5pt" style:font-size-asian="7.5pt"/>
    </style:style>
    <style:style style:name="TableCell654" style:family="table-cell">
      <style:table-cell-properties fo:border="0.0104in solid #A8A8A8" fo:background-color="#FFFFFF" style:writing-mode="lr-tb" fo:padding-top="0.0201in" fo:padding-left="0in" fo:padding-bottom="0in" fo:padding-right="0.0159in"/>
    </style:style>
    <style:style style:name="P655" style:parent-style-name="Normal" style:family="paragraph">
      <style:paragraph-properties fo:margin-bottom="0in" fo:margin-left="0.2618in">
        <style:tab-stops/>
      </style:paragraph-properties>
    </style:style>
    <style:style style:name="TableCell656" style:family="table-cell">
      <style:table-cell-properties fo:border-top="0.0104in solid #A8A8A8" fo:border-left="0.0104in solid #A8A8A8" fo:border-bottom="0.0104in solid #A8A8A8" fo:border-right="0.0208in solid #A8A8A8" fo:background-color="#FFFFFF" style:writing-mode="lr-tb" fo:padding-top="0.0201in" fo:padding-left="0in" fo:padding-bottom="0in" fo:padding-right="0.0159in"/>
    </style:style>
    <style:style style:name="P657" style:parent-style-name="Normal" style:family="paragraph">
      <style:paragraph-properties fo:text-align="end" fo:margin-bottom="0in" fo:margin-right="0.0034in"/>
    </style:style>
    <style:style style:name="T658" style:parent-style-name="DefaultParagraphFont" style:family="text">
      <style:text-properties style:font-name="Times New Roman" style:font-name-asian="Times New Roman" style:font-name-complex="Times New Roman" fo:font-size="7.5pt" style:font-size-asian="7.5pt"/>
    </style:style>
    <style:style style:name="TableRow659" style:family="table-row">
      <style:table-row-properties style:min-row-height="0.1347in"/>
    </style:style>
    <style:style style:name="TableCell660" style:family="table-cell">
      <style:table-cell-properties fo:border="0.0208in solid #A8A8A8" fo:background-color="#F2F2F2" style:writing-mode="lr-tb" fo:padding-top="0.0201in" fo:padding-left="0in" fo:padding-bottom="0in" fo:padding-right="0.0159in"/>
    </style:style>
    <style:style style:name="P661" style:parent-style-name="Normal" style:family="paragraph">
      <style:paragraph-properties fo:text-align="justify" fo:margin-bottom="0in" fo:margin-left="0.0319in">
        <style:tab-stops/>
      </style:paragraph-properties>
    </style:style>
    <style:style style:name="T662" style:parent-style-name="DefaultParagraphFont" style:family="text">
      <style:text-properties style:font-name="Times New Roman" style:font-name-asian="Times New Roman" style:font-name-complex="Times New Roman" fo:font-size="7.5pt" style:font-size-asian="7.5pt"/>
    </style:style>
    <style:style style:name="TableCell663" style:family="table-cell">
      <style:table-cell-properties fo:border="0.0208in solid #A8A8A8" fo:background-color="#F2F2F2" style:writing-mode="lr-tb" fo:padding-top="0.0201in" fo:padding-left="0in" fo:padding-bottom="0in" fo:padding-right="0.0159in"/>
    </style:style>
    <style:style style:name="P664" style:parent-style-name="Normal" style:family="paragraph">
      <style:paragraph-properties fo:margin-bottom="0in" fo:margin-left="0.0159in">
        <style:tab-stops/>
      </style:paragraph-properties>
    </style:style>
    <style:style style:name="T665" style:parent-style-name="DefaultParagraphFont" style:family="text">
      <style:text-properties style:font-name="Times New Roman" style:font-name-asian="Times New Roman" style:font-name-complex="Times New Roman" fo:font-size="7.5pt" style:font-size-asian="7.5pt"/>
    </style:style>
    <style:style style:name="TableCell666" style:family="table-cell">
      <style:table-cell-properties fo:border-top="0.0104in solid #A8A8A8" fo:border-left="0.0208in solid #A8A8A8" fo:border-bottom="0.0208in solid #A8A8A8" fo:border-right="0.0104in solid #A8A8A8" fo:background-color="#FFFFFF" style:writing-mode="lr-tb" fo:padding-top="0.0201in" fo:padding-left="0in" fo:padding-bottom="0in" fo:padding-right="0.0159in"/>
    </style:style>
    <style:style style:name="P667" style:parent-style-name="Normal" style:family="paragraph">
      <style:paragraph-properties fo:margin-bottom="0in" fo:margin-left="0.25in">
        <style:tab-stops/>
      </style:paragraph-properties>
    </style:style>
    <style:style style:name="TableCell668" style:family="table-cell">
      <style:table-cell-properties fo:border-top="0.0104in solid #A8A8A8" fo:border-left="0.0104in solid #A8A8A8" fo:border-bottom="0.0208in solid #A8A8A8" fo:border-right="0.0104in solid #A8A8A8" fo:background-color="#FFFFFF" style:writing-mode="lr-tb" fo:padding-top="0.0201in" fo:padding-left="0in" fo:padding-bottom="0in" fo:padding-right="0.0159in"/>
    </style:style>
    <style:style style:name="P669" style:parent-style-name="Normal" style:family="paragraph">
      <style:paragraph-properties fo:text-align="end" fo:margin-bottom="0in" fo:margin-right="0.0034in"/>
    </style:style>
    <style:style style:name="T670" style:parent-style-name="DefaultParagraphFont" style:family="text">
      <style:text-properties style:font-name="Times New Roman" style:font-name-asian="Times New Roman" style:font-name-complex="Times New Roman" fo:font-size="7.5pt" style:font-size-asian="7.5pt"/>
    </style:style>
    <style:style style:name="TableCell671" style:family="table-cell">
      <style:table-cell-properties fo:border-top="0.0104in solid #A8A8A8" fo:border-left="0.0104in solid #A8A8A8" fo:border-bottom="0.0208in solid #A8A8A8" fo:border-right="0.0104in solid #A8A8A8" fo:background-color="#FFFFFF" style:writing-mode="lr-tb" fo:padding-top="0.0201in" fo:padding-left="0in" fo:padding-bottom="0in" fo:padding-right="0.0159in"/>
    </style:style>
    <style:style style:name="P672" style:parent-style-name="Normal" style:family="paragraph">
      <style:paragraph-properties fo:margin-bottom="0in" fo:margin-left="0.1881in">
        <style:tab-stops/>
      </style:paragraph-properties>
    </style:style>
    <style:style style:name="TableCell673" style:family="table-cell">
      <style:table-cell-properties fo:border-top="0.0104in solid #A8A8A8" fo:border-left="0.0104in solid #A8A8A8" fo:border-bottom="0.0208in solid #A8A8A8" fo:border-right="0.0104in solid #A8A8A8" fo:background-color="#FFFFFF" style:writing-mode="lr-tb" fo:padding-top="0.0201in" fo:padding-left="0in" fo:padding-bottom="0in" fo:padding-right="0.0159in"/>
    </style:style>
    <style:style style:name="P674" style:parent-style-name="Normal" style:family="paragraph">
      <style:paragraph-properties fo:text-align="end" fo:margin-bottom="0in" fo:margin-right="0.0034in"/>
    </style:style>
    <style:style style:name="T675" style:parent-style-name="DefaultParagraphFont" style:family="text">
      <style:text-properties style:font-name="Times New Roman" style:font-name-asian="Times New Roman" style:font-name-complex="Times New Roman" fo:font-size="7.5pt" style:font-size-asian="7.5pt"/>
    </style:style>
    <style:style style:name="TableCell676" style:family="table-cell">
      <style:table-cell-properties fo:border-top="0.0104in solid #A8A8A8" fo:border-left="0.0104in solid #A8A8A8" fo:border-bottom="0.0208in solid #A8A8A8" fo:border-right="0.0104in solid #A8A8A8" fo:background-color="#FFFFFF" style:writing-mode="lr-tb" fo:padding-top="0.0201in" fo:padding-left="0in" fo:padding-bottom="0in" fo:padding-right="0.0159in"/>
    </style:style>
    <style:style style:name="P677" style:parent-style-name="Normal" style:family="paragraph">
      <style:paragraph-properties fo:margin-bottom="0in" fo:margin-left="0.1868in">
        <style:tab-stops/>
      </style:paragraph-properties>
    </style:style>
    <style:style style:name="TableCell678" style:family="table-cell">
      <style:table-cell-properties fo:border-top="0.0104in solid #A8A8A8" fo:border-left="0.0104in solid #A8A8A8" fo:border-bottom="0.0208in solid #A8A8A8" fo:border-right="0.0208in solid #A8A8A8" fo:background-color="#FFFFFF" style:writing-mode="lr-tb" fo:padding-top="0.0201in" fo:padding-left="0in" fo:padding-bottom="0in" fo:padding-right="0.0159in"/>
    </style:style>
    <style:style style:name="P679" style:parent-style-name="Normal" style:family="paragraph">
      <style:paragraph-properties fo:text-align="end" fo:margin-bottom="0in" fo:margin-right="0.0041in"/>
    </style:style>
    <style:style style:name="T680" style:parent-style-name="DefaultParagraphFont" style:family="text">
      <style:text-properties style:font-name="Times New Roman" style:font-name-asian="Times New Roman" style:font-name-complex="Times New Roman" fo:color="#FF0000" fo:font-size="7.5pt" style:font-size-asian="7.5pt"/>
    </style:style>
    <style:style style:name="TableRow681" style:family="table-row">
      <style:table-row-properties style:min-row-height="0.1347in"/>
    </style:style>
    <style:style style:name="TableCell682" style:family="table-cell">
      <style:table-cell-properties fo:border="0.0208in solid #A8A8A8" fo:background-color="#8EA9DB" style:writing-mode="lr-tb" fo:padding-top="0.0201in" fo:padding-left="0in" fo:padding-bottom="0in" fo:padding-right="0.0159in"/>
    </style:style>
    <style:style style:name="P683" style:parent-style-name="Normal" style:family="paragraph">
      <style:paragraph-properties fo:text-align="end" fo:margin-bottom="0in" fo:margin-right="0.0722in"/>
    </style:style>
    <style:style style:name="T684" style:parent-style-name="DefaultParagraphFont" style:family="text">
      <style:text-properties style:font-name="Times New Roman" style:font-name-asian="Times New Roman" style:font-name-complex="Times New Roman" fo:font-size="7.5pt" style:font-size-asian="7.5pt"/>
    </style:style>
    <style:style style:name="TableCell685" style:family="table-cell">
      <style:table-cell-properties fo:border-top="0.0208in solid #A8A8A8" fo:border-left="0.0208in solid #A8A8A8" fo:border-bottom="0.0208in solid #A8A8A8" fo:border-right="0.0104in solid #A8A8A8" fo:background-color="#8EA9DB" style:writing-mode="lr-tb" fo:padding-top="0.0201in" fo:padding-left="0in" fo:padding-bottom="0in" fo:padding-right="0.0159in"/>
    </style:style>
    <style:style style:name="P686" style:parent-style-name="Normal" style:family="paragraph">
      <style:paragraph-properties fo:margin-bottom="0in" fo:margin-left="0.1319in">
        <style:tab-stops/>
      </style:paragraph-properties>
    </style:style>
    <style:style style:name="TableCell687" style:family="table-cell">
      <style:table-cell-properties fo:border-top="0.0208in solid #A8A8A8" fo:border-left="0.0104in solid #A8A8A8" fo:border-bottom="0.0208in solid #A8A8A8" fo:border-right="0.0208in solid #A8A8A8" fo:background-color="#8EA9DB" style:writing-mode="lr-tb" fo:padding-top="0.0201in" fo:padding-left="0in" fo:padding-bottom="0in" fo:padding-right="0.0159in"/>
    </style:style>
    <style:style style:name="P688" style:parent-style-name="Normal" style:family="paragraph">
      <style:paragraph-properties fo:text-align="end" fo:margin-bottom="0in"/>
    </style:style>
    <style:style style:name="T689" style:parent-style-name="DefaultParagraphFont" style:family="text">
      <style:text-properties style:font-name="Times New Roman" style:font-name-asian="Times New Roman" style:font-name-complex="Times New Roman" fo:font-size="7.5pt" style:font-size-asian="7.5pt"/>
    </style:style>
    <style:style style:name="TableCell690" style:family="table-cell">
      <style:table-cell-properties fo:border-top="0.0208in solid #A8A8A8" fo:border-left="0.0208in solid #A8A8A8" fo:border-bottom="0.0208in solid #A8A8A8" fo:border-right="0.0104in solid #A8A8A8" fo:background-color="#8EA9DB" style:writing-mode="lr-tb" fo:padding-top="0.0201in" fo:padding-left="0in" fo:padding-bottom="0in" fo:padding-right="0.0159in"/>
    </style:style>
    <style:style style:name="P691" style:parent-style-name="Normal" style:family="paragraph">
      <style:paragraph-properties fo:margin-bottom="0in" fo:margin-left="0.0715in">
        <style:tab-stops/>
      </style:paragraph-properties>
    </style:style>
    <style:style style:name="TableCell692" style:family="table-cell">
      <style:table-cell-properties fo:border-top="0.0208in solid #A8A8A8" fo:border-left="0.0104in solid #A8A8A8" fo:border-bottom="0.0208in solid #A8A8A8" fo:border-right="0.0208in solid #A8A8A8" fo:background-color="#8EA9DB" style:writing-mode="lr-tb" fo:padding-top="0.0201in" fo:padding-left="0in" fo:padding-bottom="0in" fo:padding-right="0.0159in"/>
    </style:style>
    <style:style style:name="P693" style:parent-style-name="Normal" style:family="paragraph">
      <style:paragraph-properties fo:text-align="end" fo:margin-bottom="0in"/>
    </style:style>
    <style:style style:name="T694" style:parent-style-name="DefaultParagraphFont" style:family="text">
      <style:text-properties style:font-name="Times New Roman" style:font-name-asian="Times New Roman" style:font-name-complex="Times New Roman" fo:font-size="7.5pt" style:font-size-asian="7.5pt"/>
    </style:style>
    <style:style style:name="TableCell695" style:family="table-cell">
      <style:table-cell-properties fo:border-top="0.0208in solid #A8A8A8" fo:border-left="0.0208in solid #A8A8A8" fo:border-bottom="0.0208in solid #A8A8A8" fo:border-right="0.0104in solid #A8A8A8" fo:background-color="#8EA9DB" style:writing-mode="lr-tb" fo:padding-top="0.0201in" fo:padding-left="0in" fo:padding-bottom="0in" fo:padding-right="0.0159in"/>
    </style:style>
    <style:style style:name="P696" style:parent-style-name="Normal" style:family="paragraph">
      <style:paragraph-properties fo:margin-bottom="0in" fo:margin-left="0.1in">
        <style:tab-stops/>
      </style:paragraph-properties>
    </style:style>
    <style:style style:name="TableCell697" style:family="table-cell">
      <style:table-cell-properties fo:border-top="0.0208in solid #A8A8A8" fo:border-left="0.0104in solid #A8A8A8" fo:border-bottom="0.0208in solid #A8A8A8" fo:border-right="0.0208in solid #A8A8A8" fo:background-color="#8EA9DB" style:writing-mode="lr-tb" fo:padding-top="0.0201in" fo:padding-left="0in" fo:padding-bottom="0in" fo:padding-right="0.0159in"/>
    </style:style>
    <style:style style:name="P698" style:parent-style-name="Normal" style:family="paragraph">
      <style:paragraph-properties fo:text-align="end" fo:margin-bottom="0in"/>
    </style:style>
    <style:style style:name="T699" style:parent-style-name="DefaultParagraphFont" style:family="text">
      <style:text-properties style:font-name="Times New Roman" style:font-name-asian="Times New Roman" style:font-name-complex="Times New Roman" fo:font-size="7.5pt" style:font-size-asian="7.5pt"/>
    </style:style>
    <style:style style:name="TableRow700" style:family="table-row">
      <style:table-row-properties style:min-row-height="0.1347in"/>
    </style:style>
    <style:style style:name="TableCell702" style:family="table-cell">
      <style:table-cell-properties fo:border="0.0208in solid #A8A8A8" fo:background-color="#DADADA" style:writing-mode="lr-tb" fo:padding-top="0.0201in" fo:padding-left="0in" fo:padding-bottom="0in" fo:padding-right="0.0159in"/>
    </style:style>
    <style:style style:name="P701" style:parent-style-name="Normal" style:family="paragraph">
      <style:paragraph-properties fo:text-align="end" fo:margin-bottom="0in"/>
    </style:style>
    <style:style style:name="T703" style:parent-style-name="DefaultParagraphFont" style:family="text">
      <style:text-properties style:font-name="Times New Roman" style:font-name-asian="Times New Roman" style:font-name-complex="Times New Roman" fo:font-size="7.5pt" style:font-size-asian="7.5pt"/>
    </style:style>
    <style:style style:name="TableCell704" style:family="table-cell">
      <style:table-cell-properties fo:border-top="0.0208in solid #A8A8A8" fo:border-left="0.0208in solid #A8A8A8" fo:border-bottom="0.0208in solid #A8A8A8" fo:border-right="0.0104in solid #A8A8A8" fo:background-color="#DADADA" style:writing-mode="lr-tb" fo:padding-top="0.0201in" fo:padding-left="0in" fo:padding-bottom="0in" fo:padding-right="0.0159in"/>
    </style:style>
    <style:style style:name="P705" style:parent-style-name="Normal" style:family="paragraph">
      <style:paragraph-properties fo:margin-bottom="0in" fo:margin-left="0.0618in">
        <style:tab-stops/>
      </style:paragraph-properties>
    </style:style>
    <style:style style:name="TableCell706" style:family="table-cell">
      <style:table-cell-properties fo:border-top="0.0208in solid #A8A8A8" fo:border-left="0.0104in solid #A8A8A8" fo:border-bottom="0.0208in solid #A8A8A8" fo:border-right="0.0208in solid #A8A8A8" fo:background-color="#DADADA" style:writing-mode="lr-tb" fo:padding-top="0.0201in" fo:padding-left="0in" fo:padding-bottom="0in" fo:padding-right="0.0159in"/>
    </style:style>
    <style:style style:name="TableCell707" style:family="table-cell">
      <style:table-cell-properties fo:border-top="0.0208in solid #A8A8A8" fo:border-left="0.0208in solid #A8A8A8" fo:border-bottom="0.0208in solid #A8A8A8" fo:border-right="0.0104in solid #A8A8A8" fo:background-color="#DADADA" style:writing-mode="lr-tb" fo:padding-top="0.0201in" fo:padding-left="0in" fo:padding-bottom="0in" fo:padding-right="0.0159in"/>
    </style:style>
    <style:style style:name="P708" style:parent-style-name="Normal" style:family="paragraph">
      <style:paragraph-properties fo:margin-bottom="0in"/>
    </style:style>
    <style:style style:name="TableCell709" style:family="table-cell">
      <style:table-cell-properties fo:border-top="0.0208in solid #A8A8A8" fo:border-left="0.0104in solid #A8A8A8" fo:border-bottom="0.0208in solid #A8A8A8" fo:border-right="0.0208in solid #A8A8A8" fo:background-color="#DADADA" style:writing-mode="lr-tb" fo:padding-top="0.0201in" fo:padding-left="0in" fo:padding-bottom="0in" fo:padding-right="0.0159in"/>
    </style:style>
    <style:style style:family="graphic" style:name="a99">
      <style:graphic-properties draw:fill="solid" draw:fill-color="#000000" draw:opacity="100%" draw:stroke="none"/>
    </style:style>
    <style:style style:family="graphic" style:name="a980">
      <style:graphic-properties draw:fill="solid" draw:fill-color="#000000" draw:opacity="100%" draw:stroke="none"/>
    </style:style>
    <style:style style:family="graphic" style:name="a981">
      <style:graphic-properties draw:fill="solid" draw:fill-color="#000000" draw:opacity="100%" draw:stroke="none"/>
    </style:style>
    <style:style style:family="graphic" style:name="a982">
      <style:graphic-properties draw:fill="solid" draw:fill-color="#000000" draw:opacity="100%" draw:stroke="none"/>
    </style:style>
    <style:style style:family="graphic" style:name="a983">
      <style:graphic-properties/>
    </style:style>
    <style:style style:family="graphic" style:name="a984">
      <style:graphic-properties draw:fill="solid" draw:fill-color="#000000" draw:opacity="100%" draw:stroke="none"/>
    </style:style>
    <style:style style:family="graphic" style:name="a985">
      <style:graphic-properties draw:fill="solid" draw:fill-color="#000000" draw:opacity="100%" draw:stroke="none"/>
    </style:style>
    <style:style style:family="graphic" style:name="a986">
      <style:graphic-properties draw:fill="solid" draw:fill-color="#000000" draw:opacity="100%" draw:stroke="none"/>
    </style:style>
    <style:style style:family="graphic" style:name="a230">
      <style:graphic-properties draw:fill="solid" draw:fill-color="#000000" draw:opacity="100%" draw:stroke="none"/>
    </style:style>
    <style:style style:family="graphic" style:name="a987">
      <style:graphic-properties draw:fill="solid" draw:fill-color="#000000" draw:opacity="100%" draw:stroke="none"/>
    </style:style>
    <style:style style:family="graphic" style:name="a231">
      <style:graphic-properties draw:fill="solid" draw:fill-color="#000000" draw:opacity="100%" draw:stroke="none"/>
    </style:style>
    <style:style style:family="graphic" style:name="a988">
      <style:graphic-properties draw:fill="solid" draw:fill-color="#000000" draw:opacity="100%" draw:stroke="none"/>
    </style:style>
    <style:style style:family="graphic" style:name="a232">
      <style:graphic-properties draw:fill="solid" draw:fill-color="#000000" draw:opacity="100%" draw:stroke="none"/>
    </style:style>
    <style:style style:family="graphic" style:name="a989">
      <style:graphic-properties draw:fill="solid" draw:fill-color="#000000" draw:opacity="100%" draw:stroke="none"/>
    </style:style>
    <style:style style:family="graphic" style:name="a233">
      <style:graphic-properties draw:fill="solid" draw:fill-color="#000000" draw:opacity="100%" draw:stroke="none"/>
    </style:style>
    <style:style style:family="graphic" style:name="a234">
      <style:graphic-properties draw:fill="solid" draw:fill-color="#000000" draw:opacity="100%" draw:stroke="none"/>
    </style:style>
    <style:style style:family="graphic" style:name="a235">
      <style:graphic-properties draw:fill="solid" draw:fill-color="#000000" draw:opacity="100%" draw:stroke="none"/>
    </style:style>
    <style:style style:family="graphic" style:name="a236">
      <style:graphic-properties draw:fill="solid" draw:fill-color="#000000" draw:opacity="100%" draw:stroke="none"/>
    </style:style>
    <style:style style:family="graphic" style:name="a237">
      <style:graphic-properties draw:fill="solid" draw:fill-color="#000000" draw:opacity="100%" draw:stroke="none"/>
    </style:style>
    <style:style style:family="graphic" style:name="a238">
      <style:graphic-properties draw:fill="solid" draw:fill-color="#000000" draw:opacity="100%" draw:stroke="none"/>
    </style:style>
    <style:style style:family="graphic" style:name="a239">
      <style:graphic-properties draw:fill="solid" draw:fill-color="#000000" draw:opacity="100%" draw:stroke="none"/>
    </style:style>
    <style:style style:family="graphic" style:name="a990">
      <style:graphic-properties draw:fill="solid" draw:fill-color="#000000" draw:opacity="100%" draw:stroke="none"/>
    </style:style>
    <style:style style:family="graphic" style:name="a991">
      <style:graphic-properties draw:fill="solid" draw:fill-color="#000000" draw:opacity="100%" draw:stroke="none"/>
    </style:style>
    <style:style style:family="graphic" style:name="a992">
      <style:graphic-properties draw:fill="solid" draw:fill-color="#000000" draw:opacity="100%" draw:stroke="none"/>
    </style:style>
    <style:style style:family="graphic" style:name="a993">
      <style:graphic-properties draw:fill="solid" draw:fill-color="#000000" draw:opacity="100%" draw:stroke="none"/>
    </style:style>
    <style:style style:family="graphic" style:name="a994">
      <style:graphic-properties draw:fill="solid" draw:fill-color="#000000" draw:opacity="100%" draw:stroke="none"/>
    </style:style>
    <style:style style:family="graphic" style:name="a995">
      <style:graphic-properties draw:fill="solid" draw:fill-color="#000000" draw:opacity="100%" draw:stroke="none"/>
    </style:style>
    <style:style style:family="graphic" style:name="a996">
      <style:graphic-properties draw:fill="solid" draw:fill-color="#000000" draw:opacity="100%" draw:stroke="none"/>
    </style:style>
    <style:style style:family="graphic" style:name="a240">
      <style:graphic-properties draw:fill="solid" draw:fill-color="#000000" draw:opacity="100%" draw:stroke="none"/>
    </style:style>
    <style:style style:family="graphic" style:name="a997">
      <style:graphic-properties draw:fill="solid" draw:fill-color="#000000" draw:opacity="100%" draw:stroke="none"/>
    </style:style>
    <style:style style:family="graphic" style:name="a241">
      <style:graphic-properties draw:fill="solid" draw:fill-color="#000000" draw:opacity="100%" draw:stroke="none"/>
    </style:style>
    <style:style style:family="graphic" style:name="a998">
      <style:graphic-properties/>
    </style:style>
    <style:style style:family="graphic" style:name="a242">
      <style:graphic-properties draw:fill="solid" draw:fill-color="#000000" draw:opacity="100%" draw:stroke="none"/>
    </style:style>
    <style:style style:family="graphic" style:name="a999">
      <style:graphic-properties draw:fill="solid" draw:fill-color="#000000" draw:opacity="100%" draw:stroke="none"/>
    </style:style>
    <style:style style:family="graphic" style:name="a243">
      <style:graphic-properties/>
    </style:style>
    <style:style style:family="graphic" style:name="a244">
      <style:graphic-properties draw:fill="solid" draw:fill-color="#000000" draw:opacity="100%" draw:stroke="none"/>
    </style:style>
    <style:style style:family="graphic" style:name="a245">
      <style:graphic-properties draw:fill="solid" draw:fill-color="#000000" draw:opacity="100%" draw:stroke="none"/>
    </style:style>
    <style:style style:family="graphic" style:name="a246">
      <style:graphic-properties draw:fill="solid" draw:fill-color="#000000" draw:opacity="100%" draw:stroke="none"/>
    </style:style>
    <style:style style:family="graphic" style:name="a247">
      <style:graphic-properties draw:fill="solid" draw:fill-color="#000000" draw:opacity="100%" draw:stroke="none"/>
    </style:style>
    <style:style style:family="graphic" style:name="a248">
      <style:graphic-properties draw:fill="solid" draw:fill-color="#000000" draw:opacity="100%" draw:stroke="none"/>
    </style:style>
    <style:style style:family="graphic" style:name="a249">
      <style:graphic-properties draw:fill="solid" draw:fill-color="#000000" draw:opacity="100%" draw:stroke="none"/>
    </style:style>
    <style:style style:family="graphic" style:name="a500">
      <style:graphic-properties draw:fill="solid" draw:fill-color="#000000" draw:opacity="100%" draw:stroke="none"/>
    </style:style>
    <style:style style:family="graphic" style:name="a501">
      <style:graphic-properties draw:fill="solid" draw:fill-color="#000000" draw:opacity="100%" draw:stroke="none"/>
    </style:style>
    <style:style style:family="graphic" style:name="a502">
      <style:graphic-properties draw:fill="solid" draw:fill-color="#000000" draw:opacity="100%" draw:stroke="none"/>
    </style:style>
    <style:style style:family="graphic" style:name="a503">
      <style:graphic-properties draw:fill="solid" draw:fill-color="#000000" draw:opacity="100%" draw:stroke="none"/>
    </style:style>
    <style:style style:family="graphic" style:name="a1100">
      <style:graphic-properties draw:fill="solid" draw:fill-color="#ff0000" draw:opacity="100%" draw:stroke="none"/>
    </style:style>
    <style:style style:family="graphic" style:name="a504">
      <style:graphic-properties draw:fill="solid" draw:fill-color="#000000" draw:opacity="100%" draw:stroke="none"/>
    </style:style>
    <style:style style:family="graphic" style:name="a1101">
      <style:graphic-properties draw:fill="solid" draw:fill-color="#ff0000" draw:opacity="100%" draw:stroke="none"/>
    </style:style>
    <style:style style:family="graphic" style:name="a505">
      <style:graphic-properties draw:fill="solid" draw:fill-color="#000000" draw:opacity="100%" draw:stroke="none"/>
    </style:style>
    <style:style style:family="graphic" style:name="a1102">
      <style:graphic-properties draw:fill="solid" draw:fill-color="#ff0000" draw:opacity="100%" draw:stroke="none"/>
    </style:style>
    <style:style style:family="graphic" style:name="a506">
      <style:graphic-properties draw:fill="solid" draw:fill-color="#000000" draw:opacity="100%" draw:stroke="none"/>
    </style:style>
    <style:style style:family="graphic" style:name="a1103">
      <style:graphic-properties draw:fill="solid" draw:fill-color="#ff0000" draw:opacity="100%" draw:stroke="none"/>
    </style:style>
    <style:style style:family="graphic" style:name="a507">
      <style:graphic-properties draw:fill="solid" draw:fill-color="#000000" draw:opacity="100%" draw:stroke="none"/>
    </style:style>
    <style:style style:family="graphic" style:name="a1104">
      <style:graphic-properties draw:fill="solid" draw:fill-color="#ff0000" draw:opacity="100%" draw:stroke="none"/>
    </style:style>
    <style:style style:family="graphic" style:name="a508">
      <style:graphic-properties draw:fill="solid" draw:fill-color="#000000" draw:opacity="100%" draw:stroke="none"/>
    </style:style>
    <style:style style:family="graphic" style:name="a1105">
      <style:graphic-properties draw:fill="solid" draw:fill-color="#ff0000" draw:opacity="100%" draw:stroke="none"/>
    </style:style>
    <style:style style:family="graphic" style:name="a509">
      <style:graphic-properties draw:fill="solid" draw:fill-color="#000000" draw:opacity="100%" draw:stroke="none"/>
    </style:style>
    <style:style style:family="graphic" style:name="a1106">
      <style:graphic-properties/>
    </style:style>
    <style:style style:family="graphic" style:name="a1107">
      <style:graphic-properties draw:fill="solid" draw:fill-color="#000000" draw:opacity="100%" draw:stroke="none"/>
    </style:style>
    <style:style style:family="graphic" style:name="a1108">
      <style:graphic-properties draw:fill="solid" draw:fill-color="#000000" draw:opacity="100%" draw:stroke="none"/>
    </style:style>
    <style:style style:family="graphic" style:name="a1109">
      <style:graphic-properties draw:fill="solid" draw:fill-color="#000000" draw:opacity="100%" draw:stroke="none"/>
    </style:style>
    <style:style style:family="graphic" style:name="a250">
      <style:graphic-properties draw:fill="solid" draw:fill-color="#000000" draw:opacity="100%" draw:stroke="none"/>
    </style:style>
    <style:style style:family="graphic" style:name="a251">
      <style:graphic-properties draw:fill="solid" draw:fill-color="#000000" draw:opacity="100%" draw:stroke="none"/>
    </style:style>
    <style:style style:family="graphic" style:name="a252">
      <style:graphic-properties draw:fill="solid" draw:fill-color="#000000" draw:opacity="100%" draw:stroke="none"/>
    </style:style>
    <style:style style:family="graphic" style:name="a253">
      <style:graphic-properties draw:fill="solid" draw:fill-color="#000000" draw:opacity="100%" draw:stroke="none"/>
    </style:style>
    <style:style style:family="graphic" style:name="a254">
      <style:graphic-properties draw:fill="solid" draw:fill-color="#000000" draw:opacity="100%" draw:stroke="none"/>
    </style:style>
    <style:style style:family="graphic" style:name="a255">
      <style:graphic-properties draw:fill="solid" draw:fill-color="#000000" draw:opacity="100%" draw:stroke="none"/>
    </style:style>
    <style:style style:family="graphic" style:name="a256">
      <style:graphic-properties draw:fill="solid" draw:fill-color="#000000" draw:opacity="100%" draw:stroke="none"/>
    </style:style>
    <style:style style:family="graphic" style:name="a257">
      <style:graphic-properties draw:fill="solid" draw:fill-color="#000000" draw:opacity="100%" draw:stroke="none"/>
    </style:style>
    <style:style style:family="graphic" style:name="a258">
      <style:graphic-properties draw:fill="solid" draw:fill-color="#000000" draw:opacity="100%" draw:stroke="none"/>
    </style:style>
    <style:style style:family="graphic" style:name="a259">
      <style:graphic-properties draw:fill="solid" draw:fill-color="#000000" draw:opacity="100%" draw:stroke="none"/>
    </style:style>
    <style:style style:family="graphic" style:name="a510">
      <style:graphic-properties draw:fill="solid" draw:fill-color="#000000" draw:opacity="100%" draw:stroke="none"/>
    </style:style>
    <style:style style:family="graphic" style:name="a511">
      <style:graphic-properties draw:fill="solid" draw:fill-color="#000000" draw:opacity="100%" draw:stroke="none"/>
    </style:style>
    <style:style style:family="graphic" style:name="a512">
      <style:graphic-properties draw:fill="solid" draw:fill-color="#000000" draw:opacity="100%" draw:stroke="none"/>
    </style:style>
    <style:style style:family="graphic" style:name="a513">
      <style:graphic-properties/>
    </style:style>
    <style:style style:family="graphic" style:name="a1110">
      <style:graphic-properties draw:fill="solid" draw:fill-color="#000000" draw:opacity="100%" draw:stroke="none"/>
    </style:style>
    <style:style style:family="graphic" style:name="a514">
      <style:graphic-properties draw:fill="solid" draw:fill-color="#000000" draw:opacity="100%" draw:stroke="none"/>
    </style:style>
    <style:style style:family="graphic" style:name="a1111">
      <style:graphic-properties draw:fill="solid" draw:fill-color="#000000" draw:opacity="100%" draw:stroke="none"/>
    </style:style>
    <style:style style:family="graphic" style:name="a515">
      <style:graphic-properties draw:fill="solid" draw:fill-color="#000000" draw:opacity="100%" draw:stroke="none"/>
    </style:style>
    <style:style style:family="graphic" style:name="a1112">
      <style:graphic-properties draw:fill="solid" draw:fill-color="#000000" draw:opacity="100%" draw:stroke="none"/>
    </style:style>
    <style:style style:family="graphic" style:name="a516">
      <style:graphic-properties draw:fill="solid" draw:fill-color="#000000" draw:opacity="100%" draw:stroke="none"/>
    </style:style>
    <style:style style:family="graphic" style:name="a1113">
      <style:graphic-properties draw:fill="solid" draw:fill-color="#000000" draw:opacity="100%" draw:stroke="none"/>
    </style:style>
    <style:style style:family="graphic" style:name="a517">
      <style:graphic-properties draw:fill="solid" draw:fill-color="#000000" draw:opacity="100%" draw:stroke="none"/>
    </style:style>
    <style:style style:family="graphic" style:name="a1114">
      <style:graphic-properties draw:fill="solid" draw:fill-color="#000000" draw:opacity="100%" draw:stroke="none"/>
    </style:style>
    <style:style style:family="graphic" style:name="a518">
      <style:graphic-properties draw:fill="solid" draw:fill-color="#000000" draw:opacity="100%" draw:stroke="none"/>
    </style:style>
    <style:style style:family="graphic" style:name="a1115">
      <style:graphic-properties draw:fill="solid" draw:fill-color="#000000" draw:opacity="100%" draw:stroke="none"/>
    </style:style>
    <style:style style:family="graphic" style:name="a519">
      <style:graphic-properties draw:fill="solid" draw:fill-color="#000000" draw:opacity="100%" draw:stroke="none"/>
    </style:style>
    <style:style style:family="graphic" style:name="a1116">
      <style:graphic-properties draw:fill="solid" draw:fill-color="#000000" draw:opacity="100%" draw:stroke="none"/>
    </style:style>
    <style:style style:family="graphic" style:name="a1117">
      <style:graphic-properties draw:fill="solid" draw:fill-color="#000000" draw:opacity="100%" draw:stroke="none"/>
    </style:style>
    <style:style style:family="graphic" style:name="a1118">
      <style:graphic-properties draw:fill="solid" draw:fill-color="#000000" draw:opacity="100%" draw:stroke="none"/>
    </style:style>
    <style:style style:family="graphic" style:name="a1119">
      <style:graphic-properties draw:fill="solid" draw:fill-color="#000000" draw:opacity="100%" draw:stroke="none"/>
    </style:style>
    <style:style style:family="graphic" style:name="a260">
      <style:graphic-properties/>
    </style:style>
    <style:style style:family="graphic" style:name="a261">
      <style:graphic-properties draw:fill="solid" draw:fill-color="#000000" draw:opacity="100%" draw:stroke="none"/>
    </style:style>
    <style:style style:family="graphic" style:name="a262">
      <style:graphic-properties draw:fill="solid" draw:fill-color="#000000" draw:opacity="100%" draw:stroke="none"/>
    </style:style>
    <style:style style:family="graphic" style:name="a263">
      <style:graphic-properties draw:fill="solid" draw:fill-color="#000000" draw:opacity="100%" draw:stroke="none"/>
    </style:style>
    <style:style style:family="graphic" style:name="a264">
      <style:graphic-properties draw:fill="solid" draw:fill-color="#000000" draw:opacity="100%" draw:stroke="none"/>
    </style:style>
    <style:style style:family="graphic" style:name="a265">
      <style:graphic-properties draw:fill="solid" draw:fill-color="#000000" draw:opacity="100%" draw:stroke="none"/>
    </style:style>
    <style:style style:family="graphic" style:name="a266">
      <style:graphic-properties draw:fill="solid" draw:fill-color="#000000" draw:opacity="100%" draw:stroke="none"/>
    </style:style>
    <style:style style:family="graphic" style:name="a267">
      <style:graphic-properties draw:fill="solid" draw:fill-color="#000000" draw:opacity="100%" draw:stroke="none"/>
    </style:style>
    <style:style style:family="graphic" style:name="a268">
      <style:graphic-properties draw:fill="solid" draw:fill-color="#000000" draw:opacity="100%" draw:stroke="none"/>
    </style:style>
    <style:style style:family="graphic" style:name="a269">
      <style:graphic-properties draw:fill="solid" draw:fill-color="#000000" draw:opacity="100%" draw:stroke="none"/>
    </style:style>
    <style:style style:family="graphic" style:name="a0" style:parent-style-name="Graphics">
      <style:graphic-properties fo:border="none" fo:background-color="transparent" style:wrap="none" style:horizontal-rel="page" style:vertical-rel="page" style:horizontal-pos="from-left" style:vertical-pos="from-top"/>
    </style:style>
    <style:style style:family="graphic" style:name="a1" style:parent-style-name="Graphics">
      <style:graphic-properties fo:border="none" fo:background-color="transparent"/>
    </style:style>
    <style:style style:family="graphic" style:name="a2" style:parent-style-name="Graphics">
      <style:graphic-properties fo:border="none" fo:background-color="transparent"/>
    </style:style>
    <style:style style:family="graphic" style:name="a3">
      <style:graphic-properties/>
    </style:style>
    <style:style style:family="graphic" style:name="a4">
      <style:graphic-properties draw:fill="solid" draw:fill-color="#000000" draw:opacity="100%" draw:stroke="none"/>
    </style:style>
    <style:style style:family="graphic" style:name="a5">
      <style:graphic-properties draw:fill="solid" draw:fill-color="#000000" draw:opacity="100%" draw:stroke="none"/>
    </style:style>
    <style:style style:family="graphic" style:name="a6">
      <style:graphic-properties draw:fill="solid" draw:fill-color="#000000" draw:opacity="100%" draw:stroke="none"/>
    </style:style>
    <style:style style:family="graphic" style:name="a7">
      <style:graphic-properties draw:fill="solid" draw:fill-color="#000000" draw:opacity="100%" draw:stroke="none"/>
    </style:style>
    <style:style style:family="graphic" style:name="a520">
      <style:graphic-properties draw:fill="solid" draw:fill-color="#000000" draw:opacity="100%" draw:stroke="none"/>
    </style:style>
    <style:style style:family="graphic" style:name="a8">
      <style:graphic-properties draw:fill="solid" draw:fill-color="#000000" draw:opacity="100%" draw:stroke="none"/>
    </style:style>
    <style:style style:family="graphic" style:name="a521">
      <style:graphic-properties draw:fill="solid" draw:fill-color="#000000" draw:opacity="100%" draw:stroke="none"/>
    </style:style>
    <style:style style:family="graphic" style:name="a9">
      <style:graphic-properties draw:fill="solid" draw:fill-color="#000000" draw:opacity="100%" draw:stroke="none"/>
    </style:style>
    <style:style style:family="graphic" style:name="a522">
      <style:graphic-properties draw:fill="solid" draw:fill-color="#000000" draw:opacity="100%" draw:stroke="none"/>
    </style:style>
    <style:style style:family="graphic" style:name="a523">
      <style:graphic-properties draw:fill="solid" draw:fill-color="#000000" draw:opacity="100%" draw:stroke="none"/>
    </style:style>
    <style:style style:family="graphic" style:name="a1120">
      <style:graphic-properties draw:fill="solid" draw:fill-color="#000000" draw:opacity="100%" draw:stroke="none"/>
    </style:style>
    <style:style style:family="graphic" style:name="a524">
      <style:graphic-properties draw:fill="solid" draw:fill-color="#000000" draw:opacity="100%" draw:stroke="none"/>
    </style:style>
    <style:style style:family="graphic" style:name="a1121">
      <style:graphic-properties draw:fill="solid" draw:fill-color="#000000" draw:opacity="100%" draw:stroke="none"/>
    </style:style>
    <style:style style:family="graphic" style:name="a525">
      <style:graphic-properties/>
    </style:style>
    <style:style style:family="graphic" style:name="a1122">
      <style:graphic-properties draw:fill="solid" draw:fill-color="#000000" draw:opacity="100%" draw:stroke="none"/>
    </style:style>
    <style:style style:family="graphic" style:name="a526">
      <style:graphic-properties draw:fill="solid" draw:fill-color="#ff0000" draw:opacity="100%" draw:stroke="none"/>
    </style:style>
    <style:style style:family="graphic" style:name="a1123">
      <style:graphic-properties draw:fill="solid" draw:fill-color="#000000" draw:opacity="100%" draw:stroke="none"/>
    </style:style>
    <style:style style:family="graphic" style:name="a527">
      <style:graphic-properties draw:fill="solid" draw:fill-color="#ff0000" draw:opacity="100%" draw:stroke="none"/>
    </style:style>
    <style:style style:family="graphic" style:name="a1124">
      <style:graphic-properties draw:fill="solid" draw:fill-color="#000000" draw:opacity="100%" draw:stroke="none"/>
    </style:style>
    <style:style style:family="graphic" style:name="a528">
      <style:graphic-properties draw:fill="solid" draw:fill-color="#ff0000" draw:opacity="100%" draw:stroke="none"/>
    </style:style>
    <style:style style:family="graphic" style:name="a1125">
      <style:graphic-properties draw:fill="solid" draw:fill-color="#000000" draw:opacity="100%" draw:stroke="none"/>
    </style:style>
    <style:style style:family="graphic" style:name="a529">
      <style:graphic-properties draw:fill="solid" draw:fill-color="#ff0000" draw:opacity="100%" draw:stroke="none"/>
    </style:style>
    <style:style style:family="graphic" style:name="a1126">
      <style:graphic-properties/>
    </style:style>
    <style:style style:family="graphic" style:name="a1127">
      <style:graphic-properties draw:fill="solid" draw:fill-color="#000000" draw:opacity="100%" draw:stroke="none"/>
    </style:style>
    <style:style style:family="graphic" style:name="a1128">
      <style:graphic-properties draw:fill="solid" draw:fill-color="#000000" draw:opacity="100%" draw:stroke="none"/>
    </style:style>
    <style:style style:family="graphic" style:name="a1129">
      <style:graphic-properties draw:fill="solid" draw:fill-color="#000000" draw:opacity="100%" draw:stroke="none"/>
    </style:style>
    <style:style style:family="graphic" style:name="a270">
      <style:graphic-properties draw:fill="solid" draw:fill-color="#000000" draw:opacity="100%" draw:stroke="none"/>
    </style:style>
    <style:style style:family="graphic" style:name="a271">
      <style:graphic-properties draw:fill="solid" draw:fill-color="#000000" draw:opacity="100%" draw:stroke="none"/>
    </style:style>
    <style:style style:family="graphic" style:name="a272">
      <style:graphic-properties draw:fill="solid" draw:fill-color="#000000" draw:opacity="100%" draw:stroke="none"/>
    </style:style>
    <style:style style:family="graphic" style:name="a273">
      <style:graphic-properties draw:fill="solid" draw:fill-color="#000000" draw:opacity="100%" draw:stroke="none"/>
    </style:style>
    <style:style style:family="graphic" style:name="a274">
      <style:graphic-properties draw:fill="solid" draw:fill-color="#000000" draw:opacity="100%" draw:stroke="none"/>
    </style:style>
    <style:style style:family="graphic" style:name="a275">
      <style:graphic-properties draw:fill="solid" draw:fill-color="#000000" draw:opacity="100%" draw:stroke="none"/>
    </style:style>
    <style:style style:family="graphic" style:name="a276">
      <style:graphic-properties draw:fill="solid" draw:fill-color="#000000" draw:opacity="100%" draw:stroke="none"/>
    </style:style>
    <style:style style:family="graphic" style:name="a277">
      <style:graphic-properties draw:fill="solid" draw:fill-color="#000000" draw:opacity="100%" draw:stroke="none"/>
    </style:style>
    <style:style style:family="graphic" style:name="a278">
      <style:graphic-properties draw:fill="solid" draw:fill-color="#000000" draw:opacity="100%" draw:stroke="none"/>
    </style:style>
    <style:style style:family="graphic" style:name="a279">
      <style:graphic-properties draw:fill="solid" draw:fill-color="#000000" draw:opacity="100%" draw:stroke="none"/>
    </style:style>
    <style:style style:family="graphic" style:name="a530">
      <style:graphic-properties draw:fill="solid" draw:fill-color="#ff0000" draw:opacity="100%" draw:stroke="none"/>
    </style:style>
    <style:style style:family="graphic" style:name="a531">
      <style:graphic-properties draw:fill="solid" draw:fill-color="#ff0000" draw:opacity="100%" draw:stroke="none"/>
    </style:style>
    <style:style style:family="graphic" style:name="a532">
      <style:graphic-properties draw:fill="solid" draw:fill-color="#ff0000" draw:opacity="100%" draw:stroke="none"/>
    </style:style>
    <style:style style:family="graphic" style:name="a533">
      <style:graphic-properties draw:fill="solid" draw:fill-color="#ff0000" draw:opacity="100%" draw:stroke="none"/>
    </style:style>
    <style:style style:family="graphic" style:name="a1130">
      <style:graphic-properties draw:fill="solid" draw:fill-color="#000000" draw:opacity="100%" draw:stroke="none"/>
    </style:style>
    <style:style style:family="graphic" style:name="a534">
      <style:graphic-properties draw:fill="solid" draw:fill-color="#ff0000" draw:opacity="100%" draw:stroke="none"/>
    </style:style>
    <style:style style:family="graphic" style:name="a1131">
      <style:graphic-properties draw:fill="solid" draw:fill-color="#000000" draw:opacity="100%" draw:stroke="none"/>
    </style:style>
    <style:style style:family="graphic" style:name="a535">
      <style:graphic-properties draw:fill="solid" draw:fill-color="#ff0000" draw:opacity="100%" draw:stroke="none"/>
    </style:style>
    <style:style style:family="graphic" style:name="a1132">
      <style:graphic-properties draw:fill="solid" draw:fill-color="#000000" draw:opacity="100%" draw:stroke="none"/>
    </style:style>
    <style:style style:family="graphic" style:name="a536">
      <style:graphic-properties/>
    </style:style>
    <style:style style:family="graphic" style:name="a1133">
      <style:graphic-properties draw:fill="solid" draw:fill-color="#000000" draw:opacity="100%" draw:stroke="none"/>
    </style:style>
    <style:style style:family="graphic" style:name="a537">
      <style:graphic-properties draw:fill="solid" draw:fill-color="#000000" draw:opacity="100%" draw:stroke="none"/>
    </style:style>
    <style:style style:family="graphic" style:name="a1134">
      <style:graphic-properties draw:fill="solid" draw:fill-color="#000000" draw:opacity="100%" draw:stroke="none"/>
    </style:style>
    <style:style style:family="graphic" style:name="a538">
      <style:graphic-properties draw:fill="solid" draw:fill-color="#000000" draw:opacity="100%" draw:stroke="none"/>
    </style:style>
    <style:style style:family="graphic" style:name="a1135">
      <style:graphic-properties draw:fill="solid" draw:fill-color="#000000" draw:opacity="100%" draw:stroke="none"/>
    </style:style>
    <style:style style:family="graphic" style:name="a539">
      <style:graphic-properties draw:fill="solid" draw:fill-color="#000000" draw:opacity="100%" draw:stroke="none"/>
    </style:style>
    <style:style style:family="graphic" style:name="a1136">
      <style:graphic-properties draw:fill="solid" draw:fill-color="#000000" draw:opacity="100%" draw:stroke="none"/>
    </style:style>
    <style:style style:family="graphic" style:name="a1137">
      <style:graphic-properties draw:fill="solid" draw:fill-color="#000000" draw:opacity="100%" draw:stroke="none"/>
    </style:style>
    <style:style style:family="graphic" style:name="a1138">
      <style:graphic-properties draw:fill="solid" draw:fill-color="#000000" draw:opacity="100%" draw:stroke="none"/>
    </style:style>
    <style:style style:family="graphic" style:name="a1139">
      <style:graphic-properties draw:fill="solid" draw:fill-color="#000000" draw:opacity="100%" draw:stroke="none"/>
    </style:style>
    <style:style style:family="graphic" style:name="a280">
      <style:graphic-properties draw:fill="solid" draw:fill-color="#000000" draw:opacity="100%" draw:stroke="none"/>
    </style:style>
    <style:style style:family="graphic" style:name="a281">
      <style:graphic-properties draw:fill="solid" draw:fill-color="#000000" draw:opacity="100%" draw:stroke="none"/>
    </style:style>
    <style:style style:family="graphic" style:name="a282">
      <style:graphic-properties/>
    </style:style>
    <style:style style:family="graphic" style:name="a283">
      <style:graphic-properties draw:fill="solid" draw:fill-color="#000000" draw:opacity="100%" draw:stroke="none"/>
    </style:style>
    <style:style style:family="graphic" style:name="a284">
      <style:graphic-properties draw:fill="solid" draw:fill-color="#000000" draw:opacity="100%" draw:stroke="none"/>
    </style:style>
    <style:style style:family="graphic" style:name="a285">
      <style:graphic-properties draw:fill="solid" draw:fill-color="#000000" draw:opacity="100%" draw:stroke="none"/>
    </style:style>
    <style:style style:family="graphic" style:name="a286">
      <style:graphic-properties draw:fill="solid" draw:fill-color="#000000" draw:opacity="100%" draw:stroke="none"/>
    </style:style>
    <style:style style:family="graphic" style:name="a287">
      <style:graphic-properties draw:fill="solid" draw:fill-color="#000000" draw:opacity="100%" draw:stroke="none"/>
    </style:style>
    <style:style style:family="graphic" style:name="a288">
      <style:graphic-properties draw:fill="solid" draw:fill-color="#000000" draw:opacity="100%" draw:stroke="none"/>
    </style:style>
    <style:style style:family="graphic" style:name="a289">
      <style:graphic-properties draw:fill="solid" draw:fill-color="#000000" draw:opacity="100%" draw:stroke="none"/>
    </style:style>
    <style:style style:family="graphic" style:name="a540">
      <style:graphic-properties draw:fill="solid" draw:fill-color="#000000" draw:opacity="100%" draw:stroke="none"/>
    </style:style>
    <style:style style:family="graphic" style:name="a541">
      <style:graphic-properties draw:fill="solid" draw:fill-color="#000000" draw:opacity="100%" draw:stroke="none"/>
    </style:style>
    <style:style style:family="graphic" style:name="a542">
      <style:graphic-properties draw:fill="solid" draw:fill-color="#000000" draw:opacity="100%" draw:stroke="none"/>
    </style:style>
    <style:style style:family="graphic" style:name="a543">
      <style:graphic-properties draw:fill="solid" draw:fill-color="#000000" draw:opacity="100%" draw:stroke="none"/>
    </style:style>
    <style:style style:family="graphic" style:name="a1140">
      <style:graphic-properties draw:fill="solid" draw:fill-color="#000000" draw:opacity="100%" draw:stroke="none"/>
    </style:style>
    <style:style style:family="graphic" style:name="a544">
      <style:graphic-properties draw:fill="solid" draw:fill-color="#000000" draw:opacity="100%" draw:stroke="none"/>
    </style:style>
    <style:style style:family="graphic" style:name="a1141">
      <style:graphic-properties draw:fill="solid" draw:fill-color="#000000" draw:opacity="100%" draw:stroke="none"/>
    </style:style>
    <style:style style:family="graphic" style:name="a545">
      <style:graphic-properties draw:fill="solid" draw:fill-color="#000000" draw:opacity="100%" draw:stroke="none"/>
    </style:style>
    <style:style style:family="graphic" style:name="a1142">
      <style:graphic-properties draw:fill="solid" draw:fill-color="#000000" draw:opacity="100%" draw:stroke="none"/>
    </style:style>
    <style:style style:family="graphic" style:name="a546">
      <style:graphic-properties draw:fill="solid" draw:fill-color="#000000" draw:opacity="100%" draw:stroke="none"/>
    </style:style>
    <style:style style:family="graphic" style:name="a1143">
      <style:graphic-properties draw:fill="solid" draw:fill-color="#000000" draw:opacity="100%" draw:stroke="none"/>
    </style:style>
    <style:style style:family="graphic" style:name="a547">
      <style:graphic-properties draw:fill="solid" draw:fill-color="#000000" draw:opacity="100%" draw:stroke="none"/>
    </style:style>
    <style:style style:family="graphic" style:name="a1144">
      <style:graphic-properties draw:fill="solid" draw:fill-color="#000000" draw:opacity="100%" draw:stroke="none"/>
    </style:style>
    <style:style style:family="graphic" style:name="a548">
      <style:graphic-properties draw:fill="solid" draw:fill-color="#000000" draw:opacity="100%" draw:stroke="none"/>
    </style:style>
    <style:style style:family="graphic" style:name="a1145">
      <style:graphic-properties/>
    </style:style>
    <style:style style:family="graphic" style:name="a549">
      <style:graphic-properties draw:fill="solid" draw:fill-color="#000000" draw:opacity="100%" draw:stroke="none"/>
    </style:style>
    <style:style style:family="graphic" style:name="a1146">
      <style:graphic-properties draw:fill="solid" draw:fill-color="#000000" draw:opacity="100%" draw:stroke="none"/>
    </style:style>
    <style:style style:family="graphic" style:name="a1147">
      <style:graphic-properties draw:fill="solid" draw:fill-color="#000000" draw:opacity="100%" draw:stroke="none"/>
    </style:style>
    <style:style style:family="graphic" style:name="a1148">
      <style:graphic-properties draw:fill="solid" draw:fill-color="#000000" draw:opacity="100%" draw:stroke="none"/>
    </style:style>
    <style:style style:family="graphic" style:name="a1149">
      <style:graphic-properties draw:fill="solid" draw:fill-color="#000000" draw:opacity="100%" draw:stroke="none"/>
    </style:style>
    <style:style style:family="graphic" style:name="a290">
      <style:graphic-properties draw:fill="solid" draw:fill-color="#000000" draw:opacity="100%" draw:stroke="none"/>
    </style:style>
    <style:style style:family="graphic" style:name="a291">
      <style:graphic-properties draw:fill="solid" draw:fill-color="#000000" draw:opacity="100%" draw:stroke="none"/>
    </style:style>
    <style:style style:family="graphic" style:name="a800">
      <style:graphic-properties draw:fill="solid" draw:fill-color="#000000" draw:opacity="100%" draw:stroke="none"/>
    </style:style>
    <style:style style:family="graphic" style:name="a292">
      <style:graphic-properties draw:fill="solid" draw:fill-color="#000000" draw:opacity="100%" draw:stroke="none"/>
    </style:style>
    <style:style style:family="graphic" style:name="a801">
      <style:graphic-properties draw:fill="solid" draw:fill-color="#000000" draw:opacity="100%" draw:stroke="none"/>
    </style:style>
    <style:style style:family="graphic" style:name="a293">
      <style:graphic-properties draw:fill="solid" draw:fill-color="#000000" draw:opacity="100%" draw:stroke="none"/>
    </style:style>
    <style:style style:family="graphic" style:name="a802">
      <style:graphic-properties draw:fill="solid" draw:fill-color="#000000" draw:opacity="100%" draw:stroke="none"/>
    </style:style>
    <style:style style:family="graphic" style:name="a294">
      <style:graphic-properties draw:fill="solid" draw:fill-color="#000000" draw:opacity="100%" draw:stroke="none"/>
    </style:style>
    <style:style style:family="graphic" style:name="a803">
      <style:graphic-properties draw:fill="solid" draw:fill-color="#000000" draw:opacity="100%" draw:stroke="none"/>
    </style:style>
    <style:style style:family="graphic" style:name="a295">
      <style:graphic-properties draw:fill="solid" draw:fill-color="#000000" draw:opacity="100%" draw:stroke="none"/>
    </style:style>
    <style:style style:family="graphic" style:name="a804">
      <style:graphic-properties draw:fill="solid" draw:fill-color="#000000" draw:opacity="100%" draw:stroke="none"/>
    </style:style>
    <style:style style:family="graphic" style:name="a296">
      <style:graphic-properties draw:fill="solid" draw:fill-color="#000000" draw:opacity="100%" draw:stroke="none"/>
    </style:style>
    <style:style style:family="graphic" style:name="a805">
      <style:graphic-properties draw:fill="solid" draw:fill-color="#000000" draw:opacity="100%" draw:stroke="none"/>
    </style:style>
    <style:style style:family="graphic" style:name="a297">
      <style:graphic-properties draw:fill="solid" draw:fill-color="#000000" draw:opacity="100%" draw:stroke="none"/>
    </style:style>
    <style:style style:family="graphic" style:name="a806">
      <style:graphic-properties draw:fill="solid" draw:fill-color="#000000" draw:opacity="100%" draw:stroke="none"/>
    </style:style>
    <style:style style:family="graphic" style:name="a298">
      <style:graphic-properties draw:fill="solid" draw:fill-color="#000000" draw:opacity="100%" draw:stroke="none"/>
    </style:style>
    <style:style style:family="graphic" style:name="a807">
      <style:graphic-properties draw:fill="solid" draw:fill-color="#000000" draw:opacity="100%" draw:stroke="none"/>
    </style:style>
    <style:style style:family="graphic" style:name="a299">
      <style:graphic-properties draw:fill="solid" draw:fill-color="#000000" draw:opacity="100%" draw:stroke="none"/>
    </style:style>
    <style:style style:family="graphic" style:name="a808">
      <style:graphic-properties draw:fill="solid" draw:fill-color="#000000" draw:opacity="100%" draw:stroke="none"/>
    </style:style>
    <style:style style:family="graphic" style:name="a809">
      <style:graphic-properties draw:fill="solid" draw:fill-color="#000000" draw:opacity="100%" draw:stroke="none"/>
    </style:style>
    <style:style style:family="graphic" style:name="a550">
      <style:graphic-properties draw:fill="solid" draw:fill-color="#000000" draw:opacity="100%" draw:stroke="none"/>
    </style:style>
    <style:style style:family="graphic" style:name="a551">
      <style:graphic-properties draw:fill="solid" draw:fill-color="#000000" draw:opacity="100%" draw:stroke="none"/>
    </style:style>
    <style:style style:family="graphic" style:name="a552">
      <style:graphic-properties draw:fill="solid" draw:fill-color="#000000" draw:opacity="100%" draw:stroke="none"/>
    </style:style>
    <style:style style:family="graphic" style:name="a553">
      <style:graphic-properties draw:fill="solid" draw:fill-color="#000000" draw:opacity="100%" draw:stroke="none"/>
    </style:style>
    <style:style style:family="graphic" style:name="a1150">
      <style:graphic-properties draw:fill="solid" draw:fill-color="#000000" draw:opacity="100%" draw:stroke="none"/>
    </style:style>
    <style:style style:family="graphic" style:name="a554">
      <style:graphic-properties draw:fill="solid" draw:fill-color="#000000" draw:opacity="100%" draw:stroke="none"/>
    </style:style>
    <style:style style:family="graphic" style:name="a1151">
      <style:graphic-properties draw:fill="solid" draw:fill-color="#000000" draw:opacity="100%" draw:stroke="none"/>
    </style:style>
    <style:style style:family="graphic" style:name="a555">
      <style:graphic-properties/>
    </style:style>
    <style:style style:family="graphic" style:name="a1152">
      <style:graphic-properties draw:fill="solid" draw:fill-color="#000000" draw:opacity="100%" draw:stroke="none"/>
    </style:style>
    <style:style style:family="graphic" style:name="a556">
      <style:graphic-properties draw:fill="solid" draw:fill-color="#000000" draw:opacity="100%" draw:stroke="none"/>
    </style:style>
    <style:style style:family="graphic" style:name="a1153">
      <style:graphic-properties draw:fill="solid" draw:fill-color="#000000" draw:opacity="100%" draw:stroke="none"/>
    </style:style>
    <style:style style:family="graphic" style:name="a557">
      <style:graphic-properties draw:fill="solid" draw:fill-color="#000000" draw:opacity="100%" draw:stroke="none"/>
    </style:style>
    <style:style style:family="graphic" style:name="a1154">
      <style:graphic-properties draw:fill="solid" draw:fill-color="#000000" draw:opacity="100%" draw:stroke="none"/>
    </style:style>
    <style:style style:family="graphic" style:name="a558">
      <style:graphic-properties draw:fill="solid" draw:fill-color="#000000" draw:opacity="100%" draw:stroke="none"/>
    </style:style>
    <style:style style:family="graphic" style:name="a1155">
      <style:graphic-properties draw:fill="solid" draw:fill-color="#000000" draw:opacity="100%" draw:stroke="none"/>
    </style:style>
    <style:style style:family="graphic" style:name="a559">
      <style:graphic-properties draw:fill="solid" draw:fill-color="#000000" draw:opacity="100%" draw:stroke="none"/>
    </style:style>
    <style:style style:family="graphic" style:name="a1156">
      <style:graphic-properties draw:fill="solid" draw:fill-color="#000000" draw:opacity="100%" draw:stroke="none"/>
    </style:style>
    <style:style style:family="graphic" style:name="a1157">
      <style:graphic-properties draw:fill="solid" draw:fill-color="#000000" draw:opacity="100%" draw:stroke="none"/>
    </style:style>
    <style:style style:family="graphic" style:name="a1158">
      <style:graphic-properties draw:fill="solid" draw:fill-color="#000000" draw:opacity="100%" draw:stroke="none"/>
    </style:style>
    <style:style style:family="graphic" style:name="a1159">
      <style:graphic-properties draw:fill="solid" draw:fill-color="#000000" draw:opacity="100%" draw:stroke="none"/>
    </style:style>
    <style:style style:family="graphic" style:name="a810">
      <style:graphic-properties draw:fill="solid" draw:fill-color="#000000" draw:opacity="100%" draw:stroke="none"/>
    </style:style>
    <style:style style:family="graphic" style:name="a811">
      <style:graphic-properties/>
    </style:style>
    <style:style style:family="graphic" style:name="a812">
      <style:graphic-properties draw:fill="solid" draw:fill-color="#ff0000" draw:opacity="100%" draw:stroke="none"/>
    </style:style>
    <style:style style:family="graphic" style:name="a813">
      <style:graphic-properties draw:fill="solid" draw:fill-color="#ff0000" draw:opacity="100%" draw:stroke="none"/>
    </style:style>
    <style:style style:family="graphic" style:name="a814">
      <style:graphic-properties draw:fill="solid" draw:fill-color="#ff0000" draw:opacity="100%" draw:stroke="none"/>
    </style:style>
    <style:style style:family="graphic" style:name="a815">
      <style:graphic-properties draw:fill="solid" draw:fill-color="#ff0000" draw:opacity="100%" draw:stroke="none"/>
    </style:style>
    <style:style style:family="graphic" style:name="a816">
      <style:graphic-properties draw:fill="solid" draw:fill-color="#ff0000" draw:opacity="100%" draw:stroke="none"/>
    </style:style>
    <style:style style:family="graphic" style:name="a817">
      <style:graphic-properties draw:fill="solid" draw:fill-color="#ff0000" draw:opacity="100%" draw:stroke="none"/>
    </style:style>
    <style:style style:family="graphic" style:name="a818">
      <style:graphic-properties draw:fill="solid" draw:fill-color="#ff0000" draw:opacity="100%" draw:stroke="none"/>
    </style:style>
    <style:style style:family="graphic" style:name="a819">
      <style:graphic-properties draw:fill="solid" draw:fill-color="#ff0000" draw:opacity="100%" draw:stroke="none"/>
    </style:style>
    <style:style style:family="graphic" style:name="a560">
      <style:graphic-properties draw:fill="solid" draw:fill-color="#000000" draw:opacity="100%" draw:stroke="none"/>
    </style:style>
    <style:style style:family="graphic" style:name="a561">
      <style:graphic-properties draw:fill="solid" draw:fill-color="#000000" draw:opacity="100%" draw:stroke="none"/>
    </style:style>
    <style:style style:family="graphic" style:name="a562">
      <style:graphic-properties draw:fill="solid" draw:fill-color="#000000" draw:opacity="100%" draw:stroke="none"/>
    </style:style>
    <style:style style:family="graphic" style:name="a563">
      <style:graphic-properties draw:fill="solid" draw:fill-color="#000000" draw:opacity="100%" draw:stroke="none"/>
    </style:style>
    <style:style style:family="graphic" style:name="a1160">
      <style:graphic-properties draw:fill="solid" draw:fill-color="#000000" draw:opacity="100%" draw:stroke="none"/>
    </style:style>
    <style:style style:family="graphic" style:name="a564">
      <style:graphic-properties draw:fill="solid" draw:fill-color="#000000" draw:opacity="100%" draw:stroke="none"/>
    </style:style>
    <style:style style:family="graphic" style:name="a1161">
      <style:graphic-properties/>
    </style:style>
    <style:style style:family="graphic" style:name="a565">
      <style:graphic-properties draw:fill="solid" draw:fill-color="#000000" draw:opacity="100%" draw:stroke="none"/>
    </style:style>
    <style:style style:family="graphic" style:name="a1162">
      <style:graphic-properties draw:fill="solid" draw:fill-color="#000000" draw:opacity="100%" draw:stroke="none"/>
    </style:style>
    <style:style style:family="graphic" style:name="a566">
      <style:graphic-properties draw:fill="solid" draw:fill-color="#000000" draw:opacity="100%" draw:stroke="none"/>
    </style:style>
    <style:style style:family="graphic" style:name="a1163">
      <style:graphic-properties draw:fill="solid" draw:fill-color="#000000" draw:opacity="100%" draw:stroke="none"/>
    </style:style>
    <style:style style:family="graphic" style:name="a567">
      <style:graphic-properties draw:fill="solid" draw:fill-color="#000000" draw:opacity="100%" draw:stroke="none"/>
    </style:style>
    <style:style style:family="graphic" style:name="a1164">
      <style:graphic-properties draw:fill="solid" draw:fill-color="#000000" draw:opacity="100%" draw:stroke="none"/>
    </style:style>
    <style:style style:family="graphic" style:name="a568">
      <style:graphic-properties draw:fill="solid" draw:fill-color="#000000" draw:opacity="100%" draw:stroke="none"/>
    </style:style>
    <style:style style:family="graphic" style:name="a1165">
      <style:graphic-properties draw:fill="solid" draw:fill-color="#000000" draw:opacity="100%" draw:stroke="none"/>
    </style:style>
    <style:style style:family="graphic" style:name="a569">
      <style:graphic-properties draw:fill="solid" draw:fill-color="#000000" draw:opacity="100%" draw:stroke="none"/>
    </style:style>
    <style:style style:family="graphic" style:name="a1166">
      <style:graphic-properties draw:fill="solid" draw:fill-color="#000000" draw:opacity="100%" draw:stroke="none"/>
    </style:style>
    <style:style style:family="graphic" style:name="a1167">
      <style:graphic-properties draw:fill="solid" draw:fill-color="#000000" draw:opacity="100%" draw:stroke="none"/>
    </style:style>
    <style:style style:family="graphic" style:name="a1168">
      <style:graphic-properties draw:fill="solid" draw:fill-color="#000000" draw:opacity="100%" draw:stroke="none"/>
    </style:style>
    <style:style style:family="graphic" style:name="a1169">
      <style:graphic-properties draw:fill="solid" draw:fill-color="#000000" draw:opacity="100%" draw:stroke="none"/>
    </style:style>
    <style:style style:family="graphic" style:name="a820">
      <style:graphic-properties draw:fill="solid" draw:fill-color="#ff0000" draw:opacity="100%" draw:stroke="none"/>
    </style:style>
    <style:style style:family="graphic" style:name="a821">
      <style:graphic-properties draw:fill="solid" draw:fill-color="#ff0000" draw:opacity="100%" draw:stroke="none"/>
    </style:style>
    <style:style style:family="graphic" style:name="a822">
      <style:graphic-properties/>
    </style:style>
    <style:style style:family="graphic" style:name="a823">
      <style:graphic-properties draw:fill="solid" draw:fill-color="#000000" draw:opacity="100%" draw:stroke="none"/>
    </style:style>
    <style:style style:family="graphic" style:name="a824">
      <style:graphic-properties draw:fill="solid" draw:fill-color="#000000" draw:opacity="100%" draw:stroke="none"/>
    </style:style>
    <style:style style:family="graphic" style:name="a825">
      <style:graphic-properties draw:fill="solid" draw:fill-color="#000000" draw:opacity="100%" draw:stroke="none"/>
    </style:style>
    <style:style style:family="graphic" style:name="a826">
      <style:graphic-properties draw:fill="solid" draw:fill-color="#000000" draw:opacity="100%" draw:stroke="none"/>
    </style:style>
    <style:style style:family="graphic" style:name="a827">
      <style:graphic-properties draw:fill="solid" draw:fill-color="#000000" draw:opacity="100%" draw:stroke="none"/>
    </style:style>
    <style:style style:family="graphic" style:name="a828">
      <style:graphic-properties draw:fill="solid" draw:fill-color="#000000" draw:opacity="100%" draw:stroke="none"/>
    </style:style>
    <style:style style:family="graphic" style:name="a829">
      <style:graphic-properties draw:fill="solid" draw:fill-color="#000000" draw:opacity="100%" draw:stroke="none"/>
    </style:style>
    <style:style style:family="graphic" style:name="a570">
      <style:graphic-properties draw:fill="solid" draw:fill-color="#000000" draw:opacity="100%" draw:stroke="none"/>
    </style:style>
    <style:style style:family="graphic" style:name="a571">
      <style:graphic-properties draw:fill="solid" draw:fill-color="#000000" draw:opacity="100%" draw:stroke="none"/>
    </style:style>
    <style:style style:family="graphic" style:name="a572">
      <style:graphic-properties draw:fill="solid" draw:fill-color="#000000" draw:opacity="100%" draw:stroke="none"/>
    </style:style>
    <style:style style:family="graphic" style:name="a573">
      <style:graphic-properties draw:fill="solid" draw:fill-color="#000000" draw:opacity="100%" draw:stroke="none"/>
    </style:style>
    <style:style style:family="graphic" style:name="a1170">
      <style:graphic-properties draw:fill="solid" draw:fill-color="#000000" draw:opacity="100%" draw:stroke="none"/>
    </style:style>
    <style:style style:family="graphic" style:name="a574">
      <style:graphic-properties draw:fill="solid" draw:fill-color="#000000" draw:opacity="100%" draw:stroke="none"/>
    </style:style>
    <style:style style:family="graphic" style:name="a1171">
      <style:graphic-properties draw:fill="solid" draw:fill-color="#000000" draw:opacity="100%" draw:stroke="none"/>
    </style:style>
    <style:style style:family="graphic" style:name="a575">
      <style:graphic-properties draw:fill="solid" draw:fill-color="#000000" draw:opacity="100%" draw:stroke="none"/>
    </style:style>
    <style:style style:family="graphic" style:name="a1172">
      <style:graphic-properties draw:fill="solid" draw:fill-color="#000000" draw:opacity="100%" draw:stroke="none"/>
    </style:style>
    <style:style style:family="graphic" style:name="a576">
      <style:graphic-properties/>
    </style:style>
    <style:style style:family="graphic" style:name="a1173">
      <style:graphic-properties draw:fill="solid" draw:fill-color="#000000" draw:opacity="100%" draw:stroke="none"/>
    </style:style>
    <style:style style:family="graphic" style:name="a577">
      <style:graphic-properties draw:fill="solid" draw:fill-color="#000000" draw:opacity="100%" draw:stroke="none"/>
    </style:style>
    <style:style style:family="graphic" style:name="a1174">
      <style:graphic-properties draw:fill="solid" draw:fill-color="#000000" draw:opacity="100%" draw:stroke="none"/>
    </style:style>
    <style:style style:family="graphic" style:name="a578">
      <style:graphic-properties draw:fill="solid" draw:fill-color="#000000" draw:opacity="100%" draw:stroke="none"/>
    </style:style>
    <style:style style:family="graphic" style:name="a1175">
      <style:graphic-properties draw:fill="solid" draw:fill-color="#000000" draw:opacity="100%" draw:stroke="none"/>
    </style:style>
    <style:style style:family="graphic" style:name="a579">
      <style:graphic-properties draw:fill="solid" draw:fill-color="#000000" draw:opacity="100%" draw:stroke="none"/>
    </style:style>
    <style:style style:family="graphic" style:name="a1176">
      <style:graphic-properties/>
    </style:style>
    <style:style style:family="graphic" style:name="a1177">
      <style:graphic-properties draw:fill="solid" draw:fill-color="#000000" draw:opacity="100%" draw:stroke="none"/>
    </style:style>
    <style:style style:family="graphic" style:name="a1178">
      <style:graphic-properties draw:fill="solid" draw:fill-color="#000000" draw:opacity="100%" draw:stroke="none"/>
    </style:style>
    <style:style style:family="graphic" style:name="a1179">
      <style:graphic-properties draw:fill="solid" draw:fill-color="#000000" draw:opacity="100%" draw:stroke="none"/>
    </style:style>
    <style:style style:family="graphic" style:name="a830">
      <style:graphic-properties draw:fill="solid" draw:fill-color="#000000" draw:opacity="100%" draw:stroke="none"/>
    </style:style>
    <style:style style:family="graphic" style:name="a831">
      <style:graphic-properties draw:fill="solid" draw:fill-color="#000000" draw:opacity="100%" draw:stroke="none"/>
    </style:style>
    <style:style style:family="graphic" style:name="a832">
      <style:graphic-properties draw:fill="solid" draw:fill-color="#000000" draw:opacity="100%" draw:stroke="none"/>
    </style:style>
    <style:style style:family="graphic" style:name="a833">
      <style:graphic-properties draw:fill="solid" draw:fill-color="#000000" draw:opacity="100%" draw:stroke="none"/>
    </style:style>
    <style:style style:family="graphic" style:name="a834">
      <style:graphic-properties draw:fill="solid" draw:fill-color="#000000" draw:opacity="100%" draw:stroke="none"/>
    </style:style>
    <style:style style:family="graphic" style:name="a835">
      <style:graphic-properties draw:fill="solid" draw:fill-color="#000000" draw:opacity="100%" draw:stroke="none"/>
    </style:style>
    <style:style style:family="graphic" style:name="a836">
      <style:graphic-properties draw:fill="solid" draw:fill-color="#000000" draw:opacity="100%" draw:stroke="none"/>
    </style:style>
    <style:style style:family="graphic" style:name="a837">
      <style:graphic-properties draw:fill="solid" draw:fill-color="#000000" draw:opacity="100%" draw:stroke="none"/>
    </style:style>
    <style:style style:family="graphic" style:name="a838">
      <style:graphic-properties draw:fill="solid" draw:fill-color="#000000" draw:opacity="100%" draw:stroke="none"/>
    </style:style>
    <style:style style:family="graphic" style:name="a839">
      <style:graphic-properties draw:fill="solid" draw:fill-color="#000000" draw:opacity="100%" draw:stroke="none"/>
    </style:style>
    <style:style style:family="graphic" style:name="a580">
      <style:graphic-properties draw:fill="solid" draw:fill-color="#000000" draw:opacity="100%" draw:stroke="none"/>
    </style:style>
    <style:style style:family="graphic" style:name="a581">
      <style:graphic-properties draw:fill="solid" draw:fill-color="#000000" draw:opacity="100%" draw:stroke="none"/>
    </style:style>
    <style:style style:family="graphic" style:name="a582">
      <style:graphic-properties draw:fill="solid" draw:fill-color="#000000" draw:opacity="100%" draw:stroke="none"/>
    </style:style>
    <style:style style:family="graphic" style:name="a583">
      <style:graphic-properties draw:fill="solid" draw:fill-color="#000000" draw:opacity="100%" draw:stroke="none"/>
    </style:style>
    <style:style style:family="graphic" style:name="a1180">
      <style:graphic-properties draw:fill="solid" draw:fill-color="#000000" draw:opacity="100%" draw:stroke="none"/>
    </style:style>
    <style:style style:family="graphic" style:name="a584">
      <style:graphic-properties draw:fill="solid" draw:fill-color="#000000" draw:opacity="100%" draw:stroke="none"/>
    </style:style>
    <style:style style:family="graphic" style:name="a1181">
      <style:graphic-properties draw:fill="solid" draw:fill-color="#000000" draw:opacity="100%" draw:stroke="none"/>
    </style:style>
    <style:style style:family="graphic" style:name="a585">
      <style:graphic-properties draw:fill="solid" draw:fill-color="#000000" draw:opacity="100%" draw:stroke="none"/>
    </style:style>
    <style:style style:family="graphic" style:name="a1182">
      <style:graphic-properties draw:fill="solid" draw:fill-color="#000000" draw:opacity="100%" draw:stroke="none"/>
    </style:style>
    <style:style style:family="graphic" style:name="a586">
      <style:graphic-properties draw:fill="solid" draw:fill-color="#000000" draw:opacity="100%" draw:stroke="none"/>
    </style:style>
    <style:style style:family="graphic" style:name="a1183">
      <style:graphic-properties draw:fill="solid" draw:fill-color="#000000" draw:opacity="100%" draw:stroke="none"/>
    </style:style>
    <style:style style:family="graphic" style:name="a587">
      <style:graphic-properties draw:fill="solid" draw:fill-color="#000000" draw:opacity="100%" draw:stroke="none"/>
    </style:style>
    <style:style style:family="graphic" style:name="a1184">
      <style:graphic-properties draw:fill="solid" draw:fill-color="#000000" draw:opacity="100%" draw:stroke="none"/>
    </style:style>
    <style:style style:family="graphic" style:name="a588">
      <style:graphic-properties draw:fill="solid" draw:fill-color="#000000" draw:opacity="100%" draw:stroke="none"/>
    </style:style>
    <style:style style:family="graphic" style:name="a1185">
      <style:graphic-properties draw:fill="solid" draw:fill-color="#000000" draw:opacity="100%" draw:stroke="none"/>
    </style:style>
    <style:style style:family="graphic" style:name="a589">
      <style:graphic-properties draw:fill="solid" draw:fill-color="#000000" draw:opacity="100%" draw:stroke="none"/>
    </style:style>
    <style:style style:family="graphic" style:name="a1186">
      <style:graphic-properties draw:fill="solid" draw:fill-color="#000000" draw:opacity="100%" draw:stroke="none"/>
    </style:style>
    <style:style style:family="graphic" style:name="a1187">
      <style:graphic-properties draw:fill="solid" draw:fill-color="#000000" draw:opacity="100%" draw:stroke="none"/>
    </style:style>
    <style:style style:family="graphic" style:name="a1188">
      <style:graphic-properties draw:fill="solid" draw:fill-color="#000000" draw:opacity="100%" draw:stroke="none"/>
    </style:style>
    <style:style style:family="graphic" style:name="a1189">
      <style:graphic-properties draw:fill="solid" draw:fill-color="#000000" draw:opacity="100%" draw:stroke="none"/>
    </style:style>
    <style:style style:family="graphic" style:name="a840">
      <style:graphic-properties draw:fill="solid" draw:fill-color="#000000" draw:opacity="100%" draw:stroke="none"/>
    </style:style>
    <style:style style:family="graphic" style:name="a841">
      <style:graphic-properties/>
    </style:style>
    <style:style style:family="graphic" style:name="a842">
      <style:graphic-properties draw:fill="solid" draw:fill-color="#000000" draw:opacity="100%" draw:stroke="none"/>
    </style:style>
    <style:style style:family="graphic" style:name="a843">
      <style:graphic-properties draw:fill="solid" draw:fill-color="#000000" draw:opacity="100%" draw:stroke="none"/>
    </style:style>
    <style:style style:family="graphic" style:name="a844">
      <style:graphic-properties draw:fill="solid" draw:fill-color="#000000" draw:opacity="100%" draw:stroke="none"/>
    </style:style>
    <style:style style:family="graphic" style:name="a845">
      <style:graphic-properties draw:fill="solid" draw:fill-color="#000000" draw:opacity="100%" draw:stroke="none"/>
    </style:style>
    <style:style style:family="graphic" style:name="a846">
      <style:graphic-properties draw:fill="solid" draw:fill-color="#000000" draw:opacity="100%" draw:stroke="none"/>
    </style:style>
    <style:style style:family="graphic" style:name="a847">
      <style:graphic-properties draw:fill="solid" draw:fill-color="#000000" draw:opacity="100%" draw:stroke="none"/>
    </style:style>
    <style:style style:family="graphic" style:name="a848">
      <style:graphic-properties draw:fill="solid" draw:fill-color="#000000" draw:opacity="100%" draw:stroke="none"/>
    </style:style>
    <style:style style:family="graphic" style:name="a849">
      <style:graphic-properties draw:fill="solid" draw:fill-color="#000000" draw:opacity="100%" draw:stroke="none"/>
    </style:style>
    <style:style style:family="graphic" style:name="a590">
      <style:graphic-properties draw:fill="solid" draw:fill-color="#000000" draw:opacity="100%" draw:stroke="none"/>
    </style:style>
    <style:style style:family="graphic" style:name="a591">
      <style:graphic-properties draw:fill="solid" draw:fill-color="#000000" draw:opacity="100%" draw:stroke="none"/>
    </style:style>
    <style:style style:family="graphic" style:name="a592">
      <style:graphic-properties draw:fill="solid" draw:fill-color="#000000" draw:opacity="100%" draw:stroke="none"/>
    </style:style>
    <style:style style:family="graphic" style:name="a593">
      <style:graphic-properties draw:fill="solid" draw:fill-color="#000000" draw:opacity="100%" draw:stroke="none"/>
    </style:style>
    <style:style style:family="graphic" style:name="a1190">
      <style:graphic-properties/>
    </style:style>
    <style:style style:family="graphic" style:name="a594">
      <style:graphic-properties draw:fill="solid" draw:fill-color="#000000" draw:opacity="100%" draw:stroke="none"/>
    </style:style>
    <style:style style:family="graphic" style:name="a1191">
      <style:graphic-properties draw:fill="solid" draw:fill-color="#000000" draw:opacity="100%" draw:stroke="none"/>
    </style:style>
    <style:style style:family="graphic" style:name="a595">
      <style:graphic-properties draw:fill="solid" draw:fill-color="#000000" draw:opacity="100%" draw:stroke="none"/>
    </style:style>
    <style:style style:family="graphic" style:name="a1192">
      <style:graphic-properties draw:fill="solid" draw:fill-color="#000000" draw:opacity="100%" draw:stroke="none"/>
    </style:style>
    <style:style style:family="graphic" style:name="a596">
      <style:graphic-properties/>
    </style:style>
    <style:style style:family="graphic" style:name="a1193">
      <style:graphic-properties draw:fill="solid" draw:fill-color="#000000" draw:opacity="100%" draw:stroke="none"/>
    </style:style>
    <style:style style:family="graphic" style:name="a597">
      <style:graphic-properties draw:fill="solid" draw:fill-color="#000000" draw:opacity="100%" draw:stroke="none"/>
    </style:style>
    <style:style style:family="graphic" style:name="a1194">
      <style:graphic-properties draw:fill="solid" draw:fill-color="#000000" draw:opacity="100%" draw:stroke="none"/>
    </style:style>
    <style:style style:family="graphic" style:name="a598">
      <style:graphic-properties draw:fill="solid" draw:fill-color="#000000" draw:opacity="100%" draw:stroke="none"/>
    </style:style>
    <style:style style:family="graphic" style:name="a1195">
      <style:graphic-properties draw:fill="solid" draw:fill-color="#000000" draw:opacity="100%" draw:stroke="none"/>
    </style:style>
    <style:style style:family="graphic" style:name="a599">
      <style:graphic-properties draw:fill="solid" draw:fill-color="#000000" draw:opacity="100%" draw:stroke="none"/>
    </style:style>
    <style:style style:family="graphic" style:name="a1196">
      <style:graphic-properties draw:fill="solid" draw:fill-color="#000000" draw:opacity="100%" draw:stroke="none"/>
    </style:style>
    <style:style style:family="graphic" style:name="a1197">
      <style:graphic-properties draw:fill="solid" draw:fill-color="#000000" draw:opacity="100%" draw:stroke="none"/>
    </style:style>
    <style:style style:family="graphic" style:name="a1198">
      <style:graphic-properties draw:fill="solid" draw:fill-color="#000000" draw:opacity="100%" draw:stroke="none"/>
    </style:style>
    <style:style style:family="graphic" style:name="a1199">
      <style:graphic-properties draw:fill="solid" draw:fill-color="#000000" draw:opacity="100%" draw:stroke="none"/>
    </style:style>
    <style:style style:family="graphic" style:name="a850">
      <style:graphic-properties draw:fill="solid" draw:fill-color="#000000" draw:opacity="100%" draw:stroke="none"/>
    </style:style>
    <style:style style:family="graphic" style:name="a851">
      <style:graphic-properties draw:fill="solid" draw:fill-color="#000000" draw:opacity="100%" draw:stroke="none"/>
    </style:style>
    <style:style style:family="graphic" style:name="a852">
      <style:graphic-properties draw:fill="solid" draw:fill-color="#000000" draw:opacity="100%" draw:stroke="none"/>
    </style:style>
    <style:style style:family="graphic" style:name="a853">
      <style:graphic-properties draw:fill="solid" draw:fill-color="#000000" draw:opacity="100%" draw:stroke="none"/>
    </style:style>
    <style:style style:family="graphic" style:name="a854">
      <style:graphic-properties draw:fill="solid" draw:fill-color="#000000" draw:opacity="100%" draw:stroke="none"/>
    </style:style>
    <style:style style:family="graphic" style:name="a855">
      <style:graphic-properties draw:fill="solid" draw:fill-color="#000000" draw:opacity="100%" draw:stroke="none"/>
    </style:style>
    <style:style style:family="graphic" style:name="a856">
      <style:graphic-properties/>
    </style:style>
    <style:style style:family="graphic" style:name="a857">
      <style:graphic-properties draw:fill="solid" draw:fill-color="#ff0000" draw:opacity="100%" draw:stroke="none"/>
    </style:style>
    <style:style style:family="graphic" style:name="a100">
      <style:graphic-properties draw:fill="solid" draw:fill-color="#000000" draw:opacity="100%" draw:stroke="none"/>
    </style:style>
    <style:style style:family="graphic" style:name="a858">
      <style:graphic-properties draw:fill="solid" draw:fill-color="#ff0000" draw:opacity="100%" draw:stroke="none"/>
    </style:style>
    <style:style style:family="graphic" style:name="a101">
      <style:graphic-properties draw:fill="solid" draw:fill-color="#000000" draw:opacity="100%" draw:stroke="none"/>
    </style:style>
    <style:style style:family="graphic" style:name="a859">
      <style:graphic-properties draw:fill="solid" draw:fill-color="#ff0000" draw:opacity="100%" draw:stroke="none"/>
    </style:style>
    <style:style style:family="graphic" style:name="a102">
      <style:graphic-properties draw:fill="solid" draw:fill-color="#000000" draw:opacity="100%" draw:stroke="none"/>
    </style:style>
    <style:style style:family="graphic" style:name="a103">
      <style:graphic-properties/>
    </style:style>
    <style:style style:family="graphic" style:name="a104">
      <style:graphic-properties draw:fill="solid" draw:fill-color="#000000" draw:opacity="100%" draw:stroke="none"/>
    </style:style>
    <style:style style:family="graphic" style:name="a105">
      <style:graphic-properties draw:fill="solid" draw:fill-color="#000000" draw:opacity="100%" draw:stroke="none"/>
    </style:style>
    <style:style style:family="graphic" style:name="a106">
      <style:graphic-properties draw:fill="solid" draw:fill-color="#000000" draw:opacity="100%" draw:stroke="none"/>
    </style:style>
    <style:style style:family="graphic" style:name="a107">
      <style:graphic-properties draw:fill="solid" draw:fill-color="#000000" draw:opacity="100%" draw:stroke="none"/>
    </style:style>
    <style:style style:family="graphic" style:name="a108">
      <style:graphic-properties draw:fill="solid" draw:fill-color="#000000" draw:opacity="100%" draw:stroke="none"/>
    </style:style>
    <style:style style:family="graphic" style:name="a109">
      <style:graphic-properties draw:fill="solid" draw:fill-color="#000000" draw:opacity="100%" draw:stroke="none"/>
    </style:style>
    <style:style style:family="graphic" style:name="a860">
      <style:graphic-properties draw:fill="solid" draw:fill-color="#ff0000" draw:opacity="100%" draw:stroke="none"/>
    </style:style>
    <style:style style:family="graphic" style:name="a861">
      <style:graphic-properties draw:fill="solid" draw:fill-color="#ff0000" draw:opacity="100%" draw:stroke="none"/>
    </style:style>
    <style:style style:family="graphic" style:name="a862">
      <style:graphic-properties draw:fill="solid" draw:fill-color="#ff0000" draw:opacity="100%" draw:stroke="none"/>
    </style:style>
    <style:style style:family="graphic" style:name="a863">
      <style:graphic-properties draw:fill="solid" draw:fill-color="#ff0000" draw:opacity="100%" draw:stroke="none"/>
    </style:style>
    <style:style style:family="graphic" style:name="a864">
      <style:graphic-properties draw:fill="solid" draw:fill-color="#ff0000" draw:opacity="100%" draw:stroke="none"/>
    </style:style>
    <style:style style:family="graphic" style:name="a865">
      <style:graphic-properties draw:fill="solid" draw:fill-color="#ff0000" draw:opacity="100%" draw:stroke="none"/>
    </style:style>
    <style:style style:family="graphic" style:name="a866">
      <style:graphic-properties draw:fill="solid" draw:fill-color="#ff0000" draw:opacity="100%" draw:stroke="none"/>
    </style:style>
    <style:style style:family="graphic" style:name="a867">
      <style:graphic-properties draw:fill="solid" draw:fill-color="#ff0000" draw:opacity="100%" draw:stroke="none"/>
    </style:style>
    <style:style style:family="graphic" style:name="a110">
      <style:graphic-properties draw:fill="solid" draw:fill-color="#000000" draw:opacity="100%" draw:stroke="none"/>
    </style:style>
    <style:style style:family="graphic" style:name="a868">
      <style:graphic-properties draw:fill="solid" draw:fill-color="#ff0000" draw:opacity="100%" draw:stroke="none"/>
    </style:style>
    <style:style style:family="graphic" style:name="a111">
      <style:graphic-properties draw:fill="solid" draw:fill-color="#000000" draw:opacity="100%" draw:stroke="none"/>
    </style:style>
    <style:style style:family="graphic" style:name="a869">
      <style:graphic-properties draw:fill="solid" draw:fill-color="#ff0000" draw:opacity="100%" draw:stroke="none"/>
    </style:style>
    <style:style style:family="graphic" style:name="a112">
      <style:graphic-properties draw:fill="solid" draw:fill-color="#000000" draw:opacity="100%" draw:stroke="none"/>
    </style:style>
    <style:style style:family="graphic" style:name="a113">
      <style:graphic-properties draw:fill="solid" draw:fill-color="#000000" draw:opacity="100%" draw:stroke="none"/>
    </style:style>
    <style:style style:family="graphic" style:name="a114">
      <style:graphic-properties draw:fill="solid" draw:fill-color="#000000" draw:opacity="100%" draw:stroke="none"/>
    </style:style>
    <style:style style:family="graphic" style:name="a115">
      <style:graphic-properties draw:fill="solid" draw:fill-color="#000000" draw:opacity="100%" draw:stroke="none"/>
    </style:style>
    <style:style style:family="graphic" style:name="a116">
      <style:graphic-properties draw:fill="solid" draw:fill-color="#000000" draw:opacity="100%" draw:stroke="none"/>
    </style:style>
    <style:style style:family="graphic" style:name="a117">
      <style:graphic-properties draw:fill="solid" draw:fill-color="#000000" draw:opacity="100%" draw:stroke="none"/>
    </style:style>
    <style:style style:family="graphic" style:name="a118">
      <style:graphic-properties draw:fill="solid" draw:fill-color="#000000" draw:opacity="100%" draw:stroke="none"/>
    </style:style>
    <style:style style:family="graphic" style:name="a119">
      <style:graphic-properties draw:fill="solid" draw:fill-color="#000000" draw:opacity="100%" draw:stroke="none"/>
    </style:style>
    <style:style style:family="graphic" style:name="a870">
      <style:graphic-properties draw:fill="solid" draw:fill-color="#ff0000" draw:opacity="100%" draw:stroke="none"/>
    </style:style>
    <style:style style:family="graphic" style:name="a871">
      <style:graphic-properties draw:fill="solid" draw:fill-color="#ff0000" draw:opacity="100%" draw:stroke="none"/>
    </style:style>
    <style:style style:family="graphic" style:name="a872">
      <style:graphic-properties draw:fill="solid" draw:fill-color="#ff0000" draw:opacity="100%" draw:stroke="none"/>
    </style:style>
    <style:style style:family="graphic" style:name="a873">
      <style:graphic-properties/>
    </style:style>
    <style:style style:family="graphic" style:name="a874">
      <style:graphic-properties draw:fill="solid" draw:fill-color="#000000" draw:opacity="100%" draw:stroke="none"/>
    </style:style>
    <style:style style:family="graphic" style:name="a875">
      <style:graphic-properties draw:fill="solid" draw:fill-color="#000000" draw:opacity="100%" draw:stroke="none"/>
    </style:style>
    <style:style style:family="graphic" style:name="a876">
      <style:graphic-properties draw:fill="solid" draw:fill-color="#000000" draw:opacity="100%" draw:stroke="none"/>
    </style:style>
    <style:style style:family="graphic" style:name="a877">
      <style:graphic-properties draw:fill="solid" draw:fill-color="#000000" draw:opacity="100%" draw:stroke="none"/>
    </style:style>
    <style:style style:family="graphic" style:name="a120">
      <style:graphic-properties draw:fill="solid" draw:fill-color="#000000" draw:opacity="100%" draw:stroke="none"/>
    </style:style>
    <style:style style:family="graphic" style:name="a878">
      <style:graphic-properties draw:fill="solid" draw:fill-color="#000000" draw:opacity="100%" draw:stroke="none"/>
    </style:style>
    <style:style style:family="graphic" style:name="a121">
      <style:graphic-properties draw:fill="solid" draw:fill-color="#000000" draw:opacity="100%" draw:stroke="none"/>
    </style:style>
    <style:style style:family="graphic" style:name="a879">
      <style:graphic-properties draw:fill="solid" draw:fill-color="#000000" draw:opacity="100%" draw:stroke="none"/>
    </style:style>
    <style:style style:family="graphic" style:name="a122">
      <style:graphic-properties draw:fill="solid" draw:fill-color="#000000" draw:opacity="100%" draw:stroke="none"/>
    </style:style>
    <style:style style:family="graphic" style:name="a123">
      <style:graphic-properties draw:fill="solid" draw:fill-color="#000000" draw:opacity="100%" draw:stroke="none"/>
    </style:style>
    <style:style style:family="graphic" style:name="a124">
      <style:graphic-properties draw:fill="solid" draw:fill-color="#000000" draw:opacity="100%" draw:stroke="none"/>
    </style:style>
    <style:style style:family="graphic" style:name="a125">
      <style:graphic-properties draw:fill="solid" draw:fill-color="#000000" draw:opacity="100%" draw:stroke="none"/>
    </style:style>
    <style:style style:family="graphic" style:name="a126">
      <style:graphic-properties/>
    </style:style>
    <style:style style:family="graphic" style:name="a127">
      <style:graphic-properties draw:fill="solid" draw:fill-color="#000000" draw:opacity="100%" draw:stroke="none"/>
    </style:style>
    <style:style style:family="graphic" style:name="a128">
      <style:graphic-properties draw:fill="solid" draw:fill-color="#000000" draw:opacity="100%" draw:stroke="none"/>
    </style:style>
    <style:style style:family="graphic" style:name="a129">
      <style:graphic-properties draw:fill="solid" draw:fill-color="#000000" draw:opacity="100%" draw:stroke="none"/>
    </style:style>
    <style:style style:family="graphic" style:name="a880">
      <style:graphic-properties draw:fill="solid" draw:fill-color="#000000" draw:opacity="100%" draw:stroke="none"/>
    </style:style>
    <style:style style:family="graphic" style:name="a881">
      <style:graphic-properties draw:fill="solid" draw:fill-color="#000000" draw:opacity="100%" draw:stroke="none"/>
    </style:style>
    <style:style style:family="graphic" style:name="a882">
      <style:graphic-properties draw:fill="solid" draw:fill-color="#000000" draw:opacity="100%" draw:stroke="none"/>
    </style:style>
    <style:style style:family="graphic" style:name="a883">
      <style:graphic-properties draw:fill="solid" draw:fill-color="#000000" draw:opacity="100%" draw:stroke="none"/>
    </style:style>
    <style:style style:family="graphic" style:name="a884">
      <style:graphic-properties draw:fill="solid" draw:fill-color="#000000" draw:opacity="100%" draw:stroke="none"/>
    </style:style>
    <style:style style:family="graphic" style:name="a885">
      <style:graphic-properties draw:fill="solid" draw:fill-color="#000000" draw:opacity="100%" draw:stroke="none"/>
    </style:style>
    <style:style style:family="graphic" style:name="a886">
      <style:graphic-properties draw:fill="solid" draw:fill-color="#000000" draw:opacity="100%" draw:stroke="none"/>
    </style:style>
    <style:style style:family="graphic" style:name="a887">
      <style:graphic-properties/>
    </style:style>
    <style:style style:family="graphic" style:name="a130">
      <style:graphic-properties draw:fill="solid" draw:fill-color="#000000" draw:opacity="100%" draw:stroke="none"/>
    </style:style>
    <style:style style:family="graphic" style:name="a888">
      <style:graphic-properties draw:fill="solid" draw:fill-color="#000000" draw:opacity="100%" draw:stroke="none"/>
    </style:style>
    <style:style style:family="graphic" style:name="a131">
      <style:graphic-properties draw:fill="solid" draw:fill-color="#000000" draw:opacity="100%" draw:stroke="none"/>
    </style:style>
    <style:style style:family="graphic" style:name="a889">
      <style:graphic-properties draw:fill="solid" draw:fill-color="#000000" draw:opacity="100%" draw:stroke="none"/>
    </style:style>
    <style:style style:family="graphic" style:name="a132">
      <style:graphic-properties draw:fill="solid" draw:fill-color="#000000" draw:opacity="100%" draw:stroke="none"/>
    </style:style>
    <style:style style:family="graphic" style:name="a133">
      <style:graphic-properties draw:fill="solid" draw:fill-color="#000000" draw:opacity="100%" draw:stroke="none"/>
    </style:style>
    <style:style style:family="graphic" style:name="a134">
      <style:graphic-properties draw:fill="solid" draw:fill-color="#000000" draw:opacity="100%" draw:stroke="none"/>
    </style:style>
    <style:style style:family="graphic" style:name="a135">
      <style:graphic-properties draw:fill="solid" draw:fill-color="#000000" draw:opacity="100%" draw:stroke="none"/>
    </style:style>
    <style:style style:family="graphic" style:name="a136">
      <style:graphic-properties draw:fill="solid" draw:fill-color="#000000" draw:opacity="100%" draw:stroke="none"/>
    </style:style>
    <style:style style:family="graphic" style:name="a137">
      <style:graphic-properties draw:fill="solid" draw:fill-color="#000000" draw:opacity="100%" draw:stroke="none"/>
    </style:style>
    <style:style style:family="graphic" style:name="a138">
      <style:graphic-properties draw:fill="solid" draw:fill-color="#000000" draw:opacity="100%" draw:stroke="none"/>
    </style:style>
    <style:style style:family="graphic" style:name="a139">
      <style:graphic-properties draw:fill="solid" draw:fill-color="#000000" draw:opacity="100%" draw:stroke="none"/>
    </style:style>
    <style:style style:family="graphic" style:name="a890">
      <style:graphic-properties draw:fill="solid" draw:fill-color="#000000" draw:opacity="100%" draw:stroke="none"/>
    </style:style>
    <style:style style:family="graphic" style:name="a891">
      <style:graphic-properties draw:fill="solid" draw:fill-color="#000000" draw:opacity="100%" draw:stroke="none"/>
    </style:style>
    <style:style style:family="graphic" style:name="a892">
      <style:graphic-properties draw:fill="solid" draw:fill-color="#000000" draw:opacity="100%" draw:stroke="none"/>
    </style:style>
    <style:style style:family="graphic" style:name="a893">
      <style:graphic-properties draw:fill="solid" draw:fill-color="#000000" draw:opacity="100%" draw:stroke="none"/>
    </style:style>
    <style:style style:family="graphic" style:name="a894">
      <style:graphic-properties draw:fill="solid" draw:fill-color="#000000" draw:opacity="100%" draw:stroke="none"/>
    </style:style>
    <style:style style:family="graphic" style:name="a895">
      <style:graphic-properties draw:fill="solid" draw:fill-color="#000000" draw:opacity="100%" draw:stroke="none"/>
    </style:style>
    <style:style style:family="graphic" style:name="a896">
      <style:graphic-properties draw:fill="solid" draw:fill-color="#000000" draw:opacity="100%" draw:stroke="none"/>
    </style:style>
    <style:style style:family="graphic" style:name="a897">
      <style:graphic-properties draw:fill="solid" draw:fill-color="#000000" draw:opacity="100%" draw:stroke="none"/>
    </style:style>
    <style:style style:family="graphic" style:name="a140">
      <style:graphic-properties draw:fill="solid" draw:fill-color="#000000" draw:opacity="100%" draw:stroke="none"/>
    </style:style>
    <style:style style:family="graphic" style:name="a898">
      <style:graphic-properties draw:fill="solid" draw:fill-color="#000000" draw:opacity="100%" draw:stroke="none"/>
    </style:style>
    <style:style style:family="graphic" style:name="a141">
      <style:graphic-properties draw:fill="solid" draw:fill-color="#000000" draw:opacity="100%" draw:stroke="none"/>
    </style:style>
    <style:style style:family="graphic" style:name="a899">
      <style:graphic-properties draw:fill="solid" draw:fill-color="#000000" draw:opacity="100%" draw:stroke="none"/>
    </style:style>
    <style:style style:family="graphic" style:name="a142">
      <style:graphic-properties draw:fill="solid" draw:fill-color="#000000" draw:opacity="100%" draw:stroke="none"/>
    </style:style>
    <style:style style:family="graphic" style:name="a143">
      <style:graphic-properties draw:fill="solid" draw:fill-color="#000000" draw:opacity="100%" draw:stroke="none"/>
    </style:style>
    <style:style style:family="graphic" style:name="a144">
      <style:graphic-properties draw:fill="solid" draw:fill-color="#000000" draw:opacity="100%" draw:stroke="none"/>
    </style:style>
    <style:style style:family="graphic" style:name="a145">
      <style:graphic-properties draw:fill="solid" draw:fill-color="#000000" draw:opacity="100%" draw:stroke="none"/>
    </style:style>
    <style:style style:family="graphic" style:name="a146">
      <style:graphic-properties/>
    </style:style>
    <style:style style:family="graphic" style:name="a147">
      <style:graphic-properties draw:fill="solid" draw:fill-color="#ff0000" draw:opacity="100%" draw:stroke="none"/>
    </style:style>
    <style:style style:family="graphic" style:name="a148">
      <style:graphic-properties draw:fill="solid" draw:fill-color="#ff0000" draw:opacity="100%" draw:stroke="none"/>
    </style:style>
    <style:style style:family="graphic" style:name="a149">
      <style:graphic-properties draw:fill="solid" draw:fill-color="#ff0000" draw:opacity="100%" draw:stroke="none"/>
    </style:style>
    <style:style style:family="graphic" style:name="a400">
      <style:graphic-properties draw:fill="solid" draw:fill-color="#000000" draw:opacity="100%" draw:stroke="none"/>
    </style:style>
    <style:style style:family="graphic" style:name="a401">
      <style:graphic-properties/>
    </style:style>
    <style:style style:family="graphic" style:name="a402">
      <style:graphic-properties draw:fill="solid" draw:fill-color="#000000" draw:opacity="100%" draw:stroke="none"/>
    </style:style>
    <style:style style:family="graphic" style:name="a403">
      <style:graphic-properties draw:fill="solid" draw:fill-color="#000000" draw:opacity="100%" draw:stroke="none"/>
    </style:style>
    <style:style style:family="graphic" style:name="a1000">
      <style:graphic-properties draw:fill="solid" draw:fill-color="#000000" draw:opacity="100%" draw:stroke="none"/>
    </style:style>
    <style:style style:family="graphic" style:name="a404">
      <style:graphic-properties draw:fill="solid" draw:fill-color="#000000" draw:opacity="100%" draw:stroke="none"/>
    </style:style>
    <style:style style:family="graphic" style:name="a1001">
      <style:graphic-properties draw:fill="solid" draw:fill-color="#000000" draw:opacity="100%" draw:stroke="none"/>
    </style:style>
    <style:style style:family="graphic" style:name="a405">
      <style:graphic-properties draw:fill="solid" draw:fill-color="#000000" draw:opacity="100%" draw:stroke="none"/>
    </style:style>
    <style:style style:family="graphic" style:name="a1002">
      <style:graphic-properties draw:fill="solid" draw:fill-color="#000000" draw:opacity="100%" draw:stroke="none"/>
    </style:style>
    <style:style style:family="graphic" style:name="a406">
      <style:graphic-properties draw:fill="solid" draw:fill-color="#000000" draw:opacity="100%" draw:stroke="none"/>
    </style:style>
    <style:style style:family="graphic" style:name="a1003">
      <style:graphic-properties draw:fill="solid" draw:fill-color="#000000" draw:opacity="100%" draw:stroke="none"/>
    </style:style>
    <style:style style:family="graphic" style:name="a407">
      <style:graphic-properties draw:fill="solid" draw:fill-color="#000000" draw:opacity="100%" draw:stroke="none"/>
    </style:style>
    <style:style style:family="graphic" style:name="a1004">
      <style:graphic-properties draw:fill="solid" draw:fill-color="#000000" draw:opacity="100%" draw:stroke="none"/>
    </style:style>
    <style:style style:family="graphic" style:name="a408">
      <style:graphic-properties draw:fill="solid" draw:fill-color="#000000" draw:opacity="100%" draw:stroke="none"/>
    </style:style>
    <style:style style:family="graphic" style:name="a1005">
      <style:graphic-properties draw:fill="solid" draw:fill-color="#000000" draw:opacity="100%" draw:stroke="none"/>
    </style:style>
    <style:style style:family="graphic" style:name="a409">
      <style:graphic-properties draw:fill="solid" draw:fill-color="#000000" draw:opacity="100%" draw:stroke="none"/>
    </style:style>
    <style:style style:family="graphic" style:name="a1006">
      <style:graphic-properties draw:fill="solid" draw:fill-color="#000000" draw:opacity="100%" draw:stroke="none"/>
    </style:style>
    <style:style style:family="graphic" style:name="a1007">
      <style:graphic-properties draw:fill="solid" draw:fill-color="#000000" draw:opacity="100%" draw:stroke="none"/>
    </style:style>
    <style:style style:family="graphic" style:name="a1008">
      <style:graphic-properties/>
    </style:style>
    <style:style style:family="graphic" style:name="a1009">
      <style:graphic-properties draw:fill="solid" draw:fill-color="#000000" draw:opacity="100%" draw:stroke="none"/>
    </style:style>
    <style:style style:family="graphic" style:name="a150">
      <style:graphic-properties draw:fill="solid" draw:fill-color="#ff0000" draw:opacity="100%" draw:stroke="none"/>
    </style:style>
    <style:style style:family="graphic" style:name="a151">
      <style:graphic-properties draw:fill="solid" draw:fill-color="#ff0000" draw:opacity="100%" draw:stroke="none"/>
    </style:style>
    <style:style style:family="graphic" style:name="a152">
      <style:graphic-properties draw:fill="solid" draw:fill-color="#ff0000" draw:opacity="100%" draw:stroke="none"/>
    </style:style>
    <style:style style:family="graphic" style:name="a153">
      <style:graphic-properties draw:fill="solid" draw:fill-color="#ff0000" draw:opacity="100%" draw:stroke="none"/>
    </style:style>
    <style:style style:family="graphic" style:name="a154">
      <style:graphic-properties draw:fill="solid" draw:fill-color="#ff0000" draw:opacity="100%" draw:stroke="none"/>
    </style:style>
    <style:style style:family="graphic" style:name="a155">
      <style:graphic-properties draw:fill="solid" draw:fill-color="#ff0000" draw:opacity="100%" draw:stroke="none"/>
    </style:style>
    <style:style style:family="graphic" style:name="a156">
      <style:graphic-properties draw:fill="solid" draw:fill-color="#ff0000" draw:opacity="100%" draw:stroke="none"/>
    </style:style>
    <style:style style:family="graphic" style:name="a157">
      <style:graphic-properties draw:fill="solid" draw:fill-color="#ff0000" draw:opacity="100%" draw:stroke="none"/>
    </style:style>
    <style:style style:family="graphic" style:name="a158">
      <style:graphic-properties draw:fill="solid" draw:fill-color="#ff0000" draw:opacity="100%" draw:stroke="none"/>
    </style:style>
    <style:style style:family="graphic" style:name="a159">
      <style:graphic-properties draw:fill="solid" draw:fill-color="#ff0000" draw:opacity="100%" draw:stroke="none"/>
    </style:style>
    <style:style style:family="graphic" style:name="a410">
      <style:graphic-properties/>
    </style:style>
    <style:style style:family="graphic" style:name="a411">
      <style:graphic-properties draw:fill="solid" draw:fill-color="#000000" draw:opacity="100%" draw:stroke="none"/>
    </style:style>
    <style:style style:family="graphic" style:name="a412">
      <style:graphic-properties draw:fill="solid" draw:fill-color="#000000" draw:opacity="100%" draw:stroke="none"/>
    </style:style>
    <style:style style:family="graphic" style:name="a413">
      <style:graphic-properties draw:fill="solid" draw:fill-color="#000000" draw:opacity="100%" draw:stroke="none"/>
    </style:style>
    <style:style style:family="graphic" style:name="a1010">
      <style:graphic-properties draw:fill="solid" draw:fill-color="#000000" draw:opacity="100%" draw:stroke="none"/>
    </style:style>
    <style:style style:family="graphic" style:name="a414">
      <style:graphic-properties draw:fill="solid" draw:fill-color="#000000" draw:opacity="100%" draw:stroke="none"/>
    </style:style>
    <style:style style:family="graphic" style:name="a1011">
      <style:graphic-properties draw:fill="solid" draw:fill-color="#000000" draw:opacity="100%" draw:stroke="none"/>
    </style:style>
    <style:style style:family="graphic" style:name="a415">
      <style:graphic-properties draw:fill="solid" draw:fill-color="#000000" draw:opacity="100%" draw:stroke="none"/>
    </style:style>
    <style:style style:family="graphic" style:name="a1012">
      <style:graphic-properties draw:fill="solid" draw:fill-color="#000000" draw:opacity="100%" draw:stroke="none"/>
    </style:style>
    <style:style style:family="graphic" style:name="a416">
      <style:graphic-properties draw:fill="solid" draw:fill-color="#000000" draw:opacity="100%" draw:stroke="none"/>
    </style:style>
    <style:style style:family="graphic" style:name="a1013">
      <style:graphic-properties draw:fill="solid" draw:fill-color="#000000" draw:opacity="100%" draw:stroke="none"/>
    </style:style>
    <style:style style:family="graphic" style:name="a417">
      <style:graphic-properties draw:fill="solid" draw:fill-color="#000000" draw:opacity="100%" draw:stroke="none"/>
    </style:style>
    <style:style style:family="graphic" style:name="a1014">
      <style:graphic-properties draw:fill="solid" draw:fill-color="#000000" draw:opacity="100%" draw:stroke="none"/>
    </style:style>
    <style:style style:family="graphic" style:name="a418">
      <style:graphic-properties draw:fill="solid" draw:fill-color="#000000" draw:opacity="100%" draw:stroke="none"/>
    </style:style>
    <style:style style:family="graphic" style:name="a1015">
      <style:graphic-properties draw:fill="solid" draw:fill-color="#000000" draw:opacity="100%" draw:stroke="none"/>
    </style:style>
    <style:style style:family="graphic" style:name="a419">
      <style:graphic-properties draw:fill="solid" draw:fill-color="#000000" draw:opacity="100%" draw:stroke="none"/>
    </style:style>
    <style:style style:family="graphic" style:name="a1016">
      <style:graphic-properties draw:fill="solid" draw:fill-color="#000000" draw:opacity="100%" draw:stroke="none"/>
    </style:style>
    <style:style style:family="graphic" style:name="a1017">
      <style:graphic-properties draw:fill="solid" draw:fill-color="#000000" draw:opacity="100%" draw:stroke="none"/>
    </style:style>
    <style:style style:family="graphic" style:name="a1018">
      <style:graphic-properties draw:fill="solid" draw:fill-color="#000000" draw:opacity="100%" draw:stroke="none"/>
    </style:style>
    <style:style style:family="graphic" style:name="a1019">
      <style:graphic-properties draw:fill="solid" draw:fill-color="#000000" draw:opacity="100%" draw:stroke="none"/>
    </style:style>
    <style:style style:family="graphic" style:name="a160">
      <style:graphic-properties draw:fill="solid" draw:fill-color="#ff0000" draw:opacity="100%" draw:stroke="none"/>
    </style:style>
    <style:style style:family="graphic" style:name="a161">
      <style:graphic-properties draw:fill="solid" draw:fill-color="#ff0000" draw:opacity="100%" draw:stroke="none"/>
    </style:style>
    <style:style style:family="graphic" style:name="a162">
      <style:graphic-properties draw:fill="solid" draw:fill-color="#ff0000" draw:opacity="100%" draw:stroke="none"/>
    </style:style>
    <style:style style:family="graphic" style:name="a163">
      <style:graphic-properties draw:fill="solid" draw:fill-color="#ff0000" draw:opacity="100%" draw:stroke="none"/>
    </style:style>
    <style:style style:family="graphic" style:name="a164">
      <style:graphic-properties/>
    </style:style>
    <style:style style:family="graphic" style:name="a165">
      <style:graphic-properties draw:fill="solid" draw:fill-color="#000000" draw:opacity="100%" draw:stroke="none"/>
    </style:style>
    <style:style style:family="graphic" style:name="a166">
      <style:graphic-properties draw:fill="solid" draw:fill-color="#000000" draw:opacity="100%" draw:stroke="none"/>
    </style:style>
    <style:style style:family="graphic" style:name="a167">
      <style:graphic-properties draw:fill="solid" draw:fill-color="#000000" draw:opacity="100%" draw:stroke="none"/>
    </style:style>
    <style:style style:family="graphic" style:name="a168">
      <style:graphic-properties draw:fill="solid" draw:fill-color="#000000" draw:opacity="100%" draw:stroke="none"/>
    </style:style>
    <style:style style:family="graphic" style:name="a169">
      <style:graphic-properties draw:fill="solid" draw:fill-color="#000000" draw:opacity="100%" draw:stroke="none"/>
    </style:style>
    <style:style style:family="graphic" style:name="a420">
      <style:graphic-properties draw:fill="solid" draw:fill-color="#000000" draw:opacity="100%" draw:stroke="none"/>
    </style:style>
    <style:style style:family="graphic" style:name="a421">
      <style:graphic-properties draw:fill="solid" draw:fill-color="#000000" draw:opacity="100%" draw:stroke="none"/>
    </style:style>
    <style:style style:family="graphic" style:name="a422">
      <style:graphic-properties draw:fill="solid" draw:fill-color="#000000" draw:opacity="100%" draw:stroke="none"/>
    </style:style>
    <style:style style:family="graphic" style:name="a423">
      <style:graphic-properties draw:fill="solid" draw:fill-color="#000000" draw:opacity="100%" draw:stroke="none"/>
    </style:style>
    <style:style style:family="graphic" style:name="a1020">
      <style:graphic-properties draw:fill="solid" draw:fill-color="#000000" draw:opacity="100%" draw:stroke="none"/>
    </style:style>
    <style:style style:family="graphic" style:name="a424">
      <style:graphic-properties draw:fill="solid" draw:fill-color="#000000" draw:opacity="100%" draw:stroke="none"/>
    </style:style>
    <style:style style:family="graphic" style:name="a1021">
      <style:graphic-properties draw:fill="solid" draw:fill-color="#000000" draw:opacity="100%" draw:stroke="none"/>
    </style:style>
    <style:style style:family="graphic" style:name="a425">
      <style:graphic-properties draw:fill="solid" draw:fill-color="#000000" draw:opacity="100%" draw:stroke="none"/>
    </style:style>
    <style:style style:family="graphic" style:name="a1022">
      <style:graphic-properties draw:fill="solid" draw:fill-color="#000000" draw:opacity="100%" draw:stroke="none"/>
    </style:style>
    <style:style style:family="graphic" style:name="a426">
      <style:graphic-properties/>
    </style:style>
    <style:style style:family="graphic" style:name="a1023">
      <style:graphic-properties draw:fill="solid" draw:fill-color="#000000" draw:opacity="100%" draw:stroke="none"/>
    </style:style>
    <style:style style:family="graphic" style:name="a427">
      <style:graphic-properties draw:fill="solid" draw:fill-color="#000000" draw:opacity="100%" draw:stroke="none"/>
    </style:style>
    <style:style style:family="graphic" style:name="a1024">
      <style:graphic-properties draw:fill="solid" draw:fill-color="#000000" draw:opacity="100%" draw:stroke="none"/>
    </style:style>
    <style:style style:family="graphic" style:name="a428">
      <style:graphic-properties draw:fill="solid" draw:fill-color="#000000" draw:opacity="100%" draw:stroke="none"/>
    </style:style>
    <style:style style:family="graphic" style:name="a1025">
      <style:graphic-properties/>
    </style:style>
    <style:style style:family="graphic" style:name="a429">
      <style:graphic-properties draw:fill="solid" draw:fill-color="#000000" draw:opacity="100%" draw:stroke="none"/>
    </style:style>
    <style:style style:family="graphic" style:name="a1026">
      <style:graphic-properties draw:fill="solid" draw:fill-color="#000000" draw:opacity="100%" draw:stroke="none"/>
    </style:style>
    <style:style style:family="graphic" style:name="a1027">
      <style:graphic-properties draw:fill="solid" draw:fill-color="#000000" draw:opacity="100%" draw:stroke="none"/>
    </style:style>
    <style:style style:family="graphic" style:name="a1028">
      <style:graphic-properties draw:fill="solid" draw:fill-color="#000000" draw:opacity="100%" draw:stroke="none"/>
    </style:style>
    <style:style style:family="graphic" style:name="a1029">
      <style:graphic-properties draw:fill="solid" draw:fill-color="#000000" draw:opacity="100%" draw:stroke="none"/>
    </style:style>
    <style:style style:family="graphic" style:name="a170">
      <style:graphic-properties draw:fill="solid" draw:fill-color="#000000" draw:opacity="100%" draw:stroke="none"/>
    </style:style>
    <style:style style:family="graphic" style:name="a171">
      <style:graphic-properties draw:fill="solid" draw:fill-color="#000000" draw:opacity="100%" draw:stroke="none"/>
    </style:style>
    <style:style style:family="graphic" style:name="a172">
      <style:graphic-properties draw:fill="solid" draw:fill-color="#000000" draw:opacity="100%" draw:stroke="none"/>
    </style:style>
    <style:style style:family="graphic" style:name="a173">
      <style:graphic-properties draw:fill="solid" draw:fill-color="#000000" draw:opacity="100%" draw:stroke="none"/>
    </style:style>
    <style:style style:family="graphic" style:name="a174">
      <style:graphic-properties draw:fill="solid" draw:fill-color="#000000" draw:opacity="100%" draw:stroke="none"/>
    </style:style>
    <style:style style:family="graphic" style:name="a175">
      <style:graphic-properties draw:fill="solid" draw:fill-color="#000000" draw:opacity="100%" draw:stroke="none"/>
    </style:style>
    <style:style style:family="graphic" style:name="a176">
      <style:graphic-properties draw:fill="solid" draw:fill-color="#000000" draw:opacity="100%" draw:stroke="none"/>
    </style:style>
    <style:style style:family="graphic" style:name="a177">
      <style:graphic-properties draw:fill="solid" draw:fill-color="#000000" draw:opacity="100%" draw:stroke="none"/>
    </style:style>
    <style:style style:family="graphic" style:name="a178">
      <style:graphic-properties draw:fill="solid" draw:fill-color="#000000" draw:opacity="100%" draw:stroke="none"/>
    </style:style>
    <style:style style:family="graphic" style:name="a179">
      <style:graphic-properties draw:fill="solid" draw:fill-color="#000000" draw:opacity="100%" draw:stroke="none"/>
    </style:style>
    <style:style style:family="graphic" style:name="a430">
      <style:graphic-properties draw:fill="solid" draw:fill-color="#000000" draw:opacity="100%" draw:stroke="none"/>
    </style:style>
    <style:style style:family="graphic" style:name="a431">
      <style:graphic-properties draw:fill="solid" draw:fill-color="#000000" draw:opacity="100%" draw:stroke="none"/>
    </style:style>
    <style:style style:family="graphic" style:name="a432">
      <style:graphic-properties draw:fill="solid" draw:fill-color="#000000" draw:opacity="100%" draw:stroke="none"/>
    </style:style>
    <style:style style:family="graphic" style:name="a433">
      <style:graphic-properties draw:fill="solid" draw:fill-color="#000000" draw:opacity="100%" draw:stroke="none"/>
    </style:style>
    <style:style style:family="graphic" style:name="a1030">
      <style:graphic-properties draw:fill="solid" draw:fill-color="#000000" draw:opacity="100%" draw:stroke="none"/>
    </style:style>
    <style:style style:family="graphic" style:name="a434">
      <style:graphic-properties draw:fill="solid" draw:fill-color="#000000" draw:opacity="100%" draw:stroke="none"/>
    </style:style>
    <style:style style:family="graphic" style:name="a1031">
      <style:graphic-properties draw:fill="solid" draw:fill-color="#000000" draw:opacity="100%" draw:stroke="none"/>
    </style:style>
    <style:style style:family="graphic" style:name="a435">
      <style:graphic-properties draw:fill="solid" draw:fill-color="#000000" draw:opacity="100%" draw:stroke="none"/>
    </style:style>
    <style:style style:family="graphic" style:name="a1032">
      <style:graphic-properties draw:fill="solid" draw:fill-color="#000000" draw:opacity="100%" draw:stroke="none"/>
    </style:style>
    <style:style style:family="graphic" style:name="a436">
      <style:graphic-properties draw:fill="solid" draw:fill-color="#000000" draw:opacity="100%" draw:stroke="none"/>
    </style:style>
    <style:style style:family="graphic" style:name="a1033">
      <style:graphic-properties draw:fill="solid" draw:fill-color="#000000" draw:opacity="100%" draw:stroke="none"/>
    </style:style>
    <style:style style:family="graphic" style:name="a437">
      <style:graphic-properties draw:fill="solid" draw:fill-color="#000000" draw:opacity="100%" draw:stroke="none"/>
    </style:style>
    <style:style style:family="graphic" style:name="a1034">
      <style:graphic-properties draw:fill="solid" draw:fill-color="#000000" draw:opacity="100%" draw:stroke="none"/>
    </style:style>
    <style:style style:family="graphic" style:name="a438">
      <style:graphic-properties draw:fill="solid" draw:fill-color="#000000" draw:opacity="100%" draw:stroke="none"/>
    </style:style>
    <style:style style:family="graphic" style:name="a1035">
      <style:graphic-properties draw:fill="solid" draw:fill-color="#000000" draw:opacity="100%" draw:stroke="none"/>
    </style:style>
    <style:style style:family="graphic" style:name="a439">
      <style:graphic-properties draw:fill="solid" draw:fill-color="#000000" draw:opacity="100%" draw:stroke="none"/>
    </style:style>
    <style:style style:family="graphic" style:name="a1036">
      <style:graphic-properties draw:fill="solid" draw:fill-color="#000000" draw:opacity="100%" draw:stroke="none"/>
    </style:style>
    <style:style style:family="graphic" style:name="a1037">
      <style:graphic-properties draw:fill="solid" draw:fill-color="#000000" draw:opacity="100%" draw:stroke="none"/>
    </style:style>
    <style:style style:family="graphic" style:name="a1038">
      <style:graphic-properties draw:fill="solid" draw:fill-color="#000000" draw:opacity="100%" draw:stroke="none"/>
    </style:style>
    <style:style style:family="graphic" style:name="a1039">
      <style:graphic-properties draw:fill="solid" draw:fill-color="#000000" draw:opacity="100%" draw:stroke="none"/>
    </style:style>
    <style:style style:family="graphic" style:name="a180">
      <style:graphic-properties draw:fill="solid" draw:fill-color="#000000" draw:opacity="100%" draw:stroke="none"/>
    </style:style>
    <style:style style:family="graphic" style:name="a181">
      <style:graphic-properties draw:fill="solid" draw:fill-color="#000000" draw:opacity="100%" draw:stroke="none"/>
    </style:style>
    <style:style style:family="graphic" style:name="a182">
      <style:graphic-properties draw:fill="solid" draw:fill-color="#000000" draw:opacity="100%" draw:stroke="none"/>
    </style:style>
    <style:style style:family="graphic" style:name="a183">
      <style:graphic-properties draw:fill="solid" draw:fill-color="#000000" draw:opacity="100%" draw:stroke="none"/>
    </style:style>
    <style:style style:family="graphic" style:name="a184">
      <style:graphic-properties draw:fill="solid" draw:fill-color="#000000" draw:opacity="100%" draw:stroke="none"/>
    </style:style>
    <style:style style:family="graphic" style:name="a185">
      <style:graphic-properties draw:fill="solid" draw:fill-color="#000000" draw:opacity="100%" draw:stroke="none"/>
    </style:style>
    <style:style style:family="graphic" style:name="a186">
      <style:graphic-properties draw:fill="solid" draw:fill-color="#000000" draw:opacity="100%" draw:stroke="none"/>
    </style:style>
    <style:style style:family="graphic" style:name="a187">
      <style:graphic-properties/>
    </style:style>
    <style:style style:family="graphic" style:name="a188">
      <style:graphic-properties draw:fill="solid" draw:fill-color="#000000" draw:opacity="100%" draw:stroke="none"/>
    </style:style>
    <style:style style:family="graphic" style:name="a189">
      <style:graphic-properties draw:fill="solid" draw:fill-color="#000000" draw:opacity="100%" draw:stroke="none"/>
    </style:style>
    <style:style style:family="graphic" style:name="a440">
      <style:graphic-properties draw:fill="solid" draw:fill-color="#000000" draw:opacity="100%" draw:stroke="none"/>
    </style:style>
    <style:style style:family="graphic" style:name="a441">
      <style:graphic-properties draw:fill="solid" draw:fill-color="#000000" draw:opacity="100%" draw:stroke="none"/>
    </style:style>
    <style:style style:family="graphic" style:name="a442">
      <style:graphic-properties draw:fill="solid" draw:fill-color="#000000" draw:opacity="100%" draw:stroke="none"/>
    </style:style>
    <style:style style:family="graphic" style:name="a443">
      <style:graphic-properties draw:fill="solid" draw:fill-color="#000000" draw:opacity="100%" draw:stroke="none"/>
    </style:style>
    <style:style style:family="graphic" style:name="a1040">
      <style:graphic-properties draw:fill="solid" draw:fill-color="#000000" draw:opacity="100%" draw:stroke="none"/>
    </style:style>
    <style:style style:family="graphic" style:name="a444">
      <style:graphic-properties draw:fill="solid" draw:fill-color="#000000" draw:opacity="100%" draw:stroke="none"/>
    </style:style>
    <style:style style:family="graphic" style:name="a1041">
      <style:graphic-properties draw:fill="solid" draw:fill-color="#000000" draw:opacity="100%" draw:stroke="none"/>
    </style:style>
    <style:style style:family="graphic" style:name="a445">
      <style:graphic-properties draw:fill="solid" draw:fill-color="#000000" draw:opacity="100%" draw:stroke="none"/>
    </style:style>
    <style:style style:family="graphic" style:name="a1042">
      <style:graphic-properties draw:fill="solid" draw:fill-color="#000000" draw:opacity="100%" draw:stroke="none"/>
    </style:style>
    <style:style style:family="graphic" style:name="a446">
      <style:graphic-properties/>
    </style:style>
    <style:style style:family="graphic" style:name="a1043">
      <style:graphic-properties draw:fill="solid" draw:fill-color="#000000" draw:opacity="100%" draw:stroke="none"/>
    </style:style>
    <style:style style:family="graphic" style:name="a447">
      <style:graphic-properties draw:fill="solid" draw:fill-color="#000000" draw:opacity="100%" draw:stroke="none"/>
    </style:style>
    <style:style style:family="graphic" style:name="a1044">
      <style:graphic-properties draw:fill="solid" draw:fill-color="#000000" draw:opacity="100%" draw:stroke="none"/>
    </style:style>
    <style:style style:family="graphic" style:name="a448">
      <style:graphic-properties draw:fill="solid" draw:fill-color="#000000" draw:opacity="100%" draw:stroke="none"/>
    </style:style>
    <style:style style:family="graphic" style:name="a1045">
      <style:graphic-properties draw:fill="solid" draw:fill-color="#000000" draw:opacity="100%" draw:stroke="none"/>
    </style:style>
    <style:style style:family="graphic" style:name="a449">
      <style:graphic-properties draw:fill="solid" draw:fill-color="#000000" draw:opacity="100%" draw:stroke="none"/>
    </style:style>
    <style:style style:family="graphic" style:name="a1046">
      <style:graphic-properties draw:fill="solid" draw:fill-color="#000000" draw:opacity="100%" draw:stroke="none"/>
    </style:style>
    <style:style style:family="graphic" style:name="a1047">
      <style:graphic-properties draw:fill="solid" draw:fill-color="#000000" draw:opacity="100%" draw:stroke="none"/>
    </style:style>
    <style:style style:family="graphic" style:name="a1048">
      <style:graphic-properties/>
    </style:style>
    <style:style style:family="graphic" style:name="a1049">
      <style:graphic-properties draw:fill="solid" draw:fill-color="#000000" draw:opacity="100%" draw:stroke="none"/>
    </style:style>
    <style:style style:family="graphic" style:name="a190">
      <style:graphic-properties draw:fill="solid" draw:fill-color="#000000" draw:opacity="100%" draw:stroke="none"/>
    </style:style>
    <style:style style:family="graphic" style:name="a191">
      <style:graphic-properties draw:fill="solid" draw:fill-color="#000000" draw:opacity="100%" draw:stroke="none"/>
    </style:style>
    <style:style style:family="graphic" style:name="a700">
      <style:graphic-properties draw:fill="solid" draw:fill-color="#000000" draw:opacity="100%" draw:stroke="none"/>
    </style:style>
    <style:style style:family="graphic" style:name="a192">
      <style:graphic-properties draw:fill="solid" draw:fill-color="#000000" draw:opacity="100%" draw:stroke="none"/>
    </style:style>
    <style:style style:family="graphic" style:name="a701">
      <style:graphic-properties draw:fill="solid" draw:fill-color="#000000" draw:opacity="100%" draw:stroke="none"/>
    </style:style>
    <style:style style:family="graphic" style:name="a193">
      <style:graphic-properties draw:fill="solid" draw:fill-color="#000000" draw:opacity="100%" draw:stroke="none"/>
    </style:style>
    <style:style style:family="graphic" style:name="a702">
      <style:graphic-properties draw:fill="solid" draw:fill-color="#000000" draw:opacity="100%" draw:stroke="none"/>
    </style:style>
    <style:style style:family="graphic" style:name="a194">
      <style:graphic-properties draw:fill="solid" draw:fill-color="#000000" draw:opacity="100%" draw:stroke="none"/>
    </style:style>
    <style:style style:family="graphic" style:name="a1300">
      <style:graphic-properties draw:fill="solid" draw:fill-color="#000000" draw:opacity="100%" draw:stroke="none"/>
    </style:style>
    <style:style style:family="graphic" style:name="a703">
      <style:graphic-properties draw:fill="solid" draw:fill-color="#000000" draw:opacity="100%" draw:stroke="none"/>
    </style:style>
    <style:style style:family="graphic" style:name="a195">
      <style:graphic-properties draw:fill="solid" draw:fill-color="#000000" draw:opacity="100%" draw:stroke="none"/>
    </style:style>
    <style:style style:family="graphic" style:name="a1301">
      <style:graphic-properties draw:fill="solid" draw:fill-color="#000000" draw:opacity="100%" draw:stroke="none"/>
    </style:style>
    <style:style style:family="graphic" style:name="a704">
      <style:graphic-properties draw:fill="solid" draw:fill-color="#000000" draw:opacity="100%" draw:stroke="none"/>
    </style:style>
    <style:style style:family="graphic" style:name="a196">
      <style:graphic-properties draw:fill="solid" draw:fill-color="#000000" draw:opacity="100%" draw:stroke="none"/>
    </style:style>
    <style:style style:family="graphic" style:name="a1302">
      <style:graphic-properties draw:fill="solid" draw:fill-color="#000000" draw:opacity="100%" draw:stroke="none"/>
    </style:style>
    <style:style style:family="graphic" style:name="a705">
      <style:graphic-properties draw:fill="solid" draw:fill-color="#000000" draw:opacity="100%" draw:stroke="none"/>
    </style:style>
    <style:style style:family="graphic" style:name="a197">
      <style:graphic-properties draw:fill="solid" draw:fill-color="#000000" draw:opacity="100%" draw:stroke="none"/>
    </style:style>
    <style:style style:family="graphic" style:name="a1303">
      <style:graphic-properties draw:fill="solid" draw:fill-color="#000000" draw:opacity="100%" draw:stroke="none"/>
    </style:style>
    <style:style style:family="graphic" style:name="a706">
      <style:graphic-properties draw:fill="solid" draw:fill-color="#000000" draw:opacity="100%" draw:stroke="none"/>
    </style:style>
    <style:style style:family="graphic" style:name="a198">
      <style:graphic-properties draw:fill="solid" draw:fill-color="#000000" draw:opacity="100%" draw:stroke="none"/>
    </style:style>
    <style:style style:family="graphic" style:name="a1304">
      <style:graphic-properties draw:fill="solid" draw:fill-color="#000000" draw:opacity="100%" draw:stroke="none"/>
    </style:style>
    <style:style style:family="graphic" style:name="a707">
      <style:graphic-properties draw:fill="solid" draw:fill-color="#000000" draw:opacity="100%" draw:stroke="none"/>
    </style:style>
    <style:style style:family="graphic" style:name="a199">
      <style:graphic-properties draw:fill="solid" draw:fill-color="#000000" draw:opacity="100%" draw:stroke="none"/>
    </style:style>
    <style:style style:family="graphic" style:name="a1305">
      <style:graphic-properties draw:fill="solid" draw:fill-color="#000000" draw:opacity="100%" draw:stroke="none"/>
    </style:style>
    <style:style style:family="graphic" style:name="a708">
      <style:graphic-properties draw:fill="solid" draw:fill-color="#000000" draw:opacity="100%" draw:stroke="none"/>
    </style:style>
    <style:style style:family="graphic" style:name="a709">
      <style:graphic-properties draw:fill="solid" draw:fill-color="#000000" draw:opacity="100%" draw:stroke="none"/>
    </style:style>
    <style:style style:family="graphic" style:name="a1306">
      <style:graphic-properties draw:fill="solid" draw:fill-color="#000000" draw:opacity="100%" draw:stroke="none"/>
    </style:style>
    <style:style style:family="graphic" style:name="a1307">
      <style:graphic-properties draw:fill="solid" draw:fill-color="#000000" draw:opacity="100%" draw:stroke="none"/>
    </style:style>
    <style:style style:family="graphic" style:name="a1308">
      <style:graphic-properties draw:fill="solid" draw:fill-color="#000000" draw:opacity="100%" draw:stroke="none"/>
    </style:style>
    <style:style style:family="graphic" style:name="a1309">
      <style:graphic-properties draw:fill="solid" draw:fill-color="#000000" draw:opacity="100%" draw:stroke="none"/>
    </style:style>
    <style:style style:family="graphic" style:name="a450">
      <style:graphic-properties draw:fill="solid" draw:fill-color="#000000" draw:opacity="100%" draw:stroke="none"/>
    </style:style>
    <style:style style:family="graphic" style:name="a451">
      <style:graphic-properties draw:fill="solid" draw:fill-color="#000000" draw:opacity="100%" draw:stroke="none"/>
    </style:style>
    <style:style style:family="graphic" style:name="a452">
      <style:graphic-properties draw:fill="solid" draw:fill-color="#000000" draw:opacity="100%" draw:stroke="none"/>
    </style:style>
    <style:style style:family="graphic" style:name="a453">
      <style:graphic-properties draw:fill="solid" draw:fill-color="#000000" draw:opacity="100%" draw:stroke="none"/>
    </style:style>
    <style:style style:family="graphic" style:name="a1050">
      <style:graphic-properties draw:fill="solid" draw:fill-color="#000000" draw:opacity="100%" draw:stroke="none"/>
    </style:style>
    <style:style style:family="graphic" style:name="a454">
      <style:graphic-properties/>
    </style:style>
    <style:style style:family="graphic" style:name="a1051">
      <style:graphic-properties draw:fill="solid" draw:fill-color="#000000" draw:opacity="100%" draw:stroke="none"/>
    </style:style>
    <style:style style:family="graphic" style:name="a455">
      <style:graphic-properties draw:fill="solid" draw:fill-color="#000000" draw:opacity="100%" draw:stroke="none"/>
    </style:style>
    <style:style style:family="graphic" style:name="a1052">
      <style:graphic-properties draw:fill="solid" draw:fill-color="#000000" draw:opacity="100%" draw:stroke="none"/>
    </style:style>
    <style:style style:family="graphic" style:name="a456">
      <style:graphic-properties draw:fill="solid" draw:fill-color="#000000" draw:opacity="100%" draw:stroke="none"/>
    </style:style>
    <style:style style:family="graphic" style:name="a1053">
      <style:graphic-properties draw:fill="solid" draw:fill-color="#000000" draw:opacity="100%" draw:stroke="none"/>
    </style:style>
    <style:style style:family="graphic" style:name="a457">
      <style:graphic-properties draw:fill="solid" draw:fill-color="#000000" draw:opacity="100%" draw:stroke="none"/>
    </style:style>
    <style:style style:family="graphic" style:name="a1054">
      <style:graphic-properties draw:fill="solid" draw:fill-color="#000000" draw:opacity="100%" draw:stroke="none"/>
    </style:style>
    <style:style style:family="graphic" style:name="a458">
      <style:graphic-properties draw:fill="solid" draw:fill-color="#000000" draw:opacity="100%" draw:stroke="none"/>
    </style:style>
    <style:style style:family="graphic" style:name="a1055">
      <style:graphic-properties draw:fill="solid" draw:fill-color="#000000" draw:opacity="100%" draw:stroke="none"/>
    </style:style>
    <style:style style:family="graphic" style:name="a459">
      <style:graphic-properties draw:fill="solid" draw:fill-color="#000000" draw:opacity="100%" draw:stroke="none"/>
    </style:style>
    <style:style style:family="graphic" style:name="a1056">
      <style:graphic-properties draw:fill="solid" draw:fill-color="#000000" draw:opacity="100%" draw:stroke="none"/>
    </style:style>
    <style:style style:family="graphic" style:name="a1057">
      <style:graphic-properties draw:fill="solid" draw:fill-color="#000000" draw:opacity="100%" draw:stroke="none"/>
    </style:style>
    <style:style style:family="graphic" style:name="a1058">
      <style:graphic-properties draw:fill="solid" draw:fill-color="#000000" draw:opacity="100%" draw:stroke="none"/>
    </style:style>
    <style:style style:family="graphic" style:name="a1059">
      <style:graphic-properties draw:fill="solid" draw:fill-color="#000000" draw:opacity="100%" draw:stroke="none"/>
    </style:style>
    <style:style style:family="graphic" style:name="a710">
      <style:graphic-properties draw:fill="solid" draw:fill-color="#000000" draw:opacity="100%" draw:stroke="none"/>
    </style:style>
    <style:style style:family="graphic" style:name="a711">
      <style:graphic-properties draw:fill="solid" draw:fill-color="#000000" draw:opacity="100%" draw:stroke="none"/>
    </style:style>
    <style:style style:family="graphic" style:name="a712">
      <style:graphic-properties draw:fill="solid" draw:fill-color="#000000" draw:opacity="100%" draw:stroke="none"/>
    </style:style>
    <style:style style:family="graphic" style:name="a713">
      <style:graphic-properties draw:fill="solid" draw:fill-color="#000000" draw:opacity="100%" draw:stroke="none"/>
    </style:style>
    <style:style style:family="graphic" style:name="a1310">
      <style:graphic-properties draw:fill="solid" draw:fill-color="#000000" draw:opacity="100%" draw:stroke="none"/>
    </style:style>
    <style:style style:family="graphic" style:name="a714">
      <style:graphic-properties/>
    </style:style>
    <style:style style:family="graphic" style:name="a1311">
      <style:graphic-properties draw:fill="solid" draw:fill-color="#000000" draw:opacity="100%" draw:stroke="none"/>
    </style:style>
    <style:style style:family="graphic" style:name="a715">
      <style:graphic-properties draw:fill="solid" draw:fill-color="#000000" draw:opacity="100%" draw:stroke="none"/>
    </style:style>
    <style:style style:family="graphic" style:name="a1312">
      <style:graphic-properties draw:fill="solid" draw:fill-color="#000000" draw:opacity="100%" draw:stroke="none"/>
    </style:style>
    <style:style style:family="graphic" style:name="a716">
      <style:graphic-properties draw:fill="solid" draw:fill-color="#000000" draw:opacity="100%" draw:stroke="none"/>
    </style:style>
    <style:style style:family="graphic" style:name="a1313">
      <style:graphic-properties draw:fill="solid" draw:fill-color="#000000" draw:opacity="100%" draw:stroke="none"/>
    </style:style>
    <style:style style:family="graphic" style:name="a717">
      <style:graphic-properties draw:fill="solid" draw:fill-color="#000000" draw:opacity="100%" draw:stroke="none"/>
    </style:style>
    <style:style style:family="graphic" style:name="a1314">
      <style:graphic-properties draw:fill="solid" draw:fill-color="#000000" draw:opacity="100%" draw:stroke="none"/>
    </style:style>
    <style:style style:family="graphic" style:name="a718">
      <style:graphic-properties draw:fill="solid" draw:fill-color="#000000" draw:opacity="100%" draw:stroke="none"/>
    </style:style>
    <style:style style:family="graphic" style:name="a1315">
      <style:graphic-properties draw:fill="solid" draw:fill-color="#000000" draw:opacity="100%" draw:stroke="none"/>
    </style:style>
    <style:style style:family="graphic" style:name="a719">
      <style:graphic-properties draw:fill="solid" draw:fill-color="#000000" draw:opacity="100%" draw:stroke="none"/>
    </style:style>
    <style:style style:family="graphic" style:name="a1316">
      <style:graphic-properties draw:fill="solid" draw:fill-color="#000000" draw:opacity="100%" draw:stroke="none"/>
    </style:style>
    <style:style style:family="graphic" style:name="a1317">
      <style:graphic-properties draw:fill="solid" draw:fill-color="#000000" draw:opacity="100%" draw:stroke="none"/>
    </style:style>
    <style:style style:family="graphic" style:name="a1318">
      <style:graphic-properties/>
    </style:style>
    <style:style style:family="graphic" style:name="a1319">
      <style:graphic-properties draw:fill="solid" draw:fill-color="#000000" draw:opacity="100%" draw:stroke="none"/>
    </style:style>
    <style:style style:family="graphic" style:name="a460">
      <style:graphic-properties draw:fill="solid" draw:fill-color="#000000" draw:opacity="100%" draw:stroke="none"/>
    </style:style>
    <style:style style:family="graphic" style:name="a461">
      <style:graphic-properties draw:fill="solid" draw:fill-color="#000000" draw:opacity="100%" draw:stroke="none"/>
    </style:style>
    <style:style style:family="graphic" style:name="a462">
      <style:graphic-properties draw:fill="solid" draw:fill-color="#000000" draw:opacity="100%" draw:stroke="none"/>
    </style:style>
    <style:style style:family="graphic" style:name="a463">
      <style:graphic-properties draw:fill="solid" draw:fill-color="#000000" draw:opacity="100%" draw:stroke="none"/>
    </style:style>
    <style:style style:family="graphic" style:name="a1060">
      <style:graphic-properties draw:fill="solid" draw:fill-color="#000000" draw:opacity="100%" draw:stroke="none"/>
    </style:style>
    <style:style style:family="graphic" style:name="a464">
      <style:graphic-properties draw:fill="solid" draw:fill-color="#000000" draw:opacity="100%" draw:stroke="none"/>
    </style:style>
    <style:style style:family="graphic" style:name="a1061">
      <style:graphic-properties draw:fill="solid" draw:fill-color="#000000" draw:opacity="100%" draw:stroke="none"/>
    </style:style>
    <style:style style:family="graphic" style:name="a465">
      <style:graphic-properties draw:fill="solid" draw:fill-color="#000000" draw:opacity="100%" draw:stroke="none"/>
    </style:style>
    <style:style style:family="graphic" style:name="a1062">
      <style:graphic-properties draw:fill="solid" draw:fill-color="#000000" draw:opacity="100%" draw:stroke="none"/>
    </style:style>
    <style:style style:family="graphic" style:name="a466">
      <style:graphic-properties draw:fill="solid" draw:fill-color="#000000" draw:opacity="100%" draw:stroke="none"/>
    </style:style>
    <style:style style:family="graphic" style:name="a1063">
      <style:graphic-properties draw:fill="solid" draw:fill-color="#000000" draw:opacity="100%" draw:stroke="none"/>
    </style:style>
    <style:style style:family="graphic" style:name="a467">
      <style:graphic-properties draw:fill="solid" draw:fill-color="#000000" draw:opacity="100%" draw:stroke="none"/>
    </style:style>
    <style:style style:family="graphic" style:name="a1064">
      <style:graphic-properties draw:fill="solid" draw:fill-color="#000000" draw:opacity="100%" draw:stroke="none"/>
    </style:style>
    <style:style style:family="graphic" style:name="a468">
      <style:graphic-properties draw:fill="solid" draw:fill-color="#000000" draw:opacity="100%" draw:stroke="none"/>
    </style:style>
    <style:style style:family="graphic" style:name="a1065">
      <style:graphic-properties draw:fill="solid" draw:fill-color="#000000" draw:opacity="100%" draw:stroke="none"/>
    </style:style>
    <style:style style:family="graphic" style:name="a469">
      <style:graphic-properties draw:fill="solid" draw:fill-color="#000000" draw:opacity="100%" draw:stroke="none"/>
    </style:style>
    <style:style style:family="graphic" style:name="a1066">
      <style:graphic-properties draw:fill="solid" draw:fill-color="#000000" draw:opacity="100%" draw:stroke="none"/>
    </style:style>
    <style:style style:family="graphic" style:name="a1067">
      <style:graphic-properties draw:fill="solid" draw:fill-color="#000000" draw:opacity="100%" draw:stroke="none"/>
    </style:style>
    <style:style style:family="graphic" style:name="a1068">
      <style:graphic-properties/>
    </style:style>
    <style:style style:family="graphic" style:name="a1069">
      <style:graphic-properties draw:fill="solid" draw:fill-color="#000000" draw:opacity="100%" draw:stroke="none"/>
    </style:style>
    <style:style style:family="graphic" style:name="a720">
      <style:graphic-properties draw:fill="solid" draw:fill-color="#000000" draw:opacity="100%" draw:stroke="none"/>
    </style:style>
    <style:style style:family="graphic" style:name="a721">
      <style:graphic-properties draw:fill="solid" draw:fill-color="#000000" draw:opacity="100%" draw:stroke="none"/>
    </style:style>
    <style:style style:family="graphic" style:name="a722">
      <style:graphic-properties draw:fill="solid" draw:fill-color="#000000" draw:opacity="100%" draw:stroke="none"/>
    </style:style>
    <style:style style:family="graphic" style:name="a723">
      <style:graphic-properties draw:fill="solid" draw:fill-color="#000000" draw:opacity="100%" draw:stroke="none"/>
    </style:style>
    <style:style style:family="graphic" style:name="a1320">
      <style:graphic-properties draw:fill="solid" draw:fill-color="#000000" draw:opacity="100%" draw:stroke="none"/>
    </style:style>
    <style:style style:family="graphic" style:name="a724">
      <style:graphic-properties draw:fill="solid" draw:fill-color="#000000" draw:opacity="100%" draw:stroke="none"/>
    </style:style>
    <style:style style:family="graphic" style:name="a1321">
      <style:graphic-properties draw:fill="solid" draw:fill-color="#000000" draw:opacity="100%" draw:stroke="none"/>
    </style:style>
    <style:style style:family="graphic" style:name="a725">
      <style:graphic-properties draw:fill="solid" draw:fill-color="#000000" draw:opacity="100%" draw:stroke="none"/>
    </style:style>
    <style:style style:family="graphic" style:name="a1322">
      <style:graphic-properties draw:fill="solid" draw:fill-color="#000000" draw:opacity="100%" draw:stroke="none"/>
    </style:style>
    <style:style style:family="graphic" style:name="a726">
      <style:graphic-properties draw:fill="solid" draw:fill-color="#000000" draw:opacity="100%" draw:stroke="none"/>
    </style:style>
    <style:style style:family="graphic" style:name="a1323">
      <style:graphic-properties draw:fill="solid" draw:fill-color="#000000" draw:opacity="100%" draw:stroke="none"/>
    </style:style>
    <style:style style:family="graphic" style:name="a727">
      <style:graphic-properties draw:fill="solid" draw:fill-color="#000000" draw:opacity="100%" draw:stroke="none"/>
    </style:style>
    <style:style style:family="graphic" style:name="a1324">
      <style:graphic-properties draw:fill="solid" draw:fill-color="#000000" draw:opacity="100%" draw:stroke="none"/>
    </style:style>
    <style:style style:family="graphic" style:name="a728">
      <style:graphic-properties draw:fill="solid" draw:fill-color="#000000" draw:opacity="100%" draw:stroke="none"/>
    </style:style>
    <style:style style:family="graphic" style:name="a1325">
      <style:graphic-properties draw:fill="solid" draw:fill-color="#000000" draw:opacity="100%" draw:stroke="none"/>
    </style:style>
    <style:style style:family="graphic" style:name="a729">
      <style:graphic-properties draw:fill="solid" draw:fill-color="#000000" draw:opacity="100%" draw:stroke="none"/>
    </style:style>
    <style:style style:family="graphic" style:name="a1326">
      <style:graphic-properties draw:fill="solid" draw:fill-color="#000000" draw:opacity="100%" draw:stroke="none"/>
    </style:style>
    <style:style style:family="graphic" style:name="a1327">
      <style:graphic-properties draw:fill="solid" draw:fill-color="#000000" draw:opacity="100%" draw:stroke="none"/>
    </style:style>
    <style:style style:family="graphic" style:name="a1328">
      <style:graphic-properties draw:fill="solid" draw:fill-color="#000000" draw:opacity="100%" draw:stroke="none"/>
    </style:style>
    <style:style style:family="graphic" style:name="a1329">
      <style:graphic-properties draw:fill="solid" draw:fill-color="#000000" draw:opacity="100%" draw:stroke="none"/>
    </style:style>
    <style:style style:family="graphic" style:name="a470">
      <style:graphic-properties draw:fill="solid" draw:fill-color="#000000" draw:opacity="100%" draw:stroke="none"/>
    </style:style>
    <style:style style:family="graphic" style:name="a471">
      <style:graphic-properties draw:fill="solid" draw:fill-color="#000000" draw:opacity="100%" draw:stroke="none"/>
    </style:style>
    <style:style style:family="graphic" style:name="a472">
      <style:graphic-properties/>
    </style:style>
    <style:style style:family="graphic" style:name="a473">
      <style:graphic-properties draw:fill="solid" draw:fill-color="#000000" draw:opacity="100%" draw:stroke="none"/>
    </style:style>
    <style:style style:family="graphic" style:name="a1070">
      <style:graphic-properties draw:fill="solid" draw:fill-color="#000000" draw:opacity="100%" draw:stroke="none"/>
    </style:style>
    <style:style style:family="graphic" style:name="a474">
      <style:graphic-properties draw:fill="solid" draw:fill-color="#000000" draw:opacity="100%" draw:stroke="none"/>
    </style:style>
    <style:style style:family="graphic" style:name="a1071">
      <style:graphic-properties draw:fill="solid" draw:fill-color="#000000" draw:opacity="100%" draw:stroke="none"/>
    </style:style>
    <style:style style:family="graphic" style:name="a475">
      <style:graphic-properties draw:fill="solid" draw:fill-color="#000000" draw:opacity="100%" draw:stroke="none"/>
    </style:style>
    <style:style style:family="graphic" style:name="a1072">
      <style:graphic-properties draw:fill="solid" draw:fill-color="#000000" draw:opacity="100%" draw:stroke="none"/>
    </style:style>
    <style:style style:family="graphic" style:name="a476">
      <style:graphic-properties draw:fill="solid" draw:fill-color="#000000" draw:opacity="100%" draw:stroke="none"/>
    </style:style>
    <style:style style:family="graphic" style:name="a1073">
      <style:graphic-properties draw:fill="solid" draw:fill-color="#000000" draw:opacity="100%" draw:stroke="none"/>
    </style:style>
    <style:style style:family="graphic" style:name="a477">
      <style:graphic-properties draw:fill="solid" draw:fill-color="#000000" draw:opacity="100%" draw:stroke="none"/>
    </style:style>
    <style:style style:family="graphic" style:name="a1074">
      <style:graphic-properties draw:fill="solid" draw:fill-color="#000000" draw:opacity="100%" draw:stroke="none"/>
    </style:style>
    <style:style style:family="graphic" style:name="a478">
      <style:graphic-properties draw:fill="solid" draw:fill-color="#000000" draw:opacity="100%" draw:stroke="none"/>
    </style:style>
    <style:style style:family="graphic" style:name="a1075">
      <style:graphic-properties draw:fill="solid" draw:fill-color="#000000" draw:opacity="100%" draw:stroke="none"/>
    </style:style>
    <style:style style:family="graphic" style:name="a479">
      <style:graphic-properties draw:fill="solid" draw:fill-color="#000000" draw:opacity="100%" draw:stroke="none"/>
    </style:style>
    <style:style style:family="graphic" style:name="a1076">
      <style:graphic-properties draw:fill="solid" draw:fill-color="#000000" draw:opacity="100%" draw:stroke="none"/>
    </style:style>
    <style:style style:family="graphic" style:name="a1077">
      <style:graphic-properties/>
    </style:style>
    <style:style style:family="graphic" style:name="a1078">
      <style:graphic-properties draw:fill="solid" draw:fill-color="#000000" draw:opacity="100%" draw:stroke="none"/>
    </style:style>
    <style:style style:family="graphic" style:name="a1079">
      <style:graphic-properties draw:fill="solid" draw:fill-color="#000000" draw:opacity="100%" draw:stroke="none"/>
    </style:style>
    <style:style style:family="graphic" style:name="a730">
      <style:graphic-properties draw:fill="solid" draw:fill-color="#000000" draw:opacity="100%" draw:stroke="none"/>
    </style:style>
    <style:style style:family="graphic" style:name="a731">
      <style:graphic-properties draw:fill="solid" draw:fill-color="#000000" draw:opacity="100%" draw:stroke="none"/>
    </style:style>
    <style:style style:family="graphic" style:name="a732">
      <style:graphic-properties/>
    </style:style>
    <style:style style:family="graphic" style:name="a733">
      <style:graphic-properties draw:fill="solid" draw:fill-color="#000000" draw:opacity="100%" draw:stroke="none"/>
    </style:style>
    <style:style style:family="graphic" style:name="a1330">
      <style:graphic-properties draw:fill="solid" draw:fill-color="#000000" draw:opacity="100%" draw:stroke="none"/>
    </style:style>
    <style:style style:family="graphic" style:name="a734">
      <style:graphic-properties draw:fill="solid" draw:fill-color="#000000" draw:opacity="100%" draw:stroke="none"/>
    </style:style>
    <style:style style:family="graphic" style:name="a1331">
      <style:graphic-properties/>
    </style:style>
    <style:style style:family="graphic" style:name="a735">
      <style:graphic-properties draw:fill="solid" draw:fill-color="#000000" draw:opacity="100%" draw:stroke="none"/>
    </style:style>
    <style:style style:family="graphic" style:name="a1332">
      <style:graphic-properties draw:fill="solid" draw:fill-color="#000000" draw:opacity="100%" draw:stroke="none"/>
    </style:style>
    <style:style style:family="graphic" style:name="a736">
      <style:graphic-properties draw:fill="solid" draw:fill-color="#000000" draw:opacity="100%" draw:stroke="none"/>
    </style:style>
    <style:style style:family="graphic" style:name="a1333">
      <style:graphic-properties draw:fill="solid" draw:fill-color="#000000" draw:opacity="100%" draw:stroke="none"/>
    </style:style>
    <style:style style:family="graphic" style:name="a737">
      <style:graphic-properties draw:fill="solid" draw:fill-color="#000000" draw:opacity="100%" draw:stroke="none"/>
    </style:style>
    <style:style style:family="graphic" style:name="a1334">
      <style:graphic-properties draw:fill="solid" draw:fill-color="#000000" draw:opacity="100%" draw:stroke="none"/>
    </style:style>
    <style:style style:family="graphic" style:name="a738">
      <style:graphic-properties draw:fill="solid" draw:fill-color="#000000" draw:opacity="100%" draw:stroke="none"/>
    </style:style>
    <style:style style:family="graphic" style:name="a1335">
      <style:graphic-properties draw:fill="solid" draw:fill-color="#000000" draw:opacity="100%" draw:stroke="none"/>
    </style:style>
    <style:style style:family="graphic" style:name="a739">
      <style:graphic-properties draw:fill="solid" draw:fill-color="#000000" draw:opacity="100%" draw:stroke="none"/>
    </style:style>
    <style:style style:family="graphic" style:name="a1336">
      <style:graphic-properties draw:fill="solid" draw:fill-color="#000000" draw:opacity="100%" draw:stroke="none"/>
    </style:style>
    <style:style style:family="graphic" style:name="a1337">
      <style:graphic-properties draw:fill="solid" draw:fill-color="#000000" draw:opacity="100%" draw:stroke="none"/>
    </style:style>
    <style:style style:family="graphic" style:name="a1338">
      <style:graphic-properties draw:fill="solid" draw:fill-color="#000000" draw:opacity="100%" draw:stroke="none"/>
    </style:style>
    <style:style style:family="graphic" style:name="a1339">
      <style:graphic-properties draw:fill="solid" draw:fill-color="#000000" draw:opacity="100%" draw:stroke="none"/>
    </style:style>
    <style:style style:family="graphic" style:name="a480">
      <style:graphic-properties draw:fill="solid" draw:fill-color="#000000" draw:opacity="100%" draw:stroke="none"/>
    </style:style>
    <style:style style:family="graphic" style:name="a481">
      <style:graphic-properties draw:fill="solid" draw:fill-color="#000000" draw:opacity="100%" draw:stroke="none"/>
    </style:style>
    <style:style style:family="graphic" style:name="a482">
      <style:graphic-properties draw:fill="solid" draw:fill-color="#000000" draw:opacity="100%" draw:stroke="none"/>
    </style:style>
    <style:style style:family="graphic" style:name="a483">
      <style:graphic-properties draw:fill="solid" draw:fill-color="#000000" draw:opacity="100%" draw:stroke="none"/>
    </style:style>
    <style:style style:family="graphic" style:name="a1080">
      <style:graphic-properties draw:fill="solid" draw:fill-color="#000000" draw:opacity="100%" draw:stroke="none"/>
    </style:style>
    <style:style style:family="graphic" style:name="a484">
      <style:graphic-properties draw:fill="solid" draw:fill-color="#000000" draw:opacity="100%" draw:stroke="none"/>
    </style:style>
    <style:style style:family="graphic" style:name="a1081">
      <style:graphic-properties draw:fill="solid" draw:fill-color="#000000" draw:opacity="100%" draw:stroke="none"/>
    </style:style>
    <style:style style:family="graphic" style:name="a485">
      <style:graphic-properties draw:fill="solid" draw:fill-color="#000000" draw:opacity="100%" draw:stroke="none"/>
    </style:style>
    <style:style style:family="graphic" style:name="a1082">
      <style:graphic-properties draw:fill="solid" draw:fill-color="#000000" draw:opacity="100%" draw:stroke="none"/>
    </style:style>
    <style:style style:family="graphic" style:name="a486">
      <style:graphic-properties draw:fill="solid" draw:fill-color="#000000" draw:opacity="100%" draw:stroke="none"/>
    </style:style>
    <style:style style:family="graphic" style:name="a1083">
      <style:graphic-properties draw:fill="solid" draw:fill-color="#000000" draw:opacity="100%" draw:stroke="none"/>
    </style:style>
    <style:style style:family="graphic" style:name="a487">
      <style:graphic-properties draw:fill="solid" draw:fill-color="#000000" draw:opacity="100%" draw:stroke="none"/>
    </style:style>
    <style:style style:family="graphic" style:name="a1084">
      <style:graphic-properties draw:fill="solid" draw:fill-color="#000000" draw:opacity="100%" draw:stroke="none"/>
    </style:style>
    <style:style style:family="graphic" style:name="a488">
      <style:graphic-properties draw:fill="solid" draw:fill-color="#000000" draw:opacity="100%" draw:stroke="none"/>
    </style:style>
    <style:style style:family="graphic" style:name="a1085">
      <style:graphic-properties draw:fill="solid" draw:fill-color="#000000" draw:opacity="100%" draw:stroke="none"/>
    </style:style>
    <style:style style:family="graphic" style:name="a489">
      <style:graphic-properties draw:fill="solid" draw:fill-color="#000000" draw:opacity="100%" draw:stroke="none"/>
    </style:style>
    <style:style style:family="graphic" style:name="a1086">
      <style:graphic-properties draw:fill="solid" draw:fill-color="#000000" draw:opacity="100%" draw:stroke="none"/>
    </style:style>
    <style:style style:family="graphic" style:name="a1087">
      <style:graphic-properties draw:fill="solid" draw:fill-color="#000000" draw:opacity="100%" draw:stroke="none"/>
    </style:style>
    <style:style style:family="graphic" style:name="a1088">
      <style:graphic-properties draw:fill="solid" draw:fill-color="#000000" draw:opacity="100%" draw:stroke="none"/>
    </style:style>
    <style:style style:family="graphic" style:name="a1089">
      <style:graphic-properties draw:fill="solid" draw:fill-color="#000000" draw:opacity="100%" draw:stroke="none"/>
    </style:style>
    <style:style style:family="graphic" style:name="a740">
      <style:graphic-properties draw:fill="solid" draw:fill-color="#000000" draw:opacity="100%" draw:stroke="none"/>
    </style:style>
    <style:style style:family="graphic" style:name="a741">
      <style:graphic-properties draw:fill="solid" draw:fill-color="#000000" draw:opacity="100%" draw:stroke="none"/>
    </style:style>
    <style:style style:family="graphic" style:name="a742">
      <style:graphic-properties draw:fill="solid" draw:fill-color="#000000" draw:opacity="100%" draw:stroke="none"/>
    </style:style>
    <style:style style:family="graphic" style:name="a743">
      <style:graphic-properties draw:fill="solid" draw:fill-color="#000000" draw:opacity="100%" draw:stroke="none"/>
    </style:style>
    <style:style style:family="graphic" style:name="a1340">
      <style:graphic-properties draw:fill="solid" draw:fill-color="#000000" draw:opacity="100%" draw:stroke="none"/>
    </style:style>
    <style:style style:family="graphic" style:name="a744">
      <style:graphic-properties draw:fill="solid" draw:fill-color="#000000" draw:opacity="100%" draw:stroke="none"/>
    </style:style>
    <style:style style:family="graphic" style:name="a1341">
      <style:graphic-properties draw:fill="solid" draw:fill-color="#000000" draw:opacity="100%" draw:stroke="none"/>
    </style:style>
    <style:style style:family="graphic" style:name="a745">
      <style:graphic-properties draw:fill="solid" draw:fill-color="#000000" draw:opacity="100%" draw:stroke="none"/>
    </style:style>
    <style:style style:family="graphic" style:name="a1342">
      <style:graphic-properties draw:fill="solid" draw:fill-color="#000000" draw:opacity="100%" draw:stroke="none"/>
    </style:style>
    <style:style style:family="graphic" style:name="a746">
      <style:graphic-properties draw:fill="solid" draw:fill-color="#000000" draw:opacity="100%" draw:stroke="none"/>
    </style:style>
    <style:style style:family="graphic" style:name="a1343">
      <style:graphic-properties draw:fill="solid" draw:fill-color="#000000" draw:opacity="100%" draw:stroke="none"/>
    </style:style>
    <style:style style:family="graphic" style:name="a747">
      <style:graphic-properties/>
    </style:style>
    <style:style style:family="graphic" style:name="a1344">
      <style:graphic-properties draw:fill="solid" draw:fill-color="#000000" draw:opacity="100%" draw:stroke="none"/>
    </style:style>
    <style:style style:family="graphic" style:name="a748">
      <style:graphic-properties draw:fill="solid" draw:fill-color="#000000" draw:opacity="100%" draw:stroke="none"/>
    </style:style>
    <style:style style:family="graphic" style:name="a1345">
      <style:graphic-properties draw:fill="solid" draw:fill-color="#000000" draw:opacity="100%" draw:stroke="none"/>
    </style:style>
    <style:style style:family="graphic" style:name="a749">
      <style:graphic-properties draw:fill="solid" draw:fill-color="#000000" draw:opacity="100%" draw:stroke="none"/>
    </style:style>
    <style:style style:family="graphic" style:name="a1346">
      <style:graphic-properties draw:fill="solid" draw:fill-color="#000000" draw:opacity="100%" draw:stroke="none"/>
    </style:style>
    <style:style style:family="graphic" style:name="a1347">
      <style:graphic-properties draw:fill="solid" draw:fill-color="#000000" draw:opacity="100%" draw:stroke="none"/>
    </style:style>
    <style:style style:family="graphic" style:name="a1348">
      <style:graphic-properties/>
    </style:style>
    <style:style style:family="graphic" style:name="a490">
      <style:graphic-properties/>
    </style:style>
    <style:style style:family="graphic" style:name="a491">
      <style:graphic-properties draw:fill="solid" draw:fill-color="#000000" draw:opacity="100%" draw:stroke="none"/>
    </style:style>
    <style:style style:family="graphic" style:name="a492">
      <style:graphic-properties draw:fill="solid" draw:fill-color="#000000" draw:opacity="100%" draw:stroke="none"/>
    </style:style>
    <style:style style:family="graphic" style:name="a493">
      <style:graphic-properties draw:fill="solid" draw:fill-color="#000000" draw:opacity="100%" draw:stroke="none"/>
    </style:style>
    <style:style style:family="graphic" style:name="a1090">
      <style:graphic-properties draw:fill="solid" draw:fill-color="#000000" draw:opacity="100%" draw:stroke="none"/>
    </style:style>
    <style:style style:family="graphic" style:name="a494">
      <style:graphic-properties draw:fill="solid" draw:fill-color="#000000" draw:opacity="100%" draw:stroke="none"/>
    </style:style>
    <style:style style:family="graphic" style:name="a1091">
      <style:graphic-properties/>
    </style:style>
    <style:style style:family="graphic" style:name="a495">
      <style:graphic-properties draw:fill="solid" draw:fill-color="#000000" draw:opacity="100%" draw:stroke="none"/>
    </style:style>
    <style:style style:family="graphic" style:name="a1092">
      <style:graphic-properties draw:fill="solid" draw:fill-color="#ff0000" draw:opacity="100%" draw:stroke="none"/>
    </style:style>
    <style:style style:family="graphic" style:name="a496">
      <style:graphic-properties draw:fill="solid" draw:fill-color="#000000" draw:opacity="100%" draw:stroke="none"/>
    </style:style>
    <style:style style:family="graphic" style:name="a1093">
      <style:graphic-properties draw:fill="solid" draw:fill-color="#ff0000" draw:opacity="100%" draw:stroke="none"/>
    </style:style>
    <style:style style:family="graphic" style:name="a497">
      <style:graphic-properties draw:fill="solid" draw:fill-color="#000000" draw:opacity="100%" draw:stroke="none"/>
    </style:style>
    <style:style style:family="graphic" style:name="a1094">
      <style:graphic-properties draw:fill="solid" draw:fill-color="#ff0000" draw:opacity="100%" draw:stroke="none"/>
    </style:style>
    <style:style style:family="graphic" style:name="a498">
      <style:graphic-properties draw:fill="solid" draw:fill-color="#000000" draw:opacity="100%" draw:stroke="none"/>
    </style:style>
    <style:style style:family="graphic" style:name="a1095">
      <style:graphic-properties draw:fill="solid" draw:fill-color="#ff0000" draw:opacity="100%" draw:stroke="none"/>
    </style:style>
    <style:style style:family="graphic" style:name="a499">
      <style:graphic-properties/>
    </style:style>
    <style:style style:family="graphic" style:name="a1096">
      <style:graphic-properties draw:fill="solid" draw:fill-color="#ff0000" draw:opacity="100%" draw:stroke="none"/>
    </style:style>
    <style:style style:family="graphic" style:name="a1097">
      <style:graphic-properties draw:fill="solid" draw:fill-color="#ff0000" draw:opacity="100%" draw:stroke="none"/>
    </style:style>
    <style:style style:family="graphic" style:name="a1098">
      <style:graphic-properties draw:fill="solid" draw:fill-color="#ff0000" draw:opacity="100%" draw:stroke="none"/>
    </style:style>
    <style:style style:family="graphic" style:name="a1099">
      <style:graphic-properties draw:fill="solid" draw:fill-color="#ff0000" draw:opacity="100%" draw:stroke="none"/>
    </style:style>
    <style:style style:family="graphic" style:name="a750">
      <style:graphic-properties draw:fill="solid" draw:fill-color="#000000" draw:opacity="100%" draw:stroke="none"/>
    </style:style>
    <style:style style:family="graphic" style:name="a751">
      <style:graphic-properties draw:fill="solid" draw:fill-color="#000000" draw:opacity="100%" draw:stroke="none"/>
    </style:style>
    <style:style style:family="graphic" style:name="a752">
      <style:graphic-properties draw:fill="solid" draw:fill-color="#000000" draw:opacity="100%" draw:stroke="none"/>
    </style:style>
    <style:style style:family="graphic" style:name="a753">
      <style:graphic-properties draw:fill="solid" draw:fill-color="#000000" draw:opacity="100%" draw:stroke="none"/>
    </style:style>
    <style:style style:family="graphic" style:name="a754">
      <style:graphic-properties draw:fill="solid" draw:fill-color="#000000" draw:opacity="100%" draw:stroke="none"/>
    </style:style>
    <style:style style:family="graphic" style:name="a755">
      <style:graphic-properties draw:fill="solid" draw:fill-color="#000000" draw:opacity="100%" draw:stroke="none"/>
    </style:style>
    <style:style style:family="graphic" style:name="a756">
      <style:graphic-properties draw:fill="solid" draw:fill-color="#000000" draw:opacity="100%" draw:stroke="none"/>
    </style:style>
    <style:style style:family="graphic" style:name="a757">
      <style:graphic-properties draw:fill="solid" draw:fill-color="#000000" draw:opacity="100%" draw:stroke="none"/>
    </style:style>
    <style:style style:family="graphic" style:name="a758">
      <style:graphic-properties/>
    </style:style>
    <style:style style:family="graphic" style:name="a759">
      <style:graphic-properties draw:fill="solid" draw:fill-color="#000000" draw:opacity="100%" draw:stroke="none"/>
    </style:style>
    <style:style style:family="graphic" style:name="a760">
      <style:graphic-properties draw:fill="solid" draw:fill-color="#000000" draw:opacity="100%" draw:stroke="none"/>
    </style:style>
    <style:style style:family="graphic" style:name="a761">
      <style:graphic-properties draw:fill="solid" draw:fill-color="#000000" draw:opacity="100%" draw:stroke="none"/>
    </style:style>
    <style:style style:family="graphic" style:name="a762">
      <style:graphic-properties draw:fill="solid" draw:fill-color="#000000" draw:opacity="100%" draw:stroke="none"/>
    </style:style>
    <style:style style:family="graphic" style:name="a763">
      <style:graphic-properties draw:fill="solid" draw:fill-color="#000000" draw:opacity="100%" draw:stroke="none"/>
    </style:style>
    <style:style style:family="graphic" style:name="a764">
      <style:graphic-properties draw:fill="solid" draw:fill-color="#000000" draw:opacity="100%" draw:stroke="none"/>
    </style:style>
    <style:style style:family="graphic" style:name="a765">
      <style:graphic-properties draw:fill="solid" draw:fill-color="#000000" draw:opacity="100%" draw:stroke="none"/>
    </style:style>
    <style:style style:family="graphic" style:name="a766">
      <style:graphic-properties draw:fill="solid" draw:fill-color="#000000" draw:opacity="100%" draw:stroke="none"/>
    </style:style>
    <style:style style:family="graphic" style:name="a767">
      <style:graphic-properties draw:fill="solid" draw:fill-color="#000000" draw:opacity="100%" draw:stroke="none"/>
    </style:style>
    <style:style style:family="graphic" style:name="a768">
      <style:graphic-properties draw:fill="solid" draw:fill-color="#000000" draw:opacity="100%" draw:stroke="none"/>
    </style:style>
    <style:style style:family="graphic" style:name="a769">
      <style:graphic-properties/>
    </style:style>
    <style:style style:family="graphic" style:name="a770">
      <style:graphic-properties draw:fill="solid" draw:fill-color="#ff0000" draw:opacity="100%" draw:stroke="none"/>
    </style:style>
    <style:style style:family="graphic" style:name="a771">
      <style:graphic-properties draw:fill="solid" draw:fill-color="#ff0000" draw:opacity="100%" draw:stroke="none"/>
    </style:style>
    <style:style style:family="graphic" style:name="a772">
      <style:graphic-properties draw:fill="solid" draw:fill-color="#ff0000" draw:opacity="100%" draw:stroke="none"/>
    </style:style>
    <style:style style:family="graphic" style:name="a773">
      <style:graphic-properties draw:fill="solid" draw:fill-color="#ff0000" draw:opacity="100%" draw:stroke="none"/>
    </style:style>
    <style:style style:family="graphic" style:name="a774">
      <style:graphic-properties draw:fill="solid" draw:fill-color="#ff0000" draw:opacity="100%" draw:stroke="none"/>
    </style:style>
    <style:style style:family="graphic" style:name="a775">
      <style:graphic-properties draw:fill="solid" draw:fill-color="#ff0000" draw:opacity="100%" draw:stroke="none"/>
    </style:style>
    <style:style style:family="graphic" style:name="a776">
      <style:graphic-properties draw:fill="solid" draw:fill-color="#ff0000" draw:opacity="100%" draw:stroke="none"/>
    </style:style>
    <style:style style:family="graphic" style:name="a777">
      <style:graphic-properties draw:fill="solid" draw:fill-color="#ff0000" draw:opacity="100%" draw:stroke="none"/>
    </style:style>
    <style:style style:family="graphic" style:name="a778">
      <style:graphic-properties draw:fill="solid" draw:fill-color="#ff0000" draw:opacity="100%" draw:stroke="none"/>
    </style:style>
    <style:style style:family="graphic" style:name="a779">
      <style:graphic-properties draw:fill="solid" draw:fill-color="#ff0000" draw:opacity="100%" draw:stroke="none"/>
    </style:style>
    <style:style style:family="graphic" style:name="a780">
      <style:graphic-properties/>
    </style:style>
    <style:style style:family="graphic" style:name="a781">
      <style:graphic-properties draw:fill="solid" draw:fill-color="#000000" draw:opacity="100%" draw:stroke="none"/>
    </style:style>
    <style:style style:family="graphic" style:name="a782">
      <style:graphic-properties draw:fill="solid" draw:fill-color="#000000" draw:opacity="100%" draw:stroke="none"/>
    </style:style>
    <style:style style:family="graphic" style:name="a783">
      <style:graphic-properties draw:fill="solid" draw:fill-color="#000000" draw:opacity="100%" draw:stroke="none"/>
    </style:style>
    <style:style style:family="graphic" style:name="a784">
      <style:graphic-properties draw:fill="solid" draw:fill-color="#000000" draw:opacity="100%" draw:stroke="none"/>
    </style:style>
    <style:style style:family="graphic" style:name="a785">
      <style:graphic-properties draw:fill="solid" draw:fill-color="#000000" draw:opacity="100%" draw:stroke="none"/>
    </style:style>
    <style:style style:family="graphic" style:name="a786">
      <style:graphic-properties draw:fill="solid" draw:fill-color="#000000" draw:opacity="100%" draw:stroke="none"/>
    </style:style>
    <style:style style:family="graphic" style:name="a787">
      <style:graphic-properties draw:fill="solid" draw:fill-color="#000000" draw:opacity="100%" draw:stroke="none"/>
    </style:style>
    <style:style style:family="graphic" style:name="a788">
      <style:graphic-properties draw:fill="solid" draw:fill-color="#000000" draw:opacity="100%" draw:stroke="none"/>
    </style:style>
    <style:style style:family="graphic" style:name="a789">
      <style:graphic-properties draw:fill="solid" draw:fill-color="#000000" draw:opacity="100%" draw:stroke="none"/>
    </style:style>
    <style:style style:family="graphic" style:name="a790">
      <style:graphic-properties draw:fill="solid" draw:fill-color="#000000" draw:opacity="100%" draw:stroke="none"/>
    </style:style>
    <style:style style:family="graphic" style:name="a791">
      <style:graphic-properties draw:fill="solid" draw:fill-color="#000000" draw:opacity="100%" draw:stroke="none"/>
    </style:style>
    <style:style style:family="graphic" style:name="a792">
      <style:graphic-properties draw:fill="solid" draw:fill-color="#000000" draw:opacity="100%" draw:stroke="none"/>
    </style:style>
    <style:style style:family="graphic" style:name="a793">
      <style:graphic-properties draw:fill="solid" draw:fill-color="#000000" draw:opacity="100%" draw:stroke="none"/>
    </style:style>
    <style:style style:family="graphic" style:name="a794">
      <style:graphic-properties/>
    </style:style>
    <style:style style:family="graphic" style:name="a795">
      <style:graphic-properties draw:fill="solid" draw:fill-color="#000000" draw:opacity="100%" draw:stroke="none"/>
    </style:style>
    <style:style style:family="graphic" style:name="a796">
      <style:graphic-properties draw:fill="solid" draw:fill-color="#000000" draw:opacity="100%" draw:stroke="none"/>
    </style:style>
    <style:style style:family="graphic" style:name="a797">
      <style:graphic-properties draw:fill="solid" draw:fill-color="#000000" draw:opacity="100%" draw:stroke="none"/>
    </style:style>
    <style:style style:family="graphic" style:name="a798">
      <style:graphic-properties draw:fill="solid" draw:fill-color="#000000" draw:opacity="100%" draw:stroke="none"/>
    </style:style>
    <style:style style:family="graphic" style:name="a799">
      <style:graphic-properties draw:fill="solid" draw:fill-color="#000000" draw:opacity="100%" draw:stroke="none"/>
    </style:style>
    <style:style style:family="graphic" style:name="a300">
      <style:graphic-properties draw:fill="solid" draw:fill-color="#000000" draw:opacity="100%" draw:stroke="none"/>
    </style:style>
    <style:style style:family="graphic" style:name="a301">
      <style:graphic-properties draw:fill="solid" draw:fill-color="#000000" draw:opacity="100%" draw:stroke="none"/>
    </style:style>
    <style:style style:family="graphic" style:name="a302">
      <style:graphic-properties/>
    </style:style>
    <style:style style:family="graphic" style:name="a303">
      <style:graphic-properties draw:fill="solid" draw:fill-color="#000000" draw:opacity="100%" draw:stroke="none"/>
    </style:style>
    <style:style style:family="graphic" style:name="a304">
      <style:graphic-properties draw:fill="solid" draw:fill-color="#000000" draw:opacity="100%" draw:stroke="none"/>
    </style:style>
    <style:style style:family="graphic" style:name="a305">
      <style:graphic-properties draw:fill="solid" draw:fill-color="#000000" draw:opacity="100%" draw:stroke="none"/>
    </style:style>
    <style:style style:family="graphic" style:name="a306">
      <style:graphic-properties draw:fill="solid" draw:fill-color="#000000" draw:opacity="100%" draw:stroke="none"/>
    </style:style>
    <style:style style:family="graphic" style:name="a307">
      <style:graphic-properties draw:fill="solid" draw:fill-color="#000000" draw:opacity="100%" draw:stroke="none"/>
    </style:style>
    <style:style style:family="graphic" style:name="a308">
      <style:graphic-properties draw:fill="solid" draw:fill-color="#000000" draw:opacity="100%" draw:stroke="none"/>
    </style:style>
    <style:style style:family="graphic" style:name="a309">
      <style:graphic-properties draw:fill="solid" draw:fill-color="#000000" draw:opacity="100%" draw:stroke="none"/>
    </style:style>
    <style:style style:family="graphic" style:name="a310">
      <style:graphic-properties draw:fill="solid" draw:fill-color="#000000" draw:opacity="100%" draw:stroke="none"/>
    </style:style>
    <style:style style:family="graphic" style:name="a311">
      <style:graphic-properties draw:fill="solid" draw:fill-color="#000000" draw:opacity="100%" draw:stroke="none"/>
    </style:style>
    <style:style style:family="graphic" style:name="a312">
      <style:graphic-properties draw:fill="solid" draw:fill-color="#000000" draw:opacity="100%" draw:stroke="none"/>
    </style:style>
    <style:style style:family="graphic" style:name="a313">
      <style:graphic-properties draw:fill="solid" draw:fill-color="#000000" draw:opacity="100%" draw:stroke="none"/>
    </style:style>
    <style:style style:family="graphic" style:name="a314">
      <style:graphic-properties draw:fill="solid" draw:fill-color="#000000" draw:opacity="100%" draw:stroke="none"/>
    </style:style>
    <style:style style:family="graphic" style:name="a315">
      <style:graphic-properties draw:fill="solid" draw:fill-color="#000000" draw:opacity="100%" draw:stroke="none"/>
    </style:style>
    <style:style style:family="graphic" style:name="a316">
      <style:graphic-properties draw:fill="solid" draw:fill-color="#000000" draw:opacity="100%" draw:stroke="none"/>
    </style:style>
    <style:style style:family="graphic" style:name="a317">
      <style:graphic-properties draw:fill="solid" draw:fill-color="#000000" draw:opacity="100%" draw:stroke="none"/>
    </style:style>
    <style:style style:family="graphic" style:name="a318">
      <style:graphic-properties draw:fill="solid" draw:fill-color="#000000" draw:opacity="100%" draw:stroke="none"/>
    </style:style>
    <style:style style:family="graphic" style:name="a319">
      <style:graphic-properties draw:fill="solid" draw:fill-color="#000000" draw:opacity="100%" draw:stroke="none"/>
    </style:style>
    <style:style style:family="graphic" style:name="a320">
      <style:graphic-properties/>
    </style:style>
    <style:style style:family="graphic" style:name="a321">
      <style:graphic-properties draw:fill="solid" draw:fill-color="#ff0000" draw:opacity="100%" draw:stroke="none"/>
    </style:style>
    <style:style style:family="graphic" style:name="a322">
      <style:graphic-properties draw:fill="solid" draw:fill-color="#ff0000" draw:opacity="100%" draw:stroke="none"/>
    </style:style>
    <style:style style:family="graphic" style:name="a323">
      <style:graphic-properties draw:fill="solid" draw:fill-color="#ff0000" draw:opacity="100%" draw:stroke="none"/>
    </style:style>
    <style:style style:family="graphic" style:name="a324">
      <style:graphic-properties draw:fill="solid" draw:fill-color="#ff0000" draw:opacity="100%" draw:stroke="none"/>
    </style:style>
    <style:style style:family="graphic" style:name="a325">
      <style:graphic-properties draw:fill="solid" draw:fill-color="#ff0000" draw:opacity="100%" draw:stroke="none"/>
    </style:style>
    <style:style style:family="graphic" style:name="a326">
      <style:graphic-properties draw:fill="solid" draw:fill-color="#ff0000" draw:opacity="100%" draw:stroke="none"/>
    </style:style>
    <style:style style:family="graphic" style:name="a327">
      <style:graphic-properties draw:fill="solid" draw:fill-color="#ff0000" draw:opacity="100%" draw:stroke="none"/>
    </style:style>
    <style:style style:family="graphic" style:name="a328">
      <style:graphic-properties draw:fill="solid" draw:fill-color="#ff0000" draw:opacity="100%" draw:stroke="none"/>
    </style:style>
    <style:style style:family="graphic" style:name="a329">
      <style:graphic-properties draw:fill="solid" draw:fill-color="#ff0000" draw:opacity="100%" draw:stroke="none"/>
    </style:style>
    <style:style style:family="graphic" style:name="a330">
      <style:graphic-properties draw:fill="solid" draw:fill-color="#ff0000" draw:opacity="100%" draw:stroke="none"/>
    </style:style>
    <style:style style:family="graphic" style:name="a331">
      <style:graphic-properties draw:fill="solid" draw:fill-color="#ff0000" draw:opacity="100%" draw:stroke="none"/>
    </style:style>
    <style:style style:family="graphic" style:name="a332">
      <style:graphic-properties draw:fill="solid" draw:fill-color="#ff0000" draw:opacity="100%" draw:stroke="none"/>
    </style:style>
    <style:style style:family="graphic" style:name="a333">
      <style:graphic-properties draw:fill="solid" draw:fill-color="#ff0000" draw:opacity="100%" draw:stroke="none"/>
    </style:style>
    <style:style style:family="graphic" style:name="a334">
      <style:graphic-properties draw:fill="solid" draw:fill-color="#ff0000" draw:opacity="100%" draw:stroke="none"/>
    </style:style>
    <style:style style:family="graphic" style:name="a335">
      <style:graphic-properties draw:fill="solid" draw:fill-color="#ff0000" draw:opacity="100%" draw:stroke="none"/>
    </style:style>
    <style:style style:family="graphic" style:name="a336">
      <style:graphic-properties draw:fill="solid" draw:fill-color="#ff0000" draw:opacity="100%" draw:stroke="none"/>
    </style:style>
    <style:style style:family="graphic" style:name="a337">
      <style:graphic-properties/>
    </style:style>
    <style:style style:family="graphic" style:name="a338">
      <style:graphic-properties draw:fill="solid" draw:fill-color="#000000" draw:opacity="100%" draw:stroke="none"/>
    </style:style>
    <style:style style:family="graphic" style:name="a339">
      <style:graphic-properties draw:fill="solid" draw:fill-color="#000000" draw:opacity="100%" draw:stroke="none"/>
    </style:style>
    <style:style style:family="graphic" style:name="a340">
      <style:graphic-properties draw:fill="solid" draw:fill-color="#000000" draw:opacity="100%" draw:stroke="none"/>
    </style:style>
    <style:style style:family="graphic" style:name="a341">
      <style:graphic-properties draw:fill="solid" draw:fill-color="#000000" draw:opacity="100%" draw:stroke="none"/>
    </style:style>
    <style:style style:family="graphic" style:name="a342">
      <style:graphic-properties draw:fill="solid" draw:fill-color="#000000" draw:opacity="100%" draw:stroke="none"/>
    </style:style>
    <style:style style:family="graphic" style:name="a343">
      <style:graphic-properties draw:fill="solid" draw:fill-color="#000000" draw:opacity="100%" draw:stroke="none"/>
    </style:style>
    <style:style style:family="graphic" style:name="a344">
      <style:graphic-properties draw:fill="solid" draw:fill-color="#000000" draw:opacity="100%" draw:stroke="none"/>
    </style:style>
    <style:style style:family="graphic" style:name="a345">
      <style:graphic-properties draw:fill="solid" draw:fill-color="#000000" draw:opacity="100%" draw:stroke="none"/>
    </style:style>
    <style:style style:family="graphic" style:name="a346">
      <style:graphic-properties draw:fill="solid" draw:fill-color="#000000" draw:opacity="100%" draw:stroke="none"/>
    </style:style>
    <style:style style:family="graphic" style:name="a347">
      <style:graphic-properties draw:fill="solid" draw:fill-color="#000000" draw:opacity="100%" draw:stroke="none"/>
    </style:style>
    <style:style style:family="graphic" style:name="a348">
      <style:graphic-properties draw:fill="solid" draw:fill-color="#000000" draw:opacity="100%" draw:stroke="none"/>
    </style:style>
    <style:style style:family="graphic" style:name="a349">
      <style:graphic-properties draw:fill="solid" draw:fill-color="#000000" draw:opacity="100%" draw:stroke="none"/>
    </style:style>
    <style:style style:family="graphic" style:name="a600">
      <style:graphic-properties draw:fill="solid" draw:fill-color="#000000" draw:opacity="100%" draw:stroke="none"/>
    </style:style>
    <style:style style:family="graphic" style:name="a601">
      <style:graphic-properties draw:fill="solid" draw:fill-color="#000000" draw:opacity="100%" draw:stroke="none"/>
    </style:style>
    <style:style style:family="graphic" style:name="a602">
      <style:graphic-properties draw:fill="solid" draw:fill-color="#000000" draw:opacity="100%" draw:stroke="none"/>
    </style:style>
    <style:style style:family="graphic" style:name="a603">
      <style:graphic-properties draw:fill="solid" draw:fill-color="#000000" draw:opacity="100%" draw:stroke="none"/>
    </style:style>
    <style:style style:family="graphic" style:name="a1200">
      <style:graphic-properties draw:fill="solid" draw:fill-color="#000000" draw:opacity="100%" draw:stroke="none"/>
    </style:style>
    <style:style style:family="graphic" style:name="a604">
      <style:graphic-properties draw:fill="solid" draw:fill-color="#000000" draw:opacity="100%" draw:stroke="none"/>
    </style:style>
    <style:style style:family="graphic" style:name="a1201">
      <style:graphic-properties draw:fill="solid" draw:fill-color="#000000" draw:opacity="100%" draw:stroke="none"/>
    </style:style>
    <style:style style:family="graphic" style:name="a605">
      <style:graphic-properties draw:fill="solid" draw:fill-color="#000000" draw:opacity="100%" draw:stroke="none"/>
    </style:style>
    <style:style style:family="graphic" style:name="a1202">
      <style:graphic-properties draw:fill="solid" draw:fill-color="#000000" draw:opacity="100%" draw:stroke="none"/>
    </style:style>
    <style:style style:family="graphic" style:name="a606">
      <style:graphic-properties draw:fill="solid" draw:fill-color="#000000" draw:opacity="100%" draw:stroke="none"/>
    </style:style>
    <style:style style:family="graphic" style:name="a1203">
      <style:graphic-properties draw:fill="solid" draw:fill-color="#000000" draw:opacity="100%" draw:stroke="none"/>
    </style:style>
    <style:style style:family="graphic" style:name="a607">
      <style:graphic-properties draw:fill="solid" draw:fill-color="#000000" draw:opacity="100%" draw:stroke="none"/>
    </style:style>
    <style:style style:family="graphic" style:name="a1204">
      <style:graphic-properties/>
    </style:style>
    <style:style style:family="graphic" style:name="a608">
      <style:graphic-properties draw:fill="solid" draw:fill-color="#000000" draw:opacity="100%" draw:stroke="none"/>
    </style:style>
    <style:style style:family="graphic" style:name="a1205">
      <style:graphic-properties draw:fill="solid" draw:fill-color="#000000" draw:opacity="100%" draw:stroke="none"/>
    </style:style>
    <style:style style:family="graphic" style:name="a609">
      <style:graphic-properties draw:fill="solid" draw:fill-color="#000000" draw:opacity="100%" draw:stroke="none"/>
    </style:style>
    <style:style style:family="graphic" style:name="a1206">
      <style:graphic-properties draw:fill="solid" draw:fill-color="#000000" draw:opacity="100%" draw:stroke="none"/>
    </style:style>
    <style:style style:family="graphic" style:name="a1207">
      <style:graphic-properties draw:fill="solid" draw:fill-color="#000000" draw:opacity="100%" draw:stroke="none"/>
    </style:style>
    <style:style style:family="graphic" style:name="a1208">
      <style:graphic-properties draw:fill="solid" draw:fill-color="#000000" draw:opacity="100%" draw:stroke="none"/>
    </style:style>
    <style:style style:family="graphic" style:name="a1209">
      <style:graphic-properties draw:fill="solid" draw:fill-color="#000000" draw:opacity="100%" draw:stroke="none"/>
    </style:style>
    <style:style style:family="graphic" style:name="a350">
      <style:graphic-properties draw:fill="solid" draw:fill-color="#000000" draw:opacity="100%" draw:stroke="none"/>
    </style:style>
    <style:style style:family="graphic" style:name="a351">
      <style:graphic-properties draw:fill="solid" draw:fill-color="#000000" draw:opacity="100%" draw:stroke="none"/>
    </style:style>
    <style:style style:family="graphic" style:name="a352">
      <style:graphic-properties/>
    </style:style>
    <style:style style:family="graphic" style:name="a353">
      <style:graphic-properties draw:fill="solid" draw:fill-color="#000000" draw:opacity="100%" draw:stroke="none"/>
    </style:style>
    <style:style style:family="graphic" style:name="a354">
      <style:graphic-properties draw:fill="solid" draw:fill-color="#000000" draw:opacity="100%" draw:stroke="none"/>
    </style:style>
    <style:style style:family="graphic" style:name="a355">
      <style:graphic-properties draw:fill="solid" draw:fill-color="#000000" draw:opacity="100%" draw:stroke="none"/>
    </style:style>
    <style:style style:family="graphic" style:name="a356">
      <style:graphic-properties draw:fill="solid" draw:fill-color="#000000" draw:opacity="100%" draw:stroke="none"/>
    </style:style>
    <style:style style:family="graphic" style:name="a357">
      <style:graphic-properties draw:fill="solid" draw:fill-color="#000000" draw:opacity="100%" draw:stroke="none"/>
    </style:style>
    <style:style style:family="graphic" style:name="a358">
      <style:graphic-properties draw:fill="solid" draw:fill-color="#000000" draw:opacity="100%" draw:stroke="none"/>
    </style:style>
    <style:style style:family="graphic" style:name="a359">
      <style:graphic-properties draw:fill="solid" draw:fill-color="#000000" draw:opacity="100%" draw:stroke="none"/>
    </style:style>
    <style:style style:family="graphic" style:name="a610">
      <style:graphic-properties draw:fill="solid" draw:fill-color="#000000" draw:opacity="100%" draw:stroke="none"/>
    </style:style>
    <style:style style:family="graphic" style:name="a611">
      <style:graphic-properties draw:fill="solid" draw:fill-color="#000000" draw:opacity="100%" draw:stroke="none"/>
    </style:style>
    <style:style style:family="graphic" style:name="a612">
      <style:graphic-properties draw:fill="solid" draw:fill-color="#000000" draw:opacity="100%" draw:stroke="none"/>
    </style:style>
    <style:style style:family="graphic" style:name="a613">
      <style:graphic-properties draw:fill="solid" draw:fill-color="#000000" draw:opacity="100%" draw:stroke="none"/>
    </style:style>
    <style:style style:family="graphic" style:name="a1210">
      <style:graphic-properties draw:fill="solid" draw:fill-color="#000000" draw:opacity="100%" draw:stroke="none"/>
    </style:style>
    <style:style style:family="graphic" style:name="a614">
      <style:graphic-properties/>
    </style:style>
    <style:style style:family="graphic" style:name="a1211">
      <style:graphic-properties draw:fill="solid" draw:fill-color="#000000" draw:opacity="100%" draw:stroke="none"/>
    </style:style>
    <style:style style:family="graphic" style:name="a615">
      <style:graphic-properties draw:fill="solid" draw:fill-color="#000000" draw:opacity="100%" draw:stroke="none"/>
    </style:style>
    <style:style style:family="graphic" style:name="a1212">
      <style:graphic-properties draw:fill="solid" draw:fill-color="#000000" draw:opacity="100%" draw:stroke="none"/>
    </style:style>
    <style:style style:family="graphic" style:name="a616">
      <style:graphic-properties draw:fill="solid" draw:fill-color="#000000" draw:opacity="100%" draw:stroke="none"/>
    </style:style>
    <style:style style:family="graphic" style:name="a1213">
      <style:graphic-properties draw:fill="solid" draw:fill-color="#000000" draw:opacity="100%" draw:stroke="none"/>
    </style:style>
    <style:style style:family="graphic" style:name="a617">
      <style:graphic-properties draw:fill="solid" draw:fill-color="#000000" draw:opacity="100%" draw:stroke="none"/>
    </style:style>
    <style:style style:family="graphic" style:name="a1214">
      <style:graphic-properties draw:fill="solid" draw:fill-color="#000000" draw:opacity="100%" draw:stroke="none"/>
    </style:style>
    <style:style style:family="graphic" style:name="a618">
      <style:graphic-properties draw:fill="solid" draw:fill-color="#000000" draw:opacity="100%" draw:stroke="none"/>
    </style:style>
    <style:style style:family="graphic" style:name="a1215">
      <style:graphic-properties draw:fill="solid" draw:fill-color="#000000" draw:opacity="100%" draw:stroke="none"/>
    </style:style>
    <style:style style:family="graphic" style:name="a619">
      <style:graphic-properties draw:fill="solid" draw:fill-color="#000000" draw:opacity="100%" draw:stroke="none"/>
    </style:style>
    <style:style style:family="graphic" style:name="a1216">
      <style:graphic-properties draw:fill="solid" draw:fill-color="#000000" draw:opacity="100%" draw:stroke="none"/>
    </style:style>
    <style:style style:family="graphic" style:name="a1217">
      <style:graphic-properties draw:fill="solid" draw:fill-color="#000000" draw:opacity="100%" draw:stroke="none"/>
    </style:style>
    <style:style style:family="graphic" style:name="a1218">
      <style:graphic-properties draw:fill="solid" draw:fill-color="#000000" draw:opacity="100%" draw:stroke="none"/>
    </style:style>
    <style:style style:family="graphic" style:name="a1219">
      <style:graphic-properties draw:fill="solid" draw:fill-color="#000000" draw:opacity="100%" draw:stroke="none"/>
    </style:style>
    <style:style style:family="graphic" style:name="a360">
      <style:graphic-properties draw:fill="solid" draw:fill-color="#000000" draw:opacity="100%" draw:stroke="none"/>
    </style:style>
    <style:style style:family="graphic" style:name="a361">
      <style:graphic-properties draw:fill="solid" draw:fill-color="#000000" draw:opacity="100%" draw:stroke="none"/>
    </style:style>
    <style:style style:family="graphic" style:name="a362">
      <style:graphic-properties draw:fill="solid" draw:fill-color="#000000" draw:opacity="100%" draw:stroke="none"/>
    </style:style>
    <style:style style:family="graphic" style:name="a363">
      <style:graphic-properties draw:fill="solid" draw:fill-color="#000000" draw:opacity="100%" draw:stroke="none"/>
    </style:style>
    <style:style style:family="graphic" style:name="a364">
      <style:graphic-properties draw:fill="solid" draw:fill-color="#000000" draw:opacity="100%" draw:stroke="none"/>
    </style:style>
    <style:style style:family="graphic" style:name="a365">
      <style:graphic-properties draw:fill="solid" draw:fill-color="#000000" draw:opacity="100%" draw:stroke="none"/>
    </style:style>
    <style:style style:family="graphic" style:name="a366">
      <style:graphic-properties draw:fill="solid" draw:fill-color="#000000" draw:opacity="100%" draw:stroke="none"/>
    </style:style>
    <style:style style:family="graphic" style:name="a367">
      <style:graphic-properties draw:fill="solid" draw:fill-color="#000000" draw:opacity="100%" draw:stroke="none"/>
    </style:style>
    <style:style style:family="graphic" style:name="a368">
      <style:graphic-properties draw:fill="solid" draw:fill-color="#000000" draw:opacity="100%" draw:stroke="none"/>
    </style:style>
    <style:style style:family="graphic" style:name="a369">
      <style:graphic-properties/>
    </style:style>
    <style:style style:family="graphic" style:name="a620">
      <style:graphic-properties draw:fill="solid" draw:fill-color="#000000" draw:opacity="100%" draw:stroke="none"/>
    </style:style>
    <style:style style:family="graphic" style:name="a621">
      <style:graphic-properties draw:fill="solid" draw:fill-color="#000000" draw:opacity="100%" draw:stroke="none"/>
    </style:style>
    <style:style style:family="graphic" style:name="a622">
      <style:graphic-properties draw:fill="solid" draw:fill-color="#000000" draw:opacity="100%" draw:stroke="none"/>
    </style:style>
    <style:style style:family="graphic" style:name="a623">
      <style:graphic-properties draw:fill="solid" draw:fill-color="#000000" draw:opacity="100%" draw:stroke="none"/>
    </style:style>
    <style:style style:family="graphic" style:name="a1220">
      <style:graphic-properties draw:fill="solid" draw:fill-color="#000000" draw:opacity="100%" draw:stroke="none"/>
    </style:style>
    <style:style style:family="graphic" style:name="a624">
      <style:graphic-properties draw:fill="solid" draw:fill-color="#000000" draw:opacity="100%" draw:stroke="none"/>
    </style:style>
    <style:style style:family="graphic" style:name="a1221">
      <style:graphic-properties draw:fill="solid" draw:fill-color="#000000" draw:opacity="100%" draw:stroke="none"/>
    </style:style>
    <style:style style:family="graphic" style:name="a625">
      <style:graphic-properties draw:fill="solid" draw:fill-color="#000000" draw:opacity="100%" draw:stroke="none"/>
    </style:style>
    <style:style style:family="graphic" style:name="a1222">
      <style:graphic-properties draw:fill="solid" draw:fill-color="#000000" draw:opacity="100%" draw:stroke="none"/>
    </style:style>
    <style:style style:family="graphic" style:name="a626">
      <style:graphic-properties draw:fill="solid" draw:fill-color="#000000" draw:opacity="100%" draw:stroke="none"/>
    </style:style>
    <style:style style:family="graphic" style:name="a1223">
      <style:graphic-properties draw:fill="solid" draw:fill-color="#000000" draw:opacity="100%" draw:stroke="none"/>
    </style:style>
    <style:style style:family="graphic" style:name="a627">
      <style:graphic-properties draw:fill="solid" draw:fill-color="#000000" draw:opacity="100%" draw:stroke="none"/>
    </style:style>
    <style:style style:family="graphic" style:name="a1224">
      <style:graphic-properties/>
    </style:style>
    <style:style style:family="graphic" style:name="a628">
      <style:graphic-properties draw:fill="solid" draw:fill-color="#000000" draw:opacity="100%" draw:stroke="none"/>
    </style:style>
    <style:style style:family="graphic" style:name="a1225">
      <style:graphic-properties draw:fill="solid" draw:fill-color="#000000" draw:opacity="100%" draw:stroke="none"/>
    </style:style>
    <style:style style:family="graphic" style:name="a629">
      <style:graphic-properties draw:fill="solid" draw:fill-color="#000000" draw:opacity="100%" draw:stroke="none"/>
    </style:style>
    <style:style style:family="graphic" style:name="a1226">
      <style:graphic-properties draw:fill="solid" draw:fill-color="#000000" draw:opacity="100%" draw:stroke="none"/>
    </style:style>
    <style:style style:family="graphic" style:name="a1227">
      <style:graphic-properties draw:fill="solid" draw:fill-color="#000000" draw:opacity="100%" draw:stroke="none"/>
    </style:style>
    <style:style style:family="graphic" style:name="a1228">
      <style:graphic-properties draw:fill="solid" draw:fill-color="#000000" draw:opacity="100%" draw:stroke="none"/>
    </style:style>
    <style:style style:family="graphic" style:name="a1229">
      <style:graphic-properties draw:fill="solid" draw:fill-color="#000000" draw:opacity="100%" draw:stroke="none"/>
    </style:style>
    <style:style style:family="graphic" style:name="a370">
      <style:graphic-properties draw:fill="solid" draw:fill-color="#ff0000" draw:opacity="100%" draw:stroke="none"/>
    </style:style>
    <style:style style:family="graphic" style:name="a371">
      <style:graphic-properties draw:fill="solid" draw:fill-color="#ff0000" draw:opacity="100%" draw:stroke="none"/>
    </style:style>
    <style:style style:family="graphic" style:name="a372">
      <style:graphic-properties draw:fill="solid" draw:fill-color="#ff0000" draw:opacity="100%" draw:stroke="none"/>
    </style:style>
    <style:style style:family="graphic" style:name="a373">
      <style:graphic-properties draw:fill="solid" draw:fill-color="#ff0000" draw:opacity="100%" draw:stroke="none"/>
    </style:style>
    <style:style style:family="graphic" style:name="a374">
      <style:graphic-properties draw:fill="solid" draw:fill-color="#ff0000" draw:opacity="100%" draw:stroke="none"/>
    </style:style>
    <style:style style:family="graphic" style:name="a375">
      <style:graphic-properties draw:fill="solid" draw:fill-color="#ff0000" draw:opacity="100%" draw:stroke="none"/>
    </style:style>
    <style:style style:family="graphic" style:name="a376">
      <style:graphic-properties draw:fill="solid" draw:fill-color="#ff0000" draw:opacity="100%" draw:stroke="none"/>
    </style:style>
    <style:style style:family="graphic" style:name="a377">
      <style:graphic-properties draw:fill="solid" draw:fill-color="#ff0000" draw:opacity="100%" draw:stroke="none"/>
    </style:style>
    <style:style style:family="graphic" style:name="a378">
      <style:graphic-properties draw:fill="solid" draw:fill-color="#ff0000" draw:opacity="100%" draw:stroke="none"/>
    </style:style>
    <style:style style:family="graphic" style:name="a379">
      <style:graphic-properties draw:fill="solid" draw:fill-color="#ff0000" draw:opacity="100%" draw:stroke="none"/>
    </style:style>
    <style:style style:family="graphic" style:name="a630">
      <style:graphic-properties draw:fill="solid" draw:fill-color="#000000" draw:opacity="100%" draw:stroke="none"/>
    </style:style>
    <style:style style:family="graphic" style:name="a631">
      <style:graphic-properties draw:fill="solid" draw:fill-color="#000000" draw:opacity="100%" draw:stroke="none"/>
    </style:style>
    <style:style style:family="graphic" style:name="a632">
      <style:graphic-properties draw:fill="solid" draw:fill-color="#000000" draw:opacity="100%" draw:stroke="none"/>
    </style:style>
    <style:style style:family="graphic" style:name="a633">
      <style:graphic-properties draw:fill="solid" draw:fill-color="#000000" draw:opacity="100%" draw:stroke="none"/>
    </style:style>
    <style:style style:family="graphic" style:name="a1230">
      <style:graphic-properties draw:fill="solid" draw:fill-color="#000000" draw:opacity="100%" draw:stroke="none"/>
    </style:style>
    <style:style style:family="graphic" style:name="a634">
      <style:graphic-properties/>
    </style:style>
    <style:style style:family="graphic" style:name="a1231">
      <style:graphic-properties draw:fill="solid" draw:fill-color="#000000" draw:opacity="100%" draw:stroke="none"/>
    </style:style>
    <style:style style:family="graphic" style:name="a635">
      <style:graphic-properties draw:fill="solid" draw:fill-color="#000000" draw:opacity="100%" draw:stroke="none"/>
    </style:style>
    <style:style style:family="graphic" style:name="a1232">
      <style:graphic-properties draw:fill="solid" draw:fill-color="#000000" draw:opacity="100%" draw:stroke="none"/>
    </style:style>
    <style:style style:family="graphic" style:name="a636">
      <style:graphic-properties draw:fill="solid" draw:fill-color="#000000" draw:opacity="100%" draw:stroke="none"/>
    </style:style>
    <style:style style:family="graphic" style:name="a1233">
      <style:graphic-properties draw:fill="solid" draw:fill-color="#000000" draw:opacity="100%" draw:stroke="none"/>
    </style:style>
    <style:style style:family="graphic" style:name="a637">
      <style:graphic-properties draw:fill="solid" draw:fill-color="#000000" draw:opacity="100%" draw:stroke="none"/>
    </style:style>
    <style:style style:family="graphic" style:name="a1234">
      <style:graphic-properties draw:fill="solid" draw:fill-color="#000000" draw:opacity="100%" draw:stroke="none"/>
    </style:style>
    <style:style style:family="graphic" style:name="a638">
      <style:graphic-properties draw:fill="solid" draw:fill-color="#000000" draw:opacity="100%" draw:stroke="none"/>
    </style:style>
    <style:style style:family="graphic" style:name="a1235">
      <style:graphic-properties draw:fill="solid" draw:fill-color="#000000" draw:opacity="100%" draw:stroke="none"/>
    </style:style>
    <style:style style:family="graphic" style:name="a639">
      <style:graphic-properties draw:fill="solid" draw:fill-color="#000000" draw:opacity="100%" draw:stroke="none"/>
    </style:style>
    <style:style style:family="graphic" style:name="a1236">
      <style:graphic-properties draw:fill="solid" draw:fill-color="#000000" draw:opacity="100%" draw:stroke="none"/>
    </style:style>
    <style:style style:family="graphic" style:name="a1237">
      <style:graphic-properties draw:fill="solid" draw:fill-color="#000000" draw:opacity="100%" draw:stroke="none"/>
    </style:style>
    <style:style style:family="graphic" style:name="a1238">
      <style:graphic-properties draw:fill="solid" draw:fill-color="#000000" draw:opacity="100%" draw:stroke="none"/>
    </style:style>
    <style:style style:family="graphic" style:name="a1239">
      <style:graphic-properties/>
    </style:style>
    <style:style style:family="graphic" style:name="a380">
      <style:graphic-properties draw:fill="solid" draw:fill-color="#ff0000" draw:opacity="100%" draw:stroke="none"/>
    </style:style>
    <style:style style:family="graphic" style:name="a381">
      <style:graphic-properties draw:fill="solid" draw:fill-color="#ff0000" draw:opacity="100%" draw:stroke="none"/>
    </style:style>
    <style:style style:family="graphic" style:name="a382">
      <style:graphic-properties draw:fill="solid" draw:fill-color="#ff0000" draw:opacity="100%" draw:stroke="none"/>
    </style:style>
    <style:style style:family="graphic" style:name="a383">
      <style:graphic-properties/>
    </style:style>
    <style:style style:family="graphic" style:name="a384">
      <style:graphic-properties draw:fill="solid" draw:fill-color="#000000" draw:opacity="100%" draw:stroke="none"/>
    </style:style>
    <style:style style:family="graphic" style:name="a385">
      <style:graphic-properties draw:fill="solid" draw:fill-color="#000000" draw:opacity="100%" draw:stroke="none"/>
    </style:style>
    <style:style style:family="graphic" style:name="a386">
      <style:graphic-properties draw:fill="solid" draw:fill-color="#000000" draw:opacity="100%" draw:stroke="none"/>
    </style:style>
    <style:style style:family="graphic" style:name="a387">
      <style:graphic-properties draw:fill="solid" draw:fill-color="#000000" draw:opacity="100%" draw:stroke="none"/>
    </style:style>
    <style:style style:family="graphic" style:name="a388">
      <style:graphic-properties draw:fill="solid" draw:fill-color="#000000" draw:opacity="100%" draw:stroke="none"/>
    </style:style>
    <style:style style:family="graphic" style:name="a389">
      <style:graphic-properties draw:fill="solid" draw:fill-color="#000000" draw:opacity="100%" draw:stroke="none"/>
    </style:style>
    <style:style style:family="graphic" style:name="a10">
      <style:graphic-properties draw:fill="solid" draw:fill-color="#000000" draw:opacity="100%" draw:stroke="none"/>
    </style:style>
    <style:style style:family="graphic" style:name="a11">
      <style:graphic-properties draw:fill="solid" draw:fill-color="#000000" draw:opacity="100%" draw:stroke="none"/>
    </style:style>
    <style:style style:family="graphic" style:name="a12">
      <style:graphic-properties draw:fill="solid" draw:fill-color="#000000" draw:opacity="100%" draw:stroke="none"/>
    </style:style>
    <style:style style:family="graphic" style:name="a13">
      <style:graphic-properties draw:fill="solid" draw:fill-color="#000000" draw:opacity="100%" draw:stroke="none"/>
    </style:style>
    <style:style style:family="graphic" style:name="a14">
      <style:graphic-properties draw:fill="solid" draw:fill-color="#000000" draw:opacity="100%" draw:stroke="none"/>
    </style:style>
    <style:style style:family="graphic" style:name="a15">
      <style:graphic-properties draw:fill="solid" draw:fill-color="#000000" draw:opacity="100%" draw:stroke="none"/>
    </style:style>
    <style:style style:family="graphic" style:name="a16">
      <style:graphic-properties draw:fill="solid" draw:fill-color="#000000" draw:opacity="100%" draw:stroke="none"/>
    </style:style>
    <style:style style:family="graphic" style:name="a17">
      <style:graphic-properties draw:fill="solid" draw:fill-color="#000000" draw:opacity="100%" draw:stroke="none"/>
    </style:style>
    <style:style style:family="graphic" style:name="a640">
      <style:graphic-properties draw:fill="solid" draw:fill-color="#000000" draw:opacity="100%" draw:stroke="none"/>
    </style:style>
    <style:style style:family="graphic" style:name="a18">
      <style:graphic-properties draw:fill="solid" draw:fill-color="#000000" draw:opacity="100%" draw:stroke="none"/>
    </style:style>
    <style:style style:family="graphic" style:name="a641">
      <style:graphic-properties draw:fill="solid" draw:fill-color="#000000" draw:opacity="100%" draw:stroke="none"/>
    </style:style>
    <style:style style:family="graphic" style:name="a19">
      <style:graphic-properties/>
    </style:style>
    <style:style style:family="graphic" style:name="a642">
      <style:graphic-properties draw:fill="solid" draw:fill-color="#000000" draw:opacity="100%" draw:stroke="none"/>
    </style:style>
    <style:style style:family="graphic" style:name="a643">
      <style:graphic-properties draw:fill="solid" draw:fill-color="#000000" draw:opacity="100%" draw:stroke="none"/>
    </style:style>
    <style:style style:family="graphic" style:name="a1240">
      <style:graphic-properties draw:fill="solid" draw:fill-color="#ff0000" draw:opacity="100%" draw:stroke="none"/>
    </style:style>
    <style:style style:family="graphic" style:name="a644">
      <style:graphic-properties draw:fill="solid" draw:fill-color="#000000" draw:opacity="100%" draw:stroke="none"/>
    </style:style>
    <style:style style:family="graphic" style:name="a1241">
      <style:graphic-properties draw:fill="solid" draw:fill-color="#ff0000" draw:opacity="100%" draw:stroke="none"/>
    </style:style>
    <style:style style:family="graphic" style:name="a645">
      <style:graphic-properties draw:fill="solid" draw:fill-color="#000000" draw:opacity="100%" draw:stroke="none"/>
    </style:style>
    <style:style style:family="graphic" style:name="a1242">
      <style:graphic-properties draw:fill="solid" draw:fill-color="#ff0000" draw:opacity="100%" draw:stroke="none"/>
    </style:style>
    <style:style style:family="graphic" style:name="a646">
      <style:graphic-properties draw:fill="solid" draw:fill-color="#000000" draw:opacity="100%" draw:stroke="none"/>
    </style:style>
    <style:style style:family="graphic" style:name="a1243">
      <style:graphic-properties draw:fill="solid" draw:fill-color="#ff0000" draw:opacity="100%" draw:stroke="none"/>
    </style:style>
    <style:style style:family="graphic" style:name="a647">
      <style:graphic-properties draw:fill="solid" draw:fill-color="#000000" draw:opacity="100%" draw:stroke="none"/>
    </style:style>
    <style:style style:family="graphic" style:name="a1244">
      <style:graphic-properties draw:fill="solid" draw:fill-color="#ff0000" draw:opacity="100%" draw:stroke="none"/>
    </style:style>
    <style:style style:family="graphic" style:name="a648">
      <style:graphic-properties draw:fill="solid" draw:fill-color="#000000" draw:opacity="100%" draw:stroke="none"/>
    </style:style>
    <style:style style:family="graphic" style:name="a1245">
      <style:graphic-properties draw:fill="solid" draw:fill-color="#ff0000" draw:opacity="100%" draw:stroke="none"/>
    </style:style>
    <style:style style:family="graphic" style:name="a649">
      <style:graphic-properties draw:fill="solid" draw:fill-color="#000000" draw:opacity="100%" draw:stroke="none"/>
    </style:style>
    <style:style style:family="graphic" style:name="a1246">
      <style:graphic-properties draw:fill="solid" draw:fill-color="#ff0000" draw:opacity="100%" draw:stroke="none"/>
    </style:style>
    <style:style style:family="graphic" style:name="a1247">
      <style:graphic-properties draw:fill="solid" draw:fill-color="#ff0000" draw:opacity="100%" draw:stroke="none"/>
    </style:style>
    <style:style style:family="graphic" style:name="a1248">
      <style:graphic-properties draw:fill="solid" draw:fill-color="#ff0000" draw:opacity="100%" draw:stroke="none"/>
    </style:style>
    <style:style style:family="graphic" style:name="a1249">
      <style:graphic-properties draw:fill="solid" draw:fill-color="#ff0000" draw:opacity="100%" draw:stroke="none"/>
    </style:style>
    <style:style style:family="graphic" style:name="a390">
      <style:graphic-properties draw:fill="solid" draw:fill-color="#000000" draw:opacity="100%" draw:stroke="none"/>
    </style:style>
    <style:style style:family="graphic" style:name="a391">
      <style:graphic-properties draw:fill="solid" draw:fill-color="#000000" draw:opacity="100%" draw:stroke="none"/>
    </style:style>
    <style:style style:family="graphic" style:name="a900">
      <style:graphic-properties/>
    </style:style>
    <style:style style:family="graphic" style:name="a392">
      <style:graphic-properties/>
    </style:style>
    <style:style style:family="graphic" style:name="a901">
      <style:graphic-properties draw:fill="solid" draw:fill-color="#000000" draw:opacity="100%" draw:stroke="none"/>
    </style:style>
    <style:style style:family="graphic" style:name="a393">
      <style:graphic-properties draw:fill="solid" draw:fill-color="#000000" draw:opacity="100%" draw:stroke="none"/>
    </style:style>
    <style:style style:family="graphic" style:name="a902">
      <style:graphic-properties draw:fill="solid" draw:fill-color="#000000" draw:opacity="100%" draw:stroke="none"/>
    </style:style>
    <style:style style:family="graphic" style:name="a394">
      <style:graphic-properties draw:fill="solid" draw:fill-color="#000000" draw:opacity="100%" draw:stroke="none"/>
    </style:style>
    <style:style style:family="graphic" style:name="a903">
      <style:graphic-properties draw:fill="solid" draw:fill-color="#000000" draw:opacity="100%" draw:stroke="none"/>
    </style:style>
    <style:style style:family="graphic" style:name="a395">
      <style:graphic-properties draw:fill="solid" draw:fill-color="#000000" draw:opacity="100%" draw:stroke="none"/>
    </style:style>
    <style:style style:family="graphic" style:name="a904">
      <style:graphic-properties draw:fill="solid" draw:fill-color="#000000" draw:opacity="100%" draw:stroke="none"/>
    </style:style>
    <style:style style:family="graphic" style:name="a396">
      <style:graphic-properties draw:fill="solid" draw:fill-color="#000000" draw:opacity="100%" draw:stroke="none"/>
    </style:style>
    <style:style style:family="graphic" style:name="a905">
      <style:graphic-properties draw:fill="solid" draw:fill-color="#000000" draw:opacity="100%" draw:stroke="none"/>
    </style:style>
    <style:style style:family="graphic" style:name="a397">
      <style:graphic-properties draw:fill="solid" draw:fill-color="#000000" draw:opacity="100%" draw:stroke="none"/>
    </style:style>
    <style:style style:family="graphic" style:name="a906">
      <style:graphic-properties draw:fill="solid" draw:fill-color="#000000" draw:opacity="100%" draw:stroke="none"/>
    </style:style>
    <style:style style:family="graphic" style:name="a398">
      <style:graphic-properties draw:fill="solid" draw:fill-color="#000000" draw:opacity="100%" draw:stroke="none"/>
    </style:style>
    <style:style style:family="graphic" style:name="a907">
      <style:graphic-properties draw:fill="solid" draw:fill-color="#000000" draw:opacity="100%" draw:stroke="none"/>
    </style:style>
    <style:style style:family="graphic" style:name="a399">
      <style:graphic-properties draw:fill="solid" draw:fill-color="#000000" draw:opacity="100%" draw:stroke="none"/>
    </style:style>
    <style:style style:family="graphic" style:name="a908">
      <style:graphic-properties draw:fill="solid" draw:fill-color="#000000" draw:opacity="100%" draw:stroke="none"/>
    </style:style>
    <style:style style:family="graphic" style:name="a20">
      <style:graphic-properties draw:fill="solid" draw:fill-color="#000000" draw:opacity="100%" draw:stroke="none"/>
    </style:style>
    <style:style style:family="graphic" style:name="a909">
      <style:graphic-properties draw:fill="solid" draw:fill-color="#000000" draw:opacity="100%" draw:stroke="none"/>
    </style:style>
    <style:style style:family="graphic" style:name="a21">
      <style:graphic-properties draw:fill="solid" draw:fill-color="#000000" draw:opacity="100%" draw:stroke="none"/>
    </style:style>
    <style:style style:family="graphic" style:name="a22">
      <style:graphic-properties draw:fill="solid" draw:fill-color="#000000" draw:opacity="100%" draw:stroke="none"/>
    </style:style>
    <style:style style:family="graphic" style:name="a23">
      <style:graphic-properties draw:fill="solid" draw:fill-color="#000000" draw:opacity="100%" draw:stroke="none"/>
    </style:style>
    <style:style style:family="graphic" style:name="a24">
      <style:graphic-properties draw:fill="solid" draw:fill-color="#000000" draw:opacity="100%" draw:stroke="none"/>
    </style:style>
    <style:style style:family="graphic" style:name="a25">
      <style:graphic-properties draw:fill="solid" draw:fill-color="#000000" draw:opacity="100%" draw:stroke="none"/>
    </style:style>
    <style:style style:family="graphic" style:name="a26">
      <style:graphic-properties draw:fill="solid" draw:fill-color="#000000" draw:opacity="100%" draw:stroke="none"/>
    </style:style>
    <style:style style:family="graphic" style:name="a27">
      <style:graphic-properties draw:fill="solid" draw:fill-color="#000000" draw:opacity="100%" draw:stroke="none"/>
    </style:style>
    <style:style style:family="graphic" style:name="a650">
      <style:graphic-properties/>
    </style:style>
    <style:style style:family="graphic" style:name="a28">
      <style:graphic-properties draw:fill="solid" draw:fill-color="#000000" draw:opacity="100%" draw:stroke="none"/>
    </style:style>
    <style:style style:family="graphic" style:name="a651">
      <style:graphic-properties draw:fill="solid" draw:fill-color="#000000" draw:opacity="100%" draw:stroke="none"/>
    </style:style>
    <style:style style:family="graphic" style:name="a29">
      <style:graphic-properties draw:fill="solid" draw:fill-color="#000000" draw:opacity="100%" draw:stroke="none"/>
    </style:style>
    <style:style style:family="graphic" style:name="a652">
      <style:graphic-properties draw:fill="solid" draw:fill-color="#000000" draw:opacity="100%" draw:stroke="none"/>
    </style:style>
    <style:style style:family="graphic" style:name="a653">
      <style:graphic-properties draw:fill="solid" draw:fill-color="#000000" draw:opacity="100%" draw:stroke="none"/>
    </style:style>
    <style:style style:family="graphic" style:name="a1250">
      <style:graphic-properties draw:fill="solid" draw:fill-color="#ff0000" draw:opacity="100%" draw:stroke="none"/>
    </style:style>
    <style:style style:family="graphic" style:name="a654">
      <style:graphic-properties draw:fill="solid" draw:fill-color="#000000" draw:opacity="100%" draw:stroke="none"/>
    </style:style>
    <style:style style:family="graphic" style:name="a1251">
      <style:graphic-properties draw:fill="solid" draw:fill-color="#ff0000" draw:opacity="100%" draw:stroke="none"/>
    </style:style>
    <style:style style:family="graphic" style:name="a655">
      <style:graphic-properties draw:fill="solid" draw:fill-color="#000000" draw:opacity="100%" draw:stroke="none"/>
    </style:style>
    <style:style style:family="graphic" style:name="a1252">
      <style:graphic-properties draw:fill="solid" draw:fill-color="#ff0000" draw:opacity="100%" draw:stroke="none"/>
    </style:style>
    <style:style style:family="graphic" style:name="a656">
      <style:graphic-properties draw:fill="solid" draw:fill-color="#000000" draw:opacity="100%" draw:stroke="none"/>
    </style:style>
    <style:style style:family="graphic" style:name="a1253">
      <style:graphic-properties draw:fill="solid" draw:fill-color="#ff0000" draw:opacity="100%" draw:stroke="none"/>
    </style:style>
    <style:style style:family="graphic" style:name="a657">
      <style:graphic-properties draw:fill="solid" draw:fill-color="#000000" draw:opacity="100%" draw:stroke="none"/>
    </style:style>
    <style:style style:family="graphic" style:name="a1254">
      <style:graphic-properties draw:fill="solid" draw:fill-color="#ff0000" draw:opacity="100%" draw:stroke="none"/>
    </style:style>
    <style:style style:family="graphic" style:name="a658">
      <style:graphic-properties draw:fill="solid" draw:fill-color="#000000" draw:opacity="100%" draw:stroke="none"/>
    </style:style>
    <style:style style:family="graphic" style:name="a1255">
      <style:graphic-properties draw:fill="solid" draw:fill-color="#ff0000" draw:opacity="100%" draw:stroke="none"/>
    </style:style>
    <style:style style:family="graphic" style:name="a659">
      <style:graphic-properties draw:fill="solid" draw:fill-color="#000000" draw:opacity="100%" draw:stroke="none"/>
    </style:style>
    <style:style style:family="graphic" style:name="a1256">
      <style:graphic-properties draw:fill="solid" draw:fill-color="#ff0000" draw:opacity="100%" draw:stroke="none"/>
    </style:style>
    <style:style style:family="graphic" style:name="a1257">
      <style:graphic-properties draw:fill="solid" draw:fill-color="#ff0000" draw:opacity="100%" draw:stroke="none"/>
    </style:style>
    <style:style style:family="graphic" style:name="a1258">
      <style:graphic-properties/>
    </style:style>
    <style:style style:family="graphic" style:name="a1259">
      <style:graphic-properties draw:fill="solid" draw:fill-color="#000000" draw:opacity="100%" draw:stroke="none"/>
    </style:style>
    <style:style style:family="graphic" style:name="a910">
      <style:graphic-properties/>
    </style:style>
    <style:style style:family="graphic" style:name="a911">
      <style:graphic-properties draw:fill="solid" draw:fill-color="#000000" draw:opacity="100%" draw:stroke="none"/>
    </style:style>
    <style:style style:family="graphic" style:name="a912">
      <style:graphic-properties draw:fill="solid" draw:fill-color="#000000" draw:opacity="100%" draw:stroke="none"/>
    </style:style>
    <style:style style:family="graphic" style:name="a913">
      <style:graphic-properties draw:fill="solid" draw:fill-color="#000000" draw:opacity="100%" draw:stroke="none"/>
    </style:style>
    <style:style style:family="graphic" style:name="a914">
      <style:graphic-properties draw:fill="solid" draw:fill-color="#000000" draw:opacity="100%" draw:stroke="none"/>
    </style:style>
    <style:style style:family="graphic" style:name="a915">
      <style:graphic-properties draw:fill="solid" draw:fill-color="#000000" draw:opacity="100%" draw:stroke="none"/>
    </style:style>
    <style:style style:family="graphic" style:name="a916">
      <style:graphic-properties draw:fill="solid" draw:fill-color="#000000" draw:opacity="100%" draw:stroke="none"/>
    </style:style>
    <style:style style:family="graphic" style:name="a917">
      <style:graphic-properties draw:fill="solid" draw:fill-color="#000000" draw:opacity="100%" draw:stroke="none"/>
    </style:style>
    <style:style style:family="graphic" style:name="a918">
      <style:graphic-properties draw:fill="solid" draw:fill-color="#000000" draw:opacity="100%" draw:stroke="none"/>
    </style:style>
    <style:style style:family="graphic" style:name="a30">
      <style:graphic-properties draw:fill="solid" draw:fill-color="#000000" draw:opacity="100%" draw:stroke="none"/>
    </style:style>
    <style:style style:family="graphic" style:name="a919">
      <style:graphic-properties draw:fill="solid" draw:fill-color="#000000" draw:opacity="100%" draw:stroke="none"/>
    </style:style>
    <style:style style:family="graphic" style:name="a31">
      <style:graphic-properties draw:fill="solid" draw:fill-color="#000000" draw:opacity="100%" draw:stroke="none"/>
    </style:style>
    <style:style style:family="graphic" style:name="a32">
      <style:graphic-properties draw:fill="solid" draw:fill-color="#000000" draw:opacity="100%" draw:stroke="none"/>
    </style:style>
    <style:style style:family="graphic" style:name="a33">
      <style:graphic-properties draw:fill="solid" draw:fill-color="#000000" draw:opacity="100%" draw:stroke="none"/>
    </style:style>
    <style:style style:family="graphic" style:name="a34">
      <style:graphic-properties draw:fill="solid" draw:fill-color="#000000" draw:opacity="100%" draw:stroke="none"/>
    </style:style>
    <style:style style:family="graphic" style:name="a35">
      <style:graphic-properties draw:fill="solid" draw:fill-color="#000000" draw:opacity="100%" draw:stroke="none"/>
    </style:style>
    <style:style style:family="graphic" style:name="a36">
      <style:graphic-properties draw:fill="solid" draw:fill-color="#000000" draw:opacity="100%" draw:stroke="none"/>
    </style:style>
    <style:style style:family="graphic" style:name="a37">
      <style:graphic-properties draw:fill="solid" draw:fill-color="#000000" draw:opacity="100%" draw:stroke="none"/>
    </style:style>
    <style:style style:family="graphic" style:name="a660">
      <style:graphic-properties draw:fill="solid" draw:fill-color="#000000" draw:opacity="100%" draw:stroke="none"/>
    </style:style>
    <style:style style:family="graphic" style:name="a38">
      <style:graphic-properties draw:fill="solid" draw:fill-color="#000000" draw:opacity="100%" draw:stroke="none"/>
    </style:style>
    <style:style style:family="graphic" style:name="a661">
      <style:graphic-properties draw:fill="solid" draw:fill-color="#000000" draw:opacity="100%" draw:stroke="none"/>
    </style:style>
    <style:style style:family="graphic" style:name="a39">
      <style:graphic-properties/>
    </style:style>
    <style:style style:family="graphic" style:name="a662">
      <style:graphic-properties draw:fill="solid" draw:fill-color="#000000" draw:opacity="100%" draw:stroke="none"/>
    </style:style>
    <style:style style:family="graphic" style:name="a663">
      <style:graphic-properties draw:fill="solid" draw:fill-color="#000000" draw:opacity="100%" draw:stroke="none"/>
    </style:style>
    <style:style style:family="graphic" style:name="a1260">
      <style:graphic-properties draw:fill="solid" draw:fill-color="#000000" draw:opacity="100%" draw:stroke="none"/>
    </style:style>
    <style:style style:family="graphic" style:name="a664">
      <style:graphic-properties draw:fill="solid" draw:fill-color="#000000" draw:opacity="100%" draw:stroke="none"/>
    </style:style>
    <style:style style:family="graphic" style:name="a1261">
      <style:graphic-properties draw:fill="solid" draw:fill-color="#000000" draw:opacity="100%" draw:stroke="none"/>
    </style:style>
    <style:style style:family="graphic" style:name="a665">
      <style:graphic-properties draw:fill="solid" draw:fill-color="#000000" draw:opacity="100%" draw:stroke="none"/>
    </style:style>
    <style:style style:family="graphic" style:name="a1262">
      <style:graphic-properties draw:fill="solid" draw:fill-color="#000000" draw:opacity="100%" draw:stroke="none"/>
    </style:style>
    <style:style style:family="graphic" style:name="a666">
      <style:graphic-properties/>
    </style:style>
    <style:style style:family="graphic" style:name="a1263">
      <style:graphic-properties draw:fill="solid" draw:fill-color="#000000" draw:opacity="100%" draw:stroke="none"/>
    </style:style>
    <style:style style:family="graphic" style:name="a667">
      <style:graphic-properties draw:fill="solid" draw:fill-color="#000000" draw:opacity="100%" draw:stroke="none"/>
    </style:style>
    <style:style style:family="graphic" style:name="a1264">
      <style:graphic-properties draw:fill="solid" draw:fill-color="#000000" draw:opacity="100%" draw:stroke="none"/>
    </style:style>
    <style:style style:family="graphic" style:name="a668">
      <style:graphic-properties draw:fill="solid" draw:fill-color="#000000" draw:opacity="100%" draw:stroke="none"/>
    </style:style>
    <style:style style:family="graphic" style:name="a1265">
      <style:graphic-properties draw:fill="solid" draw:fill-color="#000000" draw:opacity="100%" draw:stroke="none"/>
    </style:style>
    <style:style style:family="graphic" style:name="a669">
      <style:graphic-properties draw:fill="solid" draw:fill-color="#000000" draw:opacity="100%" draw:stroke="none"/>
    </style:style>
    <style:style style:family="graphic" style:name="a1266">
      <style:graphic-properties draw:fill="solid" draw:fill-color="#000000" draw:opacity="100%" draw:stroke="none"/>
    </style:style>
    <style:style style:family="graphic" style:name="a1267">
      <style:graphic-properties draw:fill="solid" draw:fill-color="#000000" draw:opacity="100%" draw:stroke="none"/>
    </style:style>
    <style:style style:family="graphic" style:name="a1268">
      <style:graphic-properties draw:fill="solid" draw:fill-color="#000000" draw:opacity="100%" draw:stroke="none"/>
    </style:style>
    <style:style style:family="graphic" style:name="a1269">
      <style:graphic-properties draw:fill="solid" draw:fill-color="#000000" draw:opacity="100%" draw:stroke="none"/>
    </style:style>
    <style:style style:family="graphic" style:name="a920">
      <style:graphic-properties draw:fill="solid" draw:fill-color="#000000" draw:opacity="100%" draw:stroke="none"/>
    </style:style>
    <style:style style:family="graphic" style:name="a921">
      <style:graphic-properties draw:fill="solid" draw:fill-color="#000000" draw:opacity="100%" draw:stroke="none"/>
    </style:style>
    <style:style style:family="graphic" style:name="a922">
      <style:graphic-properties draw:fill="solid" draw:fill-color="#000000" draw:opacity="100%" draw:stroke="none"/>
    </style:style>
    <style:style style:family="graphic" style:name="a923">
      <style:graphic-properties draw:fill="solid" draw:fill-color="#000000" draw:opacity="100%" draw:stroke="none"/>
    </style:style>
    <style:style style:family="graphic" style:name="a924">
      <style:graphic-properties draw:fill="solid" draw:fill-color="#000000" draw:opacity="100%" draw:stroke="none"/>
    </style:style>
    <style:style style:family="graphic" style:name="a925">
      <style:graphic-properties draw:fill="solid" draw:fill-color="#000000" draw:opacity="100%" draw:stroke="none"/>
    </style:style>
    <style:style style:family="graphic" style:name="a926">
      <style:graphic-properties draw:fill="solid" draw:fill-color="#000000" draw:opacity="100%" draw:stroke="none"/>
    </style:style>
    <style:style style:family="graphic" style:name="a927">
      <style:graphic-properties draw:fill="solid" draw:fill-color="#000000" draw:opacity="100%" draw:stroke="none"/>
    </style:style>
    <style:style style:family="graphic" style:name="a928">
      <style:graphic-properties/>
    </style:style>
    <style:style style:family="graphic" style:name="a40">
      <style:graphic-properties draw:fill="solid" draw:fill-color="#ff0000" draw:opacity="100%" draw:stroke="none"/>
    </style:style>
    <style:style style:family="graphic" style:name="a929">
      <style:graphic-properties draw:fill="solid" draw:fill-color="#000000" draw:opacity="100%" draw:stroke="none"/>
    </style:style>
    <style:style style:family="graphic" style:name="a41">
      <style:graphic-properties draw:fill="solid" draw:fill-color="#ff0000" draw:opacity="100%" draw:stroke="none"/>
    </style:style>
    <style:style style:family="graphic" style:name="a42">
      <style:graphic-properties draw:fill="solid" draw:fill-color="#ff0000" draw:opacity="100%" draw:stroke="none"/>
    </style:style>
    <style:style style:family="graphic" style:name="a43">
      <style:graphic-properties draw:fill="solid" draw:fill-color="#ff0000" draw:opacity="100%" draw:stroke="none"/>
    </style:style>
    <style:style style:family="graphic" style:name="a44">
      <style:graphic-properties draw:fill="solid" draw:fill-color="#ff0000" draw:opacity="100%" draw:stroke="none"/>
    </style:style>
    <style:style style:family="graphic" style:name="a45">
      <style:graphic-properties draw:fill="solid" draw:fill-color="#ff0000" draw:opacity="100%" draw:stroke="none"/>
    </style:style>
    <style:style style:family="graphic" style:name="a46">
      <style:graphic-properties draw:fill="solid" draw:fill-color="#ff0000" draw:opacity="100%" draw:stroke="none"/>
    </style:style>
    <style:style style:family="graphic" style:name="a47">
      <style:graphic-properties draw:fill="solid" draw:fill-color="#ff0000" draw:opacity="100%" draw:stroke="none"/>
    </style:style>
    <style:style style:family="graphic" style:name="a670">
      <style:graphic-properties draw:fill="solid" draw:fill-color="#000000" draw:opacity="100%" draw:stroke="none"/>
    </style:style>
    <style:style style:family="graphic" style:name="a48">
      <style:graphic-properties draw:fill="solid" draw:fill-color="#ff0000" draw:opacity="100%" draw:stroke="none"/>
    </style:style>
    <style:style style:family="graphic" style:name="a671">
      <style:graphic-properties draw:fill="solid" draw:fill-color="#000000" draw:opacity="100%" draw:stroke="none"/>
    </style:style>
    <style:style style:family="graphic" style:name="a49">
      <style:graphic-properties draw:fill="solid" draw:fill-color="#ff0000" draw:opacity="100%" draw:stroke="none"/>
    </style:style>
    <style:style style:family="graphic" style:name="a672">
      <style:graphic-properties draw:fill="solid" draw:fill-color="#000000" draw:opacity="100%" draw:stroke="none"/>
    </style:style>
    <style:style style:family="graphic" style:name="a673">
      <style:graphic-properties draw:fill="solid" draw:fill-color="#000000" draw:opacity="100%" draw:stroke="none"/>
    </style:style>
    <style:style style:family="graphic" style:name="a1270">
      <style:graphic-properties draw:fill="solid" draw:fill-color="#000000" draw:opacity="100%" draw:stroke="none"/>
    </style:style>
    <style:style style:family="graphic" style:name="a674">
      <style:graphic-properties draw:fill="solid" draw:fill-color="#000000" draw:opacity="100%" draw:stroke="none"/>
    </style:style>
    <style:style style:family="graphic" style:name="a1271">
      <style:graphic-properties draw:fill="solid" draw:fill-color="#000000" draw:opacity="100%" draw:stroke="none"/>
    </style:style>
    <style:style style:family="graphic" style:name="a675">
      <style:graphic-properties draw:fill="solid" draw:fill-color="#000000" draw:opacity="100%" draw:stroke="none"/>
    </style:style>
    <style:style style:family="graphic" style:name="a1272">
      <style:graphic-properties draw:fill="solid" draw:fill-color="#000000" draw:opacity="100%" draw:stroke="none"/>
    </style:style>
    <style:style style:family="graphic" style:name="a676">
      <style:graphic-properties draw:fill="solid" draw:fill-color="#000000" draw:opacity="100%" draw:stroke="none"/>
    </style:style>
    <style:style style:family="graphic" style:name="a1273">
      <style:graphic-properties draw:fill="solid" draw:fill-color="#000000" draw:opacity="100%" draw:stroke="none"/>
    </style:style>
    <style:style style:family="graphic" style:name="a677">
      <style:graphic-properties draw:fill="solid" draw:fill-color="#000000" draw:opacity="100%" draw:stroke="none"/>
    </style:style>
    <style:style style:family="graphic" style:name="a1274">
      <style:graphic-properties draw:fill="solid" draw:fill-color="#000000" draw:opacity="100%" draw:stroke="none"/>
    </style:style>
    <style:style style:family="graphic" style:name="a678">
      <style:graphic-properties draw:fill="solid" draw:fill-color="#000000" draw:opacity="100%" draw:stroke="none"/>
    </style:style>
    <style:style style:family="graphic" style:name="a1275">
      <style:graphic-properties draw:fill="solid" draw:fill-color="#000000" draw:opacity="100%" draw:stroke="none"/>
    </style:style>
    <style:style style:family="graphic" style:name="a679">
      <style:graphic-properties draw:fill="solid" draw:fill-color="#000000" draw:opacity="100%" draw:stroke="none"/>
    </style:style>
    <style:style style:family="graphic" style:name="a1276">
      <style:graphic-properties draw:fill="solid" draw:fill-color="#000000" draw:opacity="100%" draw:stroke="none"/>
    </style:style>
    <style:style style:family="graphic" style:name="a1277">
      <style:graphic-properties draw:fill="solid" draw:fill-color="#000000" draw:opacity="100%" draw:stroke="none"/>
    </style:style>
    <style:style style:family="graphic" style:name="a1278">
      <style:graphic-properties draw:fill="solid" draw:fill-color="#000000" draw:opacity="100%" draw:stroke="none"/>
    </style:style>
    <style:style style:family="graphic" style:name="a1279">
      <style:graphic-properties/>
    </style:style>
    <style:style style:family="graphic" style:name="a930">
      <style:graphic-properties draw:fill="solid" draw:fill-color="#000000" draw:opacity="100%" draw:stroke="none"/>
    </style:style>
    <style:style style:family="graphic" style:name="a931">
      <style:graphic-properties draw:fill="solid" draw:fill-color="#000000" draw:opacity="100%" draw:stroke="none"/>
    </style:style>
    <style:style style:family="graphic" style:name="a932">
      <style:graphic-properties draw:fill="solid" draw:fill-color="#000000" draw:opacity="100%" draw:stroke="none"/>
    </style:style>
    <style:style style:family="graphic" style:name="a933">
      <style:graphic-properties draw:fill="solid" draw:fill-color="#000000" draw:opacity="100%" draw:stroke="none"/>
    </style:style>
    <style:style style:family="graphic" style:name="a934">
      <style:graphic-properties draw:fill="solid" draw:fill-color="#000000" draw:opacity="100%" draw:stroke="none"/>
    </style:style>
    <style:style style:family="graphic" style:name="a935">
      <style:graphic-properties draw:fill="solid" draw:fill-color="#000000" draw:opacity="100%" draw:stroke="none"/>
    </style:style>
    <style:style style:family="graphic" style:name="a936">
      <style:graphic-properties draw:fill="solid" draw:fill-color="#000000" draw:opacity="100%" draw:stroke="none"/>
    </style:style>
    <style:style style:family="graphic" style:name="a937">
      <style:graphic-properties draw:fill="solid" draw:fill-color="#000000" draw:opacity="100%" draw:stroke="none"/>
    </style:style>
    <style:style style:family="graphic" style:name="a938">
      <style:graphic-properties draw:fill="solid" draw:fill-color="#000000" draw:opacity="100%" draw:stroke="none"/>
    </style:style>
    <style:style style:family="graphic" style:name="a50">
      <style:graphic-properties draw:fill="solid" draw:fill-color="#ff0000" draw:opacity="100%" draw:stroke="none"/>
    </style:style>
    <style:style style:family="graphic" style:name="a939">
      <style:graphic-properties draw:fill="solid" draw:fill-color="#000000" draw:opacity="100%" draw:stroke="none"/>
    </style:style>
    <style:style style:family="graphic" style:name="a51">
      <style:graphic-properties draw:fill="solid" draw:fill-color="#ff0000" draw:opacity="100%" draw:stroke="none"/>
    </style:style>
    <style:style style:family="graphic" style:name="a52">
      <style:graphic-properties draw:fill="solid" draw:fill-color="#ff0000" draw:opacity="100%" draw:stroke="none"/>
    </style:style>
    <style:style style:family="graphic" style:name="a53">
      <style:graphic-properties draw:fill="solid" draw:fill-color="#ff0000" draw:opacity="100%" draw:stroke="none"/>
    </style:style>
    <style:style style:family="graphic" style:name="a54">
      <style:graphic-properties draw:fill="solid" draw:fill-color="#ff0000" draw:opacity="100%" draw:stroke="none"/>
    </style:style>
    <style:style style:family="graphic" style:name="a55">
      <style:graphic-properties draw:fill="solid" draw:fill-color="#ff0000" draw:opacity="100%" draw:stroke="none"/>
    </style:style>
    <style:style style:family="graphic" style:name="a56">
      <style:graphic-properties draw:fill="solid" draw:fill-color="#ff0000" draw:opacity="100%" draw:stroke="none"/>
    </style:style>
    <style:style style:family="graphic" style:name="a57">
      <style:graphic-properties draw:fill="solid" draw:fill-color="#ff0000" draw:opacity="100%" draw:stroke="none"/>
    </style:style>
    <style:style style:family="graphic" style:name="a680">
      <style:graphic-properties draw:fill="solid" draw:fill-color="#000000" draw:opacity="100%" draw:stroke="none"/>
    </style:style>
    <style:style style:family="graphic" style:name="a58">
      <style:graphic-properties draw:fill="solid" draw:fill-color="#ff0000" draw:opacity="100%" draw:stroke="none"/>
    </style:style>
    <style:style style:family="graphic" style:name="a681">
      <style:graphic-properties draw:fill="solid" draw:fill-color="#000000" draw:opacity="100%" draw:stroke="none"/>
    </style:style>
    <style:style style:family="graphic" style:name="a59">
      <style:graphic-properties/>
    </style:style>
    <style:style style:family="graphic" style:name="a682">
      <style:graphic-properties/>
    </style:style>
    <style:style style:family="graphic" style:name="a683">
      <style:graphic-properties draw:fill="solid" draw:fill-color="#ff0000" draw:opacity="100%" draw:stroke="none"/>
    </style:style>
    <style:style style:family="graphic" style:name="a1280">
      <style:graphic-properties draw:fill="solid" draw:fill-color="#000000" draw:opacity="100%" draw:stroke="none"/>
    </style:style>
    <style:style style:family="graphic" style:name="a684">
      <style:graphic-properties draw:fill="solid" draw:fill-color="#ff0000" draw:opacity="100%" draw:stroke="none"/>
    </style:style>
    <style:style style:family="graphic" style:name="a1281">
      <style:graphic-properties draw:fill="solid" draw:fill-color="#000000" draw:opacity="100%" draw:stroke="none"/>
    </style:style>
    <style:style style:family="graphic" style:name="a685">
      <style:graphic-properties draw:fill="solid" draw:fill-color="#ff0000" draw:opacity="100%" draw:stroke="none"/>
    </style:style>
    <style:style style:family="graphic" style:name="a1282">
      <style:graphic-properties draw:fill="solid" draw:fill-color="#000000" draw:opacity="100%" draw:stroke="none"/>
    </style:style>
    <style:style style:family="graphic" style:name="a686">
      <style:graphic-properties draw:fill="solid" draw:fill-color="#ff0000" draw:opacity="100%" draw:stroke="none"/>
    </style:style>
    <style:style style:family="graphic" style:name="a1283">
      <style:graphic-properties draw:fill="solid" draw:fill-color="#000000" draw:opacity="100%" draw:stroke="none"/>
    </style:style>
    <style:style style:family="graphic" style:name="a687">
      <style:graphic-properties draw:fill="solid" draw:fill-color="#ff0000" draw:opacity="100%" draw:stroke="none"/>
    </style:style>
    <style:style style:family="graphic" style:name="a1284">
      <style:graphic-properties draw:fill="solid" draw:fill-color="#000000" draw:opacity="100%" draw:stroke="none"/>
    </style:style>
    <style:style style:family="graphic" style:name="a688">
      <style:graphic-properties draw:fill="solid" draw:fill-color="#ff0000" draw:opacity="100%" draw:stroke="none"/>
    </style:style>
    <style:style style:family="graphic" style:name="a1285">
      <style:graphic-properties draw:fill="solid" draw:fill-color="#000000" draw:opacity="100%" draw:stroke="none"/>
    </style:style>
    <style:style style:family="graphic" style:name="a689">
      <style:graphic-properties draw:fill="solid" draw:fill-color="#ff0000" draw:opacity="100%" draw:stroke="none"/>
    </style:style>
    <style:style style:family="graphic" style:name="a1286">
      <style:graphic-properties draw:fill="solid" draw:fill-color="#000000" draw:opacity="100%" draw:stroke="none"/>
    </style:style>
    <style:style style:family="graphic" style:name="a1287">
      <style:graphic-properties draw:fill="solid" draw:fill-color="#000000" draw:opacity="100%" draw:stroke="none"/>
    </style:style>
    <style:style style:family="graphic" style:name="a1288">
      <style:graphic-properties draw:fill="solid" draw:fill-color="#000000" draw:opacity="100%" draw:stroke="none"/>
    </style:style>
    <style:style style:family="graphic" style:name="a1289">
      <style:graphic-properties draw:fill="solid" draw:fill-color="#000000" draw:opacity="100%" draw:stroke="none"/>
    </style:style>
    <style:style style:family="graphic" style:name="a940">
      <style:graphic-properties draw:fill="solid" draw:fill-color="#000000" draw:opacity="100%" draw:stroke="none"/>
    </style:style>
    <style:style style:family="graphic" style:name="a941">
      <style:graphic-properties draw:fill="solid" draw:fill-color="#000000" draw:opacity="100%" draw:stroke="none"/>
    </style:style>
    <style:style style:family="graphic" style:name="a942">
      <style:graphic-properties draw:fill="solid" draw:fill-color="#000000" draw:opacity="100%" draw:stroke="none"/>
    </style:style>
    <style:style style:family="graphic" style:name="a943">
      <style:graphic-properties draw:fill="solid" draw:fill-color="#000000" draw:opacity="100%" draw:stroke="none"/>
    </style:style>
    <style:style style:family="graphic" style:name="a944">
      <style:graphic-properties draw:fill="solid" draw:fill-color="#000000" draw:opacity="100%" draw:stroke="none"/>
    </style:style>
    <style:style style:family="graphic" style:name="a945">
      <style:graphic-properties draw:fill="solid" draw:fill-color="#000000" draw:opacity="100%" draw:stroke="none"/>
    </style:style>
    <style:style style:family="graphic" style:name="a946">
      <style:graphic-properties draw:fill="solid" draw:fill-color="#000000" draw:opacity="100%" draw:stroke="none"/>
    </style:style>
    <style:style style:family="graphic" style:name="a947">
      <style:graphic-properties draw:fill="solid" draw:fill-color="#000000" draw:opacity="100%" draw:stroke="none"/>
    </style:style>
    <style:style style:family="graphic" style:name="a948">
      <style:graphic-properties/>
    </style:style>
    <style:style style:family="graphic" style:name="a60">
      <style:graphic-properties draw:fill="solid" draw:fill-color="#ff0000" draw:opacity="100%" draw:stroke="none"/>
    </style:style>
    <style:style style:family="graphic" style:name="a949">
      <style:graphic-properties draw:fill="solid" draw:fill-color="#000000" draw:opacity="100%" draw:stroke="none"/>
    </style:style>
    <style:style style:family="graphic" style:name="a61">
      <style:graphic-properties draw:fill="solid" draw:fill-color="#ff0000" draw:opacity="100%" draw:stroke="none"/>
    </style:style>
    <style:style style:family="graphic" style:name="a62">
      <style:graphic-properties draw:fill="solid" draw:fill-color="#ff0000" draw:opacity="100%" draw:stroke="none"/>
    </style:style>
    <style:style style:family="graphic" style:name="a63">
      <style:graphic-properties draw:fill="solid" draw:fill-color="#ff0000" draw:opacity="100%" draw:stroke="none"/>
    </style:style>
    <style:style style:family="graphic" style:name="a64">
      <style:graphic-properties draw:fill="solid" draw:fill-color="#ff0000" draw:opacity="100%" draw:stroke="none"/>
    </style:style>
    <style:style style:family="graphic" style:name="a65">
      <style:graphic-properties draw:fill="solid" draw:fill-color="#ff0000" draw:opacity="100%" draw:stroke="none"/>
    </style:style>
    <style:style style:family="graphic" style:name="a66">
      <style:graphic-properties draw:fill="solid" draw:fill-color="#ff0000" draw:opacity="100%" draw:stroke="none"/>
    </style:style>
    <style:style style:family="graphic" style:name="a67">
      <style:graphic-properties draw:fill="solid" draw:fill-color="#ff0000" draw:opacity="100%" draw:stroke="none"/>
    </style:style>
    <style:style style:family="graphic" style:name="a690">
      <style:graphic-properties draw:fill="solid" draw:fill-color="#ff0000" draw:opacity="100%" draw:stroke="none"/>
    </style:style>
    <style:style style:family="graphic" style:name="a68">
      <style:graphic-properties draw:fill="solid" draw:fill-color="#ff0000" draw:opacity="100%" draw:stroke="none"/>
    </style:style>
    <style:style style:family="graphic" style:name="a691">
      <style:graphic-properties draw:fill="solid" draw:fill-color="#ff0000" draw:opacity="100%" draw:stroke="none"/>
    </style:style>
    <style:style style:family="graphic" style:name="a69">
      <style:graphic-properties draw:fill="solid" draw:fill-color="#ff0000" draw:opacity="100%" draw:stroke="none"/>
    </style:style>
    <style:style style:family="graphic" style:name="a692">
      <style:graphic-properties draw:fill="solid" draw:fill-color="#ff0000" draw:opacity="100%" draw:stroke="none"/>
    </style:style>
    <style:style style:family="graphic" style:name="a693">
      <style:graphic-properties draw:fill="solid" draw:fill-color="#ff0000" draw:opacity="100%" draw:stroke="none"/>
    </style:style>
    <style:style style:family="graphic" style:name="a1290">
      <style:graphic-properties draw:fill="solid" draw:fill-color="#000000" draw:opacity="100%" draw:stroke="none"/>
    </style:style>
    <style:style style:family="graphic" style:name="a694">
      <style:graphic-properties draw:fill="solid" draw:fill-color="#ff0000" draw:opacity="100%" draw:stroke="none"/>
    </style:style>
    <style:style style:family="graphic" style:name="a1291">
      <style:graphic-properties draw:fill="solid" draw:fill-color="#000000" draw:opacity="100%" draw:stroke="none"/>
    </style:style>
    <style:style style:family="graphic" style:name="a695">
      <style:graphic-properties draw:fill="solid" draw:fill-color="#ff0000" draw:opacity="100%" draw:stroke="none"/>
    </style:style>
    <style:style style:family="graphic" style:name="a1292">
      <style:graphic-properties draw:fill="solid" draw:fill-color="#000000" draw:opacity="100%" draw:stroke="none"/>
    </style:style>
    <style:style style:family="graphic" style:name="a696">
      <style:graphic-properties draw:fill="solid" draw:fill-color="#ff0000" draw:opacity="100%" draw:stroke="none"/>
    </style:style>
    <style:style style:family="graphic" style:name="a1293">
      <style:graphic-properties draw:fill="solid" draw:fill-color="#000000" draw:opacity="100%" draw:stroke="none"/>
    </style:style>
    <style:style style:family="graphic" style:name="a697">
      <style:graphic-properties draw:fill="solid" draw:fill-color="#ff0000" draw:opacity="100%" draw:stroke="none"/>
    </style:style>
    <style:style style:family="graphic" style:name="a1294">
      <style:graphic-properties draw:fill="solid" draw:fill-color="#000000" draw:opacity="100%" draw:stroke="none"/>
    </style:style>
    <style:style style:family="graphic" style:name="a698">
      <style:graphic-properties/>
    </style:style>
    <style:style style:family="graphic" style:name="a1295">
      <style:graphic-properties draw:fill="solid" draw:fill-color="#000000" draw:opacity="100%" draw:stroke="none"/>
    </style:style>
    <style:style style:family="graphic" style:name="a699">
      <style:graphic-properties draw:fill="solid" draw:fill-color="#000000" draw:opacity="100%" draw:stroke="none"/>
    </style:style>
    <style:style style:family="graphic" style:name="a1296">
      <style:graphic-properties draw:fill="solid" draw:fill-color="#000000" draw:opacity="100%" draw:stroke="none"/>
    </style:style>
    <style:style style:family="graphic" style:name="a1297">
      <style:graphic-properties draw:fill="solid" draw:fill-color="#000000" draw:opacity="100%" draw:stroke="none"/>
    </style:style>
    <style:style style:family="graphic" style:name="a1298">
      <style:graphic-properties/>
    </style:style>
    <style:style style:family="graphic" style:name="a1299">
      <style:graphic-properties draw:fill="solid" draw:fill-color="#000000" draw:opacity="100%" draw:stroke="none"/>
    </style:style>
    <style:style style:family="graphic" style:name="a950">
      <style:graphic-properties draw:fill="solid" draw:fill-color="#000000" draw:opacity="100%" draw:stroke="none"/>
    </style:style>
    <style:style style:family="graphic" style:name="a951">
      <style:graphic-properties draw:fill="solid" draw:fill-color="#000000" draw:opacity="100%" draw:stroke="none"/>
    </style:style>
    <style:style style:family="graphic" style:name="a952">
      <style:graphic-properties draw:fill="solid" draw:fill-color="#000000" draw:opacity="100%" draw:stroke="none"/>
    </style:style>
    <style:style style:family="graphic" style:name="a953">
      <style:graphic-properties draw:fill="solid" draw:fill-color="#000000" draw:opacity="100%" draw:stroke="none"/>
    </style:style>
    <style:style style:family="graphic" style:name="a954">
      <style:graphic-properties draw:fill="solid" draw:fill-color="#000000" draw:opacity="100%" draw:stroke="none"/>
    </style:style>
    <style:style style:family="graphic" style:name="a955">
      <style:graphic-properties draw:fill="solid" draw:fill-color="#000000" draw:opacity="100%" draw:stroke="none"/>
    </style:style>
    <style:style style:family="graphic" style:name="a956">
      <style:graphic-properties draw:fill="solid" draw:fill-color="#000000" draw:opacity="100%" draw:stroke="none"/>
    </style:style>
    <style:style style:family="graphic" style:name="a957">
      <style:graphic-properties draw:fill="solid" draw:fill-color="#000000" draw:opacity="100%" draw:stroke="none"/>
    </style:style>
    <style:style style:family="graphic" style:name="a200">
      <style:graphic-properties draw:fill="solid" draw:fill-color="#000000" draw:opacity="100%" draw:stroke="none"/>
    </style:style>
    <style:style style:family="graphic" style:name="a958">
      <style:graphic-properties draw:fill="solid" draw:fill-color="#000000" draw:opacity="100%" draw:stroke="none"/>
    </style:style>
    <style:style style:family="graphic" style:name="a201">
      <style:graphic-properties draw:fill="solid" draw:fill-color="#000000" draw:opacity="100%" draw:stroke="none"/>
    </style:style>
    <style:style style:family="graphic" style:name="a70">
      <style:graphic-properties draw:fill="solid" draw:fill-color="#ff0000" draw:opacity="100%" draw:stroke="none"/>
    </style:style>
    <style:style style:family="graphic" style:name="a202">
      <style:graphic-properties draw:fill="solid" draw:fill-color="#000000" draw:opacity="100%" draw:stroke="none"/>
    </style:style>
    <style:style style:family="graphic" style:name="a959">
      <style:graphic-properties draw:fill="solid" draw:fill-color="#000000" draw:opacity="100%" draw:stroke="none"/>
    </style:style>
    <style:style style:family="graphic" style:name="a71">
      <style:graphic-properties draw:fill="solid" draw:fill-color="#ff0000" draw:opacity="100%" draw:stroke="none"/>
    </style:style>
    <style:style style:family="graphic" style:name="a203">
      <style:graphic-properties draw:fill="solid" draw:fill-color="#000000" draw:opacity="100%" draw:stroke="none"/>
    </style:style>
    <style:style style:family="graphic" style:name="a72">
      <style:graphic-properties/>
    </style:style>
    <style:style style:family="graphic" style:name="a204">
      <style:graphic-properties/>
    </style:style>
    <style:style style:family="graphic" style:name="a73">
      <style:graphic-properties draw:fill="solid" draw:fill-color="#ff0000" draw:opacity="100%" draw:stroke="none"/>
    </style:style>
    <style:style style:family="graphic" style:name="a205">
      <style:graphic-properties draw:fill="solid" draw:fill-color="#000000" draw:opacity="100%" draw:stroke="none"/>
    </style:style>
    <style:style style:family="graphic" style:name="a74">
      <style:graphic-properties draw:fill="solid" draw:fill-color="#ff0000" draw:opacity="100%" draw:stroke="none"/>
    </style:style>
    <style:style style:family="graphic" style:name="a206">
      <style:graphic-properties draw:fill="solid" draw:fill-color="#000000" draw:opacity="100%" draw:stroke="none"/>
    </style:style>
    <style:style style:family="graphic" style:name="a75">
      <style:graphic-properties draw:fill="solid" draw:fill-color="#ff0000" draw:opacity="100%" draw:stroke="none"/>
    </style:style>
    <style:style style:family="graphic" style:name="a207">
      <style:graphic-properties draw:fill="solid" draw:fill-color="#000000" draw:opacity="100%" draw:stroke="none"/>
    </style:style>
    <style:style style:family="graphic" style:name="a76">
      <style:graphic-properties draw:fill="solid" draw:fill-color="#ff0000" draw:opacity="100%" draw:stroke="none"/>
    </style:style>
    <style:style style:family="graphic" style:name="a208">
      <style:graphic-properties draw:fill="solid" draw:fill-color="#000000" draw:opacity="100%" draw:stroke="none"/>
    </style:style>
    <style:style style:family="graphic" style:name="a77">
      <style:graphic-properties draw:fill="solid" draw:fill-color="#ff0000" draw:opacity="100%" draw:stroke="none"/>
    </style:style>
    <style:style style:family="graphic" style:name="a209">
      <style:graphic-properties draw:fill="solid" draw:fill-color="#000000" draw:opacity="100%" draw:stroke="none"/>
    </style:style>
    <style:style style:family="graphic" style:name="a78">
      <style:graphic-properties draw:fill="solid" draw:fill-color="#ff0000" draw:opacity="100%" draw:stroke="none"/>
    </style:style>
    <style:style style:family="graphic" style:name="a79">
      <style:graphic-properties draw:fill="solid" draw:fill-color="#ff0000" draw:opacity="100%" draw:stroke="none"/>
    </style:style>
    <style:style style:family="graphic" style:name="a960">
      <style:graphic-properties draw:fill="solid" draw:fill-color="#000000" draw:opacity="100%" draw:stroke="none"/>
    </style:style>
    <style:style style:family="graphic" style:name="a961">
      <style:graphic-properties draw:fill="solid" draw:fill-color="#000000" draw:opacity="100%" draw:stroke="none"/>
    </style:style>
    <style:style style:family="graphic" style:name="a962">
      <style:graphic-properties draw:fill="solid" draw:fill-color="#000000" draw:opacity="100%" draw:stroke="none"/>
    </style:style>
    <style:style style:family="graphic" style:name="a963">
      <style:graphic-properties draw:fill="solid" draw:fill-color="#000000" draw:opacity="100%" draw:stroke="none"/>
    </style:style>
    <style:style style:family="graphic" style:name="a964">
      <style:graphic-properties draw:fill="solid" draw:fill-color="#000000" draw:opacity="100%" draw:stroke="none"/>
    </style:style>
    <style:style style:family="graphic" style:name="a965">
      <style:graphic-properties/>
    </style:style>
    <style:style style:family="graphic" style:name="a966">
      <style:graphic-properties draw:fill="solid" draw:fill-color="#000000" draw:opacity="100%" draw:stroke="none"/>
    </style:style>
    <style:style style:family="graphic" style:name="a967">
      <style:graphic-properties draw:fill="solid" draw:fill-color="#000000" draw:opacity="100%" draw:stroke="none"/>
    </style:style>
    <style:style style:family="graphic" style:name="a210">
      <style:graphic-properties draw:fill="solid" draw:fill-color="#000000" draw:opacity="100%" draw:stroke="none"/>
    </style:style>
    <style:style style:family="graphic" style:name="a968">
      <style:graphic-properties draw:fill="solid" draw:fill-color="#000000" draw:opacity="100%" draw:stroke="none"/>
    </style:style>
    <style:style style:family="graphic" style:name="a211">
      <style:graphic-properties draw:fill="solid" draw:fill-color="#000000" draw:opacity="100%" draw:stroke="none"/>
    </style:style>
    <style:style style:family="graphic" style:name="a80">
      <style:graphic-properties draw:fill="solid" draw:fill-color="#ff0000" draw:opacity="100%" draw:stroke="none"/>
    </style:style>
    <style:style style:family="graphic" style:name="a212">
      <style:graphic-properties draw:fill="solid" draw:fill-color="#000000" draw:opacity="100%" draw:stroke="none"/>
    </style:style>
    <style:style style:family="graphic" style:name="a969">
      <style:graphic-properties draw:fill="solid" draw:fill-color="#000000" draw:opacity="100%" draw:stroke="none"/>
    </style:style>
    <style:style style:family="graphic" style:name="a81">
      <style:graphic-properties draw:fill="solid" draw:fill-color="#ff0000" draw:opacity="100%" draw:stroke="none"/>
    </style:style>
    <style:style style:family="graphic" style:name="a213">
      <style:graphic-properties draw:fill="solid" draw:fill-color="#000000" draw:opacity="100%" draw:stroke="none"/>
    </style:style>
    <style:style style:family="graphic" style:name="a82">
      <style:graphic-properties draw:fill="solid" draw:fill-color="#ff0000" draw:opacity="100%" draw:stroke="none"/>
    </style:style>
    <style:style style:family="graphic" style:name="a214">
      <style:graphic-properties draw:fill="solid" draw:fill-color="#000000" draw:opacity="100%" draw:stroke="none"/>
    </style:style>
    <style:style style:family="graphic" style:name="a83">
      <style:graphic-properties draw:fill="solid" draw:fill-color="#ff0000" draw:opacity="100%" draw:stroke="none"/>
    </style:style>
    <style:style style:family="graphic" style:name="a215">
      <style:graphic-properties draw:fill="solid" draw:fill-color="#000000" draw:opacity="100%" draw:stroke="none"/>
    </style:style>
    <style:style style:family="graphic" style:name="a84">
      <style:graphic-properties draw:fill="solid" draw:fill-color="#ff0000" draw:opacity="100%" draw:stroke="none"/>
    </style:style>
    <style:style style:family="graphic" style:name="a216">
      <style:graphic-properties draw:fill="solid" draw:fill-color="#000000" draw:opacity="100%" draw:stroke="none"/>
    </style:style>
    <style:style style:family="graphic" style:name="a85">
      <style:graphic-properties draw:fill="solid" draw:fill-color="#ff0000" draw:opacity="100%" draw:stroke="none"/>
    </style:style>
    <style:style style:family="graphic" style:name="a217">
      <style:graphic-properties draw:fill="solid" draw:fill-color="#000000" draw:opacity="100%" draw:stroke="none"/>
    </style:style>
    <style:style style:family="graphic" style:name="a86">
      <style:graphic-properties draw:fill="solid" draw:fill-color="#ff0000" draw:opacity="100%" draw:stroke="none"/>
    </style:style>
    <style:style style:family="graphic" style:name="a218">
      <style:graphic-properties draw:fill="solid" draw:fill-color="#000000" draw:opacity="100%" draw:stroke="none"/>
    </style:style>
    <style:style style:family="graphic" style:name="a87">
      <style:graphic-properties draw:fill="solid" draw:fill-color="#ff0000" draw:opacity="100%" draw:stroke="none"/>
    </style:style>
    <style:style style:family="graphic" style:name="a219">
      <style:graphic-properties draw:fill="solid" draw:fill-color="#000000" draw:opacity="100%" draw:stroke="none"/>
    </style:style>
    <style:style style:family="graphic" style:name="a88">
      <style:graphic-properties draw:fill="solid" draw:fill-color="#ff0000" draw:opacity="100%" draw:stroke="none"/>
    </style:style>
    <style:style style:family="graphic" style:name="a89">
      <style:graphic-properties/>
    </style:style>
    <style:style style:family="graphic" style:name="a970">
      <style:graphic-properties draw:fill="solid" draw:fill-color="#000000" draw:opacity="100%" draw:stroke="none"/>
    </style:style>
    <style:style style:family="graphic" style:name="a971">
      <style:graphic-properties draw:fill="solid" draw:fill-color="#000000" draw:opacity="100%" draw:stroke="none"/>
    </style:style>
    <style:style style:family="graphic" style:name="a972">
      <style:graphic-properties draw:fill="solid" draw:fill-color="#000000" draw:opacity="100%" draw:stroke="none"/>
    </style:style>
    <style:style style:family="graphic" style:name="a973">
      <style:graphic-properties draw:fill="solid" draw:fill-color="#000000" draw:opacity="100%" draw:stroke="none"/>
    </style:style>
    <style:style style:family="graphic" style:name="a974">
      <style:graphic-properties draw:fill="solid" draw:fill-color="#000000" draw:opacity="100%" draw:stroke="none"/>
    </style:style>
    <style:style style:family="graphic" style:name="a975">
      <style:graphic-properties draw:fill="solid" draw:fill-color="#000000" draw:opacity="100%" draw:stroke="none"/>
    </style:style>
    <style:style style:family="graphic" style:name="a976">
      <style:graphic-properties draw:fill="solid" draw:fill-color="#000000" draw:opacity="100%" draw:stroke="none"/>
    </style:style>
    <style:style style:family="graphic" style:name="a977">
      <style:graphic-properties draw:fill="solid" draw:fill-color="#000000" draw:opacity="100%" draw:stroke="none"/>
    </style:style>
    <style:style style:family="graphic" style:name="a220">
      <style:graphic-properties draw:fill="solid" draw:fill-color="#000000" draw:opacity="100%" draw:stroke="none"/>
    </style:style>
    <style:style style:family="graphic" style:name="a978">
      <style:graphic-properties draw:fill="solid" draw:fill-color="#000000" draw:opacity="100%" draw:stroke="none"/>
    </style:style>
    <style:style style:family="graphic" style:name="a221">
      <style:graphic-properties/>
    </style:style>
    <style:style style:family="graphic" style:name="a90">
      <style:graphic-properties draw:fill="solid" draw:fill-color="#000000" draw:opacity="100%" draw:stroke="none"/>
    </style:style>
    <style:style style:family="graphic" style:name="a222">
      <style:graphic-properties draw:fill="solid" draw:fill-color="#000000" draw:opacity="100%" draw:stroke="none"/>
    </style:style>
    <style:style style:family="graphic" style:name="a979">
      <style:graphic-properties draw:fill="solid" draw:fill-color="#000000" draw:opacity="100%" draw:stroke="none"/>
    </style:style>
    <style:style style:family="graphic" style:name="a91">
      <style:graphic-properties draw:fill="solid" draw:fill-color="#000000" draw:opacity="100%" draw:stroke="none"/>
    </style:style>
    <style:style style:family="graphic" style:name="a223">
      <style:graphic-properties draw:fill="solid" draw:fill-color="#000000" draw:opacity="100%" draw:stroke="none"/>
    </style:style>
    <style:style style:family="graphic" style:name="a92">
      <style:graphic-properties draw:fill="solid" draw:fill-color="#000000" draw:opacity="100%" draw:stroke="none"/>
    </style:style>
    <style:style style:family="graphic" style:name="a224">
      <style:graphic-properties draw:fill="solid" draw:fill-color="#000000" draw:opacity="100%" draw:stroke="none"/>
    </style:style>
    <style:style style:family="graphic" style:name="a93">
      <style:graphic-properties draw:fill="solid" draw:fill-color="#000000" draw:opacity="100%" draw:stroke="none"/>
    </style:style>
    <style:style style:family="graphic" style:name="a225">
      <style:graphic-properties draw:fill="solid" draw:fill-color="#000000" draw:opacity="100%" draw:stroke="none"/>
    </style:style>
    <style:style style:family="graphic" style:name="a94">
      <style:graphic-properties draw:fill="solid" draw:fill-color="#000000" draw:opacity="100%" draw:stroke="none"/>
    </style:style>
    <style:style style:family="graphic" style:name="a226">
      <style:graphic-properties draw:fill="solid" draw:fill-color="#000000" draw:opacity="100%" draw:stroke="none"/>
    </style:style>
    <style:style style:family="graphic" style:name="a227">
      <style:graphic-properties draw:fill="solid" draw:fill-color="#000000" draw:opacity="100%" draw:stroke="none"/>
    </style:style>
    <style:style style:family="graphic" style:name="a95">
      <style:graphic-properties draw:fill="solid" draw:fill-color="#000000" draw:opacity="100%" draw:stroke="none"/>
    </style:style>
    <style:style style:family="graphic" style:name="a228">
      <style:graphic-properties draw:fill="solid" draw:fill-color="#000000" draw:opacity="100%" draw:stroke="none"/>
    </style:style>
    <style:style style:family="graphic" style:name="a96">
      <style:graphic-properties draw:fill="solid" draw:fill-color="#000000" draw:opacity="100%" draw:stroke="none"/>
    </style:style>
    <style:style style:family="graphic" style:name="a229">
      <style:graphic-properties draw:fill="solid" draw:fill-color="#000000" draw:opacity="100%" draw:stroke="none"/>
    </style:style>
    <style:style style:family="graphic" style:name="a97">
      <style:graphic-properties draw:fill="solid" draw:fill-color="#000000" draw:opacity="100%" draw:stroke="none"/>
    </style:style>
    <style:style style:family="graphic" style:name="a98">
      <style:graphic-properties draw:fill="solid" draw:fill-color="#000000" draw:opacity="100%" draw:stroke="none"/>
    </style:style>
  </office:automatic-styles>
  <office:body>
    <office:text text:use-soft-page-breaks="true">
      <text:p text:style-name="P1"><draw:frame draw:z-index="251658240" draw:style-name="a0" draw:name="Picture 13873" text:anchor-type="paragraph" svg:x="0in" svg:y="0.19333in" svg:width="8.25in" svg:height="11.47in" style:rel-width="scale" style:rel-height="scale"><draw:image xlink:href="media/image1.png" xlink:type="simple" xlink:show="embed" xlink:actuate="onLoad"/><svg:title/><svg:desc/></draw:frame></text:p>
      <text:soft-page-break/>
      <text:p text:style-name="P2"><draw:g draw:name="Group 13884" draw:id="id2" draw:style-name="a3" text:anchor-type="as-char"><svg:title/><svg:desc/><draw:frame draw:id="id0" draw:style-name="a1" draw:name="Picture 13878" svg:x="0in" svg:y="0.01111in" svg:width="2.20333in" svg:height="0.5in" style:rel-width="scale" style:rel-height="scale"><draw:image xlink:href="media/image2.png" xlink:type="simple" xlink:show="embed" xlink:actuate="onLoad"/><svg:title/><svg:desc/></draw:frame><draw:frame draw:id="id1" draw:style-name="a2" draw:name="Picture 13879" svg:x="4.62889in" svg:y="0in" svg:width="1.51667in" svg:height="0.57in" style:rel-width="scale" style:rel-height="scale"><draw:image xlink:href="media/image3.png" xlink:type="simple" xlink:show="embed" xlink:actuate="onLoad"/><svg:title/><svg:desc/></draw:frame></draw:g></text:p>
      <table:table table:style-name="Table3">
        <table:table-columns>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s>
        <table:table-row table:style-name="TableRow18">
          <table:table-cell table:style-name="TableCell19" table:number-columns-spanned="7">
            <text:p text:style-name="P20"><text:span text:style-name="T21">PRESUPUESTO <text:s/>DE INGRESOS FEMETE AÑO 2</text:span></text:p>
          </table:table-cell>
          <table:covered-table-cell/>
          <table:covered-table-cell/>
          <table:covered-table-cell/>
          <table:covered-table-cell/>
          <table:covered-table-cell/>
          <table:covered-table-cell/>
          <table:table-cell table:style-name="TableCell22" table:number-columns-spanned="4">
            <text:p text:style-name="P23"><text:span text:style-name="T24">026</text:span></text:p>
          </table:table-cell>
          <table:covered-table-cell/>
          <table:covered-table-cell/>
          <table:covered-table-cell/>
          <table:table-cell table:style-name="TableCell25">
            <text:p text:style-name="Normal"/>
          </table:table-cell>
          <table:table-cell table:style-name="TableCell26">
            <text:p text:style-name="Normal"/>
          </table:table-cell>
          <table:table-cell>
            <text:p text:style-name="Normal"/>
          </table:table-cell>
        </table:table-row>
        <table:table-row table:style-name="TableRow27">
          <table:table-cell table:style-name="TableCell28" table:number-columns-spanned="3" table:number-rows-spanned="2">
            <text:p text:style-name="Normal"/>
          </table:table-cell>
          <table:covered-table-cell/>
          <table:covered-table-cell/>
          <table:table-cell table:style-name="TableCell29" table:number-columns-spanned="4">
            <text:p text:style-name="P30"><text:span text:style-name="T31">Presupuesto 2026</text:span></text:p>
          </table:table-cell>
          <table:covered-table-cell/>
          <table:covered-table-cell/>
          <table:covered-table-cell/>
          <table:table-cell table:style-name="TableCell32" table:number-columns-spanned="4">
            <text:p text:style-name="P33"><text:span text:style-name="T34">Realizado 2025</text:span></text:p>
          </table:table-cell>
          <table:covered-table-cell/>
          <table:covered-table-cell/>
          <table:covered-table-cell/>
          <table:table-cell table:style-name="TableCell35">
            <text:p text:style-name="P36"><text:span text:style-name="T37">Inc./ Dismin.</text:span></text:p>
          </table:table-cell>
          <table:table-cell table:style-name="TableCell38">
            <text:p text:style-name="P39"><text:span text:style-name="T40">Tasa de</text:span></text:p>
          </table:table-cell>
          <table:table-cell>
            <text:p text:style-name="P39"/>
          </table:table-cell>
        </table:table-row>
        <table:table-row table:style-name="TableRow41">
          <table:covered-table-cell>
            <text:p text:style-name="Normal"/>
          </table:covered-table-cell>
          <table:covered-table-cell/>
          <table:covered-table-cell/>
          <table:table-cell table:style-name="TableCell42" table:number-columns-spanned="2">
            <text:p text:style-name="Normal"/>
          </table:table-cell>
          <table:covered-table-cell/>
          <table:table-cell table:style-name="TableCell43" table:number-columns-spanned="2">
            <text:p text:style-name="P44"><text:span text:style-name="T45">%</text:span></text:p>
          </table:table-cell>
          <table:covered-table-cell/>
          <table:table-cell table:style-name="TableCell46" table:number-columns-spanned="2">
            <text:p text:style-name="Normal"/>
          </table:table-cell>
          <table:covered-table-cell/>
          <table:table-cell table:style-name="TableCell47" table:number-columns-spanned="2">
            <text:p text:style-name="P48"><text:span text:style-name="T49">%</text:span></text:p>
          </table:table-cell>
          <table:covered-table-cell/>
          <table:table-cell table:style-name="TableCell50">
            <text:p text:style-name="P51"><text:span text:style-name="T52">Presupuesto</text:span></text:p>
          </table:table-cell>
          <table:table-cell table:style-name="TableCell53">
            <text:p text:style-name="P54"><text:span text:style-name="T55">Variación</text:span></text:p>
          </table:table-cell>
          <table:table-cell>
            <text:p text:style-name="P54"/>
          </table:table-cell>
        </table:table-row>
        <table:table-row table:style-name="TableRow56">
          <table:table-cell table:style-name="TableCell57" table:number-columns-spanned="2">
            <text:p text:style-name="P58"><text:span text:style-name="T59">705</text:span></text:p>
          </table:table-cell>
          <table:covered-table-cell/>
          <table:table-cell table:style-name="TableCell60">
            <text:p text:style-name="P61"><text:span text:style-name="T62">INGRESOS POR CUOTAS</text:span></text:p>
          </table:table-cell>
          <table:table-cell table:style-name="TableCell63" table:number-columns-spanned="2">
            <text:p text:style-name="P64"><draw:g draw:name="Group 13289" draw:id="id18" draw:style-name="a19" text:anchor-type="as-char"><svg:title/><svg:desc/><draw:custom-shape svg:x="0in" svg:y="0in" svg:width="0.02167in" svg:height="0.075in" draw:id="id3" draw:style-name="a4" draw:name="Shape 239"><svg:title/><svg:desc/><draw:enhanced-geometry draw:type="non-primitive" svg:viewBox="0 0 19812 68580" draw:enhanced-path="M 16764 0 L 19812 0 19812 68580 13716 68580 13716 15240 C 12192 16764 10668 18288 7620 21336 4572 22860 3048 24384 0 24384 L 0 16764 C 4572 15240 7620 12192 10668 9144 13716 6096 15240 3048 167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812"/><draw:equation draw:name="f7" draw:formula="?f4 / 68580"/><draw:equation draw:name="f8" draw:formula="0 / ?f6"/><draw:equation draw:name="f9" draw:formula="19812 / ?f6"/><draw:equation draw:name="f10" draw:formula="0 / ?f7"/><draw:equation draw:name="f11" draw:formula="68580 / ?f7"/></draw:enhanced-geometry></draw:custom-shape><draw:custom-shape svg:x="0.04667in" svg:y="0.065in" svg:width="0.01in" svg:height="0.01167in" draw:id="id4" draw:style-name="a5" draw:name="Shape 14735"><svg:title/><svg:desc/><draw:enhanced-geometry draw:type="non-primitive" svg:viewBox="0 0 9144 10668" draw:enhanced-path="M 0 0 L 9144 0 9144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0668"/><draw:equation draw:name="f8" draw:formula="0 / ?f6"/><draw:equation draw:name="f9" draw:formula="9144 / ?f6"/><draw:equation draw:name="f10" draw:formula="0 / ?f7"/><draw:equation draw:name="f11" draw:formula="10668 / ?f7"/></draw:enhanced-geometry></draw:custom-shape><draw:custom-shape svg:x="0.07in" svg:y="0in" svg:width="0.02167in" svg:height="0.075in" draw:id="id5" draw:style-name="a6" draw:name="Shape 241"><svg:title/><svg:desc/><draw:enhanced-geometry draw:type="non-primitive" svg:viewBox="0 0 19812 68580" draw:enhanced-path="M 16764 0 L 19812 0 19812 68580 13716 68580 13716 15240 C 12192 16764 10668 18288 7620 21336 4572 22860 3048 24384 0 24384 L 0 16764 C 4572 15240 7620 12192 10668 9144 13716 6096 15240 3048 167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812"/><draw:equation draw:name="f7" draw:formula="?f4 / 68580"/><draw:equation draw:name="f8" draw:formula="0 / ?f6"/><draw:equation draw:name="f9" draw:formula="19812 / ?f6"/><draw:equation draw:name="f10" draw:formula="0 / ?f7"/><draw:equation draw:name="f11" draw:formula="68580 / ?f7"/></draw:enhanced-geometry></draw:custom-shape><draw:custom-shape svg:x="0.11167in" svg:y="0in" svg:width="0.02in" svg:height="0.07667in" draw:id="id6" draw:style-name="a7" draw:name="Shape 242"><svg:title/><svg:desc/><draw:enhanced-geometry draw:type="non-primitive" svg:viewBox="0 0 18288 70104" draw:enhanced-path="M 18288 0 L 18288 6096 C 15240 6096 12192 7620 10668 12192 7620 16764 6096 24384 6096 35052 6096 47244 7620 54864 10668 57912 12192 62484 15240 64008 18288 64008 L 18288 70104 C 13716 70104 9144 67056 6096 62484 1524 57912 0 48768 0 35052 0 24384 1524 15240 4572 9144 7620 3048 12192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13167in" svg:y="0in" svg:width="0.02in" svg:height="0.07667in" draw:id="id7" draw:style-name="a8" draw:name="Shape 243"><svg:title/><svg:desc/><draw:enhanced-geometry draw:type="non-primitive" svg:viewBox="0 0 18288 70104" draw:enhanced-path="M 0 0 C 6096 0 10668 3048 13716 7620 16764 13716 18288 22860 18288 35052 18288 47244 16764 54864 13716 60960 10668 67056 6096 70104 0 70104 L 0 64008 C 4572 64008 7620 62484 9144 57912 12192 54864 12192 47244 12192 35052 12192 24384 12192 16764 9144 12192 7620 7620 4572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15833in" svg:y="0.00334in" svg:width="0.04in" svg:height="0.07167in" draw:id="id8" draw:style-name="a9" draw:name="Shape 244"><svg:title/><svg:desc/><draw:enhanced-geometry draw:type="non-primitive" svg:viewBox="0 0 36576 65532" draw:enhanced-path="M 0 0 L 36576 0 36576 6096 C 30480 13716 25908 22860 21336 33528 16764 44196 15240 54864 13716 65532 L 7620 65532 C 7620 59436 9144 53340 10668 45720 13716 38100 15240 30480 19812 24384 22860 16764 27432 10668 30480 6096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5532"/><draw:equation draw:name="f8" draw:formula="0 / ?f6"/><draw:equation draw:name="f9" draw:formula="36576 / ?f6"/><draw:equation draw:name="f10" draw:formula="0 / ?f7"/><draw:equation draw:name="f11" draw:formula="65532 / ?f7"/></draw:enhanced-geometry></draw:custom-shape><draw:custom-shape svg:x="0.21in" svg:y="0.065in" svg:width="0.01in" svg:height="0.01167in" draw:id="id9" draw:style-name="a10" draw:name="Shape 14736"><svg:title/><svg:desc/><draw:enhanced-geometry draw:type="non-primitive" svg:viewBox="0 0 9144 10668" draw:enhanced-path="M 0 0 L 9144 0 9144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0668"/><draw:equation draw:name="f8" draw:formula="0 / ?f6"/><draw:equation draw:name="f9" draw:formula="9144 / ?f6"/><draw:equation draw:name="f10" draw:formula="0 / ?f7"/><draw:equation draw:name="f11" draw:formula="10668 / ?f7"/></draw:enhanced-geometry></draw:custom-shape><draw:custom-shape svg:x="0.23333in" svg:y="0in" svg:width="0.02167in" svg:height="0.075in" draw:id="id10" draw:style-name="a11" draw:name="Shape 246"><svg:title/><svg:desc/><draw:enhanced-geometry draw:type="non-primitive" svg:viewBox="0 0 19812 68580" draw:enhanced-path="M 16764 0 L 19812 0 19812 68580 13716 68580 13716 15240 C 12192 16764 10668 18288 7620 21336 4572 22860 3048 24384 0 24384 L 0 16764 C 4572 15240 7620 12192 10668 9144 12192 6096 15240 3048 167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812"/><draw:equation draw:name="f7" draw:formula="?f4 / 68580"/><draw:equation draw:name="f8" draw:formula="0 / ?f6"/><draw:equation draw:name="f9" draw:formula="19812 / ?f6"/><draw:equation draw:name="f10" draw:formula="0 / ?f7"/><draw:equation draw:name="f11" draw:formula="68580 / ?f7"/></draw:enhanced-geometry></draw:custom-shape><draw:custom-shape svg:x="0.275in" svg:y="0.00334in" svg:width="0.04in" svg:height="0.07167in" draw:id="id11" draw:style-name="a12" draw:name="Shape 247"><svg:title/><svg:desc/><draw:enhanced-geometry draw:type="non-primitive" svg:viewBox="0 0 36576 65532" draw:enhanced-path="M 0 0 L 36576 0 36576 6096 C 30480 13716 25908 22860 21336 33528 16764 44196 15240 54864 13716 65532 L 7620 65532 C 7620 59436 9144 53340 10668 45720 13716 38100 15240 30480 19812 24384 22860 16764 25908 10668 30480 6096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5532"/><draw:equation draw:name="f8" draw:formula="0 / ?f6"/><draw:equation draw:name="f9" draw:formula="36576 / ?f6"/><draw:equation draw:name="f10" draw:formula="0 / ?f7"/><draw:equation draw:name="f11" draw:formula="65532 / ?f7"/></draw:enhanced-geometry></draw:custom-shape><draw:custom-shape svg:x="0.32167in" svg:y="0.00334in" svg:width="0.04in" svg:height="0.07333in" draw:id="id12" draw:style-name="a13" draw:name="Shape 248"><svg:title/><svg:desc/><draw:enhanced-geometry draw:type="non-primitive" svg:viewBox="0 0 36576 67056" draw:enhanced-path="M 6096 0 L 35052 0 35052 6096 12192 6096 9144 24384 C 12192 22860 15240 21336 19812 21336 24384 21336 27432 22860 32004 27432 35052 32004 36576 36576 36576 42672 36576 50292 35052 54864 32004 60960 27432 65532 22860 67056 18288 67056 13716 67056 9144 65532 6096 62484 3048 59436 0 54864 0 48768 L 6096 48768 C 6096 53340 7620 56388 10668 57912 12192 60960 15240 60960 18288 60960 21336 60960 24384 59436 27432 56388 28956 53340 30480 48768 30480 44196 30480 38100 28956 35052 27432 32004 24384 28956 21336 27432 18288 27432 16764 27432 13716 28956 12192 30480 10668 30480 9144 33528 7620 35052 L 1524 35052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7056"/><draw:equation draw:name="f8" draw:formula="0 / ?f6"/><draw:equation draw:name="f9" draw:formula="36576 / ?f6"/><draw:equation draw:name="f10" draw:formula="0 / ?f7"/><draw:equation draw:name="f11" draw:formula="67056 / ?f7"/></draw:enhanced-geometry></draw:custom-shape><draw:custom-shape svg:x="0.37167in" svg:y="0.065in" svg:width="0.00833in" svg:height="0.025in" draw:id="id13" draw:style-name="a14" draw:name="Shape 249"><svg:title/><svg:desc/><draw:enhanced-geometry draw:type="non-primitive" svg:viewBox="0 0 7620 22860" draw:enhanced-path="M 1524 0 L 7620 0 7620 9144 C 7620 13716 7620 16764 6096 18288 4572 19812 3048 21336 1524 22860 L 0 19812 C 1524 18288 3048 18288 3048 16764 4572 15240 4572 12192 4572 9144 L 1524 9144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draw:equation draw:name="f7" draw:formula="?f4 / 22860"/><draw:equation draw:name="f8" draw:formula="0 / ?f6"/><draw:equation draw:name="f9" draw:formula="7620 / ?f6"/><draw:equation draw:name="f10" draw:formula="0 / ?f7"/><draw:equation draw:name="f11" draw:formula="22860 / ?f7"/></draw:enhanced-geometry></draw:custom-shape><draw:custom-shape svg:x="0.39167in" svg:y="0.00334in" svg:width="0.04in" svg:height="0.07333in" draw:id="id14" draw:style-name="a15" draw:name="Shape 250"><svg:title/><svg:desc/><draw:enhanced-geometry draw:type="non-primitive" svg:viewBox="0 0 36576 67056" draw:enhanced-path="M 6096 0 L 35052 0 35052 6096 10668 6096 9144 24384 C 12192 22860 15240 21336 19812 21336 24384 21336 27432 22860 32004 27432 35052 32004 36576 36576 36576 42672 36576 50292 35052 54864 32004 60960 27432 65532 22860 67056 18288 67056 12192 67056 9144 65532 6096 62484 1524 59436 0 54864 0 48768 L 6096 48768 C 6096 53340 7620 56388 10668 57912 12192 60960 15240 60960 16764 60960 21336 60960 24384 59436 25908 56388 28956 53340 30480 48768 30480 44196 30480 38100 28956 35052 27432 32004 24384 28956 21336 27432 18288 27432 15240 27432 13716 28956 12192 30480 10668 30480 9144 33528 7620 35052 L 1524 35052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7056"/><draw:equation draw:name="f8" draw:formula="0 / ?f6"/><draw:equation draw:name="f9" draw:formula="36576 / ?f6"/><draw:equation draw:name="f10" draw:formula="0 / ?f7"/><draw:equation draw:name="f11" draw:formula="67056 / ?f7"/></draw:enhanced-geometry></draw:custom-shape><draw:custom-shape svg:x="0.43833in" svg:y="0in" svg:width="0.02in" svg:height="0.07667in" draw:id="id15" draw:style-name="a16" draw:name="Shape 251"><svg:title/><svg:desc/><draw:enhanced-geometry draw:type="non-primitive" svg:viewBox="0 0 18288 70104" draw:enhanced-path="M 18288 0 L 18288 6096 C 15240 6096 12192 7620 10668 9144 9144 12192 7620 13716 7620 16764 7620 21336 9144 24384 10668 25908 12192 27432 15240 28956 18288 28956 L 18288 35052 C 15240 35052 12192 36576 9144 39624 7620 42672 6096 45720 6096 50292 6096 53340 7620 57912 9144 60960 12192 62484 15240 64008 18288 64008 L 18288 70104 C 13716 70104 9144 68580 4572 64008 1524 60960 0 56388 0 48768 0 44196 1524 41148 3048 38100 4572 35052 6096 33528 9144 32004 6096 30480 4572 28956 3048 27432 1524 24384 1524 21336 1524 18288 1524 12192 3048 9144 6096 4572 9144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45833in" svg:y="0in" svg:width="0.02in" svg:height="0.07667in" draw:id="id16" draw:style-name="a17" draw:name="Shape 252"><svg:title/><svg:desc/><draw:enhanced-geometry draw:type="non-primitive" svg:viewBox="0 0 18288 70104" draw:enhanced-path="M 0 0 C 4572 0 9144 1524 12192 4572 15240 9144 16764 13716 16764 18288 16764 21336 16764 24384 15240 27432 13716 28956 12192 30480 9144 32004 12192 33528 13716 35052 15240 38100 16764 41148 18288 45720 18288 50292 18288 56388 16764 60960 13716 64008 9144 68580 4572 70104 0 70104 L 0 64008 C 3048 64008 6096 62484 9144 60960 10668 57912 12192 54864 12192 50292 12192 45720 10668 42672 9144 39624 6096 36576 3048 35052 0 35052 L 0 28956 C 3048 28956 6096 27432 7620 25908 9144 24384 10668 21336 10668 18288 10668 15240 9144 12192 7620 9144 6096 7620 3048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505in" svg:y="0.00167in" svg:width="0.045in" svg:height="0.075in" draw:id="id17" draw:style-name="a18" draw:name="Shape 253"><svg:title/><svg:desc/><draw:enhanced-geometry draw:type="non-primitive" svg:viewBox="0 0 41148 68580" draw:enhanced-path="M 28956 0 C 33528 0 38100 1524 41148 3048 L 39624 10668 C 36576 7620 32004 6096 28956 6096 24384 6096 19812 7620 16764 10668 13716 15240 12192 18288 10668 24384 L 36576 24384 35052 30480 10668 30480 10668 36576 35052 36576 33528 42672 10668 42672 C 12192 48768 13716 54864 16764 57912 19812 60960 24384 62484 28956 62484 33528 62484 36576 60960 39624 57912 L 39624 65532 C 36576 67056 33528 68580 28956 68580 15240 68580 7620 60960 4572 42672 L 0 42672 0 36576 4572 36576 C 4572 36576 4572 35052 4572 33528 L 4572 30480 0 30480 0 24384 4572 24384 C 6096 16764 9144 10668 13716 6096 18288 3048 22860 0 2895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68580"/><draw:equation draw:name="f8" draw:formula="0 / ?f6"/><draw:equation draw:name="f9" draw:formula="41148 / ?f6"/><draw:equation draw:name="f10" draw:formula="0 / ?f7"/><draw:equation draw:name="f11" draw:formula="68580 / ?f7"/></draw:enhanced-geometry></draw:custom-shape></draw:g></text:p>
          </table:table-cell>
          <table:covered-table-cell/>
          <table:table-cell table:style-name="TableCell65" table:number-columns-spanned="2">
            <text:p text:style-name="P66"><text:span text:style-name="T67">12,91%</text:span></text:p>
          </table:table-cell>
          <table:covered-table-cell/>
          <table:table-cell table:style-name="TableCell68" table:number-columns-spanned="2">
            <text:p text:style-name="P69"><draw:g draw:name="Group 13300" draw:id="id38" draw:style-name="a39" text:anchor-type="as-char"><svg:title/><svg:desc/><draw:custom-shape svg:x="0in" svg:y="0in" svg:width="0.02167in" svg:height="0.075in" draw:id="id19" draw:style-name="a20" draw:name="Shape 255"><svg:title/><svg:desc/><draw:enhanced-geometry draw:type="non-primitive" svg:viewBox="0 0 19812 68580" draw:enhanced-path="M 15240 0 L 19812 0 19812 68580 13716 68580 13716 15240 C 12192 16764 9144 18288 6096 21336 4572 22860 1524 24384 0 24384 L 0 16764 C 3048 15240 6096 12192 9144 9144 12192 6096 13716 3048 1524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812"/><draw:equation draw:name="f7" draw:formula="?f4 / 68580"/><draw:equation draw:name="f8" draw:formula="0 / ?f6"/><draw:equation draw:name="f9" draw:formula="19812 / ?f6"/><draw:equation draw:name="f10" draw:formula="0 / ?f7"/><draw:equation draw:name="f11" draw:formula="68580 / ?f7"/></draw:enhanced-geometry></draw:custom-shape><draw:custom-shape svg:x="0.045in" svg:y="0.065in" svg:width="0.01in" svg:height="0.01167in" draw:id="id20" draw:style-name="a21" draw:name="Shape 14739"><svg:title/><svg:desc/><draw:enhanced-geometry draw:type="non-primitive" svg:viewBox="0 0 9144 10668" draw:enhanced-path="M 0 0 L 9144 0 9144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0668"/><draw:equation draw:name="f8" draw:formula="0 / ?f6"/><draw:equation draw:name="f9" draw:formula="9144 / ?f6"/><draw:equation draw:name="f10" draw:formula="0 / ?f7"/><draw:equation draw:name="f11" draw:formula="10668 / ?f7"/></draw:enhanced-geometry></draw:custom-shape><draw:custom-shape svg:x="0.06333in" svg:y="0in" svg:width="0.04in" svg:height="0.075in" draw:id="id21" draw:style-name="a22" draw:name="Shape 257"><svg:title/><svg:desc/><draw:enhanced-geometry draw:type="non-primitive" svg:viewBox="0 0 36576 68580" draw:enhanced-path="M 19812 0 C 25908 0 30480 1524 33528 6096 35052 10668 36576 15240 36576 19812 36576 24384 36576 28956 33528 32004 32004 36576 27432 42672 21336 48768 16764 53340 13716 56388 12192 57912 12192 59436 10668 60960 9144 62484 L 36576 62484 36576 68580 0 68580 C 0 65532 1524 62484 3048 57912 6096 54864 9144 50292 15240 44196 21336 38100 25908 32004 27432 28956 30480 25908 30480 21336 30480 18288 30480 15240 30480 12192 27432 9144 25908 7620 22860 6096 19812 6096 16764 6096 13716 7620 12192 10668 9144 12192 7620 16764 7620 21336 L 1524 19812 C 3048 13716 4572 9144 7620 4572 10668 1524 15240 0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8580"/><draw:equation draw:name="f8" draw:formula="0 / ?f6"/><draw:equation draw:name="f9" draw:formula="36576 / ?f6"/><draw:equation draw:name="f10" draw:formula="0 / ?f7"/><draw:equation draw:name="f11" draw:formula="68580 / ?f7"/></draw:enhanced-geometry></draw:custom-shape><draw:custom-shape svg:x="0.11in" svg:y="0.00334in" svg:width="0.04in" svg:height="0.07333in" draw:id="id22" draw:style-name="a23" draw:name="Shape 258"><svg:title/><svg:desc/><draw:enhanced-geometry draw:type="non-primitive" svg:viewBox="0 0 36576 67056" draw:enhanced-path="M 6096 0 L 35052 0 35052 6096 12192 6096 9144 24384 C 13716 22860 16764 21336 19812 21336 24384 21336 28956 22860 32004 27432 35052 32004 36576 36576 36576 42672 36576 50292 35052 54864 32004 60960 28956 65532 24384 67056 18288 67056 13716 67056 9144 65532 6096 62484 3048 59436 1524 54864 0 48768 L 6096 48768 C 7620 53340 9144 56388 10668 57912 13716 60960 15240 60960 18288 60960 21336 60960 24384 59436 27432 56388 30480 53340 30480 48768 30480 44196 30480 38100 30480 35052 27432 32004 25908 28956 22860 27432 18288 27432 16764 27432 15240 28956 12192 30480 10668 30480 9144 33528 7620 35052 L 1524 35052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7056"/><draw:equation draw:name="f8" draw:formula="0 / ?f6"/><draw:equation draw:name="f9" draw:formula="36576 / ?f6"/><draw:equation draw:name="f10" draw:formula="0 / ?f7"/><draw:equation draw:name="f11" draw:formula="67056 / ?f7"/></draw:enhanced-geometry></draw:custom-shape><draw:custom-shape svg:x="0.15667in" svg:y="0.00111in" svg:width="0.02in" svg:height="0.07463in" draw:id="id23" draw:style-name="a24" draw:name="Shape 259"><svg:title/><svg:desc/><draw:enhanced-geometry draw:type="non-primitive" svg:viewBox="0 0 18288 68241" draw:enhanced-path="M 18288 0 L 18288 6169 9144 12700 C 7620 17272 6096 24892 6096 32512 7620 30988 9144 27940 12192 26416 L 18288 25197 18288 31750 10668 35560 C 7620 38608 6096 41656 6096 46228 6096 50800 7620 55372 10668 58420 L 18288 62230 18288 68241 6096 61468 C 3048 56896 0 47752 0 35560 0 23368 3048 12700 6096 8128 L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8241"/><draw:equation draw:name="f8" draw:formula="0 / ?f6"/><draw:equation draw:name="f9" draw:formula="18288 / ?f6"/><draw:equation draw:name="f10" draw:formula="0 / ?f7"/><draw:equation draw:name="f11" draw:formula="68241 / ?f7"/></draw:enhanced-geometry></draw:custom-shape><draw:custom-shape svg:x="0.17667in" svg:y="0.02834in" svg:width="0.02in" svg:height="0.04833in" draw:id="id24" draw:style-name="a25" draw:name="Shape 260"><svg:title/><svg:desc/><draw:enhanced-geometry draw:type="non-primitive" svg:viewBox="0 0 18288 44196" draw:enhanced-path="M 1524 0 C 6096 0 10668 1524 13716 6096 16764 10668 18288 15240 18288 21336 18288 25908 18288 30480 16764 33528 15240 38100 12192 39624 10668 41148 7620 44196 4572 44196 1524 44196 L 0 43349 0 37338 1524 38100 C 4572 38100 7620 36576 9144 33528 12192 30480 12192 27432 12192 21336 12192 16764 12192 13716 9144 10668 7620 7620 4572 6096 1524 6096 L 0 6858 0 305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17667in" svg:y="0in" svg:width="0.01833in" svg:height="0.01833in" draw:id="id25" draw:style-name="a26" draw:name="Shape 261"><svg:title/><svg:desc/><draw:enhanced-geometry draw:type="non-primitive" svg:viewBox="0 0 16764 16764" draw:enhanced-path="M 1524 0 C 6096 0 9144 1524 12192 4572 15240 7620 16764 12192 16764 16764 L 10668 16764 C 10668 13716 9144 10668 7620 9144 6096 7620 4572 6096 1524 6096 L 0 7185 0 1016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20833in" svg:y="0.065in" svg:width="0.01in" svg:height="0.01167in" draw:id="id26" draw:style-name="a27" draw:name="Shape 14740"><svg:title/><svg:desc/><draw:enhanced-geometry draw:type="non-primitive" svg:viewBox="0 0 9144 10668" draw:enhanced-path="M 0 0 L 9144 0 9144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0668"/><draw:equation draw:name="f8" draw:formula="0 / ?f6"/><draw:equation draw:name="f9" draw:formula="9144 / ?f6"/><draw:equation draw:name="f10" draw:formula="0 / ?f7"/><draw:equation draw:name="f11" draw:formula="10668 / ?f7"/></draw:enhanced-geometry></draw:custom-shape><draw:custom-shape svg:x="0.23167in" svg:y="0in" svg:width="0.02167in" svg:height="0.075in" draw:id="id27" draw:style-name="a28" draw:name="Shape 263"><svg:title/><svg:desc/><draw:enhanced-geometry draw:type="non-primitive" svg:viewBox="0 0 19812 68580" draw:enhanced-path="M 16764 0 L 19812 0 19812 68580 13716 68580 13716 15240 C 12192 16764 10668 18288 7620 21336 4572 22860 3048 24384 0 24384 L 0 16764 C 4572 15240 7620 12192 10668 9144 13716 6096 15240 3048 167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812"/><draw:equation draw:name="f7" draw:formula="?f4 / 68580"/><draw:equation draw:name="f8" draw:formula="0 / ?f6"/><draw:equation draw:name="f9" draw:formula="19812 / ?f6"/><draw:equation draw:name="f10" draw:formula="0 / ?f7"/><draw:equation draw:name="f11" draw:formula="68580 / ?f7"/></draw:enhanced-geometry></draw:custom-shape><draw:custom-shape svg:x="0.27333in" svg:y="0in" svg:width="0.02in" svg:height="0.07667in" draw:id="id28" draw:style-name="a29" draw:name="Shape 264"><svg:title/><svg:desc/><draw:enhanced-geometry draw:type="non-primitive" svg:viewBox="0 0 18288 70104" draw:enhanced-path="M 18288 0 L 18288 0 18288 6096 18288 6096 C 15240 6096 12192 7620 10668 12192 7620 16764 6096 24384 6096 35052 6096 47244 7620 54864 10668 57912 12192 62484 15240 64008 18288 64008 L 18288 64008 18288 70104 18288 70104 C 13716 70104 9144 67056 6096 62484 1524 57912 0 48768 0 35052 0 24384 1524 15240 4572 9144 7620 3048 12192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29333in" svg:y="0in" svg:width="0.02in" svg:height="0.07667in" draw:id="id29" draw:style-name="a30" draw:name="Shape 265"><svg:title/><svg:desc/><draw:enhanced-geometry draw:type="non-primitive" svg:viewBox="0 0 18288 70104" draw:enhanced-path="M 0 0 L 13716 7620 C 16764 13716 18288 22860 18288 35052 18288 47244 16764 54864 13716 60960 L 0 70104 0 64008 9144 57912 C 12192 54864 12192 47244 12192 35052 12192 24384 12192 16764 9144 12192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32in" svg:y="0in" svg:width="0.02in" svg:height="0.07667in" draw:id="id30" draw:style-name="a31" draw:name="Shape 266"><svg:title/><svg:desc/><draw:enhanced-geometry draw:type="non-primitive" svg:viewBox="0 0 18288 70104" draw:enhanced-path="M 18288 0 L 18288 6096 C 15240 6096 13716 7620 10668 9144 9144 12192 7620 13716 7620 16764 7620 21336 9144 24384 10668 25908 13716 27432 15240 28956 18288 28956 L 18288 35052 C 15240 35052 12192 36576 10668 39624 7620 42672 6096 45720 6096 50292 6096 53340 7620 57912 10668 60960 12192 62484 15240 64008 18288 64008 L 18288 70104 C 13716 70104 9144 68580 6096 64008 1524 60960 0 56388 0 48768 0 44196 1524 41148 3048 38100 4572 35052 6096 33528 9144 32004 7620 30480 4572 28956 4572 27432 3048 24384 1524 21336 1524 18288 1524 12192 3048 9144 6096 4572 9144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34in" svg:y="0in" svg:width="0.02in" svg:height="0.07667in" draw:id="id31" draw:style-name="a32" draw:name="Shape 267"><svg:title/><svg:desc/><draw:enhanced-geometry draw:type="non-primitive" svg:viewBox="0 0 18288 70104" draw:enhanced-path="M 0 0 C 4572 0 9144 1524 12192 4572 15240 9144 16764 13716 16764 18288 16764 21336 16764 24384 15240 27432 13716 28956 12192 30480 9144 32004 12192 33528 15240 35052 16764 38100 18288 41148 18288 45720 18288 50292 18288 56388 16764 60960 13716 64008 10668 68580 6096 70104 0 70104 L 0 64008 C 4572 64008 6096 62484 9144 60960 10668 57912 12192 54864 12192 50292 12192 45720 10668 42672 9144 39624 6096 36576 3048 35052 0 35052 L 0 28956 C 3048 28956 6096 27432 7620 25908 10668 24384 10668 21336 10668 18288 10668 15240 10668 12192 7620 9144 6096 7620 3048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37in" svg:y="0.065in" svg:width="0.00833in" svg:height="0.025in" draw:id="id32" draw:style-name="a33" draw:name="Shape 268"><svg:title/><svg:desc/><draw:enhanced-geometry draw:type="non-primitive" svg:viewBox="0 0 7620 22860" draw:enhanced-path="M 1524 0 L 7620 0 7620 9144 C 7620 13716 7620 16764 6096 18288 4572 19812 4572 21336 1524 22860 L 0 19812 C 1524 18288 3048 18288 3048 16764 4572 15240 4572 12192 4572 9144 L 1524 9144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draw:equation draw:name="f7" draw:formula="?f4 / 22860"/><draw:equation draw:name="f8" draw:formula="0 / ?f6"/><draw:equation draw:name="f9" draw:formula="7620 / ?f6"/><draw:equation draw:name="f10" draw:formula="0 / ?f7"/><draw:equation draw:name="f11" draw:formula="22860 / ?f7"/></draw:enhanced-geometry></draw:custom-shape><draw:custom-shape svg:x="0.39in" svg:y="0.00111in" svg:width="0.02in" svg:height="0.07463in" draw:id="id33" draw:style-name="a34" draw:name="Shape 269"><svg:title/><svg:desc/><draw:enhanced-geometry draw:type="non-primitive" svg:viewBox="0 0 18288 68241" draw:enhanced-path="M 18288 0 L 18288 5080 9144 12700 C 6096 17272 6096 24892 6096 32512 7620 30988 9144 27940 12192 26416 L 18288 25197 18288 30988 10668 35560 C 7620 38608 6096 41656 6096 46228 6096 50800 7620 55372 10668 58420 L 18288 62230 18288 68241 6096 61468 C 1524 56896 0 47752 0 35560 0 23368 1524 12700 6096 8128 L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8241"/><draw:equation draw:name="f8" draw:formula="0 / ?f6"/><draw:equation draw:name="f9" draw:formula="18288 / ?f6"/><draw:equation draw:name="f10" draw:formula="0 / ?f7"/><draw:equation draw:name="f11" draw:formula="68241 / ?f7"/></draw:enhanced-geometry></draw:custom-shape><draw:custom-shape svg:x="0.41in" svg:y="0.02834in" svg:width="0.02in" svg:height="0.04833in" draw:id="id34" draw:style-name="a35" draw:name="Shape 270"><svg:title/><svg:desc/><draw:enhanced-geometry draw:type="non-primitive" svg:viewBox="0 0 18288 44196" draw:enhanced-path="M 1524 0 C 6096 0 9144 1524 13716 6096 16764 10668 18288 15240 18288 21336 18288 25908 18288 30480 15240 33528 13716 38100 12192 39624 9144 41148 7620 44196 4572 44196 1524 44196 L 0 43349 0 37338 1524 38100 C 3048 38100 6096 36576 9144 33528 10668 30480 12192 27432 12192 21336 12192 16764 10668 13716 9144 10668 6096 7620 3048 6096 0 6096 L 0 6096 0 305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41in" svg:y="0in" svg:width="0.01833in" svg:height="0.01833in" draw:id="id35" draw:style-name="a36" draw:name="Shape 271"><svg:title/><svg:desc/><draw:enhanced-geometry draw:type="non-primitive" svg:viewBox="0 0 16764 16764" draw:enhanced-path="M 1524 0 C 6096 0 9144 1524 12192 4572 15240 7620 16764 12192 16764 16764 L 10668 16764 C 10668 13716 9144 10668 7620 9144 6096 7620 3048 6096 0 6096 L 0 6096 0 1016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43667in" svg:y="0.00334in" svg:width="0.04in" svg:height="0.07167in" draw:id="id36" draw:style-name="a37" draw:name="Shape 272"><svg:title/><svg:desc/><draw:enhanced-geometry draw:type="non-primitive" svg:viewBox="0 0 36576 65532" draw:enhanced-path="M 0 0 L 36576 0 36576 6096 C 30480 13716 25908 22860 21336 33528 16764 44196 15240 54864 13716 65532 L 7620 65532 C 7620 59436 9144 53340 10668 45720 13716 38100 15240 30480 19812 24384 22860 16764 27432 10668 30480 6096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5532"/><draw:equation draw:name="f8" draw:formula="0 / ?f6"/><draw:equation draw:name="f9" draw:formula="36576 / ?f6"/><draw:equation draw:name="f10" draw:formula="0 / ?f7"/><draw:equation draw:name="f11" draw:formula="65532 / ?f7"/></draw:enhanced-geometry></draw:custom-shape><draw:custom-shape svg:x="0.50333in" svg:y="0.00167in" svg:width="0.045in" svg:height="0.075in" draw:id="id37" draw:style-name="a38" draw:name="Shape 273"><svg:title/><svg:desc/><draw:enhanced-geometry draw:type="non-primitive" svg:viewBox="0 0 41148 68580" draw:enhanced-path="M 30480 0 C 33528 0 38100 1524 41148 3048 L 39624 10668 C 36576 7620 33528 6096 28956 6096 24384 6096 21336 7620 16764 10668 13716 15240 12192 18288 10668 24384 L 36576 24384 35052 30480 10668 30480 10668 36576 35052 36576 33528 42672 12192 42672 C 12192 48768 13716 54864 16764 57912 19812 60960 24384 62484 28956 62484 33528 62484 36576 60960 39624 57912 L 39624 65532 C 36576 67056 33528 68580 28956 68580 16764 68580 7620 60960 6096 42672 L 0 42672 1524 36576 4572 36576 C 4572 36576 4572 35052 4572 33528 L 4572 30480 0 30480 1524 24384 4572 24384 C 6096 16764 9144 10668 13716 6096 18288 3048 22860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68580"/><draw:equation draw:name="f8" draw:formula="0 / ?f6"/><draw:equation draw:name="f9" draw:formula="41148 / ?f6"/><draw:equation draw:name="f10" draw:formula="0 / ?f7"/><draw:equation draw:name="f11" draw:formula="68580 / ?f7"/></draw:enhanced-geometry></draw:custom-shape></draw:g></text:p>
          </table:table-cell>
          <table:covered-table-cell/>
          <table:table-cell table:style-name="TableCell70" table:number-columns-spanned="2">
            <text:p text:style-name="P71"><text:span text:style-name="T72">20,83%</text:span></text:p>
          </table:table-cell>
          <table:covered-table-cell/>
          <table:table-cell table:style-name="TableCell73">
            <text:p text:style-name="P74"><draw:g draw:name="Group 13311" draw:id="id58" draw:style-name="a59" text:anchor-type="as-char"><svg:title/><svg:desc/><draw:custom-shape svg:x="0in" svg:y="0.04667in" svg:width="0.025in" svg:height="0.01in" draw:id="id39" draw:style-name="a40" draw:name="Shape 14743"><svg:title/><svg:desc/><draw:enhanced-geometry draw:type="non-primitive" svg:viewBox="0 0 22860 9144" draw:enhanced-path="M 0 0 L 22860 0 22860 9144 0 914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860"/><draw:equation draw:name="f7" draw:formula="?f4 / 9144"/><draw:equation draw:name="f8" draw:formula="0 / ?f6"/><draw:equation draw:name="f9" draw:formula="22860 / ?f6"/><draw:equation draw:name="f10" draw:formula="0 / ?f7"/><draw:equation draw:name="f11" draw:formula="9144 / ?f7"/></draw:enhanced-geometry></draw:custom-shape><draw:custom-shape svg:x="0.03667in" svg:y="0in" svg:width="0.02167in" svg:height="0.075in" draw:id="id40" draw:style-name="a41" draw:name="Shape 276"><svg:title/><svg:desc/><draw:enhanced-geometry draw:type="non-primitive" svg:viewBox="0 0 19812 68580" draw:enhanced-path="M 15240 0 L 19812 0 19812 68580 13716 68580 13716 15240 C 12192 16764 9144 18288 7620 21336 4572 22860 1524 24384 0 24384 L 0 16764 C 3048 15240 6096 12192 9144 9144 12192 6096 13716 3048 1524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812"/><draw:equation draw:name="f7" draw:formula="?f4 / 68580"/><draw:equation draw:name="f8" draw:formula="0 / ?f6"/><draw:equation draw:name="f9" draw:formula="19812 / ?f6"/><draw:equation draw:name="f10" draw:formula="0 / ?f7"/><draw:equation draw:name="f11" draw:formula="68580 / ?f7"/></draw:enhanced-geometry></draw:custom-shape><draw:custom-shape svg:x="0.075in" svg:y="0.01875in" svg:width="0.01667in" svg:height="0.03792in" draw:id="id41" draw:style-name="a42" draw:name="Shape 277"><svg:title/><svg:desc/><draw:enhanced-geometry draw:type="non-primitive" svg:viewBox="0 0 15240 34671" draw:enhanced-path="M 15240 0 L 15240 12573 6096 28575 15240 28575 15240 34671 0 34671 0 28575 1524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5240"/><draw:equation draw:name="f7" draw:formula="?f4 / 34671"/><draw:equation draw:name="f8" draw:formula="0 / ?f6"/><draw:equation draw:name="f9" draw:formula="15240 / ?f6"/><draw:equation draw:name="f10" draw:formula="0 / ?f7"/><draw:equation draw:name="f11" draw:formula="34671 / ?f7"/></draw:enhanced-geometry></draw:custom-shape><draw:custom-shape svg:x="0.09167in" svg:y="0in" svg:width="0.025in" svg:height="0.075in" draw:id="id42" draw:style-name="a43" draw:name="Shape 278"><svg:title/><svg:desc/><draw:enhanced-geometry draw:type="non-primitive" svg:viewBox="0 0 22860 68580" draw:enhanced-path="M 9144 0 L 15240 0 15240 45720 22860 45720 22860 51816 15240 51816 15240 68580 9144 68580 9144 51816 0 51816 0 45720 9144 45720 9144 13716 0 29718 0 17145 914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860"/><draw:equation draw:name="f7" draw:formula="?f4 / 68580"/><draw:equation draw:name="f8" draw:formula="0 / ?f6"/><draw:equation draw:name="f9" draw:formula="22860 / ?f6"/><draw:equation draw:name="f10" draw:formula="0 / ?f7"/><draw:equation draw:name="f11" draw:formula="68580 / ?f7"/></draw:enhanced-geometry></draw:custom-shape><draw:custom-shape svg:x="0.125in" svg:y="0in" svg:width="0.02in" svg:height="0.07667in" draw:id="id43" draw:style-name="a44" draw:name="Shape 279"><svg:title/><svg:desc/><draw:enhanced-geometry draw:type="non-primitive" svg:viewBox="0 0 18288 70104" draw:enhanced-path="M 18288 0 L 18288 6096 C 15240 6096 12192 7620 10668 9144 7620 12192 7620 13716 7620 16764 7620 21336 7620 24384 10668 25908 12192 27432 15240 28956 18288 28956 L 18288 35052 C 13716 35052 10668 36576 9144 39624 6096 42672 6096 45720 6096 50292 6096 53340 6096 57912 9144 60960 12192 62484 13716 64008 18288 64008 L 18288 70104 C 12192 70104 7620 68580 4572 64008 1524 60960 0 56388 0 48768 0 44196 0 41148 1524 38100 3048 35052 6096 33528 9144 32004 6096 30480 4572 28956 3048 27432 1524 24384 1524 21336 1524 18288 1524 12192 3048 9144 6096 4572 9144 1524 12192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145in" svg:y="0in" svg:width="0.02in" svg:height="0.07667in" draw:id="id44" draw:style-name="a45" draw:name="Shape 280"><svg:title/><svg:desc/><draw:enhanced-geometry draw:type="non-primitive" svg:viewBox="0 0 18288 70104" draw:enhanced-path="M 0 0 C 4572 0 7620 1524 12192 4572 15240 9144 16764 13716 16764 18288 16764 21336 15240 24384 13716 27432 13716 28956 10668 30480 9144 32004 12192 33528 13716 35052 15240 38100 16764 41148 18288 45720 18288 50292 18288 56388 16764 60960 12192 64008 9144 68580 4572 70104 0 70104 L 0 64008 C 3048 64008 6096 62484 7620 60960 10668 57912 12192 54864 12192 50292 12192 45720 10668 42672 7620 39624 6096 36576 3048 35052 0 35052 L 0 28956 C 3048 28956 4572 27432 7620 25908 9144 24384 10668 21336 10668 18288 10668 15240 9144 12192 7620 9144 4572 7620 3048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175in" svg:y="0.065in" svg:width="0.01in" svg:height="0.01167in" draw:id="id45" draw:style-name="a46" draw:name="Shape 14744"><svg:title/><svg:desc/><draw:enhanced-geometry draw:type="non-primitive" svg:viewBox="0 0 9144 10668" draw:enhanced-path="M 0 0 L 9144 0 9144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0668"/><draw:equation draw:name="f8" draw:formula="0 / ?f6"/><draw:equation draw:name="f9" draw:formula="9144 / ?f6"/><draw:equation draw:name="f10" draw:formula="0 / ?f7"/><draw:equation draw:name="f11" draw:formula="10668 / ?f7"/></draw:enhanced-geometry></draw:custom-shape><draw:custom-shape svg:x="0.19667in" svg:y="0.05833in" svg:width="0.01833in" svg:height="0.01833in" draw:id="id46" draw:style-name="a47" draw:name="Shape 282"><svg:title/><svg:desc/><draw:enhanced-geometry draw:type="non-primitive" svg:viewBox="0 0 16764 16764" draw:enhanced-path="M 0 0 L 6096 0 C 6096 7620 9144 10668 15240 10668 L 16764 10287 16764 16256 15240 16764 C 10668 16764 7620 15240 4572 12192 1524 9144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195in" svg:y="0in" svg:width="0.02in" svg:height="0.04833in" draw:id="id47" draw:style-name="a48" draw:name="Shape 283"><svg:title/><svg:desc/><draw:enhanced-geometry draw:type="non-primitive" svg:viewBox="0 0 18288 44196" draw:enhanced-path="M 16764 0 L 18288 508 18288 6096 C 15240 6096 12192 7620 9144 10668 6096 13716 6096 18288 6096 22860 6096 27432 6096 32004 9144 33528 10668 36576 13716 38100 18288 38100 L 18288 43891 16764 44196 C 12192 44196 7620 42672 4572 38100 1524 35052 0 28956 0 22860 0 15240 1524 10668 4572 6096 7620 1524 12192 0 167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215in" svg:y="0.00056in" svg:width="0.02in" svg:height="0.07556in" draw:id="id48" draw:style-name="a49" draw:name="Shape 284"><svg:title/><svg:desc/><draw:enhanced-geometry draw:type="non-primitive" svg:viewBox="0 0 18288 69088" draw:enhanced-path="M 0 0 L 7620 2540 C 10668 5588 13716 8636 15240 13208 16764 17780 18288 23876 18288 33020 18288 42164 16764 49784 15240 54356 13716 60452 10668 63500 7620 66548 L 0 69088 0 63119 4572 61976 C 7620 58928 9144 57404 10668 52832 10668 48260 12192 43688 12192 37592 L 12192 36068 C 10668 39116 9144 40640 6096 42164 L 0 43383 0 37592 C 3048 37592 6096 36068 7620 33020 10668 31496 12192 26924 12192 22352 12192 16256 10668 13208 7620 10160 6096 7112 3048 5588 0 5588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9088"/><draw:equation draw:name="f8" draw:formula="0 / ?f6"/><draw:equation draw:name="f9" draw:formula="18288 / ?f6"/><draw:equation draw:name="f10" draw:formula="0 / ?f7"/><draw:equation draw:name="f11" draw:formula="69088 / ?f7"/></draw:enhanced-geometry></draw:custom-shape><draw:custom-shape svg:x="0.24167in" svg:y="0in" svg:width="0.04in" svg:height="0.07667in" draw:id="id49" draw:style-name="a50" draw:name="Shape 285"><svg:title/><svg:desc/><draw:enhanced-geometry draw:type="non-primitive" svg:viewBox="0 0 36576 70104" draw:enhanced-path="M 18288 0 C 22860 0 25908 1524 28956 4572 33528 9144 35052 12192 35052 18288 35052 21336 33528 24384 32004 25908 32004 28956 30480 30480 27432 32004 28956 32004 30480 33528 32004 35052 33528 36576 33528 38100 35052 41148 35052 42672 36576 45720 36576 48768 36576 54864 33528 60960 30480 64008 27432 68580 22860 70104 16764 70104 12192 70104 7620 68580 4572 65532 1524 62484 0 57912 0 51816 L 6096 50292 C 7620 59436 10668 64008 16764 64008 21336 64008 22860 62484 25908 59436 28956 57912 30480 53340 30480 48768 30480 45720 28956 41148 25908 39624 24384 36576 21336 35052 18288 35052 16764 35052 15240 35052 13716 36576 L 15240 28956 C 19812 28956 22860 28956 24384 25908 27432 24384 28956 21336 28956 16764 28956 13716 27432 10668 25908 9144 22860 7620 21336 6096 18288 6096 15240 6096 12192 7620 10668 9144 9144 10668 7620 13716 7620 18288 L 1524 16764 C 1524 12192 3048 7620 6096 4572 9144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70104"/><draw:equation draw:name="f8" draw:formula="0 / ?f6"/><draw:equation draw:name="f9" draw:formula="36576 / ?f6"/><draw:equation draw:name="f10" draw:formula="0 / ?f7"/><draw:equation draw:name="f11" draw:formula="70104 / ?f7"/></draw:enhanced-geometry></draw:custom-shape><draw:custom-shape svg:x="0.28833in" svg:y="0in" svg:width="0.04in" svg:height="0.07667in" draw:id="id50" draw:style-name="a51" draw:name="Shape 286"><svg:title/><svg:desc/><draw:enhanced-geometry draw:type="non-primitive" svg:viewBox="0 0 36576 70104" draw:enhanced-path="M 18288 0 C 22860 0 25908 1524 28956 4572 32004 9144 35052 12192 35052 18288 35052 21336 33528 24384 32004 25908 32004 28956 28956 30480 27432 32004 28956 32004 30480 33528 32004 35052 33528 36576 33528 38100 35052 41148 35052 42672 36576 45720 36576 48768 36576 54864 33528 60960 30480 64008 25908 68580 22860 70104 16764 70104 12192 70104 7620 68580 4572 65532 1524 62484 0 57912 0 51816 L 6096 50292 C 7620 59436 10668 64008 16764 64008 19812 64008 22860 62484 25908 59436 28956 57912 30480 53340 30480 48768 30480 45720 28956 41148 25908 39624 24384 36576 21336 35052 18288 35052 16764 35052 15240 35052 13716 36576 L 15240 28956 C 19812 28956 22860 28956 24384 25908 27432 24384 28956 21336 28956 16764 28956 13716 27432 10668 25908 9144 22860 7620 21336 6096 18288 6096 15240 6096 12192 7620 10668 9144 9144 10668 7620 13716 7620 18288 L 1524 16764 C 1524 12192 3048 7620 6096 4572 9144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70104"/><draw:equation draw:name="f8" draw:formula="0 / ?f6"/><draw:equation draw:name="f9" draw:formula="36576 / ?f6"/><draw:equation draw:name="f10" draw:formula="0 / ?f7"/><draw:equation draw:name="f11" draw:formula="70104 / ?f7"/></draw:enhanced-geometry></draw:custom-shape><draw:custom-shape svg:x="0.33667in" svg:y="0.065in" svg:width="0.00833in" svg:height="0.025in" draw:id="id51" draw:style-name="a52" draw:name="Shape 287"><svg:title/><svg:desc/><draw:enhanced-geometry draw:type="non-primitive" svg:viewBox="0 0 7620 22860" draw:enhanced-path="M 1524 0 L 7620 0 7620 9144 C 7620 13716 7620 16764 6096 18288 6096 19812 4572 21336 1524 22860 L 0 19812 C 1524 18288 3048 18288 4572 16764 4572 15240 4572 12192 4572 9144 L 1524 9144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draw:equation draw:name="f7" draw:formula="?f4 / 22860"/><draw:equation draw:name="f8" draw:formula="0 / ?f6"/><draw:equation draw:name="f9" draw:formula="7620 / ?f6"/><draw:equation draw:name="f10" draw:formula="0 / ?f7"/><draw:equation draw:name="f11" draw:formula="22860 / ?f7"/></draw:enhanced-geometry></draw:custom-shape><draw:custom-shape svg:x="0.35667in" svg:y="0in" svg:width="0.02in" svg:height="0.07667in" draw:id="id52" draw:style-name="a53" draw:name="Shape 288"><svg:title/><svg:desc/><draw:enhanced-geometry draw:type="non-primitive" svg:viewBox="0 0 18288 70104" draw:enhanced-path="M 18288 0 L 18288 0 18288 6096 18288 6096 C 15240 6096 12192 7620 10668 12192 7620 16764 6096 24384 6096 35052 6096 47244 7620 54864 10668 57912 12192 62484 15240 64008 18288 64008 L 18288 64008 18288 70104 18288 70104 C 13716 70104 9144 67056 6096 62484 1524 57912 0 48768 0 35052 0 24384 1524 15240 4572 9144 7620 3048 12192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37667in" svg:y="0in" svg:width="0.02in" svg:height="0.07667in" draw:id="id53" draw:style-name="a54" draw:name="Shape 289"><svg:title/><svg:desc/><draw:enhanced-geometry draw:type="non-primitive" svg:viewBox="0 0 18288 70104" draw:enhanced-path="M 0 0 L 13716 7620 C 16764 13716 18288 22860 18288 35052 18288 47244 16764 54864 13716 60960 L 0 70104 0 64008 9144 57912 C 12192 54864 12192 47244 12192 35052 12192 24384 12192 16764 9144 12192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405in" svg:y="0.05833in" svg:width="0.01833in" svg:height="0.01833in" draw:id="id54" draw:style-name="a55" draw:name="Shape 290"><svg:title/><svg:desc/><draw:enhanced-geometry draw:type="non-primitive" svg:viewBox="0 0 16764 16764" draw:enhanced-path="M 0 0 L 6096 0 C 7620 7620 10668 10668 16764 10668 L 16764 16764 C 12192 16764 9144 15240 6096 12192 3048 9144 1524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40333in" svg:y="0in" svg:width="0.02in" svg:height="0.04833in" draw:id="id55" draw:style-name="a56" draw:name="Shape 291"><svg:title/><svg:desc/><draw:enhanced-geometry draw:type="non-primitive" svg:viewBox="0 0 18288 44196" draw:enhanced-path="M 18288 0 L 18288 6858 10668 10668 C 7620 13716 6096 18288 6096 22860 6096 27432 7620 32004 10668 33528 L 18288 37338 18288 44196 C 13716 44196 9144 42672 6096 38100 3048 35052 0 28956 0 22860 0 15240 3048 10668 6096 6096 9144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42333in" svg:y="0in" svg:width="0.02in" svg:height="0.07667in" draw:id="id56" draw:style-name="a57" draw:name="Shape 292"><svg:title/><svg:desc/><draw:enhanced-geometry draw:type="non-primitive" svg:viewBox="0 0 18288 70104" draw:enhanced-path="M 0 0 C 3048 0 6096 1524 9144 3048 12192 6096 15240 9144 16764 13716 18288 18288 18288 24384 18288 33528 18288 42672 18288 50292 16764 54864 15240 60960 12192 64008 9144 67056 6096 68580 3048 70104 0 70104 L 0 64008 C 1524 64008 4572 64008 6096 62484 7620 59436 10668 57912 10668 53340 12192 48768 13716 44196 13716 38100 L 13716 36576 C 12192 39624 10668 41148 7620 42672 4572 44196 3048 44196 0 44196 L 0 37338 1524 38100 C 4572 38100 7620 36576 9144 33528 12192 32004 12192 27432 12192 22860 12192 16764 12192 13716 9144 10668 6096 7620 4572 6096 1524 6096 L 0 685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47in" svg:y="0.00167in" svg:width="0.045in" svg:height="0.075in" draw:id="id57" draw:style-name="a58" draw:name="Shape 293"><svg:title/><svg:desc/><draw:enhanced-geometry draw:type="non-primitive" svg:viewBox="0 0 41148 68580" draw:enhanced-path="M 30480 0 C 35052 0 38100 1524 41148 3048 L 39624 10668 C 36576 7620 33528 6096 28956 6096 24384 6096 21336 7620 18288 10668 13716 15240 12192 18288 12192 24384 L 36576 24384 36576 30480 10668 30480 10668 36576 35052 36576 35052 42672 12192 42672 C 12192 48768 15240 54864 18288 57912 21336 60960 24384 62484 28956 62484 33528 62484 36576 60960 39624 57912 L 39624 65532 C 36576 67056 33528 68580 30480 68580 16764 68580 9144 60960 6096 42672 L 0 42672 1524 36576 4572 36576 C 4572 36576 4572 35052 4572 33528 L 4572 30480 0 30480 1524 24384 6096 24384 C 6096 16764 9144 10668 13716 6096 18288 3048 24384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68580"/><draw:equation draw:name="f8" draw:formula="0 / ?f6"/><draw:equation draw:name="f9" draw:formula="41148 / ?f6"/><draw:equation draw:name="f10" draw:formula="0 / ?f7"/><draw:equation draw:name="f11" draw:formula="68580 / ?f7"/></draw:enhanced-geometry></draw:custom-shape></draw:g></text:p>
          </table:table-cell>
          <table:table-cell table:style-name="TableCell75">
            <text:p text:style-name="P76"><text:span text:style-name="T77">-11,86%</text:span></text:p>
          </table:table-cell>
          <table:table-cell>
            <text:p text:style-name="P76"/>
          </table:table-cell>
        </table:table-row>
        <table:table-row table:style-name="TableRow78">
          <table:table-cell table:style-name="TableCell79" table:number-columns-spanned="2">
            <text:p text:style-name="P80"><text:span text:style-name="T81">708</text:span></text:p>
          </table:table-cell>
          <table:covered-table-cell/>
          <table:table-cell table:style-name="TableCell82">
            <text:p text:style-name="P83"><text:span text:style-name="T84">DEVOLUCIÓN DE CUOTAS NETAS</text:span></text:p>
          </table:table-cell>
          <table:table-cell table:style-name="TableCell85" table:number-columns-spanned="2">
            <text:p text:style-name="P86"><draw:g draw:name="Group 13336" draw:id="id71" draw:style-name="a72" text:anchor-type="as-char"><svg:title/><svg:desc/><draw:custom-shape svg:x="0in" svg:y="0.04667in" svg:width="0.025in" svg:height="0.01in" draw:id="id59" draw:style-name="a60" draw:name="Shape 14747"><svg:title/><svg:desc/><draw:enhanced-geometry draw:type="non-primitive" svg:viewBox="0 0 22860 9144" draw:enhanced-path="M 0 0 L 22860 0 22860 9144 0 914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860"/><draw:equation draw:name="f7" draw:formula="?f4 / 9144"/><draw:equation draw:name="f8" draw:formula="0 / ?f6"/><draw:equation draw:name="f9" draw:formula="22860 / ?f6"/><draw:equation draw:name="f10" draw:formula="0 / ?f7"/><draw:equation draw:name="f11" draw:formula="9144 / ?f7"/></draw:enhanced-geometry></draw:custom-shape><draw:custom-shape svg:x="0.03167in" svg:y="0.00333in" svg:width="0.04in" svg:height="0.07167in" draw:id="id60" draw:style-name="a61" draw:name="Shape 298"><svg:title/><svg:desc/><draw:enhanced-geometry draw:type="non-primitive" svg:viewBox="0 0 36576 65532" draw:enhanced-path="M 0 0 L 36576 0 36576 6096 C 30480 13716 24384 22860 21336 33528 16764 44196 13716 54864 13716 65532 L 7620 65532 C 7620 59436 7620 53340 10668 45720 12192 38100 15240 30480 18288 24384 21336 16764 25908 10668 30480 6096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5532"/><draw:equation draw:name="f8" draw:formula="0 / ?f6"/><draw:equation draw:name="f9" draw:formula="36576 / ?f6"/><draw:equation draw:name="f10" draw:formula="0 / ?f7"/><draw:equation draw:name="f11" draw:formula="65532 / ?f7"/></draw:enhanced-geometry></draw:custom-shape><draw:custom-shape svg:x="0.08167in" svg:y="0.065in" svg:width="0.01in" svg:height="0.01167in" draw:id="id61" draw:style-name="a62" draw:name="Shape 14748"><svg:title/><svg:desc/><draw:enhanced-geometry draw:type="non-primitive" svg:viewBox="0 0 9144 10668" draw:enhanced-path="M 0 0 L 9144 0 9144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0668"/><draw:equation draw:name="f8" draw:formula="0 / ?f6"/><draw:equation draw:name="f9" draw:formula="9144 / ?f6"/><draw:equation draw:name="f10" draw:formula="0 / ?f7"/><draw:equation draw:name="f11" draw:formula="10668 / ?f7"/></draw:enhanced-geometry></draw:custom-shape><draw:custom-shape svg:x="0.1in" svg:y="0.00333in" svg:width="0.04in" svg:height="0.07167in" draw:id="id62" draw:style-name="a63" draw:name="Shape 300"><svg:title/><svg:desc/><draw:enhanced-geometry draw:type="non-primitive" svg:viewBox="0 0 36576 65532" draw:enhanced-path="M 0 0 L 36576 0 36576 6096 C 32004 13716 25908 22860 21336 33528 16764 44196 15240 54864 13716 65532 L 7620 65532 C 7620 59436 9144 53340 10668 45720 13716 38100 16764 30480 19812 24384 22860 16764 27432 10668 30480 6096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5532"/><draw:equation draw:name="f8" draw:formula="0 / ?f6"/><draw:equation draw:name="f9" draw:formula="36576 / ?f6"/><draw:equation draw:name="f10" draw:formula="0 / ?f7"/><draw:equation draw:name="f11" draw:formula="65532 / ?f7"/></draw:enhanced-geometry></draw:custom-shape><draw:custom-shape svg:x="0.14667in" svg:y="0.00333in" svg:width="0.04in" svg:height="0.07333in" draw:id="id63" draw:style-name="a64" draw:name="Shape 301"><svg:title/><svg:desc/><draw:enhanced-geometry draw:type="non-primitive" svg:viewBox="0 0 36576 67056" draw:enhanced-path="M 6096 0 L 35052 0 35052 6096 12192 6096 9144 24384 C 12192 22860 16764 21336 19812 21336 24384 21336 28956 22860 32004 27432 35052 32004 36576 36576 36576 42672 36576 50292 35052 54864 32004 60960 28956 65532 24384 67056 18288 67056 13716 67056 9144 65532 6096 62484 3048 59436 1524 54864 0 48768 L 6096 48768 C 7620 53340 9144 56388 10668 57912 13716 60960 15240 60960 18288 60960 21336 60960 24384 59436 27432 56388 30480 53340 30480 48768 30480 44196 30480 38100 30480 35052 27432 32004 25908 28956 22860 27432 18288 27432 16764 27432 15240 28956 12192 30480 10668 30480 9144 33528 7620 35052 L 1524 35052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7056"/><draw:equation draw:name="f8" draw:formula="0 / ?f6"/><draw:equation draw:name="f9" draw:formula="36576 / ?f6"/><draw:equation draw:name="f10" draw:formula="0 / ?f7"/><draw:equation draw:name="f11" draw:formula="67056 / ?f7"/></draw:enhanced-geometry></draw:custom-shape><draw:custom-shape svg:x="0.19333in" svg:y="0.00111in" svg:width="0.02in" svg:height="0.07463in" draw:id="id64" draw:style-name="a65" draw:name="Shape 302"><svg:title/><svg:desc/><draw:enhanced-geometry draw:type="non-primitive" svg:viewBox="0 0 18288 68241" draw:enhanced-path="M 18288 0 L 18288 6169 9144 12700 C 7620 17272 6096 24892 6096 32512 7620 30988 9144 27940 12192 26416 L 18288 25197 18288 30988 10668 35560 C 7620 38608 6096 41656 6096 46228 6096 50800 7620 55372 10668 58420 L 18288 62230 18288 68241 6096 61468 C 3048 56896 0 47752 0 35560 0 23368 3048 12700 6096 8128 L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8241"/><draw:equation draw:name="f8" draw:formula="0 / ?f6"/><draw:equation draw:name="f9" draw:formula="18288 / ?f6"/><draw:equation draw:name="f10" draw:formula="0 / ?f7"/><draw:equation draw:name="f11" draw:formula="68241 / ?f7"/></draw:enhanced-geometry></draw:custom-shape><draw:custom-shape svg:x="0.21333in" svg:y="0.02833in" svg:width="0.02in" svg:height="0.04833in" draw:id="id65" draw:style-name="a66" draw:name="Shape 303"><svg:title/><svg:desc/><draw:enhanced-geometry draw:type="non-primitive" svg:viewBox="0 0 18288 44196" draw:enhanced-path="M 1524 0 C 6096 0 10668 1524 13716 6096 16764 10668 18288 15240 18288 21336 18288 25908 18288 30480 16764 33528 15240 38100 12192 39624 10668 41148 7620 44196 4572 44196 1524 44196 L 0 43349 0 37338 1524 38100 C 4572 38100 7620 36576 9144 33528 12192 30480 12192 27432 12192 21336 12192 16764 12192 13716 9144 10668 7620 7620 4572 6096 0 6096 L 0 6096 0 305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21333in" svg:y="0in" svg:width="0.01833in" svg:height="0.01833in" draw:id="id66" draw:style-name="a67" draw:name="Shape 304"><svg:title/><svg:desc/><draw:enhanced-geometry draw:type="non-primitive" svg:viewBox="0 0 16764 16764" draw:enhanced-path="M 1524 0 C 6096 0 9144 1524 12192 4572 15240 7620 16764 12192 16764 16764 L 10668 16764 C 10668 13716 9144 10668 7620 9144 6096 7620 4572 6096 1524 6096 L 0 7185 0 1016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24333in" svg:y="0.065in" svg:width="0.00833in" svg:height="0.025in" draw:id="id67" draw:style-name="a68" draw:name="Shape 305"><svg:title/><svg:desc/><draw:enhanced-geometry draw:type="non-primitive" svg:viewBox="0 0 7620 22860" draw:enhanced-path="M 1524 0 L 7620 0 7620 9144 C 7620 13716 7620 16764 6096 18288 6096 19812 4572 21336 1524 22860 L 0 19812 C 1524 18288 3048 18288 3048 16764 4572 15240 4572 12192 4572 9144 L 1524 9144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draw:equation draw:name="f7" draw:formula="?f4 / 22860"/><draw:equation draw:name="f8" draw:formula="0 / ?f6"/><draw:equation draw:name="f9" draw:formula="7620 / ?f6"/><draw:equation draw:name="f10" draw:formula="0 / ?f7"/><draw:equation draw:name="f11" draw:formula="22860 / ?f7"/></draw:enhanced-geometry></draw:custom-shape><draw:custom-shape svg:x="0.26333in" svg:y="0.00333in" svg:width="0.04in" svg:height="0.07333in" draw:id="id68" draw:style-name="a69" draw:name="Shape 306"><svg:title/><svg:desc/><draw:enhanced-geometry draw:type="non-primitive" svg:viewBox="0 0 36576 67056" draw:enhanced-path="M 6096 0 L 35052 0 35052 6096 12192 6096 9144 24384 C 12192 22860 16764 21336 19812 21336 24384 21336 28956 22860 32004 27432 35052 32004 36576 36576 36576 42672 36576 50292 35052 54864 32004 60960 28956 65532 24384 67056 18288 67056 13716 67056 9144 65532 6096 62484 3048 59436 1524 54864 0 48768 L 6096 48768 C 7620 53340 9144 56388 10668 57912 12192 60960 15240 60960 18288 60960 21336 60960 24384 59436 27432 56388 28956 53340 30480 48768 30480 44196 30480 38100 28956 35052 27432 32004 24384 28956 21336 27432 18288 27432 16764 27432 13716 28956 12192 30480 10668 30480 9144 33528 7620 35052 L 1524 35052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7056"/><draw:equation draw:name="f8" draw:formula="0 / ?f6"/><draw:equation draw:name="f9" draw:formula="36576 / ?f6"/><draw:equation draw:name="f10" draw:formula="0 / ?f7"/><draw:equation draw:name="f11" draw:formula="67056 / ?f7"/></draw:enhanced-geometry></draw:custom-shape><draw:custom-shape svg:x="0.31in" svg:y="0in" svg:width="0.04in" svg:height="0.07667in" draw:id="id69" draw:style-name="a70" draw:name="Shape 307"><svg:title/><svg:desc/><draw:enhanced-geometry draw:type="non-primitive" svg:viewBox="0 0 36576 70104" draw:enhanced-path="M 18288 0 C 22860 0 27432 1524 30480 4572 33528 9144 35052 12192 35052 18288 35052 21336 35052 24384 33528 25908 32004 28956 30480 30480 28956 32004 30480 32004 32004 33528 33528 35052 33528 36576 35052 38100 36576 41148 36576 42672 36576 45720 36576 48768 36576 54864 35052 60960 32004 64008 27432 68580 22860 70104 18288 70104 13716 70104 9144 68580 6096 65532 3048 62484 1524 57912 0 51816 L 6096 50292 C 7620 59436 12192 64008 18288 64008 21336 64008 24384 62484 27432 59436 28956 57912 30480 53340 30480 48768 30480 45720 30480 41148 27432 39624 25908 36576 22860 35052 19812 35052 18288 35052 16764 35052 13716 36576 L 15240 28956 16764 28956 C 19812 28956 22860 28956 25908 25908 28956 24384 28956 21336 28956 16764 28956 13716 28956 10668 25908 9144 24384 7620 22860 6096 19812 6096 16764 6096 13716 7620 12192 9144 9144 10668 9144 13716 7620 18288 L 1524 16764 C 3048 12192 4572 7620 7620 4572 10668 1524 15240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70104"/><draw:equation draw:name="f8" draw:formula="0 / ?f6"/><draw:equation draw:name="f9" draw:formula="36576 / ?f6"/><draw:equation draw:name="f10" draw:formula="0 / ?f7"/><draw:equation draw:name="f11" draw:formula="70104 / ?f7"/></draw:enhanced-geometry></draw:custom-shape><draw:custom-shape svg:x="0.37667in" svg:y="0.00167in" svg:width="0.045in" svg:height="0.075in" draw:id="id70" draw:style-name="a71" draw:name="Shape 308"><svg:title/><svg:desc/><draw:enhanced-geometry draw:type="non-primitive" svg:viewBox="0 0 41148 68580" draw:enhanced-path="M 30480 0 C 33528 0 38100 1524 41148 3048 L 39624 10668 C 36576 7620 33528 6096 28956 6096 24384 6096 21336 7620 16764 10668 13716 15240 12192 18288 12192 24384 L 36576 24384 35052 30480 10668 30480 10668 36576 35052 36576 33528 42672 12192 42672 C 12192 48768 15240 54864 18288 57912 21336 60960 24384 62484 28956 62484 33528 62484 36576 60960 39624 57912 L 39624 65532 C 36576 67056 33528 68580 28956 68580 16764 68580 9144 60960 6096 42672 L 0 42672 1524 36576 4572 36576 C 4572 36576 4572 35052 4572 33528 L 4572 30480 0 30480 1524 24384 4572 24384 C 6096 16764 9144 10668 13716 6096 18288 3048 22860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68580"/><draw:equation draw:name="f8" draw:formula="0 / ?f6"/><draw:equation draw:name="f9" draw:formula="41148 / ?f6"/><draw:equation draw:name="f10" draw:formula="0 / ?f7"/><draw:equation draw:name="f11" draw:formula="68580 / ?f7"/></draw:enhanced-geometry></draw:custom-shape></draw:g></text:p>
          </table:table-cell>
          <table:covered-table-cell/>
          <table:table-cell table:style-name="TableCell87" table:number-columns-spanned="2">
            <text:p text:style-name="P88"><text:span text:style-name="T89">-0,09%</text:span></text:p>
          </table:table-cell>
          <table:covered-table-cell/>
          <table:table-cell table:style-name="TableCell90" table:number-columns-spanned="2">
            <text:p text:style-name="P91"><draw:g draw:name="Group 13347" draw:id="id88" draw:style-name="a89" text:anchor-type="as-char"><svg:title/><svg:desc/><draw:custom-shape svg:x="0in" svg:y="0.04667in" svg:width="0.025in" svg:height="0.01in" draw:id="id72" draw:style-name="a73" draw:name="Shape 14751"><svg:title/><svg:desc/><draw:enhanced-geometry draw:type="non-primitive" svg:viewBox="0 0 22860 9144" draw:enhanced-path="M 0 0 L 22860 0 22860 9144 0 914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860"/><draw:equation draw:name="f7" draw:formula="?f4 / 9144"/><draw:equation draw:name="f8" draw:formula="0 / ?f6"/><draw:equation draw:name="f9" draw:formula="22860 / ?f6"/><draw:equation draw:name="f10" draw:formula="0 / ?f7"/><draw:equation draw:name="f11" draw:formula="9144 / ?f7"/></draw:enhanced-geometry></draw:custom-shape><draw:custom-shape svg:x="0.03167in" svg:y="0in" svg:width="0.02in" svg:height="0.07667in" draw:id="id73" draw:style-name="a74" draw:name="Shape 311"><svg:title/><svg:desc/><draw:enhanced-geometry draw:type="non-primitive" svg:viewBox="0 0 18288 70104" draw:enhanced-path="M 16764 0 L 18288 571 18288 6096 C 15240 6096 12192 7620 10668 9144 7620 12192 7620 13716 7620 16764 7620 21336 7620 24384 10668 25908 12192 27432 15240 28956 18288 28956 L 18288 35814 16764 35052 C 13716 35052 10668 36576 9144 39624 6096 42672 6096 45720 6096 50292 6096 53340 6096 57912 9144 60960 10668 62484 13716 64008 18288 64008 L 18288 70104 C 12192 70104 7620 68580 4572 64008 1524 60960 0 56388 0 48768 0 44196 0 41148 1524 38100 3048 35052 6096 33528 9144 32004 6096 30480 4572 28956 3048 27432 1524 24384 1524 21336 1524 18288 1524 12192 3048 9144 6096 4572 9144 1524 12192 0 167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05167in" svg:y="0.00062in" svg:width="0.02in" svg:height="0.07604in" draw:id="id74" draw:style-name="a75" draw:name="Shape 312"><svg:title/><svg:desc/><draw:enhanced-geometry draw:type="non-primitive" svg:viewBox="0 0 18288 69533" draw:enhanced-path="M 0 0 L 10668 4001 C 13716 8573 16764 13145 16764 17717 16764 20764 15240 23813 13716 26861 12192 28385 10668 29908 9144 31433 12192 32957 13716 34480 15240 37529 16764 40577 18288 45149 18288 49721 18288 55817 15240 60389 12192 63436 9144 68008 4572 69533 0 69533 L 0 63436 C 3048 63436 6096 61913 7620 60389 10668 57340 12192 54293 12192 49721 12192 45149 10668 42101 7620 39052 L 0 35242 0 28385 C 1524 28385 4572 26861 6096 25336 9144 23813 10668 20764 10668 17717 10668 14668 9144 11621 6096 8573 4572 7049 1524 5524 0 5524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9533"/><draw:equation draw:name="f8" draw:formula="0 / ?f6"/><draw:equation draw:name="f9" draw:formula="18288 / ?f6"/><draw:equation draw:name="f10" draw:formula="0 / ?f7"/><draw:equation draw:name="f11" draw:formula="69533 / ?f7"/></draw:enhanced-geometry></draw:custom-shape><draw:custom-shape svg:x="0.08167in" svg:y="0.065in" svg:width="0.01in" svg:height="0.01167in" draw:id="id75" draw:style-name="a76" draw:name="Shape 14752"><svg:title/><svg:desc/><draw:enhanced-geometry draw:type="non-primitive" svg:viewBox="0 0 9144 10668" draw:enhanced-path="M 0 0 L 9144 0 9144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0668"/><draw:equation draw:name="f8" draw:formula="0 / ?f6"/><draw:equation draw:name="f9" draw:formula="9144 / ?f6"/><draw:equation draw:name="f10" draw:formula="0 / ?f7"/><draw:equation draw:name="f11" draw:formula="10668 / ?f7"/></draw:enhanced-geometry></draw:custom-shape><draw:custom-shape svg:x="0.1in" svg:y="0.00334in" svg:width="0.04in" svg:height="0.07167in" draw:id="id76" draw:style-name="a77" draw:name="Shape 314"><svg:title/><svg:desc/><draw:enhanced-geometry draw:type="non-primitive" svg:viewBox="0 0 36576 65532" draw:enhanced-path="M 0 0 L 36576 0 36576 6096 C 32004 13716 25908 22860 21336 33528 16764 44196 15240 54864 13716 65532 L 7620 65532 C 7620 59436 9144 53340 10668 45720 13716 38100 16764 30480 19812 24384 22860 16764 27432 10668 30480 6096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5532"/><draw:equation draw:name="f8" draw:formula="0 / ?f6"/><draw:equation draw:name="f9" draw:formula="36576 / ?f6"/><draw:equation draw:name="f10" draw:formula="0 / ?f7"/><draw:equation draw:name="f11" draw:formula="65532 / ?f7"/></draw:enhanced-geometry></draw:custom-shape><draw:custom-shape svg:x="0.14833in" svg:y="0.05833in" svg:width="0.01833in" svg:height="0.01833in" draw:id="id77" draw:style-name="a78" draw:name="Shape 315"><svg:title/><svg:desc/><draw:enhanced-geometry draw:type="non-primitive" svg:viewBox="0 0 16764 16764" draw:enhanced-path="M 0 0 L 6096 0 C 7620 7620 10668 10668 16764 10668 L 16764 16764 C 12192 16764 9144 15240 6096 12192 3048 9144 1524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14667in" svg:y="0in" svg:width="0.02in" svg:height="0.04833in" draw:id="id78" draw:style-name="a79" draw:name="Shape 316"><svg:title/><svg:desc/><draw:enhanced-geometry draw:type="non-primitive" svg:viewBox="0 0 18288 44196" draw:enhanced-path="M 18288 0 L 18288 6858 10668 10668 C 7620 13716 6096 18288 6096 22860 6096 27432 7620 32004 10668 33528 L 18288 37338 18288 44196 C 13716 44196 9144 42672 6096 38100 3048 35052 0 28956 0 22860 0 15240 3048 10668 6096 6096 9144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16667in" svg:y="0in" svg:width="0.02in" svg:height="0.07667in" draw:id="id79" draw:style-name="a80" draw:name="Shape 317"><svg:title/><svg:desc/><draw:enhanced-geometry draw:type="non-primitive" svg:viewBox="0 0 18288 70104" draw:enhanced-path="M 0 0 C 3048 0 6096 1524 9144 3048 12192 6096 15240 9144 16764 13716 18288 18288 18288 24384 18288 33528 18288 42672 18288 50292 16764 54864 15240 60960 12192 64008 9144 67056 6096 68580 3048 70104 0 70104 L 0 64008 C 1524 64008 4572 64008 6096 62484 7620 59436 10668 57912 10668 53340 12192 48768 13716 44196 13716 38100 L 13716 36576 C 12192 39624 10668 41148 7620 42672 4572 44196 3048 44196 0 44196 L 0 37338 1524 38100 C 4572 38100 7620 36576 9144 33528 12192 32004 12192 27432 12192 22860 12192 16764 12192 13716 9144 10668 7620 7620 4572 6096 1524 6096 L 0 685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195in" svg:y="0.05833in" svg:width="0.01833in" svg:height="0.01833in" draw:id="id80" draw:style-name="a81" draw:name="Shape 318"><svg:title/><svg:desc/><draw:enhanced-geometry draw:type="non-primitive" svg:viewBox="0 0 16764 16764" draw:enhanced-path="M 0 0 L 6096 0 C 7620 7620 10668 10668 16764 10668 L 16764 16764 C 12192 16764 9144 15240 6096 12192 3048 9144 1524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19333in" svg:y="0in" svg:width="0.02in" svg:height="0.04833in" draw:id="id81" draw:style-name="a82" draw:name="Shape 319"><svg:title/><svg:desc/><draw:enhanced-geometry draw:type="non-primitive" svg:viewBox="0 0 18288 44196" draw:enhanced-path="M 18288 0 L 18288 6858 10668 10668 C 7620 13716 6096 18288 6096 22860 6096 27432 7620 32004 10668 33528 L 18288 37338 18288 44196 C 13716 44196 9144 42672 6096 38100 3048 35052 0 28956 0 22860 0 15240 1524 10668 6096 6096 9144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21333in" svg:y="0in" svg:width="0.02in" svg:height="0.07667in" draw:id="id82" draw:style-name="a83" draw:name="Shape 320"><svg:title/><svg:desc/><draw:enhanced-geometry draw:type="non-primitive" svg:viewBox="0 0 18288 70104" draw:enhanced-path="M 0 0 C 3048 0 6096 1524 9144 3048 12192 6096 15240 9144 16764 13716 18288 18288 18288 24384 18288 33528 18288 42672 18288 50292 16764 54864 15240 60960 12192 64008 9144 67056 6096 68580 3048 70104 0 70104 L 0 64008 C 1524 64008 4572 64008 6096 62484 7620 59436 10668 57912 10668 53340 12192 48768 13716 44196 13716 38100 L 13716 36576 C 12192 39624 9144 41148 7620 42672 4572 44196 3048 44196 0 44196 L 0 37338 1524 38100 C 4572 38100 7620 36576 9144 33528 12192 32004 12192 27432 12192 22860 12192 16764 12192 13716 9144 10668 6096 7620 4572 6096 1524 6096 L 0 685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24333in" svg:y="0.065in" svg:width="0.00833in" svg:height="0.025in" draw:id="id83" draw:style-name="a84" draw:name="Shape 321"><svg:title/><svg:desc/><draw:enhanced-geometry draw:type="non-primitive" svg:viewBox="0 0 7620 22860" draw:enhanced-path="M 1524 0 L 7620 0 7620 9144 C 7620 13716 7620 16764 6096 18288 6096 19812 4572 21336 1524 22860 L 0 19812 C 1524 18288 3048 18288 3048 16764 4572 15240 4572 12192 4572 9144 L 1524 9144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draw:equation draw:name="f7" draw:formula="?f4 / 22860"/><draw:equation draw:name="f8" draw:formula="0 / ?f6"/><draw:equation draw:name="f9" draw:formula="7620 / ?f6"/><draw:equation draw:name="f10" draw:formula="0 / ?f7"/><draw:equation draw:name="f11" draw:formula="22860 / ?f7"/></draw:enhanced-geometry></draw:custom-shape><draw:custom-shape svg:x="0.26in" svg:y="0.01912in" svg:width="0.0175in" svg:height="0.03755in" draw:id="id84" draw:style-name="a85" draw:name="Shape 322"><svg:title/><svg:desc/><draw:enhanced-geometry draw:type="non-primitive" svg:viewBox="0 0 16002 34334" draw:enhanced-path="M 16002 0 L 16002 12236 7620 28238 16002 28238 16002 34334 0 34334 0 28238 1600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002"/><draw:equation draw:name="f7" draw:formula="?f4 / 34334"/><draw:equation draw:name="f8" draw:formula="0 / ?f6"/><draw:equation draw:name="f9" draw:formula="16002 / ?f6"/><draw:equation draw:name="f10" draw:formula="0 / ?f7"/><draw:equation draw:name="f11" draw:formula="34334 / ?f7"/></draw:enhanced-geometry></draw:custom-shape><draw:custom-shape svg:x="0.2775in" svg:y="0in" svg:width="0.02417in" svg:height="0.075in" draw:id="id85" draw:style-name="a86" draw:name="Shape 323"><svg:title/><svg:desc/><draw:enhanced-geometry draw:type="non-primitive" svg:viewBox="0 0 22098 68580" draw:enhanced-path="M 9906 0 L 14478 0 14478 45720 22098 45720 22098 51816 14478 51816 14478 68580 8382 68580 8382 51816 0 51816 0 45720 8382 45720 8382 13716 0 29718 0 17482 990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098"/><draw:equation draw:name="f7" draw:formula="?f4 / 68580"/><draw:equation draw:name="f8" draw:formula="0 / ?f6"/><draw:equation draw:name="f9" draw:formula="22098 / ?f6"/><draw:equation draw:name="f10" draw:formula="0 / ?f7"/><draw:equation draw:name="f11" draw:formula="68580 / ?f7"/></draw:enhanced-geometry></draw:custom-shape><draw:custom-shape svg:x="0.315in" svg:y="0in" svg:width="0.02167in" svg:height="0.075in" draw:id="id86" draw:style-name="a87" draw:name="Shape 324"><svg:title/><svg:desc/><draw:enhanced-geometry draw:type="non-primitive" svg:viewBox="0 0 19812 68580" draw:enhanced-path="M 16764 0 L 19812 0 19812 68580 13716 68580 13716 15240 C 12192 16764 10668 18288 7620 21336 4572 22860 3048 24384 0 24384 L 0 16764 C 4572 15240 7620 12192 10668 9144 13716 6096 15240 3048 167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812"/><draw:equation draw:name="f7" draw:formula="?f4 / 68580"/><draw:equation draw:name="f8" draw:formula="0 / ?f6"/><draw:equation draw:name="f9" draw:formula="19812 / ?f6"/><draw:equation draw:name="f10" draw:formula="0 / ?f7"/><draw:equation draw:name="f11" draw:formula="68580 / ?f7"/></draw:enhanced-geometry></draw:custom-shape><draw:custom-shape svg:x="0.37667in" svg:y="0.00167in" svg:width="0.045in" svg:height="0.075in" draw:id="id87" draw:style-name="a88" draw:name="Shape 325"><svg:title/><svg:desc/><draw:enhanced-geometry draw:type="non-primitive" svg:viewBox="0 0 41148 68580" draw:enhanced-path="M 30480 0 C 33528 0 38100 1524 41148 3048 L 39624 10668 C 36576 7620 33528 6096 28956 6096 24384 6096 21336 7620 16764 10668 13716 15240 12192 18288 12192 24384 L 36576 24384 35052 30480 10668 30480 10668 36576 35052 36576 33528 42672 12192 42672 C 12192 48768 15240 54864 18288 57912 21336 60960 24384 62484 28956 62484 33528 62484 36576 60960 39624 57912 L 39624 65532 C 36576 67056 33528 68580 28956 68580 16764 68580 9144 60960 6096 42672 L 0 42672 1524 36576 4572 36576 C 4572 36576 4572 35052 4572 33528 L 4572 30480 0 30480 1524 24384 4572 24384 C 6096 16764 9144 10668 13716 6096 18288 3048 22860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68580"/><draw:equation draw:name="f8" draw:formula="0 / ?f6"/><draw:equation draw:name="f9" draw:formula="41148 / ?f6"/><draw:equation draw:name="f10" draw:formula="0 / ?f7"/><draw:equation draw:name="f11" draw:formula="68580 / ?f7"/></draw:enhanced-geometry></draw:custom-shape></draw:g></text:p>
          </table:table-cell>
          <table:covered-table-cell/>
          <table:table-cell table:style-name="TableCell92" table:number-columns-spanned="2">
            <text:p text:style-name="P93"><text:span text:style-name="T94">-0,15%</text:span></text:p>
          </table:table-cell>
          <table:covered-table-cell/>
          <table:table-cell table:style-name="TableCell95">
            <text:p text:style-name="P96"><draw:g draw:name="Group 13358" draw:id="id102" draw:style-name="a103" text:anchor-type="as-char"><svg:title/><svg:desc/><draw:custom-shape svg:x="0in" svg:y="0in" svg:width="0.02167in" svg:height="0.075in" draw:id="id89" draw:style-name="a90" draw:name="Shape 327"><svg:title/><svg:desc/><draw:enhanced-geometry draw:type="non-primitive" svg:viewBox="0 0 19812 68580" draw:enhanced-path="M 15240 0 L 19812 0 19812 68580 13716 68580 13716 15240 C 12192 16764 9144 18288 7620 21336 4572 22860 1524 24384 0 24384 L 0 16764 C 3048 15240 6096 12192 9144 9144 12192 6096 13716 3048 1524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812"/><draw:equation draw:name="f7" draw:formula="?f4 / 68580"/><draw:equation draw:name="f8" draw:formula="0 / ?f6"/><draw:equation draw:name="f9" draw:formula="19812 / ?f6"/><draw:equation draw:name="f10" draw:formula="0 / ?f7"/><draw:equation draw:name="f11" draw:formula="68580 / ?f7"/></draw:enhanced-geometry></draw:custom-shape><draw:custom-shape svg:x="0.045in" svg:y="0.065in" svg:width="0.01in" svg:height="0.01167in" draw:id="id90" draw:style-name="a91" draw:name="Shape 14755"><svg:title/><svg:desc/><draw:enhanced-geometry draw:type="non-primitive" svg:viewBox="0 0 9144 10668" draw:enhanced-path="M 0 0 L 9144 0 9144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0668"/><draw:equation draw:name="f8" draw:formula="0 / ?f6"/><draw:equation draw:name="f9" draw:formula="9144 / ?f6"/><draw:equation draw:name="f10" draw:formula="0 / ?f7"/><draw:equation draw:name="f11" draw:formula="10668 / ?f7"/></draw:enhanced-geometry></draw:custom-shape><draw:custom-shape svg:x="0.065in" svg:y="0in" svg:width="0.02in" svg:height="0.07667in" draw:id="id91" draw:style-name="a92" draw:name="Shape 329"><svg:title/><svg:desc/><draw:enhanced-geometry draw:type="non-primitive" svg:viewBox="0 0 18288 70104" draw:enhanced-path="M 18288 0 L 18288 0 18288 7112 16764 6096 C 13716 6096 10668 7620 9144 12192 6096 16764 6096 24384 6096 35052 6096 47244 6096 54864 9144 57912 10668 62484 13716 64008 18288 64008 L 18288 64008 18288 70104 18288 70104 C 12192 70104 7620 67056 4572 62484 1524 57912 0 48768 0 35052 0 24384 1524 15240 4572 9144 7620 3048 12192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085in" svg:y="0in" svg:width="0.02in" svg:height="0.07667in" draw:id="id92" draw:style-name="a93" draw:name="Shape 330"><svg:title/><svg:desc/><draw:enhanced-geometry draw:type="non-primitive" svg:viewBox="0 0 18288 70104" draw:enhanced-path="M 0 0 L 12192 7620 C 15240 13716 18288 22860 18288 35052 18288 47244 16764 54864 13716 60960 L 0 70104 0 64007 7620 57912 C 10668 54864 12192 47244 12192 35052 12192 24384 10668 16764 7620 12192 L 0 7112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10833in" svg:y="0.01875in" svg:width="0.01667in" svg:height="0.03792in" draw:id="id93" draw:style-name="a94" draw:name="Shape 331"><svg:title/><svg:desc/><draw:enhanced-geometry draw:type="non-primitive" svg:viewBox="0 0 15240 34671" draw:enhanced-path="M 15240 0 L 15240 12573 6096 28575 15240 28575 15240 34671 0 34671 0 28575 1524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5240"/><draw:equation draw:name="f7" draw:formula="?f4 / 34671"/><draw:equation draw:name="f8" draw:formula="0 / ?f6"/><draw:equation draw:name="f9" draw:formula="15240 / ?f6"/><draw:equation draw:name="f10" draw:formula="0 / ?f7"/><draw:equation draw:name="f11" draw:formula="34671 / ?f7"/></draw:enhanced-geometry></draw:custom-shape><draw:custom-shape svg:x="0.125in" svg:y="0in" svg:width="0.025in" svg:height="0.075in" draw:id="id94" draw:style-name="a95" draw:name="Shape 332"><svg:title/><svg:desc/><draw:enhanced-geometry draw:type="non-primitive" svg:viewBox="0 0 22860 68580" draw:enhanced-path="M 9144 0 L 15240 0 15240 45720 22860 45720 22860 51816 15240 51816 15240 68580 9144 68580 9144 51816 0 51816 0 45720 9144 45720 9144 13716 0 29718 0 17145 914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860"/><draw:equation draw:name="f7" draw:formula="?f4 / 68580"/><draw:equation draw:name="f8" draw:formula="0 / ?f6"/><draw:equation draw:name="f9" draw:formula="22860 / ?f6"/><draw:equation draw:name="f10" draw:formula="0 / ?f7"/><draw:equation draw:name="f11" draw:formula="68580 / ?f7"/></draw:enhanced-geometry></draw:custom-shape><draw:custom-shape svg:x="0.15833in" svg:y="0in" svg:width="0.04in" svg:height="0.075in" draw:id="id95" draw:style-name="a96" draw:name="Shape 333"><svg:title/><svg:desc/><draw:enhanced-geometry draw:type="non-primitive" svg:viewBox="0 0 36576 68580" draw:enhanced-path="M 18288 0 C 24384 0 28956 1524 32004 6096 35052 10668 36576 15240 36576 19812 36576 24384 35052 28956 32004 32004 30480 36576 25908 42672 19812 48768 15240 53340 12192 56388 12192 57912 10668 59436 9144 60960 9144 62484 L 36576 62484 36576 68580 0 68580 C 0 65532 0 62484 3048 57912 4572 54864 9144 50292 13716 44196 21336 38100 24384 32004 27432 28956 28956 25908 30480 21336 30480 18288 30480 15240 28956 12192 27432 9144 24384 7620 21336 6096 18288 6096 15240 6096 12192 7620 10668 10668 7620 12192 7620 16764 7620 21336 L 1524 19812 C 1524 13716 3048 9144 6096 4572 9144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8580"/><draw:equation draw:name="f8" draw:formula="0 / ?f6"/><draw:equation draw:name="f9" draw:formula="36576 / ?f6"/><draw:equation draw:name="f10" draw:formula="0 / ?f7"/><draw:equation draw:name="f11" draw:formula="68580 / ?f7"/></draw:enhanced-geometry></draw:custom-shape><draw:custom-shape svg:x="0.20667in" svg:y="0.065in" svg:width="0.01in" svg:height="0.025in" draw:id="id96" draw:style-name="a97" draw:name="Shape 334"><svg:title/><svg:desc/><draw:enhanced-geometry draw:type="non-primitive" svg:viewBox="0 0 9144 22860" draw:enhanced-path="M 3048 0 L 9144 0 9144 9144 C 9144 13716 7620 16764 7620 18288 6096 19812 4572 21336 3048 22860 L 0 19812 C 1524 18288 3048 18288 4572 16764 4572 15240 6096 12192 6096 9144 L 3048 9144 304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22860"/><draw:equation draw:name="f8" draw:formula="0 / ?f6"/><draw:equation draw:name="f9" draw:formula="9144 / ?f6"/><draw:equation draw:name="f10" draw:formula="0 / ?f7"/><draw:equation draw:name="f11" draw:formula="22860 / ?f7"/></draw:enhanced-geometry></draw:custom-shape><draw:custom-shape svg:x="0.22833in" svg:y="0in" svg:width="0.02in" svg:height="0.07667in" draw:id="id97" draw:style-name="a98" draw:name="Shape 335"><svg:title/><svg:desc/><draw:enhanced-geometry draw:type="non-primitive" svg:viewBox="0 0 18288 70104" draw:enhanced-path="M 16764 0 L 18288 571 18288 6706 16764 6096 C 15240 6096 12192 7620 10668 9144 7620 12192 7620 13716 7620 16764 7620 21336 7620 24384 10668 25908 12192 27432 15240 28956 18288 28956 L 18288 35814 16764 35052 C 13716 35052 10668 36576 9144 39624 6096 42672 6096 45720 6096 50292 6096 53340 6096 57912 9144 60960 10668 62484 13716 64008 18288 64008 L 18288 70104 C 12192 70104 7620 68580 4572 64008 1524 60960 0 56388 0 48768 0 44196 0 41148 1524 38100 3048 35052 6096 33528 9144 32004 6096 30480 4572 28956 3048 27432 1524 24384 1524 21336 1524 18288 1524 12192 3048 9144 6096 4572 9144 1524 12192 0 167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24833in" svg:y="0.00063in" svg:width="0.02in" svg:height="0.07604in" draw:id="id98" draw:style-name="a99" draw:name="Shape 336"><svg:title/><svg:desc/><draw:enhanced-geometry draw:type="non-primitive" svg:viewBox="0 0 18288 69533" draw:enhanced-path="M 0 0 L 10668 4001 C 13716 8573 16764 13145 16764 17717 16764 20764 15240 23813 13716 26861 12192 28385 10668 29908 9144 31433 12192 32957 13716 34480 15240 37529 16764 40577 18288 45149 18288 49721 18288 55817 15240 60389 12192 63436 9144 68008 4572 69533 0 69533 L 0 63436 C 3048 63436 6096 61913 7620 60389 10668 57340 12192 54293 12192 49721 12192 45149 10668 42101 7620 39052 L 0 35242 0 28385 C 1524 28385 4572 26861 6096 25336 9144 23813 10668 20764 10668 17717 10668 14668 9144 11621 6096 8573 L 0 6134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9533"/><draw:equation draw:name="f8" draw:formula="0 / ?f6"/><draw:equation draw:name="f9" draw:formula="18288 / ?f6"/><draw:equation draw:name="f10" draw:formula="0 / ?f7"/><draw:equation draw:name="f11" draw:formula="69533 / ?f7"/></draw:enhanced-geometry></draw:custom-shape><draw:custom-shape svg:x="0.275in" svg:y="0in" svg:width="0.02in" svg:height="0.07667in" draw:id="id99" draw:style-name="a100" draw:name="Shape 337"><svg:title/><svg:desc/><draw:enhanced-geometry draw:type="non-primitive" svg:viewBox="0 0 18288 70104" draw:enhanced-path="M 18288 0 L 18288 6096 C 15240 6096 12192 7620 10668 9144 7620 12192 7620 13716 7620 16764 7620 21336 7620 24384 10668 25908 12192 27432 15240 28956 18288 28956 L 18288 35814 16764 35052 C 13716 35052 10668 36576 9144 39624 6096 42672 6096 45720 6096 50292 6096 53340 6096 57912 9144 60960 12192 62484 13716 64008 18288 64008 L 18288 70104 C 12192 70104 7620 68580 4572 64008 1524 60960 0 56388 0 48768 0 44196 0 41148 1524 38100 3048 35052 6096 33528 9144 32004 6096 30480 4572 28956 3048 27432 1524 24384 1524 21336 1524 18288 1524 12192 3048 9144 6096 4572 9144 1524 12192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295in" svg:y="0in" svg:width="0.02in" svg:height="0.07667in" draw:id="id100" draw:style-name="a101" draw:name="Shape 338"><svg:title/><svg:desc/><draw:enhanced-geometry draw:type="non-primitive" svg:viewBox="0 0 18288 70104" draw:enhanced-path="M 0 0 C 4572 0 7620 1524 10668 4572 15240 9144 16764 13716 16764 18288 16764 21336 15240 24384 13716 27432 13716 28956 10668 30480 9144 32004 12192 33528 13716 35052 15240 38100 16764 41148 18288 45720 18288 50292 18288 56388 15240 60960 12192 64008 9144 68580 4572 70104 0 70104 L 0 64008 C 3048 64008 6096 62484 7620 60960 10668 57912 12192 54864 12192 50292 12192 45720 10668 42672 7620 39624 L 0 35814 0 28956 C 3048 28956 4572 27432 7620 25908 9144 24384 10668 21336 10668 18288 10668 15240 9144 12192 6096 9144 4572 7620 1524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34in" svg:y="0.00167in" svg:width="0.045in" svg:height="0.075in" draw:id="id101" draw:style-name="a102" draw:name="Shape 339"><svg:title/><svg:desc/><draw:enhanced-geometry draw:type="non-primitive" svg:viewBox="0 0 41148 68580" draw:enhanced-path="M 30480 0 C 35052 0 38100 1524 41148 3048 L 39624 10668 C 36576 7620 33528 6096 28956 6096 24384 6096 21336 7620 18288 10668 15240 15240 12192 18288 12192 24384 L 36576 24384 36576 30480 10668 30480 10668 36576 35052 36576 35052 42672 12192 42672 C 13716 48768 15240 54864 18288 57912 21336 60960 24384 62484 28956 62484 33528 62484 38100 60960 39624 57912 L 39624 65532 C 36576 67056 33528 68580 30480 68580 16764 68580 9144 60960 6096 42672 L 0 42672 1524 36576 4572 36576 C 4572 36576 4572 35052 4572 33528 L 4572 30480 0 30480 1524 24384 6096 24384 C 7620 16764 9144 10668 13716 6096 18288 3048 24384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68580"/><draw:equation draw:name="f8" draw:formula="0 / ?f6"/><draw:equation draw:name="f9" draw:formula="41148 / ?f6"/><draw:equation draw:name="f10" draw:formula="0 / ?f7"/><draw:equation draw:name="f11" draw:formula="68580 / ?f7"/></draw:enhanced-geometry></draw:custom-shape></draw:g></text:p>
          </table:table-cell>
          <table:table-cell table:style-name="TableCell97">
            <text:p text:style-name="P98"><text:span text:style-name="T99">11,85%</text:span></text:p>
          </table:table-cell>
          <table:table-cell>
            <text:p text:style-name="P98"/>
          </table:table-cell>
        </table:table-row>
        <table:table-row table:style-name="TableRow100">
          <table:table-cell table:style-name="TableCell101" table:number-columns-spanned="2">
            <text:p text:style-name="P102"><text:span text:style-name="T103">70</text:span></text:p>
          </table:table-cell>
          <table:covered-table-cell/>
          <table:table-cell table:style-name="TableCell104">
            <text:p text:style-name="P105"><text:span text:style-name="T106">INGRESOS NETOS POR CUOTAS</text:span></text:p>
          </table:table-cell>
          <table:table-cell table:style-name="TableCell107" table:number-columns-spanned="2">
            <text:p text:style-name="P108"><draw:g draw:name="Group 13383" draw:id="id125" draw:style-name="a126" text:anchor-type="as-char"><svg:title/><svg:desc/><draw:custom-shape svg:x="0in" svg:y="0.00166in" svg:width="0.02667in" svg:height="0.07333in" draw:id="id103" draw:style-name="a104" draw:name="Shape 342"><svg:title/><svg:desc/><draw:enhanced-geometry draw:type="non-primitive" svg:viewBox="0 0 24384 67056" draw:enhanced-path="M 16764 0 L 24384 0 24384 67056 13716 67056 13716 18288 C 10668 22860 6096 25908 0 27432 L 0 15240 C 3048 13716 6096 12192 9144 9144 13716 7620 15240 4572 167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384"/><draw:equation draw:name="f7" draw:formula="?f4 / 67056"/><draw:equation draw:name="f8" draw:formula="0 / ?f6"/><draw:equation draw:name="f9" draw:formula="24384 / ?f6"/><draw:equation draw:name="f10" draw:formula="0 / ?f7"/><draw:equation draw:name="f11" draw:formula="67056 / ?f7"/></draw:enhanced-geometry></draw:custom-shape><draw:custom-shape svg:x="0.04667in" svg:y="0.06166in" svg:width="0.01333in" svg:height="0.015in" draw:id="id104" draw:style-name="a105" draw:name="Shape 14757"><svg:title/><svg:desc/><draw:enhanced-geometry draw:type="non-primitive" svg:viewBox="0 0 12192 13716" draw:enhanced-path="M 0 0 L 12192 0 12192 13716 0 13716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192"/><draw:equation draw:name="f7" draw:formula="?f4 / 13716"/><draw:equation draw:name="f8" draw:formula="0 / ?f6"/><draw:equation draw:name="f9" draw:formula="12192 / ?f6"/><draw:equation draw:name="f10" draw:formula="0 / ?f7"/><draw:equation draw:name="f11" draw:formula="13716 / ?f7"/></draw:enhanced-geometry></draw:custom-shape><draw:custom-shape svg:x="0.06667in" svg:y="0.00213in" svg:width="0.01917in" svg:height="0.07437in" draw:id="id105" draw:style-name="a106" draw:name="Shape 344"><svg:title/><svg:desc/><draw:enhanced-geometry draw:type="non-primitive" svg:viewBox="0 0 17526 68001" draw:enhanced-path="M 17526 0 L 17526 10816 12192 14817 C 12192 17865 10668 23961 10668 34629 10668 43773 12192 51393 12192 52917 L 17526 56917 17526 68001 10858 66633 C 8763 65490 6858 63585 4572 60537 1524 55965 0 46821 0 34629 0 20913 1524 13293 4572 7197 L 1752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7526"/><draw:equation draw:name="f7" draw:formula="?f4 / 68001"/><draw:equation draw:name="f8" draw:formula="0 / ?f6"/><draw:equation draw:name="f9" draw:formula="17526 / ?f6"/><draw:equation draw:name="f10" draw:formula="0 / ?f7"/><draw:equation draw:name="f11" draw:formula="68001 / ?f7"/></draw:enhanced-geometry></draw:custom-shape><draw:custom-shape svg:x="0.08583in" svg:y="0.00167in" svg:width="0.01917in" svg:height="0.075in" draw:id="id106" draw:style-name="a107" draw:name="Shape 345"><svg:title/><svg:desc/><draw:enhanced-geometry draw:type="non-primitive" svg:viewBox="0 0 17526 68580" draw:enhanced-path="M 762 0 C 5334 0 9906 3048 12954 7620 16002 13716 17526 21336 17526 35052 17526 47244 16002 56388 12954 60960 9906 67056 5334 68580 762 68580 L 0 68424 0 57341 762 57912 C 2286 57912 3810 56388 5334 53340 6858 51816 6858 44196 6858 35052 6858 24384 6858 18288 5334 15240 3810 12192 2286 10668 762 10668 L 0 11240 0 423 76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7526"/><draw:equation draw:name="f7" draw:formula="?f4 / 68580"/><draw:equation draw:name="f8" draw:formula="0 / ?f6"/><draw:equation draw:name="f9" draw:formula="17526 / ?f6"/><draw:equation draw:name="f10" draw:formula="0 / ?f7"/><draw:equation draw:name="f11" draw:formula="68580 / ?f7"/></draw:enhanced-geometry></draw:custom-shape><draw:custom-shape svg:x="0.11333in" svg:y="0.05667in" svg:width="0.01917in" svg:height="0.02in" draw:id="id107" draw:style-name="a108" draw:name="Shape 346"><svg:title/><svg:desc/><draw:enhanced-geometry draw:type="non-primitive" svg:viewBox="0 0 17526 18288" draw:enhanced-path="M 10668 0 C 11430 3048 12192 4953 13335 6096 L 17526 7386 17526 17907 16764 18288 C 12192 18288 9144 16764 6096 13716 3048 12192 1524 7620 0 1524 L 1066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7526"/><draw:equation draw:name="f7" draw:formula="?f4 / 18288"/><draw:equation draw:name="f8" draw:formula="0 / ?f6"/><draw:equation draw:name="f9" draw:formula="17526 / ?f6"/><draw:equation draw:name="f10" draw:formula="0 / ?f7"/><draw:equation draw:name="f11" draw:formula="18288 / ?f7"/></draw:enhanced-geometry></draw:custom-shape><draw:custom-shape svg:x="0.11167in" svg:y="0.00167in" svg:width="0.02083in" svg:height="0.04833in" draw:id="id108" draw:style-name="a109" draw:name="Shape 347"><svg:title/><svg:desc/><draw:enhanced-geometry draw:type="non-primitive" svg:viewBox="0 0 19050 44196" draw:enhanced-path="M 18288 0 L 19050 381 19050 10973 18288 10668 C 16764 10668 15240 12192 13716 13716 12192 15240 10668 18288 10668 22860 10668 25908 12192 28956 13716 30480 L 19050 33147 19050 44005 18288 44196 C 13716 44196 9144 42672 6096 38100 1524 35052 0 28956 0 22860 0 15240 1524 10668 6096 6096 9144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draw:equation draw:name="f7" draw:formula="?f4 / 44196"/><draw:equation draw:name="f8" draw:formula="0 / ?f6"/><draw:equation draw:name="f9" draw:formula="19050 / ?f6"/><draw:equation draw:name="f10" draw:formula="0 / ?f7"/><draw:equation draw:name="f11" draw:formula="44196 / ?f7"/></draw:enhanced-geometry></draw:custom-shape><draw:custom-shape svg:x="0.1325in" svg:y="0.00208in" svg:width="0.02083in" svg:height="0.07417in" draw:id="id109" draw:style-name="a110" draw:name="Shape 348"><svg:title/><svg:desc/><draw:enhanced-geometry draw:type="non-primitive" svg:viewBox="0 0 19050 67818" draw:enhanced-path="M 0 0 L 14478 7239 C 17526 13335 19050 20955 19050 33147 19050 45339 17526 54483 14478 60579 L 0 67818 0 57297 762 57531 C 2286 57531 5334 56007 6858 54483 8382 51435 9906 46863 9906 39243 8382 40767 6858 42291 5334 42291 L 0 43624 0 32766 762 33147 C 2286 33147 5334 33147 6858 30099 8382 28575 8382 25527 8382 22479 8382 19431 8382 16383 6858 13335 L 0 10592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draw:equation draw:name="f7" draw:formula="?f4 / 67818"/><draw:equation draw:name="f8" draw:formula="0 / ?f6"/><draw:equation draw:name="f9" draw:formula="19050 / ?f6"/><draw:equation draw:name="f10" draw:formula="0 / ?f7"/><draw:equation draw:name="f11" draw:formula="67818 / ?f7"/></draw:enhanced-geometry></draw:custom-shape><draw:custom-shape svg:x="0.16in" svg:y="0.05667in" svg:width="0.01917in" svg:height="0.02in" draw:id="id110" draw:style-name="a111" draw:name="Shape 349"><svg:title/><svg:desc/><draw:enhanced-geometry draw:type="non-primitive" svg:viewBox="0 0 17526 18288" draw:enhanced-path="M 10668 0 C 11430 3048 12192 4953 13335 6096 L 17526 7386 17526 17865 16764 18288 C 12192 18288 9144 16764 6096 13716 3048 12192 1524 7620 0 1524 L 1066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7526"/><draw:equation draw:name="f7" draw:formula="?f4 / 18288"/><draw:equation draw:name="f8" draw:formula="0 / ?f6"/><draw:equation draw:name="f9" draw:formula="17526 / ?f6"/><draw:equation draw:name="f10" draw:formula="0 / ?f7"/><draw:equation draw:name="f11" draw:formula="18288 / ?f7"/></draw:enhanced-geometry></draw:custom-shape><draw:custom-shape svg:x="0.15833in" svg:y="0.00167in" svg:width="0.02083in" svg:height="0.04833in" draw:id="id111" draw:style-name="a112" draw:name="Shape 350"><svg:title/><svg:desc/><draw:enhanced-geometry draw:type="non-primitive" svg:viewBox="0 0 19050 44196" draw:enhanced-path="M 18288 0 L 19050 381 19050 11049 18288 10668 C 16764 10668 15240 12192 13716 13716 12192 15240 10668 18288 10668 22860 10668 25908 12192 28956 13716 30480 L 19050 33147 19050 44005 18288 44196 C 13716 44196 9144 42672 6096 38100 1524 35052 0 28956 0 22860 0 15240 1524 10668 6096 6096 9144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draw:equation draw:name="f7" draw:formula="?f4 / 44196"/><draw:equation draw:name="f8" draw:formula="0 / ?f6"/><draw:equation draw:name="f9" draw:formula="19050 / ?f6"/><draw:equation draw:name="f10" draw:formula="0 / ?f7"/><draw:equation draw:name="f11" draw:formula="44196 / ?f7"/></draw:enhanced-geometry></draw:custom-shape><draw:custom-shape svg:x="0.17917in" svg:y="0.00208in" svg:width="0.02083in" svg:height="0.07412in" draw:id="id112" draw:style-name="a113" draw:name="Shape 351"><svg:title/><svg:desc/><draw:enhanced-geometry draw:type="non-primitive" svg:viewBox="0 0 19050 67776" draw:enhanced-path="M 0 0 L 14478 7239 C 17526 13335 19050 20955 19050 33147 19050 45339 17526 54483 12954 60579 L 0 67776 0 57297 762 57531 C 2286 57531 5334 56007 6858 54483 8382 51435 8382 46863 9906 39243 8382 40767 6858 42291 5334 42291 L 0 43624 0 32766 762 33147 C 2286 33147 5334 33147 6858 30099 8382 28575 8382 25527 8382 22479 8382 19431 8382 16383 5334 13335 L 0 1066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draw:equation draw:name="f7" draw:formula="?f4 / 67776"/><draw:equation draw:name="f8" draw:formula="0 / ?f6"/><draw:equation draw:name="f9" draw:formula="19050 / ?f6"/><draw:equation draw:name="f10" draw:formula="0 / ?f7"/><draw:equation draw:name="f11" draw:formula="67776 / ?f7"/></draw:enhanced-geometry></draw:custom-shape><draw:custom-shape svg:x="0.21in" svg:y="0.06166in" svg:width="0.01333in" svg:height="0.015in" draw:id="id113" draw:style-name="a114" draw:name="Shape 14758"><svg:title/><svg:desc/><draw:enhanced-geometry draw:type="non-primitive" svg:viewBox="0 0 12192 13716" draw:enhanced-path="M 0 0 L 12192 0 12192 13716 0 13716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192"/><draw:equation draw:name="f7" draw:formula="?f4 / 13716"/><draw:equation draw:name="f8" draw:formula="0 / ?f6"/><draw:equation draw:name="f9" draw:formula="12192 / ?f6"/><draw:equation draw:name="f10" draw:formula="0 / ?f7"/><draw:equation draw:name="f11" draw:formula="13716 / ?f7"/></draw:enhanced-geometry></draw:custom-shape><draw:custom-shape svg:x="0.22833in" svg:y="0.01625in" svg:width="0.01833in" svg:height="0.04375in" draw:id="id114" draw:style-name="a115" draw:name="Shape 353"><svg:title/><svg:desc/><draw:enhanced-geometry draw:type="non-primitive" svg:viewBox="0 0 16764 40005" draw:enhanced-path="M 16764 0 L 16764 17907 10668 29337 16764 29337 16764 40005 0 40005 0 29337 167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40005"/><draw:equation draw:name="f8" draw:formula="0 / ?f6"/><draw:equation draw:name="f9" draw:formula="16764 / ?f6"/><draw:equation draw:name="f10" draw:formula="0 / ?f7"/><draw:equation draw:name="f11" draw:formula="40005 / ?f7"/></draw:enhanced-geometry></draw:custom-shape><draw:custom-shape svg:x="0.24667in" svg:y="0.00167in" svg:width="0.025in" svg:height="0.07333in" draw:id="id115" draw:style-name="a116" draw:name="Shape 354"><svg:title/><svg:desc/><draw:enhanced-geometry draw:type="non-primitive" svg:viewBox="0 0 22860 67056" draw:enhanced-path="M 7620 0 L 16764 0 16764 42672 22860 42672 22860 53340 16764 53340 16764 67056 6096 67056 6096 53340 0 53340 0 42672 6096 42672 6096 19812 0 31242 0 13335 762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860"/><draw:equation draw:name="f7" draw:formula="?f4 / 67056"/><draw:equation draw:name="f8" draw:formula="0 / ?f6"/><draw:equation draw:name="f9" draw:formula="22860 / ?f6"/><draw:equation draw:name="f10" draw:formula="0 / ?f7"/><draw:equation draw:name="f11" draw:formula="67056 / ?f7"/></draw:enhanced-geometry></draw:custom-shape><draw:custom-shape svg:x="0.28in" svg:y="0.00167in" svg:width="0.02667in" svg:height="0.07333in" draw:id="id116" draw:style-name="a117" draw:name="Shape 355"><svg:title/><svg:desc/><draw:enhanced-geometry draw:type="non-primitive" svg:viewBox="0 0 24384 67056" draw:enhanced-path="M 16764 0 L 24384 0 24384 67056 13716 67056 13716 18288 C 10668 22860 6096 25908 0 27432 L 0 15240 C 3048 13716 6096 12192 9144 9144 12192 7620 15240 4572 167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384"/><draw:equation draw:name="f7" draw:formula="?f4 / 67056"/><draw:equation draw:name="f8" draw:formula="0 / ?f6"/><draw:equation draw:name="f9" draw:formula="24384 / ?f6"/><draw:equation draw:name="f10" draw:formula="0 / ?f7"/><draw:equation draw:name="f11" draw:formula="67056 / ?f7"/></draw:enhanced-geometry></draw:custom-shape><draw:custom-shape svg:x="0.32333in" svg:y="0.05667in" svg:width="0.01917in" svg:height="0.02in" draw:id="id117" draw:style-name="a118" draw:name="Shape 356"><svg:title/><svg:desc/><draw:enhanced-geometry draw:type="non-primitive" svg:viewBox="0 0 17526 18288" draw:enhanced-path="M 10668 0 C 10668 6096 13716 7620 16764 7620 L 17526 7315 17526 17865 16764 18288 C 12192 18288 7620 16764 6096 13716 3048 12192 1524 7620 0 1524 L 1066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7526"/><draw:equation draw:name="f7" draw:formula="?f4 / 18288"/><draw:equation draw:name="f8" draw:formula="0 / ?f6"/><draw:equation draw:name="f9" draw:formula="17526 / ?f6"/><draw:equation draw:name="f10" draw:formula="0 / ?f7"/><draw:equation draw:name="f11" draw:formula="18288 / ?f7"/></draw:enhanced-geometry></draw:custom-shape><draw:custom-shape svg:x="0.32167in" svg:y="0.00167in" svg:width="0.02083in" svg:height="0.04833in" draw:id="id118" draw:style-name="a119" draw:name="Shape 357"><svg:title/><svg:desc/><draw:enhanced-geometry draw:type="non-primitive" svg:viewBox="0 0 19050 44196" draw:enhanced-path="M 18288 0 L 19050 423 19050 11049 18288 10668 C 16764 10668 15240 12192 13716 13716 12192 15240 10668 18288 10668 22860 10668 25908 12192 28956 13716 30480 L 19050 33147 19050 43942 18288 44196 C 13716 44196 9144 42672 6096 38100 1524 35052 0 28956 0 22860 0 15240 1524 10668 6096 6096 9144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draw:equation draw:name="f7" draw:formula="?f4 / 44196"/><draw:equation draw:name="f8" draw:formula="0 / ?f6"/><draw:equation draw:name="f9" draw:formula="19050 / ?f6"/><draw:equation draw:name="f10" draw:formula="0 / ?f7"/><draw:equation draw:name="f11" draw:formula="44196 / ?f7"/></draw:enhanced-geometry></draw:custom-shape><draw:custom-shape svg:x="0.3425in" svg:y="0.00213in" svg:width="0.02083in" svg:height="0.07407in" draw:id="id119" draw:style-name="a120" draw:name="Shape 358"><svg:title/><svg:desc/><draw:enhanced-geometry draw:type="non-primitive" svg:viewBox="0 0 19050 67733" draw:enhanced-path="M 0 0 L 12954 7197 C 17526 13293 19050 20913 19050 33105 19050 45297 17526 54441 12954 60537 L 0 67733 0 57184 6858 54441 C 8382 51393 8382 46821 9906 39201 8382 40725 6858 42249 3810 42249 L 0 43519 0 32724 762 33105 C 2286 33105 3810 33105 5334 30057 8382 28533 8382 25485 8382 22437 8382 19389 6858 16341 5334 13293 L 0 1062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draw:equation draw:name="f7" draw:formula="?f4 / 67733"/><draw:equation draw:name="f8" draw:formula="0 / ?f6"/><draw:equation draw:name="f9" draw:formula="19050 / ?f6"/><draw:equation draw:name="f10" draw:formula="0 / ?f7"/><draw:equation draw:name="f11" draw:formula="67733 / ?f7"/></draw:enhanced-geometry></draw:custom-shape><draw:custom-shape svg:x="0.37167in" svg:y="0.06167in" svg:width="0.01333in" svg:height="0.03in" draw:id="id120" draw:style-name="a121" draw:name="Shape 359"><svg:title/><svg:desc/><draw:enhanced-geometry draw:type="non-primitive" svg:viewBox="0 0 12192 27432" draw:enhanced-path="M 1524 0 L 12192 0 12192 9144 C 12192 13716 12192 18288 10668 21336 9144 24384 6096 25908 1524 27432 L 0 22860 C 1524 21336 3048 19812 4572 18288 6096 16764 6096 15240 6096 12192 L 1524 12192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192"/><draw:equation draw:name="f7" draw:formula="?f4 / 27432"/><draw:equation draw:name="f8" draw:formula="0 / ?f6"/><draw:equation draw:name="f9" draw:formula="12192 / ?f6"/><draw:equation draw:name="f10" draw:formula="0 / ?f7"/><draw:equation draw:name="f11" draw:formula="27432 / ?f7"/></draw:enhanced-geometry></draw:custom-shape><draw:custom-shape svg:x="0.39333in" svg:y="0.00167in" svg:width="0.01917in" svg:height="0.075in" draw:id="id121" draw:style-name="a122" draw:name="Shape 360"><svg:title/><svg:desc/><draw:enhanced-geometry draw:type="non-primitive" svg:viewBox="0 0 17526 68580" draw:enhanced-path="M 16764 0 L 17526 424 17526 11240 16764 10668 C 15240 10668 13716 12192 12192 15240 10668 18288 10668 24384 10668 35052 10668 44196 10668 51816 12192 53340 13716 56388 15240 57912 16764 57912 L 17526 57340 17526 68435 16764 68580 C 12192 68580 7620 67056 4572 60960 1524 56388 0 47244 0 35052 0 21336 1524 13716 4572 7620 7620 3048 12192 0 167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7526"/><draw:equation draw:name="f7" draw:formula="?f4 / 68580"/><draw:equation draw:name="f8" draw:formula="0 / ?f6"/><draw:equation draw:name="f9" draw:formula="17526 / ?f6"/><draw:equation draw:name="f10" draw:formula="0 / ?f7"/><draw:equation draw:name="f11" draw:formula="68580 / ?f7"/></draw:enhanced-geometry></draw:custom-shape><draw:custom-shape svg:x="0.4125in" svg:y="0.00213in" svg:width="0.01917in" svg:height="0.07438in" draw:id="id122" draw:style-name="a123" draw:name="Shape 361"><svg:title/><svg:desc/><draw:enhanced-geometry draw:type="non-primitive" svg:viewBox="0 0 17526 68011" draw:enhanced-path="M 0 0 L 12954 7196 C 16002 13292 17526 20912 17526 34629 17526 46820 16002 55964 12954 60536 11430 63584 9525 65489 7239 66632 L 0 68011 0 56917 5334 52917 C 6858 51392 6858 43773 6858 34629 6858 23961 6858 17864 5334 14817 L 0 1081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7526"/><draw:equation draw:name="f7" draw:formula="?f4 / 68011"/><draw:equation draw:name="f8" draw:formula="0 / ?f6"/><draw:equation draw:name="f9" draw:formula="17526 / ?f6"/><draw:equation draw:name="f10" draw:formula="0 / ?f7"/><draw:equation draw:name="f11" draw:formula="68011 / ?f7"/></draw:enhanced-geometry></draw:custom-shape><draw:custom-shape svg:x="0.44in" svg:y="0.00333in" svg:width="0.04167in" svg:height="0.07333in" draw:id="id123" draw:style-name="a124" draw:name="Shape 362"><svg:title/><svg:desc/><draw:enhanced-geometry draw:type="non-primitive" svg:viewBox="0 0 38100 67056" draw:enhanced-path="M 7620 0 L 35052 0 35052 10668 16764 10668 13716 24384 C 16764 21336 18288 19812 21336 19812 25908 19812 28956 21336 32004 25908 36576 30480 38100 35052 38100 42672 38100 48768 36576 54864 33528 59436 30480 65532 24384 67056 18288 67056 13716 67056 9144 65532 6096 62484 3048 59436 0 54864 0 48768 L 10668 47244 C 10668 50292 12192 53340 13716 54864 15240 56388 16764 56388 18288 56388 21336 56388 22860 54864 24384 53340 25908 51816 27432 47244 27432 42672 27432 39624 25908 36576 24384 33528 22860 32004 21336 30480 18288 30480 15240 30480 12192 32004 10668 35052 L 1524 33528 762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100"/><draw:equation draw:name="f7" draw:formula="?f4 / 67056"/><draw:equation draw:name="f8" draw:formula="0 / ?f6"/><draw:equation draw:name="f9" draw:formula="38100 / ?f6"/><draw:equation draw:name="f10" draw:formula="0 / ?f7"/><draw:equation draw:name="f11" draw:formula="67056 / ?f7"/></draw:enhanced-geometry></draw:custom-shape><draw:custom-shape svg:x="0.505in" svg:y="0in" svg:width="0.045in" svg:height="0.07667in" draw:id="id124" draw:style-name="a125" draw:name="Shape 363"><svg:title/><svg:desc/><draw:enhanced-geometry draw:type="non-primitive" svg:viewBox="0 0 41148 70104" draw:enhanced-path="M 30480 0 C 33528 0 38100 1524 41148 3048 L 38100 16764 C 36576 13716 33528 12192 28956 12192 22860 12192 18288 16764 15240 25908 L 38100 25908 36576 32004 15240 32004 15240 36576 C 15240 36576 15240 38100 15240 38100 L 36576 38100 35052 44196 15240 44196 C 18288 53340 22860 57912 28956 57912 33528 57912 38100 56388 41148 51816 L 41148 67056 C 38100 68580 33528 70104 28956 70104 22860 70104 18288 68580 13716 64008 9144 59436 6096 53340 4572 44196 L 0 44196 1524 38100 4572 38100 4572 32004 0 32004 1524 25908 4572 25908 C 6096 18288 9144 10668 13716 7620 18288 3048 22860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70104"/><draw:equation draw:name="f8" draw:formula="0 / ?f6"/><draw:equation draw:name="f9" draw:formula="41148 / ?f6"/><draw:equation draw:name="f10" draw:formula="0 / ?f7"/><draw:equation draw:name="f11" draw:formula="70104 / ?f7"/></draw:enhanced-geometry></draw:custom-shape></draw:g></text:p>
          </table:table-cell>
          <table:covered-table-cell/>
          <table:table-cell table:style-name="TableCell109" table:number-columns-spanned="2">
            <text:p text:style-name="P110"><text:span text:style-name="T111">12,82%</text:span></text:p>
          </table:table-cell>
          <table:covered-table-cell/>
          <table:table-cell table:style-name="TableCell112" table:number-columns-spanned="2">
            <text:p text:style-name="P113"><draw:g draw:name="Group 13394" draw:id="id145" draw:style-name="a146" text:anchor-type="as-char"><svg:title/><svg:desc/><draw:custom-shape svg:x="0in" svg:y="0.00166in" svg:width="0.02667in" svg:height="0.07333in" draw:id="id126" draw:style-name="a127" draw:name="Shape 365"><svg:title/><svg:desc/><draw:enhanced-geometry draw:type="non-primitive" svg:viewBox="0 0 24384 67056" draw:enhanced-path="M 15240 0 L 24384 0 24384 67056 13716 67056 13716 18288 C 9144 22860 4572 25908 0 27432 L 0 15240 C 3048 13716 6096 12192 9144 9144 12192 7620 13716 4572 1524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384"/><draw:equation draw:name="f7" draw:formula="?f4 / 67056"/><draw:equation draw:name="f8" draw:formula="0 / ?f6"/><draw:equation draw:name="f9" draw:formula="24384 / ?f6"/><draw:equation draw:name="f10" draw:formula="0 / ?f7"/><draw:equation draw:name="f11" draw:formula="67056 / ?f7"/></draw:enhanced-geometry></draw:custom-shape><draw:custom-shape svg:x="0.045in" svg:y="0.06166in" svg:width="0.01333in" svg:height="0.015in" draw:id="id127" draw:style-name="a128" draw:name="Shape 14761"><svg:title/><svg:desc/><draw:enhanced-geometry draw:type="non-primitive" svg:viewBox="0 0 12192 13716" draw:enhanced-path="M 0 0 L 12192 0 12192 13716 0 13716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192"/><draw:equation draw:name="f7" draw:formula="?f4 / 13716"/><draw:equation draw:name="f8" draw:formula="0 / ?f6"/><draw:equation draw:name="f9" draw:formula="12192 / ?f6"/><draw:equation draw:name="f10" draw:formula="0 / ?f7"/><draw:equation draw:name="f11" draw:formula="13716 / ?f7"/></draw:enhanced-geometry></draw:custom-shape><draw:custom-shape svg:x="0.06333in" svg:y="0.00167in" svg:width="0.04167in" svg:height="0.07333in" draw:id="id128" draw:style-name="a129" draw:name="Shape 367"><svg:title/><svg:desc/><draw:enhanced-geometry draw:type="non-primitive" svg:viewBox="0 0 38100 67056" draw:enhanced-path="M 21336 0 C 27432 0 32004 1524 33528 6096 36576 9144 38100 13716 38100 19812 38100 21336 38100 24384 38100 27432 36576 30480 35052 32004 33528 35052 32004 38100 28956 41148 25908 45720 21336 48768 19812 51816 18288 53340 18288 54864 16764 54864 16764 56388 L 38100 56388 38100 67056 0 67056 C 1524 62484 3048 57912 4572 54864 6096 50292 10668 45720 16764 38100 21336 33528 24384 30480 25908 27432 27432 25908 27432 22860 27432 19812 27432 16764 27432 15240 25908 13716 24384 12192 22860 10668 21336 10668 15240 10668 13716 13716 12192 19812 L 1524 18288 C 3048 12192 4572 7620 7620 4572 10668 1524 15240 0 2133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100"/><draw:equation draw:name="f7" draw:formula="?f4 / 67056"/><draw:equation draw:name="f8" draw:formula="0 / ?f6"/><draw:equation draw:name="f9" draw:formula="38100 / ?f6"/><draw:equation draw:name="f10" draw:formula="0 / ?f7"/><draw:equation draw:name="f11" draw:formula="67056 / ?f7"/></draw:enhanced-geometry></draw:custom-shape><draw:custom-shape svg:x="0.11in" svg:y="0.01625in" svg:width="0.01833in" svg:height="0.04375in" draw:id="id129" draw:style-name="a130" draw:name="Shape 368"><svg:title/><svg:desc/><draw:enhanced-geometry draw:type="non-primitive" svg:viewBox="0 0 16764 40006" draw:enhanced-path="M 16764 0 L 16764 17907 10668 29338 16764 29338 16764 40006 0 40006 0 29338 167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40006"/><draw:equation draw:name="f8" draw:formula="0 / ?f6"/><draw:equation draw:name="f9" draw:formula="16764 / ?f6"/><draw:equation draw:name="f10" draw:formula="0 / ?f7"/><draw:equation draw:name="f11" draw:formula="40006 / ?f7"/></draw:enhanced-geometry></draw:custom-shape><draw:custom-shape svg:x="0.12833in" svg:y="0.00167in" svg:width="0.025in" svg:height="0.07333in" draw:id="id130" draw:style-name="a131" draw:name="Shape 369"><svg:title/><svg:desc/><draw:enhanced-geometry draw:type="non-primitive" svg:viewBox="0 0 22860 67056" draw:enhanced-path="M 7620 0 L 16764 0 16764 42672 22860 42672 22860 53340 16764 53340 16764 67056 6096 67056 6096 53340 0 53340 0 42672 6096 42672 6096 19812 0 31242 0 13334 762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860"/><draw:equation draw:name="f7" draw:formula="?f4 / 67056"/><draw:equation draw:name="f8" draw:formula="0 / ?f6"/><draw:equation draw:name="f9" draw:formula="22860 / ?f6"/><draw:equation draw:name="f10" draw:formula="0 / ?f7"/><draw:equation draw:name="f11" draw:formula="67056 / ?f7"/></draw:enhanced-geometry></draw:custom-shape><draw:custom-shape svg:x="0.15833in" svg:y="0.00333in" svg:width="0.04in" svg:height="0.07167in" draw:id="id131" draw:style-name="a132" draw:name="Shape 370"><svg:title/><svg:desc/><draw:enhanced-geometry draw:type="non-primitive" svg:viewBox="0 0 36576 65532" draw:enhanced-path="M 0 0 L 36576 0 36576 9144 C 33528 13716 30480 18288 27432 24384 24384 30480 21336 38100 19812 45720 18288 53340 16764 59436 16764 65532 L 6096 65532 C 7620 56388 9144 47244 12192 36576 15240 27432 19812 18288 24384 10668 L 0 1066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5532"/><draw:equation draw:name="f8" draw:formula="0 / ?f6"/><draw:equation draw:name="f9" draw:formula="36576 / ?f6"/><draw:equation draw:name="f10" draw:formula="0 / ?f7"/><draw:equation draw:name="f11" draw:formula="65532 / ?f7"/></draw:enhanced-geometry></draw:custom-shape><draw:custom-shape svg:x="0.20833in" svg:y="0.06166in" svg:width="0.01333in" svg:height="0.015in" draw:id="id132" draw:style-name="a133" draw:name="Shape 14762"><svg:title/><svg:desc/><draw:enhanced-geometry draw:type="non-primitive" svg:viewBox="0 0 12192 13716" draw:enhanced-path="M 0 0 L 12192 0 12192 13716 0 13716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192"/><draw:equation draw:name="f7" draw:formula="?f4 / 13716"/><draw:equation draw:name="f8" draw:formula="0 / ?f6"/><draw:equation draw:name="f9" draw:formula="12192 / ?f6"/><draw:equation draw:name="f10" draw:formula="0 / ?f7"/><draw:equation draw:name="f11" draw:formula="13716 / ?f7"/></draw:enhanced-geometry></draw:custom-shape><draw:custom-shape svg:x="0.22833in" svg:y="0.00167in" svg:width="0.04in" svg:height="0.075in" draw:id="id133" draw:style-name="a134" draw:name="Shape 372"><svg:title/><svg:desc/><draw:enhanced-geometry draw:type="non-primitive" svg:viewBox="0 0 36576 68580" draw:enhanced-path="M 18288 0 C 22860 0 27432 1524 30480 6096 33528 9144 35052 13716 35052 16764 35052 19812 35052 22860 33528 25908 32004 27432 30480 28956 27432 32004 30480 32004 32004 33528 35052 36576 36576 39624 36576 42672 36576 47244 36576 53340 35052 59436 32004 62484 27432 67056 22860 68580 18288 68580 13716 68580 9144 67056 6096 64008 3048 60960 1524 56388 0 50292 L 10668 48768 C 10668 51816 12192 54864 13716 56388 15240 57912 16764 57912 18288 57912 21336 57912 22860 57912 24384 54864 25908 53340 25908 50292 25908 47244 25908 44196 25908 41148 24384 39624 22860 38100 21336 36576 18288 36576 18288 36576 15240 36576 13716 38100 L 15240 25908 C 18288 25908 19812 25908 22860 24384 24384 22860 24384 21336 24384 18288 24384 15240 24384 13716 22860 12192 21336 12192 19812 10668 18288 10668 15240 10668 13716 12192 12192 13716 10668 15240 9144 16764 9144 19812 L 0 18288 C 1524 12192 3048 7620 6096 4572 9144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8580"/><draw:equation draw:name="f8" draw:formula="0 / ?f6"/><draw:equation draw:name="f9" draw:formula="36576 / ?f6"/><draw:equation draw:name="f10" draw:formula="0 / ?f7"/><draw:equation draw:name="f11" draw:formula="68580 / ?f7"/></draw:enhanced-geometry></draw:custom-shape><draw:custom-shape svg:x="0.275in" svg:y="0.00219in" svg:width="0.01917in" svg:height="0.0743in" draw:id="id134" draw:style-name="a135" draw:name="Shape 373"><svg:title/><svg:desc/><draw:enhanced-geometry draw:type="non-primitive" svg:viewBox="0 0 17526 67943" draw:enhanced-path="M 17526 0 L 17526 10954 13716 14764 C 12192 17812 10668 23908 10668 34576 10668 43720 12192 51340 13716 52864 L 17526 56674 17526 67943 11049 66580 C 9144 65437 7620 63532 6096 60484 1524 55912 0 46768 0 34576 0 20860 1524 13240 6096 7144 L 1752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7526"/><draw:equation draw:name="f7" draw:formula="?f4 / 67943"/><draw:equation draw:name="f8" draw:formula="0 / ?f6"/><draw:equation draw:name="f9" draw:formula="17526 / ?f6"/><draw:equation draw:name="f10" draw:formula="0 / ?f7"/><draw:equation draw:name="f11" draw:formula="67943 / ?f7"/></draw:enhanced-geometry></draw:custom-shape><draw:custom-shape svg:x="0.29417in" svg:y="0.00167in" svg:width="0.01917in" svg:height="0.075in" draw:id="id135" draw:style-name="a136" draw:name="Shape 374"><svg:title/><svg:desc/><draw:enhanced-geometry draw:type="non-primitive" svg:viewBox="0 0 17526 68580" draw:enhanced-path="M 762 0 C 5334 0 9906 3048 12954 7620 16002 13716 17526 21336 17526 35052 17526 47244 16002 56388 12954 60960 9906 67056 5334 68580 762 68580 L 0 68420 0 57150 762 57912 C 2286 57912 3810 56388 5334 53340 6858 51816 6858 44196 6858 35052 6858 24384 6858 18288 5334 15240 3810 12192 2286 10668 762 10668 L 0 11430 0 476 76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7526"/><draw:equation draw:name="f7" draw:formula="?f4 / 68580"/><draw:equation draw:name="f8" draw:formula="0 / ?f6"/><draw:equation draw:name="f9" draw:formula="17526 / ?f6"/><draw:equation draw:name="f10" draw:formula="0 / ?f7"/><draw:equation draw:name="f11" draw:formula="68580 / ?f7"/></draw:enhanced-geometry></draw:custom-shape><draw:custom-shape svg:x="0.32167in" svg:y="0.05667in" svg:width="0.01917in" svg:height="0.02in" draw:id="id136" draw:style-name="a137" draw:name="Shape 375"><svg:title/><svg:desc/><draw:enhanced-geometry draw:type="non-primitive" svg:viewBox="0 0 17526 18288" draw:enhanced-path="M 10668 0 C 11430 3048 12192 4953 13335 6096 L 17526 7386 17526 17865 16764 18288 C 12192 18288 9144 16764 6096 13716 3048 12192 1524 7620 0 1524 L 1066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7526"/><draw:equation draw:name="f7" draw:formula="?f4 / 18288"/><draw:equation draw:name="f8" draw:formula="0 / ?f6"/><draw:equation draw:name="f9" draw:formula="17526 / ?f6"/><draw:equation draw:name="f10" draw:formula="0 / ?f7"/><draw:equation draw:name="f11" draw:formula="18288 / ?f7"/></draw:enhanced-geometry></draw:custom-shape><draw:custom-shape svg:x="0.32in" svg:y="0.00167in" svg:width="0.02083in" svg:height="0.04833in" draw:id="id137" draw:style-name="a138" draw:name="Shape 376"><svg:title/><svg:desc/><draw:enhanced-geometry draw:type="non-primitive" svg:viewBox="0 0 19050 44196" draw:enhanced-path="M 18288 0 L 19050 381 19050 11049 18288 10668 C 16764 10668 15240 12192 13716 13716 12192 15240 10668 18288 10668 22860 10668 25908 12192 28956 13716 30480 L 19050 33147 19050 44005 18288 44196 C 13716 44196 9144 42672 6096 38100 1524 35052 0 28956 0 22860 0 15240 1524 10668 6096 6096 9144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draw:equation draw:name="f7" draw:formula="?f4 / 44196"/><draw:equation draw:name="f8" draw:formula="0 / ?f6"/><draw:equation draw:name="f9" draw:formula="19050 / ?f6"/><draw:equation draw:name="f10" draw:formula="0 / ?f7"/><draw:equation draw:name="f11" draw:formula="44196 / ?f7"/></draw:enhanced-geometry></draw:custom-shape><draw:custom-shape svg:x="0.34083in" svg:y="0.00208in" svg:width="0.02083in" svg:height="0.07412in" draw:id="id138" draw:style-name="a139" draw:name="Shape 377"><svg:title/><svg:desc/><draw:enhanced-geometry draw:type="non-primitive" svg:viewBox="0 0 19050 67776" draw:enhanced-path="M 0 0 L 14478 7239 C 17526 13335 19050 20955 19050 33147 19050 45339 17526 54483 12954 60579 L 0 67776 0 57297 762 57531 C 2286 57531 5334 56007 6858 54483 8382 51435 9906 46863 9906 39243 8382 40767 6858 42291 5334 42291 L 0 43624 0 32766 762 33147 C 2286 33147 5334 33147 6858 30099 8382 28575 8382 25527 8382 22479 8382 19431 8382 16383 5334 13335 L 0 1066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draw:equation draw:name="f7" draw:formula="?f4 / 67776"/><draw:equation draw:name="f8" draw:formula="0 / ?f6"/><draw:equation draw:name="f9" draw:formula="19050 / ?f6"/><draw:equation draw:name="f10" draw:formula="0 / ?f7"/><draw:equation draw:name="f11" draw:formula="67776 / ?f7"/></draw:enhanced-geometry></draw:custom-shape><draw:custom-shape svg:x="0.37in" svg:y="0.06167in" svg:width="0.01333in" svg:height="0.03in" draw:id="id139" draw:style-name="a140" draw:name="Shape 378"><svg:title/><svg:desc/><draw:enhanced-geometry draw:type="non-primitive" svg:viewBox="0 0 12192 27432" draw:enhanced-path="M 1524 0 L 12192 0 12192 9144 C 12192 13716 12192 18288 10668 21336 9144 24384 6096 25908 3048 27432 L 0 22860 C 3048 21336 4572 19812 4572 18288 6096 16764 6096 15240 6096 12192 L 1524 12192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192"/><draw:equation draw:name="f7" draw:formula="?f4 / 27432"/><draw:equation draw:name="f8" draw:formula="0 / ?f6"/><draw:equation draw:name="f9" draw:formula="12192 / ?f6"/><draw:equation draw:name="f10" draw:formula="0 / ?f7"/><draw:equation draw:name="f11" draw:formula="27432 / ?f7"/></draw:enhanced-geometry></draw:custom-shape><draw:custom-shape svg:x="0.39in" svg:y="0.00167in" svg:width="0.04167in" svg:height="0.07333in" draw:id="id140" draw:style-name="a141" draw:name="Shape 379"><svg:title/><svg:desc/><draw:enhanced-geometry draw:type="non-primitive" svg:viewBox="0 0 38100 67056" draw:enhanced-path="M 19812 0 C 25908 0 30480 1524 33528 6096 36576 9144 38100 13716 38100 19812 38100 21336 38100 24384 36576 27432 36576 30480 35052 32004 33528 35052 32004 38100 28956 41148 25908 45720 21336 48768 19812 51816 18288 53340 16764 54864 16764 54864 16764 56388 L 38100 56388 38100 67056 0 67056 C 0 62484 1524 57912 4572 54864 6096 50292 10668 45720 16764 38100 21336 33528 24384 30480 24384 27432 27432 25908 27432 22860 27432 19812 27432 16764 27432 15240 25908 13716 24384 12192 22860 10668 19812 10668 15240 10668 12192 13716 12192 19812 L 1524 18288 C 3048 12192 4572 7620 7620 4572 10668 1524 15240 0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100"/><draw:equation draw:name="f7" draw:formula="?f4 / 67056"/><draw:equation draw:name="f8" draw:formula="0 / ?f6"/><draw:equation draw:name="f9" draw:formula="38100 / ?f6"/><draw:equation draw:name="f10" draw:formula="0 / ?f7"/><draw:equation draw:name="f11" draw:formula="67056 / ?f7"/></draw:enhanced-geometry></draw:custom-shape><draw:custom-shape svg:x="0.43833in" svg:y="0.00259in" svg:width="0.02in" svg:height="0.07315in" draw:id="id141" draw:style-name="a142" draw:name="Shape 380"><svg:title/><svg:desc/><draw:enhanced-geometry draw:type="non-primitive" svg:viewBox="0 0 18288 66887" draw:enhanced-path="M 18288 0 L 18288 9821 C 16764 9821 13716 11345 13716 14393 12192 15917 10668 22013 10668 29633 12192 28109 13716 26585 15240 25061 L 18288 24045 18288 34205 C 16764 34205 15240 35729 13716 37253 12192 38777 10668 41825 10668 44873 10668 49445 12192 52493 13716 54017 15240 55541 16764 57065 18288 57065 L 18288 66887 6096 60113 C 1524 55541 0 46397 0 34205 0 22013 1524 12869 6096 6773 L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6887"/><draw:equation draw:name="f8" draw:formula="0 / ?f6"/><draw:equation draw:name="f9" draw:formula="18288 / ?f6"/><draw:equation draw:name="f10" draw:formula="0 / ?f7"/><draw:equation draw:name="f11" draw:formula="66887 / ?f7"/></draw:enhanced-geometry></draw:custom-shape><draw:custom-shape svg:x="0.45833in" svg:y="0.02833in" svg:width="0.02in" svg:height="0.04833in" draw:id="id142" draw:style-name="a143" draw:name="Shape 381"><svg:title/><svg:desc/><draw:enhanced-geometry draw:type="non-primitive" svg:viewBox="0 0 18288 44196" draw:enhanced-path="M 1524 0 C 6096 0 10668 1524 13716 6096 16764 10668 18288 15240 18288 21336 18288 28956 16764 35052 13716 38100 10668 42672 6096 44196 1524 44196 L 0 43349 0 33528 C 3048 33528 4572 33528 6096 30480 7620 28956 7620 25908 7620 22860 7620 18288 7620 15240 6096 13716 4572 12192 3048 10668 0 10668 L 0 508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45833in" svg:y="0.00167in" svg:width="0.01833in" svg:height="0.02in" draw:id="id143" draw:style-name="a144" draw:name="Shape 382"><svg:title/><svg:desc/><draw:enhanced-geometry draw:type="non-primitive" svg:viewBox="0 0 16764 18288" draw:enhanced-path="M 1524 0 C 6096 0 9144 1524 12192 4572 15240 7620 16764 10668 16764 16764 L 6096 18288 C 6096 13716 4572 10668 0 10668 L 0 847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8288"/><draw:equation draw:name="f8" draw:formula="0 / ?f6"/><draw:equation draw:name="f9" draw:formula="16764 / ?f6"/><draw:equation draw:name="f10" draw:formula="0 / ?f7"/><draw:equation draw:name="f11" draw:formula="18288 / ?f7"/></draw:enhanced-geometry></draw:custom-shape><draw:custom-shape svg:x="0.50333in" svg:y="0in" svg:width="0.045in" svg:height="0.07667in" draw:id="id144" draw:style-name="a145" draw:name="Shape 383"><svg:title/><svg:desc/><draw:enhanced-geometry draw:type="non-primitive" svg:viewBox="0 0 41148 70104" draw:enhanced-path="M 30480 0 C 33528 0 38100 1524 41148 3048 L 39624 16764 C 36576 13716 33528 12192 28956 12192 22860 12192 18288 16764 16764 25908 L 38100 25908 36576 32004 15240 32004 15240 36576 C 15240 36576 15240 38100 15240 38100 L 36576 38100 35052 44196 16764 44196 C 18288 53340 22860 57912 28956 57912 33528 57912 38100 56388 41148 51816 L 41148 67056 C 38100 68580 33528 70104 30480 70104 22860 70104 18288 68580 13716 64008 9144 59436 6096 53340 6096 44196 L 0 44196 1524 38100 4572 38100 4572 32004 0 32004 1524 25908 6096 25908 C 7620 18288 10668 10668 13716 7620 18288 3048 24384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70104"/><draw:equation draw:name="f8" draw:formula="0 / ?f6"/><draw:equation draw:name="f9" draw:formula="41148 / ?f6"/><draw:equation draw:name="f10" draw:formula="0 / ?f7"/><draw:equation draw:name="f11" draw:formula="70104 / ?f7"/></draw:enhanced-geometry></draw:custom-shape></draw:g></text:p>
          </table:table-cell>
          <table:covered-table-cell/>
          <table:table-cell table:style-name="TableCell114" table:number-columns-spanned="2">
            <text:p text:style-name="P115"><text:span text:style-name="T116">20,68%</text:span></text:p>
          </table:table-cell>
          <table:covered-table-cell/>
          <table:table-cell table:style-name="TableCell117">
            <text:p text:style-name="P118"><draw:g draw:name="Group 13405" draw:id="id163" draw:style-name="a164" text:anchor-type="as-char"><svg:title/><svg:desc/><draw:custom-shape svg:x="0in" svg:y="0.04166in" svg:width="0.02333in" svg:height="0.015in" draw:id="id146" draw:style-name="a147" draw:name="Shape 14765"><svg:title/><svg:desc/><draw:enhanced-geometry draw:type="non-primitive" svg:viewBox="0 0 21336 13716" draw:enhanced-path="M 0 0 L 21336 0 21336 13716 0 13716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336"/><draw:equation draw:name="f7" draw:formula="?f4 / 13716"/><draw:equation draw:name="f8" draw:formula="0 / ?f6"/><draw:equation draw:name="f9" draw:formula="21336 / ?f6"/><draw:equation draw:name="f10" draw:formula="0 / ?f7"/><draw:equation draw:name="f11" draw:formula="13716 / ?f7"/></draw:enhanced-geometry></draw:custom-shape><draw:custom-shape svg:x="0.03333in" svg:y="0.00167in" svg:width="0.02667in" svg:height="0.07333in" draw:id="id147" draw:style-name="a148" draw:name="Shape 386"><svg:title/><svg:desc/><draw:enhanced-geometry draw:type="non-primitive" svg:viewBox="0 0 24384 67056" draw:enhanced-path="M 15240 0 L 24384 0 24384 67056 13716 67056 13716 18288 C 9144 22860 4572 25908 0 27432 L 0 15240 C 3048 13716 6096 12192 9144 9144 12192 7620 13716 4572 1524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384"/><draw:equation draw:name="f7" draw:formula="?f4 / 67056"/><draw:equation draw:name="f8" draw:formula="0 / ?f6"/><draw:equation draw:name="f9" draw:formula="24384 / ?f6"/><draw:equation draw:name="f10" draw:formula="0 / ?f7"/><draw:equation draw:name="f11" draw:formula="67056 / ?f7"/></draw:enhanced-geometry></draw:custom-shape><draw:custom-shape svg:x="0.075in" svg:y="0.01771in" svg:width="0.0175in" svg:height="0.04229in" draw:id="id148" draw:style-name="a149" draw:name="Shape 387"><svg:title/><svg:desc/><draw:enhanced-geometry draw:type="non-primitive" svg:viewBox="0 0 16002 38671" draw:enhanced-path="M 16002 0 L 16002 16573 9144 28004 16002 28004 16002 38671 0 38671 0 28004 1600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002"/><draw:equation draw:name="f7" draw:formula="?f4 / 38671"/><draw:equation draw:name="f8" draw:formula="0 / ?f6"/><draw:equation draw:name="f9" draw:formula="16002 / ?f6"/><draw:equation draw:name="f10" draw:formula="0 / ?f7"/><draw:equation draw:name="f11" draw:formula="38671 / ?f7"/></draw:enhanced-geometry></draw:custom-shape><draw:custom-shape svg:x="0.0925in" svg:y="0.00167in" svg:width="0.02583in" svg:height="0.07333in" draw:id="id149" draw:style-name="a150" draw:name="Shape 388"><svg:title/><svg:desc/><draw:enhanced-geometry draw:type="non-primitive" svg:viewBox="0 0 23622 67056" draw:enhanced-path="M 8382 0 L 17526 0 17526 42672 23622 42672 23622 53340 17526 53340 17526 67056 6858 67056 6858 53340 0 53340 0 42672 6858 42672 6858 19812 0 31242 0 14668 838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3622"/><draw:equation draw:name="f7" draw:formula="?f4 / 67056"/><draw:equation draw:name="f8" draw:formula="0 / ?f6"/><draw:equation draw:name="f9" draw:formula="23622 / ?f6"/><draw:equation draw:name="f10" draw:formula="0 / ?f7"/><draw:equation draw:name="f11" draw:formula="67056 / ?f7"/></draw:enhanced-geometry></draw:custom-shape><draw:custom-shape svg:x="0.12333in" svg:y="0.00333in" svg:width="0.04in" svg:height="0.07167in" draw:id="id150" draw:style-name="a151" draw:name="Shape 389"><svg:title/><svg:desc/><draw:enhanced-geometry draw:type="non-primitive" svg:viewBox="0 0 36576 65532" draw:enhanced-path="M 0 0 L 36576 0 36576 9144 C 33528 13716 28956 18288 25908 24384 22860 30480 21336 38100 18288 45720 16764 53340 16764 59436 16764 65532 L 6096 65532 C 6096 56388 7620 47244 10668 36576 13716 27432 18288 18288 22860 10668 L 0 1066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5532"/><draw:equation draw:name="f8" draw:formula="0 / ?f6"/><draw:equation draw:name="f9" draw:formula="36576 / ?f6"/><draw:equation draw:name="f10" draw:formula="0 / ?f7"/><draw:equation draw:name="f11" draw:formula="65532 / ?f7"/></draw:enhanced-geometry></draw:custom-shape><draw:custom-shape svg:x="0.17167in" svg:y="0.06166in" svg:width="0.01333in" svg:height="0.015in" draw:id="id151" draw:style-name="a152" draw:name="Shape 14766"><svg:title/><svg:desc/><draw:enhanced-geometry draw:type="non-primitive" svg:viewBox="0 0 12192 13716" draw:enhanced-path="M 0 0 L 12192 0 12192 13716 0 13716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192"/><draw:equation draw:name="f7" draw:formula="?f4 / 13716"/><draw:equation draw:name="f8" draw:formula="0 / ?f6"/><draw:equation draw:name="f9" draw:formula="12192 / ?f6"/><draw:equation draw:name="f10" draw:formula="0 / ?f7"/><draw:equation draw:name="f11" draw:formula="13716 / ?f7"/></draw:enhanced-geometry></draw:custom-shape><draw:custom-shape svg:x="0.19333in" svg:y="0.00167in" svg:width="0.02in" svg:height="0.075in" draw:id="id152" draw:style-name="a153" draw:name="Shape 391"><svg:title/><svg:desc/><draw:enhanced-geometry draw:type="non-primitive" svg:viewBox="0 0 18288 68580" draw:enhanced-path="M 18288 0 L 18288 10668 C 16764 10668 15240 12192 13716 12192 12192 13716 12192 16764 12192 18288 12192 21336 12192 22860 13716 24384 15240 25908 16764 25908 18288 25908 L 18288 37338 16764 36576 C 15240 36576 13716 38100 12192 39624 10668 41148 10668 44196 10668 47244 10668 50292 10668 53340 12192 54864 13716 57912 15240 57912 18288 57912 L 18288 68580 C 12192 68580 7620 67056 4572 64008 1524 59436 0 54864 0 48768 0 44196 0 41148 1524 38100 3048 35052 6096 32004 9144 30480 6096 30480 4572 27432 3048 25908 1524 22860 1524 21336 1524 16764 1524 12192 1524 7620 4572 4572 7620 1524 12192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8580"/><draw:equation draw:name="f8" draw:formula="0 / ?f6"/><draw:equation draw:name="f9" draw:formula="18288 / ?f6"/><draw:equation draw:name="f10" draw:formula="0 / ?f7"/><draw:equation draw:name="f11" draw:formula="68580 / ?f7"/></draw:enhanced-geometry></draw:custom-shape><draw:custom-shape svg:x="0.21333in" svg:y="0.00167in" svg:width="0.02in" svg:height="0.075in" draw:id="id153" draw:style-name="a154" draw:name="Shape 392"><svg:title/><svg:desc/><draw:enhanced-geometry draw:type="non-primitive" svg:viewBox="0 0 18288 68580" draw:enhanced-path="M 0 0 C 4572 0 9144 1524 12192 4572 15240 9144 16764 12192 16764 16764 16764 19812 15240 22860 13716 25908 12192 27432 10668 30480 7620 30480 10668 32004 13716 35052 15240 38100 16764 41148 18288 44196 18288 47244 18288 51816 16764 56388 15240 59436 13716 62484 12192 64008 9144 67056 6096 68580 3048 68580 0 68580 L 0 57912 C 1524 57912 3048 57912 4572 54864 6096 53340 7620 50292 7620 47244 7620 44196 6096 41148 4572 39624 L 0 37338 0 25908 C 1524 25908 3048 25908 4572 24384 6096 22860 7620 21336 7620 18288 7620 16764 6096 13716 4572 12192 3048 12192 1524 10668 0 10668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8580"/><draw:equation draw:name="f8" draw:formula="0 / ?f6"/><draw:equation draw:name="f9" draw:formula="18288 / ?f6"/><draw:equation draw:name="f10" draw:formula="0 / ?f7"/><draw:equation draw:name="f11" draw:formula="68580 / ?f7"/></draw:enhanced-geometry></draw:custom-shape><draw:custom-shape svg:x="0.24in" svg:y="0.05667in" svg:width="0.01917in" svg:height="0.02in" draw:id="id154" draw:style-name="a155" draw:name="Shape 393"><svg:title/><svg:desc/><draw:enhanced-geometry draw:type="non-primitive" svg:viewBox="0 0 17526 18288" draw:enhanced-path="M 10668 0 C 10668 6096 12192 7620 16764 7620 L 17526 7239 17526 17145 15240 18288 C 10668 18288 7620 16764 4572 13716 1524 12192 0 7620 0 1524 L 1066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7526"/><draw:equation draw:name="f7" draw:formula="?f4 / 18288"/><draw:equation draw:name="f8" draw:formula="0 / ?f6"/><draw:equation draw:name="f9" draw:formula="17526 / ?f6"/><draw:equation draw:name="f10" draw:formula="0 / ?f7"/><draw:equation draw:name="f11" draw:formula="18288 / ?f7"/></draw:enhanced-geometry></draw:custom-shape><draw:custom-shape svg:x="0.23833in" svg:y="0.00167in" svg:width="0.02083in" svg:height="0.04833in" draw:id="id155" draw:style-name="a156" draw:name="Shape 394"><svg:title/><svg:desc/><draw:enhanced-geometry draw:type="non-primitive" svg:viewBox="0 0 19050 44196" draw:enhanced-path="M 18288 0 L 19050 423 19050 11049 18288 10668 C 15240 10668 13716 12192 12192 13716 10668 15240 10668 18288 10668 22860 10668 25908 10668 28956 12192 30480 13716 33528 16764 33528 18288 33528 L 19050 33147 19050 43624 16764 44196 C 12192 44196 7620 42672 4572 38100 1524 35052 0 28956 0 22860 0 15240 1524 10668 4572 6096 7620 1524 12192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draw:equation draw:name="f7" draw:formula="?f4 / 44196"/><draw:equation draw:name="f8" draw:formula="0 / ?f6"/><draw:equation draw:name="f9" draw:formula="19050 / ?f6"/><draw:equation draw:name="f10" draw:formula="0 / ?f7"/><draw:equation draw:name="f11" draw:formula="44196 / ?f7"/></draw:enhanced-geometry></draw:custom-shape><draw:custom-shape svg:x="0.25917in" svg:y="0.00213in" svg:width="0.02083in" svg:height="0.07329in" draw:id="id156" draw:style-name="a157" draw:name="Shape 395"><svg:title/><svg:desc/><draw:enhanced-geometry draw:type="non-primitive" svg:viewBox="0 0 19050 67014" draw:enhanced-path="M 0 0 L 12954 7197 C 16002 13293 19050 20913 19050 33105 19050 45297 16002 54441 12954 60537 L 0 67014 0 57108 5334 54441 C 6858 51393 8382 46821 8382 39201 6858 40725 5334 42249 3810 42249 L 0 43201 0 32724 5334 30057 C 6858 28533 8382 25485 8382 22437 8382 19389 6858 16341 5334 13293 L 0 1062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draw:equation draw:name="f7" draw:formula="?f4 / 67014"/><draw:equation draw:name="f8" draw:formula="0 / ?f6"/><draw:equation draw:name="f9" draw:formula="19050 / ?f6"/><draw:equation draw:name="f10" draw:formula="0 / ?f7"/><draw:equation draw:name="f11" draw:formula="67014 / ?f7"/></draw:enhanced-geometry></draw:custom-shape><draw:custom-shape svg:x="0.28667in" svg:y="0.00167in" svg:width="0.01917in" svg:height="0.075in" draw:id="id157" draw:style-name="a158" draw:name="Shape 396"><svg:title/><svg:desc/><draw:enhanced-geometry draw:type="non-primitive" svg:viewBox="0 0 17526 68580" draw:enhanced-path="M 16764 0 L 17526 477 17526 11431 16764 10668 C 15240 10668 13716 12192 12192 15240 10668 18288 10668 24384 10668 35052 10668 44196 10668 51816 12192 53340 13716 56388 15240 57912 16764 57912 L 17526 57150 17526 68406 16764 68580 C 12192 68580 7620 67056 4572 60960 1524 56388 0 47244 0 35052 0 21336 1524 13716 4572 7620 7620 3048 12192 0 167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7526"/><draw:equation draw:name="f7" draw:formula="?f4 / 68580"/><draw:equation draw:name="f8" draw:formula="0 / ?f6"/><draw:equation draw:name="f9" draw:formula="17526 / ?f6"/><draw:equation draw:name="f10" draw:formula="0 / ?f7"/><draw:equation draw:name="f11" draw:formula="68580 / ?f7"/></draw:enhanced-geometry></draw:custom-shape><draw:custom-shape svg:x="0.30583in" svg:y="0.00219in" svg:width="0.01917in" svg:height="0.07429in" draw:id="id158" draw:style-name="a159" draw:name="Shape 397"><svg:title/><svg:desc/><draw:enhanced-geometry draw:type="non-primitive" svg:viewBox="0 0 17526 67929" draw:enhanced-path="M 0 0 L 11430 7144 C 14478 13240 17526 20860 17526 34576 17526 46767 14478 55912 11430 60484 9906 63532 8001 65437 5905 66579 L 0 67929 0 56673 3810 52864 C 5334 51340 6858 43720 6858 34576 6858 23908 5334 17812 3810 14764 L 0 10954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7526"/><draw:equation draw:name="f7" draw:formula="?f4 / 67929"/><draw:equation draw:name="f8" draw:formula="0 / ?f6"/><draw:equation draw:name="f9" draw:formula="17526 / ?f6"/><draw:equation draw:name="f10" draw:formula="0 / ?f7"/><draw:equation draw:name="f11" draw:formula="67929 / ?f7"/></draw:enhanced-geometry></draw:custom-shape><draw:custom-shape svg:x="0.33333in" svg:y="0.06167in" svg:width="0.01333in" svg:height="0.03in" draw:id="id159" draw:style-name="a160" draw:name="Shape 398"><svg:title/><svg:desc/><draw:enhanced-geometry draw:type="non-primitive" svg:viewBox="0 0 12192 27432" draw:enhanced-path="M 1524 0 L 12192 0 12192 9144 C 12192 13716 12192 18288 10668 21336 9144 24384 6096 25908 3048 27432 L 0 22860 C 3048 21336 4572 19812 4572 18288 6096 16764 6096 15240 6096 12192 L 1524 12192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192"/><draw:equation draw:name="f7" draw:formula="?f4 / 27432"/><draw:equation draw:name="f8" draw:formula="0 / ?f6"/><draw:equation draw:name="f9" draw:formula="12192 / ?f6"/><draw:equation draw:name="f10" draw:formula="0 / ?f7"/><draw:equation draw:name="f11" draw:formula="27432 / ?f7"/></draw:enhanced-geometry></draw:custom-shape><draw:custom-shape svg:x="0.35333in" svg:y="0.00167in" svg:width="0.04167in" svg:height="0.07333in" draw:id="id160" draw:style-name="a161" draw:name="Shape 399"><svg:title/><svg:desc/><draw:enhanced-geometry draw:type="non-primitive" svg:viewBox="0 0 38100 67056" draw:enhanced-path="M 21336 0 C 27432 0 30480 1524 33528 6096 36576 9144 38100 13716 38100 19812 38100 21336 38100 24384 38100 27432 36576 30480 35052 32004 33528 35052 32004 38100 28956 41148 25908 45720 21336 48768 19812 51816 18288 53340 18288 54864 16764 54864 16764 56388 L 38100 56388 38100 67056 0 67056 C 1524 62484 1524 57912 4572 54864 6096 50292 10668 45720 16764 38100 21336 33528 24384 30480 25908 27432 27432 25908 27432 22860 27432 19812 27432 16764 27432 15240 25908 13716 24384 12192 22860 10668 19812 10668 15240 10668 13716 13716 12192 19812 L 1524 18288 C 3048 12192 4572 7620 7620 4572 10668 1524 15240 0 2133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100"/><draw:equation draw:name="f7" draw:formula="?f4 / 67056"/><draw:equation draw:name="f8" draw:formula="0 / ?f6"/><draw:equation draw:name="f9" draw:formula="38100 / ?f6"/><draw:equation draw:name="f10" draw:formula="0 / ?f7"/><draw:equation draw:name="f11" draw:formula="67056 / ?f7"/></draw:enhanced-geometry></draw:custom-shape><draw:custom-shape svg:x="0.405in" svg:y="0.00167in" svg:width="0.02667in" svg:height="0.07333in" draw:id="id161" draw:style-name="a162" draw:name="Shape 400"><svg:title/><svg:desc/><draw:enhanced-geometry draw:type="non-primitive" svg:viewBox="0 0 24384 67056" draw:enhanced-path="M 16764 0 L 24384 0 24384 67056 13716 67056 13716 18288 C 10668 22860 6096 25908 0 27432 L 0 15240 C 3048 13716 6096 12192 9144 9144 13716 7620 15240 4572 167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384"/><draw:equation draw:name="f7" draw:formula="?f4 / 67056"/><draw:equation draw:name="f8" draw:formula="0 / ?f6"/><draw:equation draw:name="f9" draw:formula="24384 / ?f6"/><draw:equation draw:name="f10" draw:formula="0 / ?f7"/><draw:equation draw:name="f11" draw:formula="67056 / ?f7"/></draw:enhanced-geometry></draw:custom-shape><draw:custom-shape svg:x="0.46667in" svg:y="0in" svg:width="0.045in" svg:height="0.07667in" draw:id="id162" draw:style-name="a163" draw:name="Shape 401"><svg:title/><svg:desc/><draw:enhanced-geometry draw:type="non-primitive" svg:viewBox="0 0 41148 70104" draw:enhanced-path="M 30480 0 C 35052 0 38100 1524 41148 3048 L 39624 16764 C 36576 13716 33528 12192 30480 12192 22860 12192 18288 16764 16764 25908 L 38100 25908 36576 32004 15240 32004 15240 36576 C 15240 36576 15240 38100 15240 38100 L 36576 38100 35052 44196 16764 44196 C 18288 53340 22860 57912 30480 57912 35052 57912 38100 56388 41148 51816 L 41148 67056 C 38100 68580 35052 70104 30480 70104 24384 70104 18288 68580 13716 64008 10668 59436 7620 53340 6096 44196 L 0 44196 1524 38100 4572 38100 4572 32004 0 32004 1524 25908 6096 25908 C 7620 18288 10668 10668 15240 7620 18288 3048 24384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70104"/><draw:equation draw:name="f8" draw:formula="0 / ?f6"/><draw:equation draw:name="f9" draw:formula="41148 / ?f6"/><draw:equation draw:name="f10" draw:formula="0 / ?f7"/><draw:equation draw:name="f11" draw:formula="70104 / ?f7"/></draw:enhanced-geometry></draw:custom-shape></draw:g></text:p>
          </table:table-cell>
          <table:table-cell table:style-name="TableCell119">
            <text:p text:style-name="P120"><text:span text:style-name="T121">-11,86%</text:span></text:p>
          </table:table-cell>
          <table:table-cell>
            <text:p text:style-name="P120"/>
          </table:table-cell>
        </table:table-row>
        <table:table-row table:style-name="TableRow122">
          <table:table-cell table:style-name="TableCell123" table:number-columns-spanned="2">
            <text:p text:style-name="Normal"/>
          </table:table-cell>
          <table:covered-table-cell/>
          <table:table-cell table:style-name="TableCell124">
            <text:p text:style-name="Normal"/>
          </table:table-cell>
          <table:table-cell table:style-name="TableCell125" table:number-columns-spanned="2">
            <text:p text:style-name="Normal"/>
          </table:table-cell>
          <table:covered-table-cell/>
          <table:table-cell table:style-name="TableCell126" table:number-columns-spanned="2">
            <text:p text:style-name="Normal"/>
          </table:table-cell>
          <table:covered-table-cell/>
          <table:table-cell table:style-name="TableCell127" table:number-columns-spanned="2">
            <text:p text:style-name="Normal"/>
          </table:table-cell>
          <table:covered-table-cell/>
          <table:table-cell table:style-name="TableCell128" table:number-columns-spanned="2">
            <text:p text:style-name="Normal"/>
          </table:table-cell>
          <table:covered-table-cell/>
          <table:table-cell table:style-name="TableCell129">
            <text:p text:style-name="Normal"/>
          </table:table-cell>
          <table:table-cell table:style-name="TableCell130">
            <text:p text:style-name="Normal"/>
          </table:table-cell>
          <table:table-cell>
            <text:p text:style-name="Normal"/>
          </table:table-cell>
        </table:table-row>
        <table:table-row table:style-name="TableRow131">
          <table:table-cell table:style-name="TableCell132" table:number-columns-spanned="2">
            <text:p text:style-name="P133"><text:span text:style-name="T134">740</text:span></text:p>
          </table:table-cell>
          <table:covered-table-cell/>
          <table:table-cell table:style-name="TableCell135">
            <text:p text:style-name="P136"><text:span text:style-name="T137">INGRESOS POR SUBVENCIONES DPTO PROYECTOS</text:span></text:p>
          </table:table-cell>
          <table:table-cell table:style-name="TableCell138" table:number-columns-spanned="2">
            <text:p text:style-name="P139"><draw:g draw:name="Group 13430" draw:id="id186" draw:style-name="a187" text:anchor-type="as-char"><svg:title/><svg:desc/><draw:custom-shape svg:x="0in" svg:y="0in" svg:width="0.02167in" svg:height="0.075in" draw:id="id164" draw:style-name="a165" draw:name="Shape 404"><svg:title/><svg:desc/><draw:enhanced-geometry draw:type="non-primitive" svg:viewBox="0 0 19812 68580" draw:enhanced-path="M 16764 0 L 19812 0 19812 68580 13716 68580 13716 15240 C 12192 16764 10668 18288 7620 21336 4572 22860 3048 24384 0 24384 L 0 16764 C 4572 15240 7620 12192 10668 9144 13716 6096 15240 3048 167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812"/><draw:equation draw:name="f7" draw:formula="?f4 / 68580"/><draw:equation draw:name="f8" draw:formula="0 / ?f6"/><draw:equation draw:name="f9" draw:formula="19812 / ?f6"/><draw:equation draw:name="f10" draw:formula="0 / ?f7"/><draw:equation draw:name="f11" draw:formula="68580 / ?f7"/></draw:enhanced-geometry></draw:custom-shape><draw:custom-shape svg:x="0.04667in" svg:y="0.065in" svg:width="0.01in" svg:height="0.01167in" draw:id="id165" draw:style-name="a166" draw:name="Shape 14769"><svg:title/><svg:desc/><draw:enhanced-geometry draw:type="non-primitive" svg:viewBox="0 0 9144 10668" draw:enhanced-path="M 0 0 L 9144 0 9144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0668"/><draw:equation draw:name="f8" draw:formula="0 / ?f6"/><draw:equation draw:name="f9" draw:formula="9144 / ?f6"/><draw:equation draw:name="f10" draw:formula="0 / ?f7"/><draw:equation draw:name="f11" draw:formula="10668 / ?f7"/></draw:enhanced-geometry></draw:custom-shape><draw:custom-shape svg:x="0.065in" svg:y="0in" svg:width="0.02in" svg:height="0.07667in" draw:id="id166" draw:style-name="a167" draw:name="Shape 406"><svg:title/><svg:desc/><draw:enhanced-geometry draw:type="non-primitive" svg:viewBox="0 0 18288 70104" draw:enhanced-path="M 18288 0 L 18288 6096 10668 9144 C 9144 12192 7620 13716 7620 16764 7620 21336 9144 24384 10668 25908 L 18288 28956 18288 35052 10668 39624 C 7620 42672 6096 45720 6096 50292 6096 53340 7620 57912 10668 60960 L 18288 64008 18288 70104 6096 64008 C 1524 60960 0 56388 0 48768 0 44196 1524 41148 3048 38100 4572 35052 6096 33528 9144 32004 7620 30480 4572 28956 4572 27432 3048 24384 1524 21336 1524 18288 1524 12192 3048 9144 6096 4572 L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085in" svg:y="0in" svg:width="0.02in" svg:height="0.07667in" draw:id="id167" draw:style-name="a168" draw:name="Shape 407"><svg:title/><svg:desc/><draw:enhanced-geometry draw:type="non-primitive" svg:viewBox="0 0 18288 70104" draw:enhanced-path="M 0 0 C 4572 0 9144 1524 12192 4572 15240 9144 16764 13716 16764 18288 16764 21336 16764 24384 15240 27432 13716 28956 12192 30480 9144 32004 12192 33528 15240 35052 16764 38100 18288 41148 18288 45720 18288 50292 18288 56388 16764 60960 13716 64008 10668 68580 6096 70104 0 70104 L 0 70104 0 64008 0 64008 C 4572 64008 6096 62484 9144 60960 10668 57912 12192 54864 12192 50292 12192 45720 10668 42672 9144 39624 6096 36576 3048 35052 0 35052 L 0 35052 0 28956 0 28956 C 3048 28956 6096 27432 7620 25908 10668 24384 10668 21336 10668 18288 10668 15240 10668 12192 7620 9144 6096 7620 3048 6096 0 6096 L 0 6096 0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11333in" svg:y="0.05833in" svg:width="0.01833in" svg:height="0.01833in" draw:id="id168" draw:style-name="a169" draw:name="Shape 408"><svg:title/><svg:desc/><draw:enhanced-geometry draw:type="non-primitive" svg:viewBox="0 0 16764 16764" draw:enhanced-path="M 0 0 L 6096 0 C 7620 7620 10668 10668 16764 10668 L 16764 16329 15240 16764 C 12192 16764 7620 15240 6096 12192 3048 9144 1524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11167in" svg:y="0in" svg:width="0.02in" svg:height="0.04833in" draw:id="id169" draw:style-name="a170" draw:name="Shape 409"><svg:title/><svg:desc/><draw:enhanced-geometry draw:type="non-primitive" svg:viewBox="0 0 18288 44196" draw:enhanced-path="M 18288 0 L 18288 6858 10668 10668 C 7620 13716 6096 18288 6096 22860 6096 27432 7620 32004 10668 33528 12192 36576 15240 38100 18288 38100 L 18288 44196 C 13716 44196 9144 42672 6096 38100 1524 35052 0 28956 0 22860 0 15240 1524 10668 6096 6096 9144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13167in" svg:y="0in" svg:width="0.02in" svg:height="0.07619in" draw:id="id170" draw:style-name="a171" draw:name="Shape 410"><svg:title/><svg:desc/><draw:enhanced-geometry draw:type="non-primitive" svg:viewBox="0 0 18288 69669" draw:enhanced-path="M 0 0 C 3048 0 6096 1524 9144 3048 12192 6096 15240 9144 16764 13716 18288 18288 18288 24384 18288 33528 18288 42672 18288 50292 16764 54864 13716 60960 12192 64008 9144 67056 L 0 69669 0 64008 C 1524 64008 4572 64008 6096 62484 7620 59436 9144 57912 10668 53340 12192 48768 13716 44196 13716 38100 L 13716 36576 C 12192 39624 9144 41148 7620 42672 4572 44196 1524 44196 0 44196 L 0 38100 C 4572 38100 6096 36576 9144 33528 12192 32004 12192 27432 12192 22860 12192 16764 12192 13716 9144 10668 6096 7620 4572 6096 1524 6096 L 0 685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9669"/><draw:equation draw:name="f8" draw:formula="0 / ?f6"/><draw:equation draw:name="f9" draw:formula="18288 / ?f6"/><draw:equation draw:name="f10" draw:formula="0 / ?f7"/><draw:equation draw:name="f11" draw:formula="69669 / ?f7"/></draw:enhanced-geometry></draw:custom-shape><draw:custom-shape svg:x="0.15833in" svg:y="0in" svg:width="0.04in" svg:height="0.075in" draw:id="id171" draw:style-name="a172" draw:name="Shape 411"><svg:title/><svg:desc/><draw:enhanced-geometry draw:type="non-primitive" svg:viewBox="0 0 36576 68580" draw:enhanced-path="M 19812 0 C 25908 0 30480 1524 32004 6096 35052 10668 36576 15240 36576 19812 36576 24384 35052 28956 33528 32004 30480 36576 27432 42672 19812 48768 16764 53340 13716 56388 12192 57912 10668 59436 10668 60960 9144 62484 L 36576 62484 36576 68580 0 68580 C 0 65532 1524 62484 3048 57912 6096 54864 9144 50292 15240 44196 21336 38100 25908 32004 27432 28956 30480 25908 30480 21336 30480 18288 30480 15240 30480 12192 27432 9144 25908 7620 22860 6096 19812 6096 16764 6096 13716 7620 10668 10668 9144 12192 7620 16764 7620 21336 L 1524 19812 C 3048 13716 4572 9144 7620 4572 10668 1524 15240 0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8580"/><draw:equation draw:name="f8" draw:formula="0 / ?f6"/><draw:equation draw:name="f9" draw:formula="36576 / ?f6"/><draw:equation draw:name="f10" draw:formula="0 / ?f7"/><draw:equation draw:name="f11" draw:formula="68580 / ?f7"/></draw:enhanced-geometry></draw:custom-shape><draw:custom-shape svg:x="0.21in" svg:y="0.065in" svg:width="0.01in" svg:height="0.01167in" draw:id="id172" draw:style-name="a173" draw:name="Shape 14770"><svg:title/><svg:desc/><draw:enhanced-geometry draw:type="non-primitive" svg:viewBox="0 0 9144 10668" draw:enhanced-path="M 0 0 L 9144 0 9144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0668"/><draw:equation draw:name="f8" draw:formula="0 / ?f6"/><draw:equation draw:name="f9" draw:formula="9144 / ?f6"/><draw:equation draw:name="f10" draw:formula="0 / ?f7"/><draw:equation draw:name="f11" draw:formula="10668 / ?f7"/></draw:enhanced-geometry></draw:custom-shape><draw:custom-shape svg:x="0.23333in" svg:y="0in" svg:width="0.02167in" svg:height="0.075in" draw:id="id173" draw:style-name="a174" draw:name="Shape 413"><svg:title/><svg:desc/><draw:enhanced-geometry draw:type="non-primitive" svg:viewBox="0 0 19812 68580" draw:enhanced-path="M 16764 0 L 19812 0 19812 68580 13716 68580 13716 15240 C 12192 16764 10668 18288 7620 21336 4572 22860 3048 24384 0 24384 L 0 16764 C 4572 15240 7620 12192 10668 9144 12192 6096 15240 3048 167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812"/><draw:equation draw:name="f7" draw:formula="?f4 / 68580"/><draw:equation draw:name="f8" draw:formula="0 / ?f6"/><draw:equation draw:name="f9" draw:formula="19812 / ?f6"/><draw:equation draw:name="f10" draw:formula="0 / ?f7"/><draw:equation draw:name="f11" draw:formula="68580 / ?f7"/></draw:enhanced-geometry></draw:custom-shape><draw:custom-shape svg:x="0.27167in" svg:y="0.01912in" svg:width="0.0175in" svg:height="0.03755in" draw:id="id174" draw:style-name="a175" draw:name="Shape 414"><svg:title/><svg:desc/><draw:enhanced-geometry draw:type="non-primitive" svg:viewBox="0 0 16002 34334" draw:enhanced-path="M 16002 0 L 16002 12236 7620 28238 16002 28238 16002 34334 0 34334 0 28238 1600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002"/><draw:equation draw:name="f7" draw:formula="?f4 / 34334"/><draw:equation draw:name="f8" draw:formula="0 / ?f6"/><draw:equation draw:name="f9" draw:formula="16002 / ?f6"/><draw:equation draw:name="f10" draw:formula="0 / ?f7"/><draw:equation draw:name="f11" draw:formula="34334 / ?f7"/></draw:enhanced-geometry></draw:custom-shape><draw:custom-shape svg:x="0.28917in" svg:y="0in" svg:width="0.02417in" svg:height="0.075in" draw:id="id175" draw:style-name="a176" draw:name="Shape 415"><svg:title/><svg:desc/><draw:enhanced-geometry draw:type="non-primitive" svg:viewBox="0 0 22098 68580" draw:enhanced-path="M 9906 0 L 14478 0 14478 45720 22098 45720 22098 51816 14478 51816 14478 68580 8382 68580 8382 51816 0 51816 0 45720 8382 45720 8382 13716 0 29718 0 17482 990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098"/><draw:equation draw:name="f7" draw:formula="?f4 / 68580"/><draw:equation draw:name="f8" draw:formula="0 / ?f6"/><draw:equation draw:name="f9" draw:formula="22098 / ?f6"/><draw:equation draw:name="f10" draw:formula="0 / ?f7"/><draw:equation draw:name="f11" draw:formula="68580 / ?f7"/></draw:enhanced-geometry></draw:custom-shape><draw:custom-shape svg:x="0.32167in" svg:y="0in" svg:width="0.02in" svg:height="0.07667in" draw:id="id176" draw:style-name="a177" draw:name="Shape 416"><svg:title/><svg:desc/><draw:enhanced-geometry draw:type="non-primitive" svg:viewBox="0 0 18288 70104" draw:enhanced-path="M 18288 0 L 18288 6096 10668 9144 C 9144 12192 7620 13716 7620 16764 7620 21336 9144 24384 10668 25908 L 18288 28956 18288 35052 9144 39624 C 7620 42672 6096 45720 6096 50292 6096 53340 7620 57912 9144 60960 L 18288 64008 18288 70104 6096 64008 C 1524 60960 0 56388 0 48768 0 44196 1524 41148 3048 38100 4572 35052 6096 33528 9144 32004 6096 30480 4572 28956 3048 27432 3048 24384 1524 21336 1524 18288 1524 12192 3048 9144 6096 4572 L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34167in" svg:y="0in" svg:width="0.02in" svg:height="0.07667in" draw:id="id177" draw:style-name="a178" draw:name="Shape 417"><svg:title/><svg:desc/><draw:enhanced-geometry draw:type="non-primitive" svg:viewBox="0 0 18288 70104" draw:enhanced-path="M 0 0 C 4572 0 9144 1524 12192 4572 15240 9144 16764 13716 16764 18288 16764 21336 16764 24384 15240 27432 13716 28956 12192 30480 9144 32004 12192 33528 15240 35052 16764 38100 18288 41148 18288 45720 18288 50292 18288 56388 16764 60960 13716 64008 9144 68580 6096 70104 0 70104 L 0 70104 0 64008 0 64008 C 3048 64008 6096 62484 9144 60960 10668 57912 12192 54864 12192 50292 12192 45720 10668 42672 9144 39624 6096 36576 3048 35052 0 35052 L 0 35052 0 28956 0 28956 C 3048 28956 6096 27432 7620 25908 9144 24384 10668 21336 10668 18288 10668 15240 9144 12192 7620 9144 6096 7620 3048 6096 0 6096 L 0 6096 0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37167in" svg:y="0.065in" svg:width="0.00833in" svg:height="0.025in" draw:id="id178" draw:style-name="a179" draw:name="Shape 418"><svg:title/><svg:desc/><draw:enhanced-geometry draw:type="non-primitive" svg:viewBox="0 0 7620 22860" draw:enhanced-path="M 1524 0 L 7620 0 7620 9144 C 7620 13716 7620 16764 6096 18288 4572 19812 3048 21336 1524 22860 L 0 19812 C 1524 18288 3048 18288 3048 16764 4572 15240 4572 12192 4572 9144 L 1524 9144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draw:equation draw:name="f7" draw:formula="?f4 / 22860"/><draw:equation draw:name="f8" draw:formula="0 / ?f6"/><draw:equation draw:name="f9" draw:formula="7620 / ?f6"/><draw:equation draw:name="f10" draw:formula="0 / ?f7"/><draw:equation draw:name="f11" draw:formula="22860 / ?f7"/></draw:enhanced-geometry></draw:custom-shape><draw:custom-shape svg:x="0.39333in" svg:y="0.05833in" svg:width="0.01833in" svg:height="0.01833in" draw:id="id179" draw:style-name="a180" draw:name="Shape 419"><svg:title/><svg:desc/><draw:enhanced-geometry draw:type="non-primitive" svg:viewBox="0 0 16764 16764" draw:enhanced-path="M 0 0 L 6096 0 C 7620 7620 10668 10668 15240 10668 L 16764 10363 16764 16329 15240 16764 C 10668 16764 7620 15240 4572 12192 1524 9144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39167in" svg:y="0in" svg:width="0.02in" svg:height="0.04833in" draw:id="id180" draw:style-name="a181" draw:name="Shape 420"><svg:title/><svg:desc/><draw:enhanced-geometry draw:type="non-primitive" svg:viewBox="0 0 18288 44196" draw:enhanced-path="M 16764 0 L 18288 435 18288 6096 18288 6096 C 15240 6096 12192 7620 9144 10668 7620 13716 6096 18288 6096 22860 6096 27432 7620 32004 9144 33528 12192 36576 15240 38100 18288 38100 L 18288 38100 18288 43891 16764 44196 C 12192 44196 9144 42672 4572 38100 1524 35052 0 28956 0 22860 0 15240 1524 10668 4572 6096 9144 1524 12192 0 167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41167in" svg:y="0.00048in" svg:width="0.02in" svg:height="0.07571in" draw:id="id181" draw:style-name="a182" draw:name="Shape 421"><svg:title/><svg:desc/><draw:enhanced-geometry draw:type="non-primitive" svg:viewBox="0 0 18288 69233" draw:enhanced-path="M 0 0 L 9144 2613 C 12192 5661 13716 8709 15240 13281 16764 17853 18288 23949 18288 33093 18288 42237 16764 49857 15240 54429 13716 60525 12192 63573 9144 66621 L 0 69233 0 63268 6096 62049 C 7620 59001 9144 57477 10668 52905 12192 48333 12192 43761 12192 37665 L 12192 36141 C 10668 39189 9144 40713 6096 42237 L 0 43456 0 37664 9144 33093 C 10668 31569 12192 26997 12192 22425 12192 16329 10668 13281 9144 10233 L 0 566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9233"/><draw:equation draw:name="f8" draw:formula="0 / ?f6"/><draw:equation draw:name="f9" draw:formula="18288 / ?f6"/><draw:equation draw:name="f10" draw:formula="0 / ?f7"/><draw:equation draw:name="f11" draw:formula="69233 / ?f7"/></draw:enhanced-geometry></draw:custom-shape><draw:custom-shape svg:x="0.43833in" svg:y="0.00111in" svg:width="0.02in" svg:height="0.07463in" draw:id="id182" draw:style-name="a183" draw:name="Shape 422"><svg:title/><svg:desc/><draw:enhanced-geometry draw:type="non-primitive" svg:viewBox="0 0 18288 68241" draw:enhanced-path="M 18288 0 L 18288 5080 9144 12700 C 6096 17272 4572 24892 4572 32512 7620 30988 9144 27940 12192 26416 L 18288 25197 18288 30988 9144 35560 C 7620 38608 6096 41656 6096 46228 6096 50800 7620 55372 10668 58420 L 18288 62992 18288 68241 6096 61468 C 1524 56896 0 47752 0 35560 0 23368 1524 12700 6096 8128 L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8241"/><draw:equation draw:name="f8" draw:formula="0 / ?f6"/><draw:equation draw:name="f9" draw:formula="18288 / ?f6"/><draw:equation draw:name="f10" draw:formula="0 / ?f7"/><draw:equation draw:name="f11" draw:formula="68241 / ?f7"/></draw:enhanced-geometry></draw:custom-shape><draw:custom-shape svg:x="0.45833in" svg:y="0.02833in" svg:width="0.02in" svg:height="0.04833in" draw:id="id183" draw:style-name="a184" draw:name="Shape 423"><svg:title/><svg:desc/><draw:enhanced-geometry draw:type="non-primitive" svg:viewBox="0 0 18288 44196" draw:enhanced-path="M 1524 0 C 6096 0 9144 1524 13716 6096 16764 10668 18288 15240 18288 21336 18288 25908 16764 30480 15240 33528 13716 38100 12192 39624 9144 41148 7620 44196 4572 44196 1524 44196 L 0 43349 0 38100 0 38100 C 3048 38100 6096 36576 9144 33528 10668 30480 12192 27432 12192 21336 12192 16764 10668 13716 9144 10668 6096 7620 3048 6096 0 6096 L 0 6096 0 305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45833in" svg:y="0in" svg:width="0.01833in" svg:height="0.01833in" draw:id="id184" draw:style-name="a185" draw:name="Shape 424"><svg:title/><svg:desc/><draw:enhanced-geometry draw:type="non-primitive" svg:viewBox="0 0 16764 16764" draw:enhanced-path="M 1524 0 C 6096 0 9144 1524 12192 4572 13716 7620 16764 12192 16764 16764 L 10668 16764 C 10668 13716 9144 10668 7620 9144 6096 7620 3048 6096 0 6096 L 0 6096 0 1016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505in" svg:y="0.00167in" svg:width="0.045in" svg:height="0.075in" draw:id="id185" draw:style-name="a186" draw:name="Shape 425"><svg:title/><svg:desc/><draw:enhanced-geometry draw:type="non-primitive" svg:viewBox="0 0 41148 68580" draw:enhanced-path="M 28956 0 C 33528 0 38100 1524 41148 3048 L 39624 10668 C 36576 7620 32004 6096 28956 6096 24384 6096 19812 7620 16764 10668 13716 15240 12192 18288 10668 24384 L 36576 24384 35052 30480 10668 30480 10668 36576 35052 36576 33528 42672 10668 42672 C 12192 48768 13716 54864 16764 57912 19812 60960 24384 62484 28956 62484 33528 62484 36576 60960 39624 57912 L 39624 65532 C 36576 67056 33528 68580 28956 68580 15240 68580 7620 60960 4572 42672 L 0 42672 0 36576 4572 36576 C 4572 36576 4572 35052 4572 33528 L 4572 30480 0 30480 0 24384 4572 24384 C 6096 16764 9144 10668 13716 6096 18288 3048 22860 0 2895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68580"/><draw:equation draw:name="f8" draw:formula="0 / ?f6"/><draw:equation draw:name="f9" draw:formula="41148 / ?f6"/><draw:equation draw:name="f10" draw:formula="0 / ?f7"/><draw:equation draw:name="f11" draw:formula="68580 / ?f7"/></draw:enhanced-geometry></draw:custom-shape></draw:g></text:p>
          </table:table-cell>
          <table:covered-table-cell/>
          <table:table-cell table:style-name="TableCell140" table:number-columns-spanned="2">
            <text:p text:style-name="P141"><text:span text:style-name="T142">22,06%</text:span></text:p>
          </table:table-cell>
          <table:covered-table-cell/>
          <table:table-cell table:style-name="TableCell143" table:number-columns-spanned="2">
            <text:p text:style-name="P144"><draw:g draw:name="Group 13441" draw:id="id203" draw:style-name="a204" text:anchor-type="as-char"><svg:title/><svg:desc/><draw:custom-shape svg:x="0in" svg:y="0.00333in" svg:width="0.04in" svg:height="0.07333in" draw:id="id187" draw:style-name="a188" draw:name="Shape 427"><svg:title/><svg:desc/><draw:enhanced-geometry draw:type="non-primitive" svg:viewBox="0 0 36576 67056" draw:enhanced-path="M 6096 0 L 35052 0 35052 6096 10668 6096 7620 24384 C 12192 22860 15240 21336 18288 21336 22860 21336 27432 22860 30480 27432 33528 32004 36576 36576 36576 42672 36576 50292 33528 54864 30480 60960 27432 65532 22860 67056 16764 67056 12192 67056 7620 65532 4572 62484 1524 59436 0 54864 0 48768 L 6096 48768 C 6096 53340 7620 56388 9144 57912 12192 60960 13716 60960 16764 60960 19812 60960 22860 59436 25908 56388 28956 53340 30480 48768 30480 44196 30480 38100 28956 35052 25908 32004 24384 28956 21336 27432 16764 27432 15240 27432 13716 28956 12192 30480 9144 30480 7620 33528 7620 35052 L 1524 35052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7056"/><draw:equation draw:name="f8" draw:formula="0 / ?f6"/><draw:equation draw:name="f9" draw:formula="36576 / ?f6"/><draw:equation draw:name="f10" draw:formula="0 / ?f7"/><draw:equation draw:name="f11" draw:formula="67056 / ?f7"/></draw:enhanced-geometry></draw:custom-shape><draw:custom-shape svg:x="0.04667in" svg:y="0in" svg:width="0.04in" svg:height="0.07667in" draw:id="id188" draw:style-name="a189" draw:name="Shape 428"><svg:title/><svg:desc/><draw:enhanced-geometry draw:type="non-primitive" svg:viewBox="0 0 36576 70104" draw:enhanced-path="M 18288 0 C 22860 0 25908 1524 28956 4572 32004 9144 35052 12192 35052 18288 35052 21336 33528 24384 32004 25908 32004 28956 28956 30480 27432 32004 28956 32004 30480 33528 32004 35052 33528 36576 33528 38100 35052 41148 35052 42672 36576 45720 36576 48768 36576 54864 33528 60960 30480 64008 25908 68580 22860 70104 16764 70104 12192 70104 7620 68580 4572 65532 1524 62484 0 57912 0 51816 L 6096 50292 C 7620 59436 10668 64008 16764 64008 19812 64008 22860 62484 25908 59436 28956 57912 30480 53340 30480 48768 30480 45720 28956 41148 25908 39624 24384 36576 21336 35052 18288 35052 16764 35052 15240 35052 13716 36576 L 15240 28956 C 19812 28956 22860 28956 24384 25908 27432 24384 28956 21336 28956 16764 28956 13716 27432 10668 25908 9144 22860 7620 21336 6096 18288 6096 15240 6096 12192 7620 10668 9144 9144 10668 7620 13716 7620 18288 L 1524 16764 C 1524 12192 3048 7620 6096 4572 9144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70104"/><draw:equation draw:name="f8" draw:formula="0 / ?f6"/><draw:equation draw:name="f9" draw:formula="36576 / ?f6"/><draw:equation draw:name="f10" draw:formula="0 / ?f7"/><draw:equation draw:name="f11" draw:formula="70104 / ?f7"/></draw:enhanced-geometry></draw:custom-shape><draw:custom-shape svg:x="0.08833in" svg:y="0.01912in" svg:width="0.0175in" svg:height="0.03755in" draw:id="id189" draw:style-name="a190" draw:name="Shape 429"><svg:title/><svg:desc/><draw:enhanced-geometry draw:type="non-primitive" svg:viewBox="0 0 16002 34335" draw:enhanced-path="M 16002 0 L 16002 12236 7620 28239 16002 28239 16002 34335 0 34335 0 28239 1600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002"/><draw:equation draw:name="f7" draw:formula="?f4 / 34335"/><draw:equation draw:name="f8" draw:formula="0 / ?f6"/><draw:equation draw:name="f9" draw:formula="16002 / ?f6"/><draw:equation draw:name="f10" draw:formula="0 / ?f7"/><draw:equation draw:name="f11" draw:formula="34335 / ?f7"/></draw:enhanced-geometry></draw:custom-shape><draw:custom-shape svg:x="0.10583in" svg:y="0in" svg:width="0.02417in" svg:height="0.075in" draw:id="id190" draw:style-name="a191" draw:name="Shape 430"><svg:title/><svg:desc/><draw:enhanced-geometry draw:type="non-primitive" svg:viewBox="0 0 22098 68580" draw:enhanced-path="M 9906 0 L 14478 0 14478 45720 22098 45720 22098 51816 14478 51816 14478 68580 8382 68580 8382 51816 0 51816 0 45720 8382 45720 8382 13716 0 29718 0 17481 990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098"/><draw:equation draw:name="f7" draw:formula="?f4 / 68580"/><draw:equation draw:name="f8" draw:formula="0 / ?f6"/><draw:equation draw:name="f9" draw:formula="22098 / ?f6"/><draw:equation draw:name="f10" draw:formula="0 / ?f7"/><draw:equation draw:name="f11" draw:formula="68580 / ?f7"/></draw:enhanced-geometry></draw:custom-shape><draw:custom-shape svg:x="0.14333in" svg:y="0.065in" svg:width="0.01in" svg:height="0.01167in" draw:id="id191" draw:style-name="a192" draw:name="Shape 14773"><svg:title/><svg:desc/><draw:enhanced-geometry draw:type="non-primitive" svg:viewBox="0 0 9144 10668" draw:enhanced-path="M 0 0 L 9144 0 9144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0668"/><draw:equation draw:name="f8" draw:formula="0 / ?f6"/><draw:equation draw:name="f9" draw:formula="9144 / ?f6"/><draw:equation draw:name="f10" draw:formula="0 / ?f7"/><draw:equation draw:name="f11" draw:formula="10668 / ?f7"/></draw:enhanced-geometry></draw:custom-shape><draw:custom-shape svg:x="0.16167in" svg:y="0.00111in" svg:width="0.02in" svg:height="0.07463in" draw:id="id192" draw:style-name="a193" draw:name="Shape 432"><svg:title/><svg:desc/><draw:enhanced-geometry draw:type="non-primitive" svg:viewBox="0 0 18288 68241" draw:enhanced-path="M 18288 0 L 18288 6169 9144 12700 C 7620 17272 6096 24892 6096 32512 7620 30988 9144 27940 12192 26416 L 18288 25197 18288 30988 10668 35560 C 7620 38608 6096 41656 6096 46228 6096 50800 7620 55372 10668 58420 L 18288 62230 18288 68241 6096 61468 C 1524 56896 0 47752 0 35560 0 23368 1524 12700 6096 8128 L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8241"/><draw:equation draw:name="f8" draw:formula="0 / ?f6"/><draw:equation draw:name="f9" draw:formula="18288 / ?f6"/><draw:equation draw:name="f10" draw:formula="0 / ?f7"/><draw:equation draw:name="f11" draw:formula="68241 / ?f7"/></draw:enhanced-geometry></draw:custom-shape><draw:custom-shape svg:x="0.18167in" svg:y="0.02833in" svg:width="0.02in" svg:height="0.04833in" draw:id="id193" draw:style-name="a194" draw:name="Shape 433"><svg:title/><svg:desc/><draw:enhanced-geometry draw:type="non-primitive" svg:viewBox="0 0 18288 44196" draw:enhanced-path="M 1524 0 C 6096 0 10668 1524 13716 6096 16764 10668 18288 15240 18288 21336 18288 25908 18288 30480 16764 33528 15240 38100 12192 39624 10668 41148 7620 44196 4572 44196 1524 44196 L 0 43349 0 37338 1524 38100 C 4572 38100 6096 36576 9144 33528 12192 30480 12192 27432 12192 21336 12192 16764 12192 13716 9144 10668 6096 7620 4572 6096 0 6096 L 0 6096 0 305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18167in" svg:y="0in" svg:width="0.01833in" svg:height="0.01833in" draw:id="id194" draw:style-name="a195" draw:name="Shape 434"><svg:title/><svg:desc/><draw:enhanced-geometry draw:type="non-primitive" svg:viewBox="0 0 16764 16764" draw:enhanced-path="M 1524 0 C 6096 0 9144 1524 12192 4572 15240 7620 16764 12192 16764 16764 L 10668 16764 C 10668 13716 9144 10668 7620 9144 6096 7620 3048 6096 1524 6096 L 0 7185 0 1016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20833in" svg:y="0in" svg:width="0.02in" svg:height="0.07667in" draw:id="id195" draw:style-name="a196" draw:name="Shape 435"><svg:title/><svg:desc/><draw:enhanced-geometry draw:type="non-primitive" svg:viewBox="0 0 18288 70104" draw:enhanced-path="M 18288 0 L 18288 0 18288 6096 18288 6096 C 15240 6096 12192 7620 10668 12192 7620 16764 6096 24384 6096 35052 6096 47244 7620 54864 10668 57912 12192 62484 15240 64008 18288 64008 L 18288 64008 18288 70104 18288 70104 C 13716 70104 9144 67056 6096 62484 1524 57912 0 48768 0 35052 0 24384 1524 15240 4572 9144 7620 3048 12192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22833in" svg:y="0in" svg:width="0.02in" svg:height="0.07667in" draw:id="id196" draw:style-name="a197" draw:name="Shape 436"><svg:title/><svg:desc/><draw:enhanced-geometry draw:type="non-primitive" svg:viewBox="0 0 18288 70104" draw:enhanced-path="M 0 0 L 13716 7620 C 16764 13716 18288 22860 18288 35052 18288 47244 16764 54864 13716 60960 L 0 70104 0 64008 9144 57912 C 12192 54864 12192 47244 12192 35052 12192 24384 12192 16764 9144 12192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255in" svg:y="0in" svg:width="0.02in" svg:height="0.07667in" draw:id="id197" draw:style-name="a198" draw:name="Shape 437"><svg:title/><svg:desc/><draw:enhanced-geometry draw:type="non-primitive" svg:viewBox="0 0 18288 70104" draw:enhanced-path="M 18288 0 L 18288 0 18288 6096 18288 6096 C 15240 6096 12192 7620 10668 12192 7620 16764 6096 24384 6096 35052 6096 47244 7620 54864 10668 57912 12192 62484 15240 64008 18288 64008 L 18288 64008 18288 70104 18288 70104 C 13716 70104 9144 67056 6096 62484 1524 57912 0 48768 0 35052 0 24384 1524 15240 4572 9144 7620 3048 12192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275in" svg:y="0in" svg:width="0.02in" svg:height="0.07667in" draw:id="id198" draw:style-name="a199" draw:name="Shape 438"><svg:title/><svg:desc/><draw:enhanced-geometry draw:type="non-primitive" svg:viewBox="0 0 18288 70104" draw:enhanced-path="M 0 0 L 13716 7620 C 16764 13716 18288 22860 18288 35052 18288 47244 16764 54864 13716 60960 L 0 70104 0 64008 9144 57912 C 12192 54864 12192 47244 12192 35052 12192 24384 12192 16764 9144 12192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305in" svg:y="0.065in" svg:width="0.00833in" svg:height="0.025in" draw:id="id199" draw:style-name="a200" draw:name="Shape 439"><svg:title/><svg:desc/><draw:enhanced-geometry draw:type="non-primitive" svg:viewBox="0 0 7620 22860" draw:enhanced-path="M 1524 0 L 7620 0 7620 9144 C 7620 13716 7620 16764 6096 18288 6096 19812 4572 21336 1524 22860 L 0 19812 C 1524 18288 3048 18288 3048 16764 4572 15240 4572 12192 4572 9144 L 1524 9144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draw:equation draw:name="f7" draw:formula="?f4 / 22860"/><draw:equation draw:name="f8" draw:formula="0 / ?f6"/><draw:equation draw:name="f9" draw:formula="7620 / ?f6"/><draw:equation draw:name="f10" draw:formula="0 / ?f7"/><draw:equation draw:name="f11" draw:formula="22860 / ?f7"/></draw:enhanced-geometry></draw:custom-shape><draw:custom-shape svg:x="0.325in" svg:y="0in" svg:width="0.04in" svg:height="0.075in" draw:id="id200" draw:style-name="a201" draw:name="Shape 440"><svg:title/><svg:desc/><draw:enhanced-geometry draw:type="non-primitive" svg:viewBox="0 0 36576 68580" draw:enhanced-path="M 19812 0 C 25908 0 28956 1524 32004 6096 35052 10668 36576 15240 36576 19812 36576 24384 35052 28956 33528 32004 30480 36576 25908 42672 19812 48768 16764 53340 13716 56388 12192 57912 10668 59436 10668 60960 9144 62484 L 36576 62484 36576 68580 0 68580 C 0 65532 1524 62484 3048 57912 6096 54864 9144 50292 15240 44196 21336 38100 25908 32004 27432 28956 28956 25908 30480 21336 30480 18288 30480 15240 28956 12192 27432 9144 25908 7620 22860 6096 19812 6096 16764 6096 13716 7620 10668 10668 9144 12192 7620 16764 7620 21336 L 1524 19812 C 1524 13716 4572 9144 7620 4572 10668 1524 15240 0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8580"/><draw:equation draw:name="f8" draw:formula="0 / ?f6"/><draw:equation draw:name="f9" draw:formula="36576 / ?f6"/><draw:equation draw:name="f10" draw:formula="0 / ?f7"/><draw:equation draw:name="f11" draw:formula="68580 / ?f7"/></draw:enhanced-geometry></draw:custom-shape><draw:custom-shape svg:x="0.37167in" svg:y="0in" svg:width="0.04in" svg:height="0.075in" draw:id="id201" draw:style-name="a202" draw:name="Shape 441"><svg:title/><svg:desc/><draw:enhanced-geometry draw:type="non-primitive" svg:viewBox="0 0 36576 68580" draw:enhanced-path="M 19812 0 C 25908 0 28956 1524 32004 6096 35052 10668 36576 15240 36576 19812 36576 24384 35052 28956 33528 32004 30480 36576 27432 42672 19812 48768 16764 53340 13716 56388 12192 57912 10668 59436 10668 60960 9144 62484 L 36576 62484 36576 68580 0 68580 C 0 65532 1524 62484 3048 57912 6096 54864 9144 50292 15240 44196 21336 38100 25908 32004 27432 28956 30480 25908 30480 21336 30480 18288 30480 15240 28956 12192 27432 9144 25908 7620 22860 6096 19812 6096 16764 6096 13716 7620 10668 10668 9144 12192 7620 16764 7620 21336 L 1524 19812 C 3048 13716 4572 9144 7620 4572 10668 1524 15240 0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8580"/><draw:equation draw:name="f8" draw:formula="0 / ?f6"/><draw:equation draw:name="f9" draw:formula="36576 / ?f6"/><draw:equation draw:name="f10" draw:formula="0 / ?f7"/><draw:equation draw:name="f11" draw:formula="68580 / ?f7"/></draw:enhanced-geometry></draw:custom-shape><draw:custom-shape svg:x="0.43833in" svg:y="0.00167in" svg:width="0.045in" svg:height="0.075in" draw:id="id202" draw:style-name="a203" draw:name="Shape 442"><svg:title/><svg:desc/><draw:enhanced-geometry draw:type="non-primitive" svg:viewBox="0 0 41148 68580" draw:enhanced-path="M 30480 0 C 33528 0 38100 1524 41148 3048 L 39624 10668 C 36576 7620 33528 6096 28956 6096 24384 6096 21336 7620 16764 10668 13716 15240 12192 18288 10668 24384 L 36576 24384 35052 30480 10668 30480 10668 36576 35052 36576 33528 42672 12192 42672 C 12192 48768 13716 54864 16764 57912 19812 60960 24384 62484 28956 62484 33528 62484 36576 60960 39624 57912 L 39624 65532 C 36576 67056 33528 68580 28956 68580 16764 68580 7620 60960 6096 42672 L 0 42672 1524 36576 4572 36576 C 4572 36576 4572 35052 4572 33528 L 4572 30480 0 30480 1524 24384 4572 24384 C 6096 16764 9144 10668 13716 6096 18288 3048 22860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68580"/><draw:equation draw:name="f8" draw:formula="0 / ?f6"/><draw:equation draw:name="f9" draw:formula="41148 / ?f6"/><draw:equation draw:name="f10" draw:formula="0 / ?f7"/><draw:equation draw:name="f11" draw:formula="68580 / ?f7"/></draw:enhanced-geometry></draw:custom-shape></draw:g></text:p>
          </table:table-cell>
          <table:covered-table-cell/>
          <table:table-cell table:style-name="TableCell145" table:number-columns-spanned="2">
            <text:p text:style-name="P146"><text:span text:style-name="T147">8,86%</text:span></text:p>
          </table:table-cell>
          <table:covered-table-cell/>
          <table:table-cell table:style-name="TableCell148">
            <text:p text:style-name="P149"><draw:g draw:name="Group 13452" draw:id="id220" draw:style-name="a221" text:anchor-type="as-char"><svg:title/><svg:desc/><draw:custom-shape svg:x="0in" svg:y="0in" svg:width="0.02167in" svg:height="0.075in" draw:id="id204" draw:style-name="a205" draw:name="Shape 444"><svg:title/><svg:desc/><draw:enhanced-geometry draw:type="non-primitive" svg:viewBox="0 0 19812 68580" draw:enhanced-path="M 15240 0 L 19812 0 19812 68580 13716 68580 13716 15240 C 12192 16764 9144 18288 7620 21336 4572 22860 1524 24384 0 24384 L 0 16764 C 3048 15240 6096 12192 9144 9144 12192 6096 13716 3048 1524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812"/><draw:equation draw:name="f7" draw:formula="?f4 / 68580"/><draw:equation draw:name="f8" draw:formula="0 / ?f6"/><draw:equation draw:name="f9" draw:formula="19812 / ?f6"/><draw:equation draw:name="f10" draw:formula="0 / ?f7"/><draw:equation draw:name="f11" draw:formula="68580 / ?f7"/></draw:enhanced-geometry></draw:custom-shape><draw:custom-shape svg:x="0.045in" svg:y="0.065in" svg:width="0.01in" svg:height="0.01167in" draw:id="id205" draw:style-name="a206" draw:name="Shape 14775"><svg:title/><svg:desc/><draw:enhanced-geometry draw:type="non-primitive" svg:viewBox="0 0 9144 10668" draw:enhanced-path="M 0 0 L 9144 0 9144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0668"/><draw:equation draw:name="f8" draw:formula="0 / ?f6"/><draw:equation draw:name="f9" draw:formula="9144 / ?f6"/><draw:equation draw:name="f10" draw:formula="0 / ?f7"/><draw:equation draw:name="f11" draw:formula="10668 / ?f7"/></draw:enhanced-geometry></draw:custom-shape><draw:custom-shape svg:x="0.065in" svg:y="0in" svg:width="0.04in" svg:height="0.07667in" draw:id="id206" draw:style-name="a207" draw:name="Shape 446"><svg:title/><svg:desc/><draw:enhanced-geometry draw:type="non-primitive" svg:viewBox="0 0 36576 70104" draw:enhanced-path="M 18288 0 C 22860 0 25908 1524 30480 4572 33528 9144 35052 12192 35052 18288 35052 21336 33528 24384 33528 25908 32004 28956 30480 30480 27432 32004 28956 32004 30480 33528 32004 35052 33528 36576 35052 38100 35052 41148 35052 42672 36576 45720 36576 48768 36576 54864 33528 60960 30480 64008 27432 68580 22860 70104 16764 70104 12192 70104 9144 68580 4572 65532 1524 62484 0 57912 0 51816 L 6096 50292 C 7620 59436 10668 64008 16764 64008 21336 64008 24384 62484 25908 59436 28956 57912 30480 53340 30480 48768 30480 45720 28956 41148 25908 39624 24384 36576 21336 35052 18288 35052 16764 35052 15240 35052 13716 36576 L 15240 28956 C 19812 28956 22860 28956 24384 25908 27432 24384 28956 21336 28956 16764 28956 13716 27432 10668 25908 9144 22860 7620 21336 6096 18288 6096 15240 6096 13716 7620 10668 9144 9144 10668 7620 13716 7620 18288 L 1524 16764 C 1524 12192 4572 7620 7620 4572 10668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70104"/><draw:equation draw:name="f8" draw:formula="0 / ?f6"/><draw:equation draw:name="f9" draw:formula="36576 / ?f6"/><draw:equation draw:name="f10" draw:formula="0 / ?f7"/><draw:equation draw:name="f11" draw:formula="70104 / ?f7"/></draw:enhanced-geometry></draw:custom-shape><draw:custom-shape svg:x="0.11167in" svg:y="0.00333in" svg:width="0.04in" svg:height="0.07333in" draw:id="id207" draw:style-name="a208" draw:name="Shape 447"><svg:title/><svg:desc/><draw:enhanced-geometry draw:type="non-primitive" svg:viewBox="0 0 36576 67056" draw:enhanced-path="M 6096 0 L 35052 0 35052 6096 10668 6096 9144 24384 C 12192 22860 15240 21336 18288 21336 24384 21336 27432 22860 30480 27432 35052 32004 36576 36576 36576 42672 36576 50292 35052 54864 30480 60960 27432 65532 22860 67056 16764 67056 12192 67056 9144 65532 4572 62484 1524 59436 0 54864 0 48768 L 6096 48768 C 6096 53340 7620 56388 9144 57912 12192 60960 13716 60960 16764 60960 21336 60960 24384 59436 25908 56388 28956 53340 30480 48768 30480 44196 30480 38100 28956 35052 25908 32004 24384 28956 21336 27432 18288 27432 15240 27432 13716 28956 12192 30480 9144 30480 7620 33528 7620 35052 L 1524 35052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7056"/><draw:equation draw:name="f8" draw:formula="0 / ?f6"/><draw:equation draw:name="f9" draw:formula="36576 / ?f6"/><draw:equation draw:name="f10" draw:formula="0 / ?f7"/><draw:equation draw:name="f11" draw:formula="67056 / ?f7"/></draw:enhanced-geometry></draw:custom-shape><draw:custom-shape svg:x="0.15833in" svg:y="0.00333in" svg:width="0.04in" svg:height="0.07167in" draw:id="id208" draw:style-name="a209" draw:name="Shape 448"><svg:title/><svg:desc/><draw:enhanced-geometry draw:type="non-primitive" svg:viewBox="0 0 36576 65532" draw:enhanced-path="M 0 0 L 36576 0 36576 6096 C 30480 13716 25908 22860 21336 33528 16764 44196 13716 54864 13716 65532 L 7620 65532 C 7620 59436 7620 53340 10668 45720 12192 38100 15240 30480 18288 24384 22860 16764 25908 10668 30480 6096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5532"/><draw:equation draw:name="f8" draw:formula="0 / ?f6"/><draw:equation draw:name="f9" draw:formula="36576 / ?f6"/><draw:equation draw:name="f10" draw:formula="0 / ?f7"/><draw:equation draw:name="f11" draw:formula="65532 / ?f7"/></draw:enhanced-geometry></draw:custom-shape><draw:custom-shape svg:x="0.20833in" svg:y="0.065in" svg:width="0.01in" svg:height="0.01167in" draw:id="id209" draw:style-name="a210" draw:name="Shape 14776"><svg:title/><svg:desc/><draw:enhanced-geometry draw:type="non-primitive" svg:viewBox="0 0 9144 10668" draw:enhanced-path="M 0 0 L 9144 0 9144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0668"/><draw:equation draw:name="f8" draw:formula="0 / ?f6"/><draw:equation draw:name="f9" draw:formula="9144 / ?f6"/><draw:equation draw:name="f10" draw:formula="0 / ?f7"/><draw:equation draw:name="f11" draw:formula="10668 / ?f7"/></draw:enhanced-geometry></draw:custom-shape><draw:custom-shape svg:x="0.22833in" svg:y="0.00333in" svg:width="0.04in" svg:height="0.07333in" draw:id="id210" draw:style-name="a211" draw:name="Shape 450"><svg:title/><svg:desc/><draw:enhanced-geometry draw:type="non-primitive" svg:viewBox="0 0 36576 67056" draw:enhanced-path="M 6096 0 L 35052 0 35052 6096 10668 6096 7620 24384 C 12192 22860 15240 21336 18288 21336 22860 21336 27432 22860 30480 27432 33528 32004 36576 36576 36576 42672 36576 50292 33528 54864 30480 60960 27432 65532 22860 67056 16764 67056 12192 67056 7620 65532 4572 62484 1524 59436 0 54864 0 48768 L 6096 48768 C 6096 53340 7620 56388 9144 57912 12192 60960 13716 60960 16764 60960 19812 60960 22860 59436 25908 56388 28956 53340 30480 48768 30480 44196 30480 38100 28956 35052 25908 32004 24384 28956 21336 27432 16764 27432 15240 27432 13716 28956 10668 30480 9144 30480 7620 33528 7620 35052 L 1524 35052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7056"/><draw:equation draw:name="f8" draw:formula="0 / ?f6"/><draw:equation draw:name="f9" draw:formula="36576 / ?f6"/><draw:equation draw:name="f10" draw:formula="0 / ?f7"/><draw:equation draw:name="f11" draw:formula="67056 / ?f7"/></draw:enhanced-geometry></draw:custom-shape><draw:custom-shape svg:x="0.27167in" svg:y="0.01875in" svg:width="0.01667in" svg:height="0.03792in" draw:id="id211" draw:style-name="a212" draw:name="Shape 451"><svg:title/><svg:desc/><draw:enhanced-geometry draw:type="non-primitive" svg:viewBox="0 0 15240 34671" draw:enhanced-path="M 15240 0 L 15240 12573 6096 28575 15240 28575 15240 34671 0 34671 0 28575 1524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5240"/><draw:equation draw:name="f7" draw:formula="?f4 / 34671"/><draw:equation draw:name="f8" draw:formula="0 / ?f6"/><draw:equation draw:name="f9" draw:formula="15240 / ?f6"/><draw:equation draw:name="f10" draw:formula="0 / ?f7"/><draw:equation draw:name="f11" draw:formula="34671 / ?f7"/></draw:enhanced-geometry></draw:custom-shape><draw:custom-shape svg:x="0.28833in" svg:y="0in" svg:width="0.025in" svg:height="0.075in" draw:id="id212" draw:style-name="a213" draw:name="Shape 452"><svg:title/><svg:desc/><draw:enhanced-geometry draw:type="non-primitive" svg:viewBox="0 0 22860 68580" draw:enhanced-path="M 9144 0 L 15240 0 15240 45720 22860 45720 22860 51816 15240 51816 15240 68580 9144 68580 9144 51816 0 51816 0 45720 9144 45720 9144 13716 0 29718 0 17145 914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860"/><draw:equation draw:name="f7" draw:formula="?f4 / 68580"/><draw:equation draw:name="f8" draw:formula="0 / ?f6"/><draw:equation draw:name="f9" draw:formula="22860 / ?f6"/><draw:equation draw:name="f10" draw:formula="0 / ?f7"/><draw:equation draw:name="f11" draw:formula="68580 / ?f7"/></draw:enhanced-geometry></draw:custom-shape><draw:custom-shape svg:x="0.32167in" svg:y="0in" svg:width="0.02in" svg:height="0.07667in" draw:id="id213" draw:style-name="a214" draw:name="Shape 453"><svg:title/><svg:desc/><draw:enhanced-geometry draw:type="non-primitive" svg:viewBox="0 0 18288 70104" draw:enhanced-path="M 16764 0 L 18288 571 18288 6705 16764 6096 C 15240 6096 12192 7620 10668 9144 7620 12192 7620 13716 7620 16764 7620 21336 7620 24384 10668 25908 L 18288 28956 18288 35814 16764 35052 C 13716 35052 10668 36576 9144 39624 6096 42672 6096 45720 6096 50292 6096 53340 6096 57912 9144 60960 L 18288 64008 18288 70104 4572 64008 C 1524 60960 0 56388 0 48768 0 44196 0 41148 1524 38100 3048 35052 6096 33528 9144 32004 6096 30480 4572 28956 3048 27432 1524 24384 1524 21336 1524 18288 1524 12192 3048 9144 6096 4572 9144 1524 12192 0 167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34167in" svg:y="0.00063in" svg:width="0.02in" svg:height="0.07604in" draw:id="id214" draw:style-name="a215" draw:name="Shape 454"><svg:title/><svg:desc/><draw:enhanced-geometry draw:type="non-primitive" svg:viewBox="0 0 18288 69533" draw:enhanced-path="M 0 0 L 10668 4001 C 13716 8573 16764 13145 16764 17717 16764 20765 15240 23813 13716 26861 12192 28385 10668 29909 9144 31433 12192 32957 13716 34481 15240 37529 16764 40577 18288 45149 18288 49721 18288 55817 15240 60389 12192 63437 9144 68009 4572 69533 0 69533 L 0 69533 0 63436 0 63437 C 3048 63437 6096 61913 7620 60389 10668 57341 12192 54293 12192 49721 12192 45149 10668 42101 7620 39053 L 0 35242 0 28385 0 28385 C 1524 28385 4572 26861 6096 25337 9144 23813 10668 20765 10668 17717 10668 14669 9144 11621 6096 8573 L 0 6134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9533"/><draw:equation draw:name="f8" draw:formula="0 / ?f6"/><draw:equation draw:name="f9" draw:formula="18288 / ?f6"/><draw:equation draw:name="f10" draw:formula="0 / ?f7"/><draw:equation draw:name="f11" draw:formula="69533 / ?f7"/></draw:enhanced-geometry></draw:custom-shape><draw:custom-shape svg:x="0.37in" svg:y="0.065in" svg:width="0.00833in" svg:height="0.025in" draw:id="id215" draw:style-name="a216" draw:name="Shape 455"><svg:title/><svg:desc/><draw:enhanced-geometry draw:type="non-primitive" svg:viewBox="0 0 7620 22860" draw:enhanced-path="M 1524 0 L 7620 0 7620 9144 C 7620 13716 7620 16764 6096 18288 6096 19812 4572 21336 1524 22860 L 0 19812 C 1524 18288 3048 18288 4572 16764 4572 15240 4572 12192 4572 9144 L 1524 9144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draw:equation draw:name="f7" draw:formula="?f4 / 22860"/><draw:equation draw:name="f8" draw:formula="0 / ?f6"/><draw:equation draw:name="f9" draw:formula="7620 / ?f6"/><draw:equation draw:name="f10" draw:formula="0 / ?f7"/><draw:equation draw:name="f11" draw:formula="22860 / ?f7"/></draw:enhanced-geometry></draw:custom-shape><draw:custom-shape svg:x="0.39in" svg:y="0.00333in" svg:width="0.04in" svg:height="0.07167in" draw:id="id216" draw:style-name="a217" draw:name="Shape 456"><svg:title/><svg:desc/><draw:enhanced-geometry draw:type="non-primitive" svg:viewBox="0 0 36576 65532" draw:enhanced-path="M 0 0 L 36576 0 36576 6096 C 32004 13716 25908 22860 21336 33528 16764 44196 15240 54864 13716 65532 L 7620 65532 C 7620 59436 9144 53340 10668 45720 13716 38100 16764 30480 19812 24384 22860 16764 27432 10668 30480 6096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5532"/><draw:equation draw:name="f8" draw:formula="0 / ?f6"/><draw:equation draw:name="f9" draw:formula="36576 / ?f6"/><draw:equation draw:name="f10" draw:formula="0 / ?f7"/><draw:equation draw:name="f11" draw:formula="65532 / ?f7"/></draw:enhanced-geometry></draw:custom-shape><draw:custom-shape svg:x="0.43333in" svg:y="0.01912in" svg:width="0.0175in" svg:height="0.03755in" draw:id="id217" draw:style-name="a218" draw:name="Shape 457"><svg:title/><svg:desc/><draw:enhanced-geometry draw:type="non-primitive" svg:viewBox="0 0 16002 34335" draw:enhanced-path="M 16002 0 L 16002 12236 7620 28239 16002 28239 16002 34335 0 34335 0 28239 1600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002"/><draw:equation draw:name="f7" draw:formula="?f4 / 34335"/><draw:equation draw:name="f8" draw:formula="0 / ?f6"/><draw:equation draw:name="f9" draw:formula="16002 / ?f6"/><draw:equation draw:name="f10" draw:formula="0 / ?f7"/><draw:equation draw:name="f11" draw:formula="34335 / ?f7"/></draw:enhanced-geometry></draw:custom-shape><draw:custom-shape svg:x="0.45083in" svg:y="0in" svg:width="0.02417in" svg:height="0.075in" draw:id="id218" draw:style-name="a219" draw:name="Shape 458"><svg:title/><svg:desc/><draw:enhanced-geometry draw:type="non-primitive" svg:viewBox="0 0 22098 68580" draw:enhanced-path="M 9906 0 L 14478 0 14478 45720 22098 45720 22098 51816 14478 51816 14478 68580 8382 68580 8382 51816 0 51816 0 45720 8382 45720 8382 13716 0 29718 0 17481 990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098"/><draw:equation draw:name="f7" draw:formula="?f4 / 68580"/><draw:equation draw:name="f8" draw:formula="0 / ?f6"/><draw:equation draw:name="f9" draw:formula="22098 / ?f6"/><draw:equation draw:name="f10" draw:formula="0 / ?f7"/><draw:equation draw:name="f11" draw:formula="68580 / ?f7"/></draw:enhanced-geometry></draw:custom-shape><draw:custom-shape svg:x="0.50333in" svg:y="0.00167in" svg:width="0.045in" svg:height="0.075in" draw:id="id219" draw:style-name="a220" draw:name="Shape 459"><svg:title/><svg:desc/><draw:enhanced-geometry draw:type="non-primitive" svg:viewBox="0 0 41148 68580" draw:enhanced-path="M 30480 0 C 35052 0 38100 1524 41148 3048 L 39624 10668 C 36576 7620 33528 6096 28956 6096 24384 6096 21336 7620 18288 10668 13716 15240 12192 18288 12192 24384 L 36576 24384 36576 30480 10668 30480 10668 36576 35052 36576 35052 42672 12192 42672 C 12192 48768 15240 54864 18288 57912 21336 60960 24384 62484 28956 62484 33528 62484 36576 60960 39624 57912 L 39624 65532 C 36576 67056 33528 68580 30480 68580 16764 68580 9144 60960 6096 42672 L 0 42672 1524 36576 4572 36576 C 4572 36576 4572 35052 4572 33528 L 4572 30480 0 30480 1524 24384 6096 24384 C 6096 16764 9144 10668 13716 6096 18288 3048 24384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68580"/><draw:equation draw:name="f8" draw:formula="0 / ?f6"/><draw:equation draw:name="f9" draw:formula="41148 / ?f6"/><draw:equation draw:name="f10" draw:formula="0 / ?f7"/><draw:equation draw:name="f11" draw:formula="68580 / ?f7"/></draw:enhanced-geometry></draw:custom-shape></draw:g></text:p>
          </table:table-cell>
          <table:table-cell table:style-name="TableCell150">
            <text:p text:style-name="P151"><text:span text:style-name="T152">253,94%</text:span></text:p>
          </table:table-cell>
          <table:table-cell>
            <text:p text:style-name="P151"/>
          </table:table-cell>
        </table:table-row>
        <table:table-row table:style-name="TableRow153">
          <table:table-cell table:style-name="TableCell154" table:number-columns-spanned="2">
            <text:p text:style-name="P155"><text:span text:style-name="T156">740</text:span></text:p>
          </table:table-cell>
          <table:covered-table-cell/>
          <table:table-cell table:style-name="TableCell157">
            <text:p text:style-name="P158"><text:span text:style-name="T159">INGRESOS POR SUBVENCIONES DPTO FORMACIÓN</text:span></text:p>
          </table:table-cell>
          <table:table-cell table:style-name="TableCell160" table:number-columns-spanned="2">
            <text:p text:style-name="P161"><draw:g draw:name="Group 13477" draw:id="id242" draw:style-name="a243" text:anchor-type="as-char"><svg:title/><svg:desc/><draw:custom-shape svg:x="0in" svg:y="0in" svg:width="0.04in" svg:height="0.07667in" draw:id="id221" draw:style-name="a222" draw:name="Shape 463"><svg:title/><svg:desc/><draw:enhanced-geometry draw:type="non-primitive" svg:viewBox="0 0 36576 70104" draw:enhanced-path="M 19812 0 C 24384 0 27432 1524 30480 4572 33528 9144 35052 12192 35052 18288 35052 21336 35052 24384 33528 25908 32004 28956 30480 30480 28956 32004 30480 32004 32004 33528 33528 35052 35052 36576 35052 38100 36576 41148 36576 42672 36576 45720 36576 48768 36576 54864 35052 60960 32004 64008 27432 68580 22860 70104 18288 70104 13716 70104 9144 68580 6096 65532 3048 62484 1524 57912 0 51816 L 6096 50292 C 7620 59436 12192 64008 18288 64008 21336 64008 24384 62484 27432 59436 30480 57912 30480 53340 30480 48768 30480 45720 30480 41148 27432 39624 25908 36576 22860 35052 19812 35052 18288 35052 16764 35052 13716 36576 L 15240 28956 16764 28956 C 21336 28956 24384 28956 25908 25908 28956 24384 28956 21336 28956 16764 28956 13716 28956 10668 25908 9144 24384 7620 22860 6096 19812 6096 16764 6096 13716 7620 12192 9144 10668 10668 9144 13716 7620 18288 L 1524 16764 C 3048 12192 4572 7620 7620 4572 10668 1524 15240 0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70104"/><draw:equation draw:name="f8" draw:formula="0 / ?f6"/><draw:equation draw:name="f9" draw:formula="36576 / ?f6"/><draw:equation draw:name="f10" draw:formula="0 / ?f7"/><draw:equation draw:name="f11" draw:formula="70104 / ?f7"/></draw:enhanced-geometry></draw:custom-shape><draw:custom-shape svg:x="0.05167in" svg:y="0.065in" svg:width="0.01in" svg:height="0.01167in" draw:id="id222" draw:style-name="a223" draw:name="Shape 14779"><svg:title/><svg:desc/><draw:enhanced-geometry draw:type="non-primitive" svg:viewBox="0 0 9144 10668" draw:enhanced-path="M 0 0 L 9144 0 9144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0668"/><draw:equation draw:name="f8" draw:formula="0 / ?f6"/><draw:equation draw:name="f9" draw:formula="9144 / ?f6"/><draw:equation draw:name="f10" draw:formula="0 / ?f7"/><draw:equation draw:name="f11" draw:formula="10668 / ?f7"/></draw:enhanced-geometry></draw:custom-shape><draw:custom-shape svg:x="0.075in" svg:y="0in" svg:width="0.02167in" svg:height="0.075in" draw:id="id223" draw:style-name="a224" draw:name="Shape 465"><svg:title/><svg:desc/><draw:enhanced-geometry draw:type="non-primitive" svg:viewBox="0 0 19812 68580" draw:enhanced-path="M 16764 0 L 19812 0 19812 68580 13716 68580 13716 15240 C 12192 16764 10668 18288 7620 21336 4572 22860 3048 24384 0 24384 L 0 16764 C 4572 15240 7620 12192 10668 9144 13716 6096 15240 3048 167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812"/><draw:equation draw:name="f7" draw:formula="?f4 / 68580"/><draw:equation draw:name="f8" draw:formula="0 / ?f6"/><draw:equation draw:name="f9" draw:formula="19812 / ?f6"/><draw:equation draw:name="f10" draw:formula="0 / ?f7"/><draw:equation draw:name="f11" draw:formula="68580 / ?f7"/></draw:enhanced-geometry></draw:custom-shape><draw:custom-shape svg:x="0.11833in" svg:y="0.05833in" svg:width="0.01833in" svg:height="0.01833in" draw:id="id224" draw:style-name="a225" draw:name="Shape 466"><svg:title/><svg:desc/><draw:enhanced-geometry draw:type="non-primitive" svg:viewBox="0 0 16764 16764" draw:enhanced-path="M 0 0 L 6096 0 C 7620 7620 10668 10668 16764 10668 L 16764 16329 15240 16764 C 12192 16764 7620 15240 6096 12192 3048 9144 1524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11667in" svg:y="0in" svg:width="0.02in" svg:height="0.04833in" draw:id="id225" draw:style-name="a226" draw:name="Shape 467"><svg:title/><svg:desc/><draw:enhanced-geometry draw:type="non-primitive" svg:viewBox="0 0 18288 44196" draw:enhanced-path="M 18288 0 L 18288 6858 10668 10668 C 7620 13716 6096 18288 6096 22860 6096 27432 7620 32004 10668 33528 12192 36576 15240 38100 18288 38100 L 18288 44196 C 13716 44196 9144 42672 6096 38100 1524 35052 0 28956 0 22860 0 15240 1524 10668 6096 6096 9144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13667in" svg:y="0in" svg:width="0.02in" svg:height="0.07619in" draw:id="id226" draw:style-name="a227" draw:name="Shape 468"><svg:title/><svg:desc/><draw:enhanced-geometry draw:type="non-primitive" svg:viewBox="0 0 18288 69669" draw:enhanced-path="M 0 0 C 3048 0 6096 1524 9144 3048 12192 6096 15240 9144 16764 13716 18288 18288 18288 24384 18288 33528 18288 42672 18288 50292 16764 54864 13716 60960 12192 64008 9144 67056 L 0 69669 0 64008 C 1524 64008 4572 64008 6096 62484 7620 59436 9144 57912 10668 53340 12192 48768 13716 44196 13716 38100 L 13716 36576 C 12192 39624 9144 41148 7620 42672 4572 44196 1524 44196 0 44196 L 0 38100 C 4572 38100 6096 36576 9144 33528 12192 32004 12192 27432 12192 22860 12192 16764 12192 13716 9144 10668 6096 7620 4572 6096 1524 6096 L 0 685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9669"/><draw:equation draw:name="f8" draw:formula="0 / ?f6"/><draw:equation draw:name="f9" draw:formula="18288 / ?f6"/><draw:equation draw:name="f10" draw:formula="0 / ?f7"/><draw:equation draw:name="f11" draw:formula="69669 / ?f7"/></draw:enhanced-geometry></draw:custom-shape><draw:custom-shape svg:x="0.16333in" svg:y="0in" svg:width="0.02in" svg:height="0.07667in" draw:id="id227" draw:style-name="a228" draw:name="Shape 469"><svg:title/><svg:desc/><draw:enhanced-geometry draw:type="non-primitive" svg:viewBox="0 0 18288 70104" draw:enhanced-path="M 18288 0 L 18288 6096 C 15240 6096 13716 7620 10668 9144 9144 12192 7620 13716 7620 16764 7620 21336 9144 24384 10668 25908 13716 27432 15240 28956 18288 28956 L 18288 35052 C 15240 35052 12192 36576 10668 39624 7620 42672 6096 45720 6096 50292 6096 53340 7620 57912 10668 60960 12192 62484 15240 64008 18288 64008 L 18288 70104 C 13716 70104 9144 68580 6096 64008 1524 60960 0 56388 0 48768 0 44196 1524 41148 3048 38100 4572 35052 6096 33528 9144 32004 7620 30480 4572 28956 4572 27432 3048 24384 1524 21336 1524 18288 1524 12192 3048 9144 6096 4572 9144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18333in" svg:y="0in" svg:width="0.02in" svg:height="0.07667in" draw:id="id228" draw:style-name="a229" draw:name="Shape 470"><svg:title/><svg:desc/><draw:enhanced-geometry draw:type="non-primitive" svg:viewBox="0 0 18288 70104" draw:enhanced-path="M 0 0 C 4572 0 9144 1524 12192 4572 15240 9144 16764 13716 16764 18288 16764 21336 16764 24384 15240 27432 13716 28956 12192 30480 9144 32004 12192 33528 15240 35052 16764 38100 18288 41148 18288 45720 18288 50292 18288 56388 16764 60960 13716 64008 10668 68580 6096 70104 0 70104 L 0 64008 C 4572 64008 6096 62484 9144 60960 10668 57912 12192 54864 12192 50292 12192 45720 10668 42672 9144 39624 6096 36576 3048 35052 0 35052 L 0 28956 C 3048 28956 6096 27432 7620 25908 10668 24384 10668 21336 10668 18288 10668 15240 10668 12192 7620 9144 6096 7620 3048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215in" svg:y="0.065in" svg:width="0.01in" svg:height="0.01167in" draw:id="id229" draw:style-name="a230" draw:name="Shape 14780"><svg:title/><svg:desc/><draw:enhanced-geometry draw:type="non-primitive" svg:viewBox="0 0 9144 10668" draw:enhanced-path="M 0 0 L 9144 0 9144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0668"/><draw:equation draw:name="f8" draw:formula="0 / ?f6"/><draw:equation draw:name="f9" draw:formula="9144 / ?f6"/><draw:equation draw:name="f10" draw:formula="0 / ?f7"/><draw:equation draw:name="f11" draw:formula="10668 / ?f7"/></draw:enhanced-geometry></draw:custom-shape><draw:custom-shape svg:x="0.23333in" svg:y="0in" svg:width="0.04in" svg:height="0.07667in" draw:id="id230" draw:style-name="a231" draw:name="Shape 472"><svg:title/><svg:desc/><draw:enhanced-geometry draw:type="non-primitive" svg:viewBox="0 0 36576 70104" draw:enhanced-path="M 18288 0 C 22860 0 27432 1524 30480 4572 33528 9144 35052 12192 35052 18288 35052 21336 35052 24384 33528 25908 32004 28956 30480 30480 28956 32004 30480 32004 32004 33528 33528 35052 33528 36576 35052 38100 35052 41148 36576 42672 36576 45720 36576 48768 36576 54864 35052 60960 30480 64008 27432 68580 22860 70104 18288 70104 13716 70104 9144 68580 6096 65532 3048 62484 0 57912 0 51816 L 6096 50292 C 7620 59436 12192 64008 18288 64008 21336 64008 24384 62484 27432 59436 28956 57912 30480 53340 30480 48768 30480 45720 28956 41148 27432 39624 24384 36576 22860 35052 18288 35052 18288 35052 15240 35052 13716 36576 L 15240 28956 16764 28956 C 19812 28956 22860 28956 25908 25908 27432 24384 28956 21336 28956 16764 28956 13716 27432 10668 25908 9144 24384 7620 21336 6096 18288 6096 16764 6096 13716 7620 12192 9144 9144 10668 7620 13716 7620 18288 L 1524 16764 C 3048 12192 4572 7620 7620 4572 10668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70104"/><draw:equation draw:name="f8" draw:formula="0 / ?f6"/><draw:equation draw:name="f9" draw:formula="36576 / ?f6"/><draw:equation draw:name="f10" draw:formula="0 / ?f7"/><draw:equation draw:name="f11" draw:formula="70104 / ?f7"/></draw:enhanced-geometry></draw:custom-shape><draw:custom-shape svg:x="0.285in" svg:y="0in" svg:width="0.02167in" svg:height="0.075in" draw:id="id231" draw:style-name="a232" draw:name="Shape 473"><svg:title/><svg:desc/><draw:enhanced-geometry draw:type="non-primitive" svg:viewBox="0 0 19812 68580" draw:enhanced-path="M 16764 0 L 19812 0 19812 68580 13716 68580 13716 15240 C 12192 16764 10668 18288 7620 21336 4572 22860 3048 24384 0 24384 L 0 16764 C 4572 15240 7620 12192 10668 9144 12192 6096 15240 3048 167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812"/><draw:equation draw:name="f7" draw:formula="?f4 / 68580"/><draw:equation draw:name="f8" draw:formula="0 / ?f6"/><draw:equation draw:name="f9" draw:formula="19812 / ?f6"/><draw:equation draw:name="f10" draw:formula="0 / ?f7"/><draw:equation draw:name="f11" draw:formula="68580 / ?f7"/></draw:enhanced-geometry></draw:custom-shape><draw:custom-shape svg:x="0.32333in" svg:y="0.01912in" svg:width="0.0175in" svg:height="0.03755in" draw:id="id232" draw:style-name="a233" draw:name="Shape 474"><svg:title/><svg:desc/><draw:enhanced-geometry draw:type="non-primitive" svg:viewBox="0 0 16002 34334" draw:enhanced-path="M 16002 0 L 16002 12236 7620 28238 16002 28238 16002 34334 0 34334 0 28238 1600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002"/><draw:equation draw:name="f7" draw:formula="?f4 / 34334"/><draw:equation draw:name="f8" draw:formula="0 / ?f6"/><draw:equation draw:name="f9" draw:formula="16002 / ?f6"/><draw:equation draw:name="f10" draw:formula="0 / ?f7"/><draw:equation draw:name="f11" draw:formula="34334 / ?f7"/></draw:enhanced-geometry></draw:custom-shape><draw:custom-shape svg:x="0.34083in" svg:y="0in" svg:width="0.02417in" svg:height="0.075in" draw:id="id233" draw:style-name="a234" draw:name="Shape 475"><svg:title/><svg:desc/><draw:enhanced-geometry draw:type="non-primitive" svg:viewBox="0 0 22098 68580" draw:enhanced-path="M 9906 0 L 14478 0 14478 45720 22098 45720 22098 51816 14478 51816 14478 68580 8382 68580 8382 51816 0 51816 0 45720 8382 45720 8382 13716 0 29718 0 17482 990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098"/><draw:equation draw:name="f7" draw:formula="?f4 / 68580"/><draw:equation draw:name="f8" draw:formula="0 / ?f6"/><draw:equation draw:name="f9" draw:formula="22098 / ?f6"/><draw:equation draw:name="f10" draw:formula="0 / ?f7"/><draw:equation draw:name="f11" draw:formula="68580 / ?f7"/></draw:enhanced-geometry></draw:custom-shape><draw:custom-shape svg:x="0.37667in" svg:y="0.065in" svg:width="0.00833in" svg:height="0.025in" draw:id="id234" draw:style-name="a235" draw:name="Shape 476"><svg:title/><svg:desc/><draw:enhanced-geometry draw:type="non-primitive" svg:viewBox="0 0 7620 22860" draw:enhanced-path="M 1524 0 L 7620 0 7620 9144 C 7620 13716 7620 16764 6096 18288 4572 19812 3048 21336 1524 22860 L 0 19812 C 1524 18288 3048 18288 3048 16764 4572 15240 4572 12192 4572 9144 L 1524 9144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draw:equation draw:name="f7" draw:formula="?f4 / 22860"/><draw:equation draw:name="f8" draw:formula="0 / ?f6"/><draw:equation draw:name="f9" draw:formula="7620 / ?f6"/><draw:equation draw:name="f10" draw:formula="0 / ?f7"/><draw:equation draw:name="f11" draw:formula="22860 / ?f7"/></draw:enhanced-geometry></draw:custom-shape><draw:custom-shape svg:x="0.39833in" svg:y="0.05833in" svg:width="0.01833in" svg:height="0.01833in" draw:id="id235" draw:style-name="a236" draw:name="Shape 477"><svg:title/><svg:desc/><draw:enhanced-geometry draw:type="non-primitive" svg:viewBox="0 0 16764 16764" draw:enhanced-path="M 0 0 L 6096 0 C 7620 7620 10668 10668 15240 10668 L 16764 10363 16764 16329 15240 16764 C 10668 16764 7620 15240 4572 12192 1524 9144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39667in" svg:y="0in" svg:width="0.02in" svg:height="0.04833in" draw:id="id236" draw:style-name="a237" draw:name="Shape 478"><svg:title/><svg:desc/><draw:enhanced-geometry draw:type="non-primitive" svg:viewBox="0 0 18288 44196" draw:enhanced-path="M 16764 0 L 18288 435 18288 6096 18288 6096 C 15240 6096 12192 7620 9144 10668 7620 13716 6096 18288 6096 22860 6096 27432 7620 32004 9144 33528 12192 36576 15240 38100 18288 38100 L 18288 38100 18288 43891 16764 44196 C 12192 44196 9144 42672 4572 38100 1524 35052 0 28956 0 22860 0 15240 1524 10668 4572 6096 9144 1524 12192 0 167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41667in" svg:y="0.00048in" svg:width="0.02in" svg:height="0.07571in" draw:id="id237" draw:style-name="a238" draw:name="Shape 479"><svg:title/><svg:desc/><draw:enhanced-geometry draw:type="non-primitive" svg:viewBox="0 0 18288 69233" draw:enhanced-path="M 0 0 L 9144 2613 C 12192 5661 13716 8709 15240 13281 16764 17853 18288 23949 18288 33093 18288 42237 16764 49857 15240 54429 13716 60525 12192 63573 9144 66621 L 0 69233 0 63268 6096 62049 C 7620 59001 9144 57477 10668 52905 12192 48333 12192 43761 12192 37665 L 12192 36141 C 10668 39189 9144 40713 6096 42237 L 0 43456 0 37664 9144 33093 C 10668 31569 12192 26997 12192 22425 12192 16329 10668 13281 9144 10233 L 0 566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9233"/><draw:equation draw:name="f8" draw:formula="0 / ?f6"/><draw:equation draw:name="f9" draw:formula="18288 / ?f6"/><draw:equation draw:name="f10" draw:formula="0 / ?f7"/><draw:equation draw:name="f11" draw:formula="69233 / ?f7"/></draw:enhanced-geometry></draw:custom-shape><draw:custom-shape svg:x="0.445in" svg:y="0.05833in" svg:width="0.01833in" svg:height="0.01833in" draw:id="id238" draw:style-name="a239" draw:name="Shape 480"><svg:title/><svg:desc/><draw:enhanced-geometry draw:type="non-primitive" svg:viewBox="0 0 16764 16764" draw:enhanced-path="M 0 0 L 6096 0 C 7620 7620 10668 10668 15240 10668 L 16764 10363 16764 16329 15240 16764 C 10668 16764 7620 15240 4572 12192 1524 9144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44333in" svg:y="0in" svg:width="0.02in" svg:height="0.04833in" draw:id="id239" draw:style-name="a240" draw:name="Shape 481"><svg:title/><svg:desc/><draw:enhanced-geometry draw:type="non-primitive" svg:viewBox="0 0 18288 44196" draw:enhanced-path="M 18288 0 L 18288 6096 C 15240 6096 12192 7620 10668 10668 7620 13716 6096 18288 6096 22860 6096 27432 7620 32004 9144 33528 12192 36576 15240 38100 18288 38100 L 18288 43891 16764 44196 C 12192 44196 9144 42672 4572 38100 1524 35052 0 28956 0 22860 0 15240 1524 10668 4572 6096 9144 1524 12192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46333in" svg:y="0in" svg:width="0.02in" svg:height="0.07619in" draw:id="id240" draw:style-name="a241" draw:name="Shape 482"><svg:title/><svg:desc/><draw:enhanced-geometry draw:type="non-primitive" svg:viewBox="0 0 18288 69669" draw:enhanced-path="M 0 0 C 3048 0 6096 1524 9144 3048 12192 6096 13716 9144 15240 13716 16764 18288 18288 24384 18288 33528 18288 42672 16764 50292 15240 54864 13716 60960 12192 64008 9144 67056 L 0 69669 0 63703 6096 62484 C 7620 59436 9144 57912 10668 53340 12192 48768 12192 44196 12192 38100 L 12192 36576 C 10668 39624 9144 41148 6096 42672 L 0 43891 0 38100 C 3048 38100 6096 36576 9144 33528 10668 32004 12192 27432 12192 22860 12192 16764 10668 13716 9144 10668 6096 7620 3048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9669"/><draw:equation draw:name="f8" draw:formula="0 / ?f6"/><draw:equation draw:name="f9" draw:formula="18288 / ?f6"/><draw:equation draw:name="f10" draw:formula="0 / ?f7"/><draw:equation draw:name="f11" draw:formula="69669 / ?f7"/></draw:enhanced-geometry></draw:custom-shape><draw:custom-shape svg:x="0.51in" svg:y="0.00167in" svg:width="0.045in" svg:height="0.075in" draw:id="id241" draw:style-name="a242" draw:name="Shape 483"><svg:title/><svg:desc/><draw:enhanced-geometry draw:type="non-primitive" svg:viewBox="0 0 41148 68580" draw:enhanced-path="M 28956 0 C 33528 0 38100 1524 41148 3048 L 39624 10668 C 36576 7620 32004 6096 28956 6096 24384 6096 19812 7620 16764 10668 13716 15240 12192 18288 10668 24384 L 36576 24384 35052 30480 10668 30480 10668 36576 35052 36576 33528 42672 10668 42672 C 12192 48768 13716 54864 16764 57912 19812 60960 24384 62484 28956 62484 33528 62484 36576 60960 39624 57912 L 39624 65532 C 36576 67056 33528 68580 28956 68580 15240 68580 7620 60960 4572 42672 L 0 42672 0 36576 4572 36576 C 4572 36576 4572 35052 4572 33528 L 4572 30480 0 30480 0 24384 4572 24384 C 6096 16764 9144 10668 13716 6096 18288 3048 22860 0 2895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68580"/><draw:equation draw:name="f8" draw:formula="0 / ?f6"/><draw:equation draw:name="f9" draw:formula="41148 / ?f6"/><draw:equation draw:name="f10" draw:formula="0 / ?f7"/><draw:equation draw:name="f11" draw:formula="68580 / ?f7"/></draw:enhanced-geometry></draw:custom-shape></draw:g></text:p>
          </table:table-cell>
          <table:covered-table-cell/>
          <table:table-cell table:style-name="TableCell162" table:number-columns-spanned="2">
            <text:p text:style-name="P163"><text:span text:style-name="T164">37,28%</text:span></text:p>
          </table:table-cell>
          <table:covered-table-cell/>
          <table:table-cell table:style-name="TableCell165" table:number-columns-spanned="2">
            <text:p text:style-name="P166"><draw:g draw:name="Group 13488" draw:id="id259" draw:style-name="a260" text:anchor-type="as-char"><svg:title/><svg:desc/><draw:custom-shape svg:x="0in" svg:y="0in" svg:width="0.02167in" svg:height="0.075in" draw:id="id243" draw:style-name="a244" draw:name="Shape 485"><svg:title/><svg:desc/><draw:enhanced-geometry draw:type="non-primitive" svg:viewBox="0 0 19812 68580" draw:enhanced-path="M 15240 0 L 19812 0 19812 68580 13716 68580 13716 15240 C 12192 16764 9144 18288 6096 21336 4572 22860 1524 24384 0 24384 L 0 16764 C 3048 15240 6096 12192 9144 9144 12192 6096 13716 3048 1524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812"/><draw:equation draw:name="f7" draw:formula="?f4 / 68580"/><draw:equation draw:name="f8" draw:formula="0 / ?f6"/><draw:equation draw:name="f9" draw:formula="19812 / ?f6"/><draw:equation draw:name="f10" draw:formula="0 / ?f7"/><draw:equation draw:name="f11" draw:formula="68580 / ?f7"/></draw:enhanced-geometry></draw:custom-shape><draw:custom-shape svg:x="0.045in" svg:y="0.065in" svg:width="0.01in" svg:height="0.01167in" draw:id="id244" draw:style-name="a245" draw:name="Shape 14783"><svg:title/><svg:desc/><draw:enhanced-geometry draw:type="non-primitive" svg:viewBox="0 0 9144 10668" draw:enhanced-path="M 0 0 L 9144 0 9144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0668"/><draw:equation draw:name="f8" draw:formula="0 / ?f6"/><draw:equation draw:name="f9" draw:formula="9144 / ?f6"/><draw:equation draw:name="f10" draw:formula="0 / ?f7"/><draw:equation draw:name="f11" draw:formula="10668 / ?f7"/></draw:enhanced-geometry></draw:custom-shape><draw:custom-shape svg:x="0.06333in" svg:y="0.00334in" svg:width="0.04in" svg:height="0.07167in" draw:id="id245" draw:style-name="a246" draw:name="Shape 487"><svg:title/><svg:desc/><draw:enhanced-geometry draw:type="non-primitive" svg:viewBox="0 0 36576 65532" draw:enhanced-path="M 0 0 L 36576 0 36576 6096 C 32004 13716 25908 22860 21336 33528 18288 44196 15240 54864 13716 65532 L 7620 65532 C 7620 59436 9144 53340 12192 45720 13716 38100 16764 30480 19812 24384 22860 16764 27432 10668 30480 6096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5532"/><draw:equation draw:name="f8" draw:formula="0 / ?f6"/><draw:equation draw:name="f9" draw:formula="36576 / ?f6"/><draw:equation draw:name="f10" draw:formula="0 / ?f7"/><draw:equation draw:name="f11" draw:formula="65532 / ?f7"/></draw:enhanced-geometry></draw:custom-shape><draw:custom-shape svg:x="0.115in" svg:y="0in" svg:width="0.02167in" svg:height="0.075in" draw:id="id246" draw:style-name="a247" draw:name="Shape 488"><svg:title/><svg:desc/><draw:enhanced-geometry draw:type="non-primitive" svg:viewBox="0 0 19812 68580" draw:enhanced-path="M 16764 0 L 19812 0 19812 68580 13716 68580 13716 15240 C 12192 16764 10668 18288 7620 21336 6096 22860 3048 24384 0 24384 L 0 16764 C 4572 15240 7620 12192 10668 9144 13716 6096 15240 3048 167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812"/><draw:equation draw:name="f7" draw:formula="?f4 / 68580"/><draw:equation draw:name="f8" draw:formula="0 / ?f6"/><draw:equation draw:name="f9" draw:formula="19812 / ?f6"/><draw:equation draw:name="f10" draw:formula="0 / ?f7"/><draw:equation draw:name="f11" draw:formula="68580 / ?f7"/></draw:enhanced-geometry></draw:custom-shape><draw:custom-shape svg:x="0.15667in" svg:y="0in" svg:width="0.02in" svg:height="0.07667in" draw:id="id247" draw:style-name="a248" draw:name="Shape 489"><svg:title/><svg:desc/><draw:enhanced-geometry draw:type="non-primitive" svg:viewBox="0 0 18288 70104" draw:enhanced-path="M 18288 0 L 18288 6096 C 15240 6096 13716 7620 10668 9144 9144 12192 7620 13716 7620 16764 7620 21336 9144 24384 10668 25908 13716 27432 15240 28956 18288 28956 L 18288 35052 C 15240 35052 12192 36576 10668 39624 7620 42672 6096 45720 6096 50292 6096 53340 7620 57912 10668 60960 12192 62484 15240 64008 18288 64008 L 18288 70104 C 13716 70104 9144 68580 6096 64008 3048 60960 0 56388 0 48768 0 44196 1524 41148 3048 38100 4572 35052 7620 33528 9144 32004 7620 30480 6096 28956 4572 27432 3048 24384 1524 21336 1524 18288 1524 12192 3048 9144 7620 4572 10668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17667in" svg:y="0in" svg:width="0.02in" svg:height="0.07667in" draw:id="id248" draw:style-name="a249" draw:name="Shape 490"><svg:title/><svg:desc/><draw:enhanced-geometry draw:type="non-primitive" svg:viewBox="0 0 18288 70104" draw:enhanced-path="M 0 0 C 6096 0 9144 1524 12192 4572 15240 9144 16764 13716 16764 18288 16764 21336 16764 24384 15240 27432 13716 28956 12192 30480 10668 32004 12192 33528 15240 35052 16764 38100 18288 41148 18288 45720 18288 50292 18288 56388 16764 60960 13716 64008 10668 68580 6096 70104 0 70104 L 0 64008 C 4572 64008 7620 62484 9144 60960 12192 57912 12192 54864 12192 50292 12192 45720 12192 42672 9144 39624 6096 36576 4572 35052 0 35052 L 0 28956 C 3048 28956 6096 27432 7620 25908 10668 24384 10668 21336 10668 18288 10668 15240 10668 12192 7620 9144 6096 7620 3048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20833in" svg:y="0.065in" svg:width="0.01in" svg:height="0.01167in" draw:id="id249" draw:style-name="a250" draw:name="Shape 14784"><svg:title/><svg:desc/><draw:enhanced-geometry draw:type="non-primitive" svg:viewBox="0 0 9144 10668" draw:enhanced-path="M 0 0 L 9144 0 9144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0668"/><draw:equation draw:name="f8" draw:formula="0 / ?f6"/><draw:equation draw:name="f9" draw:formula="9144 / ?f6"/><draw:equation draw:name="f10" draw:formula="0 / ?f7"/><draw:equation draw:name="f11" draw:formula="10668 / ?f7"/></draw:enhanced-geometry></draw:custom-shape><draw:custom-shape svg:x="0.22667in" svg:y="0.00333in" svg:width="0.04in" svg:height="0.07333in" draw:id="id250" draw:style-name="a251" draw:name="Shape 492"><svg:title/><svg:desc/><draw:enhanced-geometry draw:type="non-primitive" svg:viewBox="0 0 36576 67056" draw:enhanced-path="M 6096 0 L 35052 0 35052 6096 12192 6096 9144 24384 C 12192 22860 16764 21336 19812 21336 24384 21336 28956 22860 32004 27432 35052 32004 36576 36576 36576 42672 36576 50292 35052 54864 32004 60960 28956 65532 24384 67056 18288 67056 13716 67056 9144 65532 6096 62484 3048 59436 1524 54864 0 48768 L 6096 48768 C 7620 53340 9144 56388 10668 57912 12192 60960 15240 60960 18288 60960 21336 60960 24384 59436 27432 56388 28956 53340 30480 48768 30480 44196 30480 38100 28956 35052 27432 32004 24384 28956 21336 27432 18288 27432 16764 27432 13716 28956 12192 30480 10668 30480 9144 33528 7620 35052 L 1524 35052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7056"/><draw:equation draw:name="f8" draw:formula="0 / ?f6"/><draw:equation draw:name="f9" draw:formula="36576 / ?f6"/><draw:equation draw:name="f10" draw:formula="0 / ?f7"/><draw:equation draw:name="f11" draw:formula="67056 / ?f7"/></draw:enhanced-geometry></draw:custom-shape><draw:custom-shape svg:x="0.27333in" svg:y="0in" svg:width="0.02in" svg:height="0.07667in" draw:id="id251" draw:style-name="a252" draw:name="Shape 493"><svg:title/><svg:desc/><draw:enhanced-geometry draw:type="non-primitive" svg:viewBox="0 0 18288 70104" draw:enhanced-path="M 18288 0 L 18288 6096 C 15240 6096 13716 7620 10668 9144 9144 12192 7620 13716 7620 16764 7620 21336 9144 24384 10668 25908 13716 27432 15240 28956 18288 28956 L 18288 35052 C 15240 35052 12192 36576 10668 39624 7620 42672 6096 45720 6096 50292 6096 53340 7620 57912 10668 60960 12192 62484 15240 64008 18288 64008 L 18288 70104 C 13716 70104 9144 68580 6096 64008 1524 60960 0 56388 0 48768 0 44196 1524 41148 3048 38100 4572 35052 6096 33528 9144 32004 7620 30480 4572 28956 4572 27432 3048 24384 1524 21336 1524 18288 1524 12192 3048 9144 6096 4572 10668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29333in" svg:y="0in" svg:width="0.02in" svg:height="0.07667in" draw:id="id252" draw:style-name="a253" draw:name="Shape 494"><svg:title/><svg:desc/><draw:enhanced-geometry draw:type="non-primitive" svg:viewBox="0 0 18288 70104" draw:enhanced-path="M 0 0 C 4572 0 9144 1524 12192 4572 15240 9144 16764 13716 16764 18288 16764 21336 16764 24384 15240 27432 13716 28956 12192 30480 9144 32004 12192 33528 15240 35052 16764 38100 18288 41148 18288 45720 18288 50292 18288 56388 16764 60960 13716 64008 10668 68580 6096 70104 0 70104 L 0 64008 C 4572 64008 6096 62484 9144 60960 12192 57912 12192 54864 12192 50292 12192 45720 12192 42672 9144 39624 6096 36576 3048 35052 0 35052 L 0 28956 C 3048 28956 6096 27432 7620 25908 10668 24384 10668 21336 10668 18288 10668 15240 10668 12192 7620 9144 6096 7620 3048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32in" svg:y="0in" svg:width="0.02in" svg:height="0.07667in" draw:id="id253" draw:style-name="a254" draw:name="Shape 495"><svg:title/><svg:desc/><draw:enhanced-geometry draw:type="non-primitive" svg:viewBox="0 0 18288 70104" draw:enhanced-path="M 18288 0 L 18288 6096 C 15240 6096 13716 7620 10668 9144 9144 12192 7620 13716 7620 16764 7620 21336 9144 24384 10668 25908 13716 27432 15240 28956 18288 28956 L 18288 35052 C 15240 35052 12192 36576 10668 39624 7620 42672 6096 45720 6096 50292 6096 53340 7620 57912 10668 60960 12192 62484 15240 64008 18288 64008 L 18288 70104 C 13716 70104 9144 68580 6096 64008 1524 60960 0 56388 0 48768 0 44196 1524 41148 3048 38100 4572 35052 6096 33528 9144 32004 7620 30480 4572 28956 4572 27432 3048 24384 1524 21336 1524 18288 1524 12192 3048 9144 6096 4572 9144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34in" svg:y="0in" svg:width="0.02in" svg:height="0.07667in" draw:id="id254" draw:style-name="a255" draw:name="Shape 496"><svg:title/><svg:desc/><draw:enhanced-geometry draw:type="non-primitive" svg:viewBox="0 0 18288 70104" draw:enhanced-path="M 0 0 C 4572 0 9144 1524 12192 4572 15240 9144 16764 13716 16764 18288 16764 21336 16764 24384 15240 27432 13716 28956 12192 30480 9144 32004 12192 33528 15240 35052 16764 38100 18288 41148 18288 45720 18288 50292 18288 56388 16764 60960 13716 64008 10668 68580 6096 70104 0 70104 L 0 64008 C 4572 64008 6096 62484 9144 60960 10668 57912 12192 54864 12192 50292 12192 45720 10668 42672 9144 39624 6096 36576 3048 35052 0 35052 L 0 28956 C 3048 28956 6096 27432 7620 25908 10668 24384 10668 21336 10668 18288 10668 15240 10668 12192 7620 9144 6096 7620 3048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37in" svg:y="0.065in" svg:width="0.00833in" svg:height="0.025in" draw:id="id255" draw:style-name="a256" draw:name="Shape 497"><svg:title/><svg:desc/><draw:enhanced-geometry draw:type="non-primitive" svg:viewBox="0 0 7620 22860" draw:enhanced-path="M 1524 0 L 7620 0 7620 9144 C 7620 13716 7620 16764 6096 18288 4572 19812 4572 21336 1524 22860 L 0 19812 C 1524 18288 3048 18288 3048 16764 4572 15240 4572 12192 4572 9144 L 1524 9144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draw:equation draw:name="f7" draw:formula="?f4 / 22860"/><draw:equation draw:name="f8" draw:formula="0 / ?f6"/><draw:equation draw:name="f9" draw:formula="7620 / ?f6"/><draw:equation draw:name="f10" draw:formula="0 / ?f7"/><draw:equation draw:name="f11" draw:formula="22860 / ?f7"/></draw:enhanced-geometry></draw:custom-shape><draw:custom-shape svg:x="0.395in" svg:y="0in" svg:width="0.02167in" svg:height="0.075in" draw:id="id256" draw:style-name="a257" draw:name="Shape 498"><svg:title/><svg:desc/><draw:enhanced-geometry draw:type="non-primitive" svg:viewBox="0 0 19812 68580" draw:enhanced-path="M 16764 0 L 19812 0 19812 68580 13716 68580 13716 15240 C 12192 16764 10668 18288 7620 21336 4572 22860 3048 24384 0 24384 L 0 16764 C 4572 15240 7620 12192 10668 9144 12192 6096 15240 3048 167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812"/><draw:equation draw:name="f7" draw:formula="?f4 / 68580"/><draw:equation draw:name="f8" draw:formula="0 / ?f6"/><draw:equation draw:name="f9" draw:formula="19812 / ?f6"/><draw:equation draw:name="f10" draw:formula="0 / ?f7"/><draw:equation draw:name="f11" draw:formula="68580 / ?f7"/></draw:enhanced-geometry></draw:custom-shape><draw:custom-shape svg:x="0.43667in" svg:y="0in" svg:width="0.04in" svg:height="0.07667in" draw:id="id257" draw:style-name="a258" draw:name="Shape 499"><svg:title/><svg:desc/><draw:enhanced-geometry draw:type="non-primitive" svg:viewBox="0 0 36576 70104" draw:enhanced-path="M 18288 0 C 22860 0 27432 1524 30480 4572 33528 9144 35052 12192 35052 18288 35052 21336 35052 24384 33528 25908 32004 28956 30480 30480 28956 32004 30480 32004 32004 33528 33528 35052 33528 36576 35052 38100 35052 41148 36576 42672 36576 45720 36576 48768 36576 54864 35052 60960 32004 64008 27432 68580 22860 70104 18288 70104 13716 70104 9144 68580 6096 65532 3048 62484 0 57912 0 51816 L 6096 50292 C 7620 59436 12192 64008 18288 64008 21336 64008 24384 62484 27432 59436 28956 57912 30480 53340 30480 48768 30480 45720 28956 41148 27432 39624 25908 36576 22860 35052 19812 35052 18288 35052 16764 35052 13716 36576 L 15240 28956 16764 28956 C 19812 28956 22860 28956 25908 25908 27432 24384 28956 21336 28956 16764 28956 13716 28956 10668 25908 9144 24384 7620 21336 6096 19812 6096 16764 6096 13716 7620 12192 9144 9144 10668 9144 13716 7620 18288 L 1524 16764 C 3048 12192 4572 7620 7620 4572 10668 1524 15240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70104"/><draw:equation draw:name="f8" draw:formula="0 / ?f6"/><draw:equation draw:name="f9" draw:formula="36576 / ?f6"/><draw:equation draw:name="f10" draw:formula="0 / ?f7"/><draw:equation draw:name="f11" draw:formula="70104 / ?f7"/></draw:enhanced-geometry></draw:custom-shape><draw:custom-shape svg:x="0.50333in" svg:y="0.00167in" svg:width="0.045in" svg:height="0.075in" draw:id="id258" draw:style-name="a259" draw:name="Shape 500"><svg:title/><svg:desc/><draw:enhanced-geometry draw:type="non-primitive" svg:viewBox="0 0 41148 68580" draw:enhanced-path="M 30480 0 C 33528 0 38100 1524 41148 3048 L 39624 10668 C 36576 7620 33528 6096 28956 6096 24384 6096 21336 7620 16764 10668 13716 15240 12192 18288 10668 24384 L 36576 24384 35052 30480 10668 30480 10668 36576 35052 36576 33528 42672 12192 42672 C 12192 48768 13716 54864 16764 57912 19812 60960 24384 62484 28956 62484 33528 62484 36576 60960 39624 57912 L 39624 65532 C 36576 67056 33528 68580 28956 68580 16764 68580 7620 60960 6096 42672 L 0 42672 1524 36576 4572 36576 C 4572 36576 4572 35052 4572 33528 L 4572 30480 0 30480 1524 24384 4572 24384 C 6096 16764 9144 10668 13716 6096 18288 3048 22860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68580"/><draw:equation draw:name="f8" draw:formula="0 / ?f6"/><draw:equation draw:name="f9" draw:formula="41148 / ?f6"/><draw:equation draw:name="f10" draw:formula="0 / ?f7"/><draw:equation draw:name="f11" draw:formula="68580 / ?f7"/></draw:enhanced-geometry></draw:custom-shape></draw:g></text:p>
          </table:table-cell>
          <table:covered-table-cell/>
          <table:table-cell table:style-name="TableCell167" table:number-columns-spanned="2">
            <text:p text:style-name="P168"><text:span text:style-name="T169">28,50%</text:span></text:p>
          </table:table-cell>
          <table:covered-table-cell/>
          <table:table-cell table:style-name="TableCell170">
            <text:p text:style-name="P171"><draw:g draw:name="Group 13499" draw:id="id281" draw:style-name="a282" text:anchor-type="as-char"><svg:title/><svg:desc/><draw:custom-shape svg:x="0in" svg:y="0in" svg:width="0.02167in" svg:height="0.075in" draw:id="id260" draw:style-name="a261" draw:name="Shape 502"><svg:title/><svg:desc/><draw:enhanced-geometry draw:type="non-primitive" svg:viewBox="0 0 19812 68580" draw:enhanced-path="M 15240 0 L 19812 0 19812 68580 13716 68580 13716 15240 C 12192 16764 9144 18288 7620 21336 4572 22860 1524 24384 0 24384 L 0 16764 C 3048 15240 6096 12192 9144 9144 12192 6096 13716 3048 1524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812"/><draw:equation draw:name="f7" draw:formula="?f4 / 68580"/><draw:equation draw:name="f8" draw:formula="0 / ?f6"/><draw:equation draw:name="f9" draw:formula="19812 / ?f6"/><draw:equation draw:name="f10" draw:formula="0 / ?f7"/><draw:equation draw:name="f11" draw:formula="68580 / ?f7"/></draw:enhanced-geometry></draw:custom-shape><draw:custom-shape svg:x="0.045in" svg:y="0.065in" svg:width="0.01in" svg:height="0.01167in" draw:id="id261" draw:style-name="a262" draw:name="Shape 14787"><svg:title/><svg:desc/><draw:enhanced-geometry draw:type="non-primitive" svg:viewBox="0 0 9144 10668" draw:enhanced-path="M 0 0 L 9144 0 9144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0668"/><draw:equation draw:name="f8" draw:formula="0 / ?f6"/><draw:equation draw:name="f9" draw:formula="9144 / ?f6"/><draw:equation draw:name="f10" draw:formula="0 / ?f7"/><draw:equation draw:name="f11" draw:formula="10668 / ?f7"/></draw:enhanced-geometry></draw:custom-shape><draw:custom-shape svg:x="0.06167in" svg:y="0.01875in" svg:width="0.01667in" svg:height="0.03792in" draw:id="id262" draw:style-name="a263" draw:name="Shape 504"><svg:title/><svg:desc/><draw:enhanced-geometry draw:type="non-primitive" svg:viewBox="0 0 15240 34671" draw:enhanced-path="M 15240 0 L 15240 12573 6096 28575 15240 28575 15240 34671 0 34671 0 28575 1524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5240"/><draw:equation draw:name="f7" draw:formula="?f4 / 34671"/><draw:equation draw:name="f8" draw:formula="0 / ?f6"/><draw:equation draw:name="f9" draw:formula="15240 / ?f6"/><draw:equation draw:name="f10" draw:formula="0 / ?f7"/><draw:equation draw:name="f11" draw:formula="34671 / ?f7"/></draw:enhanced-geometry></draw:custom-shape><draw:custom-shape svg:x="0.07833in" svg:y="0in" svg:width="0.025in" svg:height="0.075in" draw:id="id263" draw:style-name="a264" draw:name="Shape 505"><svg:title/><svg:desc/><draw:enhanced-geometry draw:type="non-primitive" svg:viewBox="0 0 22860 68580" draw:enhanced-path="M 9144 0 L 15240 0 15240 45720 22860 45720 22860 51816 15240 51816 15240 68580 9144 68580 9144 51816 0 51816 0 45720 9144 45720 9144 13716 0 29718 0 17145 914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860"/><draw:equation draw:name="f7" draw:formula="?f4 / 68580"/><draw:equation draw:name="f8" draw:formula="0 / ?f6"/><draw:equation draw:name="f9" draw:formula="22860 / ?f6"/><draw:equation draw:name="f10" draw:formula="0 / ?f7"/><draw:equation draw:name="f11" draw:formula="68580 / ?f7"/></draw:enhanced-geometry></draw:custom-shape><draw:custom-shape svg:x="0.11167in" svg:y="0.00334in" svg:width="0.04in" svg:height="0.07167in" draw:id="id264" draw:style-name="a265" draw:name="Shape 506"><svg:title/><svg:desc/><draw:enhanced-geometry draw:type="non-primitive" svg:viewBox="0 0 36576 65532" draw:enhanced-path="M 0 0 L 36576 0 36576 6096 C 30480 13716 25908 22860 21336 33528 16764 44196 13716 54864 13716 65532 L 7620 65532 C 7620 59436 9144 53340 10668 45720 12192 38100 15240 30480 18288 24384 22860 16764 25908 10668 30480 6096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5532"/><draw:equation draw:name="f8" draw:formula="0 / ?f6"/><draw:equation draw:name="f9" draw:formula="36576 / ?f6"/><draw:equation draw:name="f10" draw:formula="0 / ?f7"/><draw:equation draw:name="f11" draw:formula="65532 / ?f7"/></draw:enhanced-geometry></draw:custom-shape><draw:custom-shape svg:x="0.16in" svg:y="0.05833in" svg:width="0.01833in" svg:height="0.01833in" draw:id="id265" draw:style-name="a266" draw:name="Shape 507"><svg:title/><svg:desc/><draw:enhanced-geometry draw:type="non-primitive" svg:viewBox="0 0 16764 16764" draw:enhanced-path="M 0 0 L 6096 0 C 6096 7620 10668 10668 15240 10668 L 16764 10287 16764 16256 15240 16764 C 10668 16764 7620 15240 4572 12192 1524 9144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15833in" svg:y="0in" svg:width="0.02in" svg:height="0.04833in" draw:id="id266" draw:style-name="a267" draw:name="Shape 508"><svg:title/><svg:desc/><draw:enhanced-geometry draw:type="non-primitive" svg:viewBox="0 0 18288 44196" draw:enhanced-path="M 16764 0 L 18288 435 18288 6096 18288 6096 C 15240 6096 12192 7620 9144 10668 7620 13716 6096 18288 6096 22860 6096 27432 6096 32004 9144 33528 12192 36576 15240 38100 18288 38100 L 18288 38100 18288 43891 16764 44196 C 12192 44196 7620 42672 4572 38100 1524 35052 0 28956 0 22860 0 15240 1524 10668 4572 6096 7620 1524 12192 0 167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17833in" svg:y="0.00048in" svg:width="0.02in" svg:height="0.07564in" draw:id="id267" draw:style-name="a268" draw:name="Shape 509"><svg:title/><svg:desc/><draw:enhanced-geometry draw:type="non-primitive" svg:viewBox="0 0 18288 69161" draw:enhanced-path="M 0 0 L 9144 2613 C 10668 5661 13716 8709 15240 13281 16764 17853 18288 23949 18288 33093 18288 42237 16764 49857 15240 54429 13716 60525 10668 63573 7620 66621 L 0 69161 0 63191 4572 62049 C 7620 59001 9144 57477 10668 52905 12192 48333 12192 43761 12192 37665 L 12192 36141 C 10668 39189 9144 40713 6096 42237 L 0 43456 0 37664 7620 33093 C 10668 31569 12192 26997 12192 22425 12192 16329 10668 13281 7620 10233 L 0 566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9161"/><draw:equation draw:name="f8" draw:formula="0 / ?f6"/><draw:equation draw:name="f9" draw:formula="18288 / ?f6"/><draw:equation draw:name="f10" draw:formula="0 / ?f7"/><draw:equation draw:name="f11" draw:formula="69161 / ?f7"/></draw:enhanced-geometry></draw:custom-shape><draw:custom-shape svg:x="0.20833in" svg:y="0.065in" svg:width="0.01in" svg:height="0.01167in" draw:id="id268" draw:style-name="a269" draw:name="Shape 14788"><svg:title/><svg:desc/><draw:enhanced-geometry draw:type="non-primitive" svg:viewBox="0 0 9144 10668" draw:enhanced-path="M 0 0 L 9144 0 9144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0668"/><draw:equation draw:name="f8" draw:formula="0 / ?f6"/><draw:equation draw:name="f9" draw:formula="9144 / ?f6"/><draw:equation draw:name="f10" draw:formula="0 / ?f7"/><draw:equation draw:name="f11" draw:formula="10668 / ?f7"/></draw:enhanced-geometry></draw:custom-shape><draw:custom-shape svg:x="0.22833in" svg:y="0.00334in" svg:width="0.04in" svg:height="0.07167in" draw:id="id269" draw:style-name="a270" draw:name="Shape 511"><svg:title/><svg:desc/><draw:enhanced-geometry draw:type="non-primitive" svg:viewBox="0 0 36576 65532" draw:enhanced-path="M 0 0 L 36576 0 36576 6096 C 30480 13716 24384 22860 19812 33528 16764 44196 13716 54864 13716 65532 L 7620 65532 C 7620 59436 7620 53340 10668 45720 12192 38100 15240 30480 18288 24384 21336 16764 25908 10668 30480 6096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5532"/><draw:equation draw:name="f8" draw:formula="0 / ?f6"/><draw:equation draw:name="f9" draw:formula="36576 / ?f6"/><draw:equation draw:name="f10" draw:formula="0 / ?f7"/><draw:equation draw:name="f11" draw:formula="65532 / ?f7"/></draw:enhanced-geometry></draw:custom-shape><draw:custom-shape svg:x="0.275in" svg:y="0in" svg:width="0.04in" svg:height="0.075in" draw:id="id270" draw:style-name="a271" draw:name="Shape 512"><svg:title/><svg:desc/><draw:enhanced-geometry draw:type="non-primitive" svg:viewBox="0 0 36576 68580" draw:enhanced-path="M 18288 0 C 24384 0 28956 1524 32004 6096 35052 10668 36576 15240 36576 19812 36576 24384 35052 28956 32004 32004 30480 36576 25908 42672 19812 48768 15240 53340 12192 56388 10668 57912 10668 59436 9144 60960 9144 62484 L 36576 62484 36576 68580 0 68580 C 0 65532 0 62484 3048 57912 4572 54864 7620 50292 13716 44196 19812 38100 24384 32004 27432 28956 28956 25908 30480 21336 30480 18288 30480 15240 28956 12192 25908 9144 24384 7620 21336 6096 18288 6096 15240 6096 12192 7620 10668 10668 7620 12192 7620 16764 7620 21336 L 1524 19812 C 1524 13716 3048 9144 6096 4572 9144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8580"/><draw:equation draw:name="f8" draw:formula="0 / ?f6"/><draw:equation draw:name="f9" draw:formula="36576 / ?f6"/><draw:equation draw:name="f10" draw:formula="0 / ?f7"/><draw:equation draw:name="f11" draw:formula="68580 / ?f7"/></draw:enhanced-geometry></draw:custom-shape><draw:custom-shape svg:x="0.32167in" svg:y="0in" svg:width="0.02in" svg:height="0.07667in" draw:id="id271" draw:style-name="a272" draw:name="Shape 513"><svg:title/><svg:desc/><draw:enhanced-geometry draw:type="non-primitive" svg:viewBox="0 0 18288 70104" draw:enhanced-path="M 18288 0 L 18288 6096 C 13716 6096 10668 9144 7620 13716 6096 18288 4572 25908 4572 33528 6096 32004 7620 28956 10668 27432 13716 27432 15240 25908 18288 25908 L 18288 32004 C 13716 32004 12192 33528 9144 36576 6096 39624 6096 42672 6096 47244 6096 51816 6096 56388 9144 59436 12192 62484 15240 64008 18288 64008 L 18288 70104 C 12192 70104 7620 67056 4572 62484 1524 57912 0 48768 0 36576 0 24384 1524 13716 4572 9144 9144 3048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34167in" svg:y="0.02833in" svg:width="0.02in" svg:height="0.04833in" draw:id="id272" draw:style-name="a273" draw:name="Shape 514"><svg:title/><svg:desc/><draw:enhanced-geometry draw:type="non-primitive" svg:viewBox="0 0 18288 44196" draw:enhanced-path="M 0 0 C 4572 0 9144 1524 12192 6096 15240 10668 18288 15240 18288 21336 18288 25908 16764 30480 15240 33528 13716 38100 10668 39624 9144 41148 6096 44196 3048 44196 0 44196 L 0 38100 C 3048 38100 6096 36576 7620 33528 10668 30480 12192 27432 12192 21336 12192 16764 10668 13716 7620 10668 6096 7620 3048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34167in" svg:y="0in" svg:width="0.01833in" svg:height="0.01833in" draw:id="id273" draw:style-name="a274" draw:name="Shape 515"><svg:title/><svg:desc/><draw:enhanced-geometry draw:type="non-primitive" svg:viewBox="0 0 16764 16764" draw:enhanced-path="M 0 0 C 4572 0 7620 1524 10668 4572 13716 7620 15240 12192 16764 16764 L 10668 16764 C 9144 13716 7620 10668 7620 9144 4572 7620 3048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37in" svg:y="0.065in" svg:width="0.00833in" svg:height="0.025in" draw:id="id274" draw:style-name="a275" draw:name="Shape 516"><svg:title/><svg:desc/><draw:enhanced-geometry draw:type="non-primitive" svg:viewBox="0 0 7620 22860" draw:enhanced-path="M 1524 0 L 7620 0 7620 9144 C 7620 13716 7620 16764 6096 18288 6096 19812 4572 21336 1524 22860 L 0 19812 C 1524 18288 3048 18288 4572 16764 4572 15240 4572 12192 4572 9144 L 1524 9144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draw:equation draw:name="f7" draw:formula="?f4 / 22860"/><draw:equation draw:name="f8" draw:formula="0 / ?f6"/><draw:equation draw:name="f9" draw:formula="7620 / ?f6"/><draw:equation draw:name="f10" draw:formula="0 / ?f7"/><draw:equation draw:name="f11" draw:formula="22860 / ?f7"/></draw:enhanced-geometry></draw:custom-shape><draw:custom-shape svg:x="0.39in" svg:y="0in" svg:width="0.02in" svg:height="0.07667in" draw:id="id275" draw:style-name="a276" draw:name="Shape 517"><svg:title/><svg:desc/><draw:enhanced-geometry draw:type="non-primitive" svg:viewBox="0 0 18288 70104" draw:enhanced-path="M 18288 0 L 18288 6096 C 15240 6096 13716 7620 10668 9144 9144 12192 7620 13716 7620 16764 7620 21336 9144 24384 10668 25908 13716 27432 15240 28956 18288 28956 L 18288 35052 C 15240 35052 12192 36576 10668 39624 7620 42672 6096 45720 6096 50292 6096 53340 7620 57912 10668 60960 12192 62484 15240 64008 18288 64008 L 18288 70104 C 13716 70104 9144 68580 6096 64008 3048 60960 0 56388 0 48768 0 44196 1524 41148 3048 38100 4572 35052 6096 33528 9144 32004 7620 30480 4572 28956 4572 27432 3048 24384 1524 21336 1524 18288 1524 12192 3048 9144 6096 4572 10668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41in" svg:y="0in" svg:width="0.02in" svg:height="0.07667in" draw:id="id276" draw:style-name="a277" draw:name="Shape 518"><svg:title/><svg:desc/><draw:enhanced-geometry draw:type="non-primitive" svg:viewBox="0 0 18288 70104" draw:enhanced-path="M 0 0 C 4572 0 9144 1524 12192 4572 15240 9144 16764 13716 16764 18288 16764 21336 16764 24384 15240 27432 13716 28956 12192 30480 9144 32004 12192 33528 15240 35052 16764 38100 18288 41148 18288 45720 18288 50292 18288 56388 16764 60960 13716 64008 10668 68580 6096 70104 0 70104 L 0 64008 C 4572 64008 6096 62484 9144 60960 12192 57912 12192 54864 12192 50292 12192 45720 12192 42672 9144 39624 6096 36576 3048 35052 0 35052 L 0 28956 C 3048 28956 6096 27432 7620 25908 10668 24384 10668 21336 10668 18288 10668 15240 10668 12192 7620 9144 6096 7620 3048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43667in" svg:y="0.00111in" svg:width="0.02in" svg:height="0.07463in" draw:id="id277" draw:style-name="a278" draw:name="Shape 519"><svg:title/><svg:desc/><draw:enhanced-geometry draw:type="non-primitive" svg:viewBox="0 0 18288 68241" draw:enhanced-path="M 18288 0 L 18288 6169 9144 12700 C 7620 17272 6096 24892 6096 32512 7620 30988 9144 27940 12192 26416 L 18288 25197 18288 31750 10668 35560 C 7620 38608 6096 41656 6096 46228 6096 50800 7620 55372 10668 58420 L 18288 62230 18288 68241 6096 61468 C 3048 56896 0 47752 0 35560 0 23368 3048 12700 6096 8128 L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8241"/><draw:equation draw:name="f8" draw:formula="0 / ?f6"/><draw:equation draw:name="f9" draw:formula="18288 / ?f6"/><draw:equation draw:name="f10" draw:formula="0 / ?f7"/><draw:equation draw:name="f11" draw:formula="68241 / ?f7"/></draw:enhanced-geometry></draw:custom-shape><draw:custom-shape svg:x="0.45667in" svg:y="0.02833in" svg:width="0.02in" svg:height="0.04833in" draw:id="id278" draw:style-name="a279" draw:name="Shape 520"><svg:title/><svg:desc/><draw:enhanced-geometry draw:type="non-primitive" svg:viewBox="0 0 18288 44196" draw:enhanced-path="M 1524 0 C 6096 0 10668 1524 13716 6096 16764 10668 18288 15240 18288 21336 18288 25908 18288 30480 16764 33528 15240 38100 12192 39624 10668 41148 7620 44196 4572 44196 1524 44196 L 0 43349 0 37338 1524 38100 C 4572 38100 7620 36576 9144 33528 12192 30480 12192 27432 12192 21336 12192 16764 12192 13716 9144 10668 7620 7620 4572 6096 1524 6096 L 0 6858 0 305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45667in" svg:y="0in" svg:width="0.01833in" svg:height="0.01833in" draw:id="id279" draw:style-name="a280" draw:name="Shape 521"><svg:title/><svg:desc/><draw:enhanced-geometry draw:type="non-primitive" svg:viewBox="0 0 16764 16764" draw:enhanced-path="M 1524 0 C 6096 0 9144 1524 12192 4572 15240 7620 16764 12192 16764 16764 L 10668 16764 C 10668 13716 9144 10668 7620 9144 6096 7620 4572 6096 1524 6096 L 0 7185 0 1016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50333in" svg:y="0.00167in" svg:width="0.045in" svg:height="0.075in" draw:id="id280" draw:style-name="a281" draw:name="Shape 522"><svg:title/><svg:desc/><draw:enhanced-geometry draw:type="non-primitive" svg:viewBox="0 0 41148 68580" draw:enhanced-path="M 30480 0 C 35052 0 38100 1524 41148 3048 L 39624 10668 C 36576 7620 33528 6096 28956 6096 24384 6096 21336 7620 18288 10668 13716 15240 12192 18288 12192 24384 L 36576 24384 36576 30480 10668 30480 10668 36576 35052 36576 35052 42672 12192 42672 C 12192 48768 15240 54864 18288 57912 21336 60960 24384 62484 28956 62484 33528 62484 36576 60960 39624 57912 L 39624 65532 C 36576 67056 33528 68580 30480 68580 16764 68580 9144 60960 6096 42672 L 0 42672 1524 36576 4572 36576 C 4572 36576 4572 35052 4572 33528 L 4572 30480 0 30480 1524 24384 6096 24384 C 6096 16764 9144 10668 13716 6096 18288 3048 24384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68580"/><draw:equation draw:name="f8" draw:formula="0 / ?f6"/><draw:equation draw:name="f9" draw:formula="41148 / ?f6"/><draw:equation draw:name="f10" draw:formula="0 / ?f7"/><draw:equation draw:name="f11" draw:formula="68580 / ?f7"/></draw:enhanced-geometry></draw:custom-shape></draw:g></text:p>
          </table:table-cell>
          <table:table-cell table:style-name="TableCell172">
            <text:p text:style-name="P173"><text:span text:style-name="T174">86,10%</text:span></text:p>
          </table:table-cell>
          <table:table-cell>
            <text:p text:style-name="P173"/>
          </table:table-cell>
        </table:table-row>
        <table:table-row table:style-name="TableRow175">
          <table:table-cell table:style-name="TableCell176" table:number-columns-spanned="2">
            <text:p text:style-name="P177"><text:span text:style-name="T178">740</text:span></text:p>
          </table:table-cell>
          <table:covered-table-cell/>
          <table:table-cell table:style-name="TableCell179">
            <text:p text:style-name="P180"><text:span text:style-name="T181">INGRESOS POR SUBVENCIONES DPTO EMPLEO</text:span></text:p>
          </table:table-cell>
          <table:table-cell table:style-name="TableCell182" table:number-columns-spanned="2">
            <text:p text:style-name="P183"><draw:g draw:name="Group 13524" draw:id="id301" draw:style-name="a302" text:anchor-type="as-char"><svg:title/><svg:desc/><draw:custom-shape svg:x="0in" svg:y="0in" svg:width="0.04in" svg:height="0.075in" draw:id="id282" draw:style-name="a283" draw:name="Shape 525"><svg:title/><svg:desc/><draw:enhanced-geometry draw:type="non-primitive" svg:viewBox="0 0 36576 68580" draw:enhanced-path="M 19812 0 C 25908 0 30480 1524 33528 6096 35052 10668 36576 15240 36576 19812 36576 24384 36576 28956 33528 32004 32004 36576 27432 42672 21336 48768 16764 53340 13716 56388 12192 57912 12192 59436 10668 60960 9144 62484 L 36576 62484 36576 68580 0 68580 C 0 65532 1524 62484 3048 57912 6096 54864 9144 50292 15240 44196 21336 38100 25908 32004 27432 28956 30480 25908 30480 21336 30480 18288 30480 15240 30480 12192 27432 9144 25908 7620 22860 6096 19812 6096 16764 6096 13716 7620 12192 10668 9144 12192 7620 16764 7620 21336 L 1524 19812 C 3048 13716 4572 9144 7620 4572 10668 1524 15240 0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8580"/><draw:equation draw:name="f8" draw:formula="0 / ?f6"/><draw:equation draw:name="f9" draw:formula="36576 / ?f6"/><draw:equation draw:name="f10" draw:formula="0 / ?f7"/><draw:equation draw:name="f11" draw:formula="68580 / ?f7"/></draw:enhanced-geometry></draw:custom-shape><draw:custom-shape svg:x="0.05167in" svg:y="0.065in" svg:width="0.01in" svg:height="0.01167in" draw:id="id283" draw:style-name="a284" draw:name="Shape 14791"><svg:title/><svg:desc/><draw:enhanced-geometry draw:type="non-primitive" svg:viewBox="0 0 9144 10668" draw:enhanced-path="M 0 0 L 9144 0 9144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0668"/><draw:equation draw:name="f8" draw:formula="0 / ?f6"/><draw:equation draw:name="f9" draw:formula="9144 / ?f6"/><draw:equation draw:name="f10" draw:formula="0 / ?f7"/><draw:equation draw:name="f11" draw:formula="10668 / ?f7"/></draw:enhanced-geometry></draw:custom-shape><draw:custom-shape svg:x="0.07in" svg:y="0in" svg:width="0.04in" svg:height="0.075in" draw:id="id284" draw:style-name="a285" draw:name="Shape 527"><svg:title/><svg:desc/><draw:enhanced-geometry draw:type="non-primitive" svg:viewBox="0 0 36576 68580" draw:enhanced-path="M 19812 0 C 25908 0 30480 1524 32004 6096 35052 10668 36576 15240 36576 19812 36576 24384 35052 28956 33528 32004 30480 36576 27432 42672 19812 48768 16764 53340 13716 56388 12192 57912 10668 59436 10668 60960 9144 62484 L 36576 62484 36576 68580 0 68580 C 0 65532 1524 62484 3048 57912 6096 54864 9144 50292 15240 44196 21336 38100 25908 32004 27432 28956 30480 25908 30480 21336 30480 18288 30480 15240 30480 12192 27432 9144 25908 7620 22860 6096 19812 6096 16764 6096 13716 7620 10668 10668 9144 12192 7620 16764 7620 21336 L 1524 19812 C 3048 13716 4572 9144 7620 4572 10668 1524 15240 0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8580"/><draw:equation draw:name="f8" draw:formula="0 / ?f6"/><draw:equation draw:name="f9" draw:formula="36576 / ?f6"/><draw:equation draw:name="f10" draw:formula="0 / ?f7"/><draw:equation draw:name="f11" draw:formula="68580 / ?f7"/></draw:enhanced-geometry></draw:custom-shape><draw:custom-shape svg:x="0.11833in" svg:y="0.05834in" svg:width="0.01833in" svg:height="0.01833in" draw:id="id285" draw:style-name="a286" draw:name="Shape 528"><svg:title/><svg:desc/><draw:enhanced-geometry draw:type="non-primitive" svg:viewBox="0 0 16764 16764" draw:enhanced-path="M 0 0 L 6096 0 C 7620 7620 10668 10668 16764 10668 L 16764 16329 15240 16764 C 12192 16764 7620 15240 6096 12192 3048 9144 1524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11667in" svg:y="0in" svg:width="0.02in" svg:height="0.04833in" draw:id="id286" draw:style-name="a287" draw:name="Shape 529"><svg:title/><svg:desc/><draw:enhanced-geometry draw:type="non-primitive" svg:viewBox="0 0 18288 44196" draw:enhanced-path="M 18288 0 L 18288 6858 10668 10668 C 7620 13716 6096 18288 6096 22860 6096 27432 7620 32004 10668 33528 12192 36576 15240 38100 18288 38100 L 18288 44196 C 13716 44196 9144 42672 6096 38100 1524 35052 0 28956 0 22860 0 15240 1524 10668 6096 6096 9144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13667in" svg:y="0in" svg:width="0.02in" svg:height="0.07619in" draw:id="id287" draw:style-name="a288" draw:name="Shape 530"><svg:title/><svg:desc/><draw:enhanced-geometry draw:type="non-primitive" svg:viewBox="0 0 18288 69669" draw:enhanced-path="M 0 0 C 3048 0 6096 1524 9144 3048 12192 6096 15240 9144 16764 13716 18288 18288 18288 24384 18288 33528 18288 42672 18288 50292 16764 54864 13716 60960 12192 64008 9144 67056 L 0 69669 0 64008 C 1524 64008 4572 64008 6096 62484 7620 59436 9144 57912 10668 53340 12192 48768 13716 44196 13716 38100 L 13716 36576 C 12192 39624 9144 41148 7620 42672 4572 44196 1524 44196 0 44196 L 0 38100 C 4572 38100 6096 36576 9144 33528 12192 32004 12192 27432 12192 22860 12192 16764 12192 13716 9144 10668 6096 7620 4572 6096 1524 6096 L 0 685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9669"/><draw:equation draw:name="f8" draw:formula="0 / ?f6"/><draw:equation draw:name="f9" draw:formula="18288 / ?f6"/><draw:equation draw:name="f10" draw:formula="0 / ?f7"/><draw:equation draw:name="f11" draw:formula="69669 / ?f7"/></draw:enhanced-geometry></draw:custom-shape><draw:custom-shape svg:x="0.16333in" svg:y="0in" svg:width="0.02in" svg:height="0.07667in" draw:id="id288" draw:style-name="a289" draw:name="Shape 531"><svg:title/><svg:desc/><draw:enhanced-geometry draw:type="non-primitive" svg:viewBox="0 0 18288 70104" draw:enhanced-path="M 18288 0 L 18288 6096 C 15240 6096 13716 7620 10668 9144 9144 12192 7620 13716 7620 16764 7620 21336 9144 24384 10668 25908 13716 27432 15240 28956 18288 28956 L 18288 35052 C 15240 35052 12192 36576 10668 39624 7620 42672 6096 45720 6096 50292 6096 53340 7620 57912 10668 60960 12192 62484 15240 64008 18288 64008 L 18288 70104 C 13716 70104 9144 68580 6096 64008 1524 60960 0 56388 0 48768 0 44196 1524 41148 3048 38100 4572 35052 6096 33528 9144 32004 7620 30480 4572 28956 4572 27432 3048 24384 1524 21336 1524 18288 1524 12192 3048 9144 6096 4572 9144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18333in" svg:y="0in" svg:width="0.02in" svg:height="0.07667in" draw:id="id289" draw:style-name="a290" draw:name="Shape 532"><svg:title/><svg:desc/><draw:enhanced-geometry draw:type="non-primitive" svg:viewBox="0 0 18288 70104" draw:enhanced-path="M 0 0 C 4572 0 9144 1524 12192 4572 15240 9144 16764 13716 16764 18288 16764 21336 16764 24384 15240 27432 13716 28956 12192 30480 9144 32004 12192 33528 15240 35052 16764 38100 18288 41148 18288 45720 18288 50292 18288 56388 16764 60960 13716 64008 10668 68580 6096 70104 0 70104 L 0 64008 C 4572 64008 6096 62484 9144 60960 10668 57912 12192 54864 12192 50292 12192 45720 10668 42672 9144 39624 6096 36576 3048 35052 0 35052 L 0 28956 C 3048 28956 6096 27432 7620 25908 10668 24384 10668 21336 10668 18288 10668 15240 10668 12192 7620 9144 6096 7620 3048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215in" svg:y="0.065in" svg:width="0.01in" svg:height="0.01167in" draw:id="id290" draw:style-name="a291" draw:name="Shape 14792"><svg:title/><svg:desc/><draw:enhanced-geometry draw:type="non-primitive" svg:viewBox="0 0 9144 10668" draw:enhanced-path="M 0 0 L 9144 0 9144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0668"/><draw:equation draw:name="f8" draw:formula="0 / ?f6"/><draw:equation draw:name="f9" draw:formula="9144 / ?f6"/><draw:equation draw:name="f10" draw:formula="0 / ?f7"/><draw:equation draw:name="f11" draw:formula="10668 / ?f7"/></draw:enhanced-geometry></draw:custom-shape><draw:custom-shape svg:x="0.23in" svg:y="0.01912in" svg:width="0.0175in" svg:height="0.03755in" draw:id="id291" draw:style-name="a292" draw:name="Shape 534"><svg:title/><svg:desc/><draw:enhanced-geometry draw:type="non-primitive" svg:viewBox="0 0 16002 34335" draw:enhanced-path="M 16002 0 L 16002 12236 7620 28239 16002 28239 16002 34335 0 34335 0 28239 1600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002"/><draw:equation draw:name="f7" draw:formula="?f4 / 34335"/><draw:equation draw:name="f8" draw:formula="0 / ?f6"/><draw:equation draw:name="f9" draw:formula="16002 / ?f6"/><draw:equation draw:name="f10" draw:formula="0 / ?f7"/><draw:equation draw:name="f11" draw:formula="34335 / ?f7"/></draw:enhanced-geometry></draw:custom-shape><draw:custom-shape svg:x="0.2475in" svg:y="0in" svg:width="0.02417in" svg:height="0.075in" draw:id="id292" draw:style-name="a293" draw:name="Shape 535"><svg:title/><svg:desc/><draw:enhanced-geometry draw:type="non-primitive" svg:viewBox="0 0 22098 68580" draw:enhanced-path="M 9906 0 L 14478 0 14478 45720 22098 45720 22098 51816 14478 51816 14478 68580 8382 68580 8382 51816 0 51816 0 45720 8382 45720 8382 13716 0 29718 0 17481 990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098"/><draw:equation draw:name="f7" draw:formula="?f4 / 68580"/><draw:equation draw:name="f8" draw:formula="0 / ?f6"/><draw:equation draw:name="f9" draw:formula="22098 / ?f6"/><draw:equation draw:name="f10" draw:formula="0 / ?f7"/><draw:equation draw:name="f11" draw:formula="68580 / ?f7"/></draw:enhanced-geometry></draw:custom-shape><draw:custom-shape svg:x="0.285in" svg:y="0in" svg:width="0.02167in" svg:height="0.075in" draw:id="id293" draw:style-name="a294" draw:name="Shape 536"><svg:title/><svg:desc/><draw:enhanced-geometry draw:type="non-primitive" svg:viewBox="0 0 19812 68580" draw:enhanced-path="M 16764 0 L 19812 0 19812 68580 13716 68580 13716 15240 C 12192 16764 10668 18288 7620 21336 4572 22860 3048 24384 0 24384 L 0 16764 C 4572 15240 7620 12192 10668 9144 12192 6096 15240 3048 167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812"/><draw:equation draw:name="f7" draw:formula="?f4 / 68580"/><draw:equation draw:name="f8" draw:formula="0 / ?f6"/><draw:equation draw:name="f9" draw:formula="19812 / ?f6"/><draw:equation draw:name="f10" draw:formula="0 / ?f7"/><draw:equation draw:name="f11" draw:formula="68580 / ?f7"/></draw:enhanced-geometry></draw:custom-shape><draw:custom-shape svg:x="0.32667in" svg:y="0.00334in" svg:width="0.04in" svg:height="0.07167in" draw:id="id294" draw:style-name="a295" draw:name="Shape 537"><svg:title/><svg:desc/><draw:enhanced-geometry draw:type="non-primitive" svg:viewBox="0 0 36576 65532" draw:enhanced-path="M 0 0 L 36576 0 36576 6096 C 30480 13716 25908 22860 21336 33528 16764 44196 15240 54864 13716 65532 L 7620 65532 C 7620 59436 9144 53340 10668 45720 13716 38100 15240 30480 19812 24384 22860 16764 25908 10668 30480 6096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5532"/><draw:equation draw:name="f8" draw:formula="0 / ?f6"/><draw:equation draw:name="f9" draw:formula="36576 / ?f6"/><draw:equation draw:name="f10" draw:formula="0 / ?f7"/><draw:equation draw:name="f11" draw:formula="65532 / ?f7"/></draw:enhanced-geometry></draw:custom-shape><draw:custom-shape svg:x="0.37667in" svg:y="0.065in" svg:width="0.00833in" svg:height="0.025in" draw:id="id295" draw:style-name="a296" draw:name="Shape 538"><svg:title/><svg:desc/><draw:enhanced-geometry draw:type="non-primitive" svg:viewBox="0 0 7620 22860" draw:enhanced-path="M 1524 0 L 7620 0 7620 9144 C 7620 13716 7620 16764 6096 18288 4572 19812 3048 21336 1524 22860 L 0 19812 C 1524 18288 3048 18288 3048 16764 4572 15240 4572 12192 4572 9144 L 1524 9144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draw:equation draw:name="f7" draw:formula="?f4 / 22860"/><draw:equation draw:name="f8" draw:formula="0 / ?f6"/><draw:equation draw:name="f9" draw:formula="7620 / ?f6"/><draw:equation draw:name="f10" draw:formula="0 / ?f7"/><draw:equation draw:name="f11" draw:formula="22860 / ?f7"/></draw:enhanced-geometry></draw:custom-shape><draw:custom-shape svg:x="0.39333in" svg:y="0.02059in" svg:width="0.01667in" svg:height="0.03608in" draw:id="id296" draw:style-name="a297" draw:name="Shape 539"><svg:title/><svg:desc/><draw:enhanced-geometry draw:type="non-primitive" svg:viewBox="0 0 15240 32989" draw:enhanced-path="M 15240 0 L 15240 10892 6096 26894 15240 26894 15240 32989 0 32989 0 26894 1524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5240"/><draw:equation draw:name="f7" draw:formula="?f4 / 32989"/><draw:equation draw:name="f8" draw:formula="0 / ?f6"/><draw:equation draw:name="f9" draw:formula="15240 / ?f6"/><draw:equation draw:name="f10" draw:formula="0 / ?f7"/><draw:equation draw:name="f11" draw:formula="32989 / ?f7"/></draw:enhanced-geometry></draw:custom-shape><draw:custom-shape svg:x="0.41in" svg:y="0in" svg:width="0.025in" svg:height="0.075in" draw:id="id297" draw:style-name="a298" draw:name="Shape 540"><svg:title/><svg:desc/><draw:enhanced-geometry draw:type="non-primitive" svg:viewBox="0 0 22860 68580" draw:enhanced-path="M 10668 0 L 15240 0 15240 45720 22860 45720 22860 51816 15240 51816 15240 68580 9144 68580 9144 51816 0 51816 0 45720 9144 45720 9144 13716 0 29718 0 18826 1066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860"/><draw:equation draw:name="f7" draw:formula="?f4 / 68580"/><draw:equation draw:name="f8" draw:formula="0 / ?f6"/><draw:equation draw:name="f9" draw:formula="22860 / ?f6"/><draw:equation draw:name="f10" draw:formula="0 / ?f7"/><draw:equation draw:name="f11" draw:formula="68580 / ?f7"/></draw:enhanced-geometry></draw:custom-shape><draw:custom-shape svg:x="0.44333in" svg:y="0in" svg:width="0.02in" svg:height="0.07667in" draw:id="id298" draw:style-name="a299" draw:name="Shape 541"><svg:title/><svg:desc/><draw:enhanced-geometry draw:type="non-primitive" svg:viewBox="0 0 18288 70104" draw:enhanced-path="M 18288 0 L 18288 6096 C 15240 6096 12192 7620 9144 12192 7620 16764 6096 24384 6096 35052 6096 47244 7620 54864 9144 57912 12192 62484 15240 64008 18288 64008 L 18288 70104 C 12192 70104 9144 67056 4572 62484 1524 57912 0 48768 0 35052 0 24384 1524 15240 4572 9144 7620 3048 12192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46333in" svg:y="0in" svg:width="0.02in" svg:height="0.07667in" draw:id="id299" draw:style-name="a300" draw:name="Shape 542"><svg:title/><svg:desc/><draw:enhanced-geometry draw:type="non-primitive" svg:viewBox="0 0 18288 70104" draw:enhanced-path="M 0 0 C 6096 0 9144 3048 12192 7620 16764 13716 18288 22860 18288 35052 18288 47244 16764 54864 13716 60960 10668 67056 6096 70104 0 70104 L 0 64008 C 3048 64008 6096 62484 9144 57912 10668 54864 12192 47244 12192 35052 12192 24384 10668 16764 9144 12192 6096 7620 3048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51in" svg:y="0.00167in" svg:width="0.045in" svg:height="0.075in" draw:id="id300" draw:style-name="a301" draw:name="Shape 543"><svg:title/><svg:desc/><draw:enhanced-geometry draw:type="non-primitive" svg:viewBox="0 0 41148 68580" draw:enhanced-path="M 28956 0 C 33528 0 38100 1524 41148 3048 L 39624 10668 C 36576 7620 32004 6096 28956 6096 24384 6096 19812 7620 16764 10668 13716 15240 12192 18288 10668 24384 L 36576 24384 35052 30480 10668 30480 10668 36576 35052 36576 33528 42672 10668 42672 C 12192 48768 13716 54864 16764 57912 19812 60960 24384 62484 28956 62484 33528 62484 36576 60960 39624 57912 L 39624 65532 C 36576 67056 33528 68580 28956 68580 15240 68580 7620 60960 4572 42672 L 0 42672 0 36576 4572 36576 C 4572 36576 4572 35052 4572 33528 L 4572 30480 0 30480 0 24384 4572 24384 C 6096 16764 9144 10668 13716 6096 18288 3048 22860 0 2895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68580"/><draw:equation draw:name="f8" draw:formula="0 / ?f6"/><draw:equation draw:name="f9" draw:formula="41148 / ?f6"/><draw:equation draw:name="f10" draw:formula="0 / ?f7"/><draw:equation draw:name="f11" draw:formula="68580 / ?f7"/></draw:enhanced-geometry></draw:custom-shape></draw:g></text:p>
          </table:table-cell>
          <table:covered-table-cell/>
          <table:table-cell table:style-name="TableCell184" table:number-columns-spanned="2">
            <text:p text:style-name="P185"><text:span text:style-name="T186">26,79%</text:span></text:p>
          </table:table-cell>
          <table:covered-table-cell/>
          <table:table-cell table:style-name="TableCell187" table:number-columns-spanned="2">
            <text:p text:style-name="P188"><draw:g draw:name="Group 13535" draw:id="id319" draw:style-name="a320" text:anchor-type="as-char"><svg:title/><svg:desc/><draw:custom-shape svg:x="0in" svg:y="0in" svg:width="0.04in" svg:height="0.075in" draw:id="id302" draw:style-name="a303" draw:name="Shape 545"><svg:title/><svg:desc/><draw:enhanced-geometry draw:type="non-primitive" svg:viewBox="0 0 36576 68580" draw:enhanced-path="M 18288 0 C 24384 0 28956 1524 32004 6096 35052 10668 36576 15240 36576 19812 36576 24384 35052 28956 32004 32004 30480 36576 25908 42672 19812 48768 15240 53340 12192 56388 10668 57912 10668 59436 9144 60960 9144 62484 L 36576 62484 36576 68580 0 68580 C 0 65532 0 62484 3048 57912 4572 54864 7620 50292 13716 44196 19812 38100 24384 32004 27432 28956 28956 25908 30480 21336 30480 18288 30480 15240 28956 12192 25908 9144 24384 7620 21336 6096 18288 6096 15240 6096 12192 7620 10668 10668 7620 12192 7620 16764 7620 21336 L 1524 19812 C 1524 13716 3048 9144 6096 4572 9144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8580"/><draw:equation draw:name="f8" draw:formula="0 / ?f6"/><draw:equation draw:name="f9" draw:formula="36576 / ?f6"/><draw:equation draw:name="f10" draw:formula="0 / ?f7"/><draw:equation draw:name="f11" draw:formula="68580 / ?f7"/></draw:enhanced-geometry></draw:custom-shape><draw:custom-shape svg:x="0.05in" svg:y="0.065in" svg:width="0.01in" svg:height="0.01167in" draw:id="id303" draw:style-name="a304" draw:name="Shape 14795"><svg:title/><svg:desc/><draw:enhanced-geometry draw:type="non-primitive" svg:viewBox="0 0 9144 10668" draw:enhanced-path="M 0 0 L 9144 0 9144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0668"/><draw:equation draw:name="f8" draw:formula="0 / ?f6"/><draw:equation draw:name="f9" draw:formula="9144 / ?f6"/><draw:equation draw:name="f10" draw:formula="0 / ?f7"/><draw:equation draw:name="f11" draw:formula="10668 / ?f7"/></draw:enhanced-geometry></draw:custom-shape><draw:custom-shape svg:x="0.065in" svg:y="0.01912in" svg:width="0.0175in" svg:height="0.03755in" draw:id="id304" draw:style-name="a305" draw:name="Shape 547"><svg:title/><svg:desc/><draw:enhanced-geometry draw:type="non-primitive" svg:viewBox="0 0 16002 34334" draw:enhanced-path="M 16002 0 L 16002 12236 7620 28238 16002 28238 16002 34334 0 34334 0 28238 1600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002"/><draw:equation draw:name="f7" draw:formula="?f4 / 34334"/><draw:equation draw:name="f8" draw:formula="0 / ?f6"/><draw:equation draw:name="f9" draw:formula="16002 / ?f6"/><draw:equation draw:name="f10" draw:formula="0 / ?f7"/><draw:equation draw:name="f11" draw:formula="34334 / ?f7"/></draw:enhanced-geometry></draw:custom-shape><draw:custom-shape svg:x="0.0825in" svg:y="0in" svg:width="0.02417in" svg:height="0.075in" draw:id="id305" draw:style-name="a306" draw:name="Shape 548"><svg:title/><svg:desc/><draw:enhanced-geometry draw:type="non-primitive" svg:viewBox="0 0 22098 68580" draw:enhanced-path="M 9906 0 L 14478 0 14478 45720 22098 45720 22098 51816 14478 51816 14478 68580 8382 68580 8382 51816 0 51816 0 45720 8382 45720 8382 13716 0 29718 0 17482 990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098"/><draw:equation draw:name="f7" draw:formula="?f4 / 68580"/><draw:equation draw:name="f8" draw:formula="0 / ?f6"/><draw:equation draw:name="f9" draw:formula="22098 / ?f6"/><draw:equation draw:name="f10" draw:formula="0 / ?f7"/><draw:equation draw:name="f11" draw:formula="68580 / ?f7"/></draw:enhanced-geometry></draw:custom-shape><draw:custom-shape svg:x="0.12in" svg:y="0in" svg:width="0.02167in" svg:height="0.075in" draw:id="id306" draw:style-name="a307" draw:name="Shape 549"><svg:title/><svg:desc/><draw:enhanced-geometry draw:type="non-primitive" svg:viewBox="0 0 19812 68580" draw:enhanced-path="M 16764 0 L 19812 0 19812 68580 13716 68580 13716 15240 C 12192 16764 10668 18288 7620 21336 6096 22860 3048 24384 0 24384 L 0 16764 C 4572 15240 7620 12192 10668 9144 13716 6096 15240 3048 167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812"/><draw:equation draw:name="f7" draw:formula="?f4 / 68580"/><draw:equation draw:name="f8" draw:formula="0 / ?f6"/><draw:equation draw:name="f9" draw:formula="19812 / ?f6"/><draw:equation draw:name="f10" draw:formula="0 / ?f7"/><draw:equation draw:name="f11" draw:formula="68580 / ?f7"/></draw:enhanced-geometry></draw:custom-shape><draw:custom-shape svg:x="0.15833in" svg:y="0.01912in" svg:width="0.0175in" svg:height="0.03755in" draw:id="id307" draw:style-name="a308" draw:name="Shape 550"><svg:title/><svg:desc/><draw:enhanced-geometry draw:type="non-primitive" svg:viewBox="0 0 16002 34335" draw:enhanced-path="M 16002 0 L 16002 12236 7620 28239 16002 28239 16002 34335 0 34335 0 28239 1600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002"/><draw:equation draw:name="f7" draw:formula="?f4 / 34335"/><draw:equation draw:name="f8" draw:formula="0 / ?f6"/><draw:equation draw:name="f9" draw:formula="16002 / ?f6"/><draw:equation draw:name="f10" draw:formula="0 / ?f7"/><draw:equation draw:name="f11" draw:formula="34335 / ?f7"/></draw:enhanced-geometry></draw:custom-shape><draw:custom-shape svg:x="0.17583in" svg:y="0in" svg:width="0.02417in" svg:height="0.075in" draw:id="id308" draw:style-name="a309" draw:name="Shape 551"><svg:title/><svg:desc/><draw:enhanced-geometry draw:type="non-primitive" svg:viewBox="0 0 22098 68580" draw:enhanced-path="M 9906 0 L 14478 0 14478 45720 22098 45720 22098 51816 14478 51816 14478 68580 8382 68580 8382 51816 0 51816 0 45720 8382 45720 8382 13716 0 29718 0 17481 990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098"/><draw:equation draw:name="f7" draw:formula="?f4 / 68580"/><draw:equation draw:name="f8" draw:formula="0 / ?f6"/><draw:equation draw:name="f9" draw:formula="22098 / ?f6"/><draw:equation draw:name="f10" draw:formula="0 / ?f7"/><draw:equation draw:name="f11" draw:formula="68580 / ?f7"/></draw:enhanced-geometry></draw:custom-shape><draw:custom-shape svg:x="0.21333in" svg:y="0.065in" svg:width="0.01in" svg:height="0.01167in" draw:id="id309" draw:style-name="a310" draw:name="Shape 14796"><svg:title/><svg:desc/><draw:enhanced-geometry draw:type="non-primitive" svg:viewBox="0 0 9144 10668" draw:enhanced-path="M 0 0 L 9144 0 9144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0668"/><draw:equation draw:name="f8" draw:formula="0 / ?f6"/><draw:equation draw:name="f9" draw:formula="9144 / ?f6"/><draw:equation draw:name="f10" draw:formula="0 / ?f7"/><draw:equation draw:name="f11" draw:formula="10668 / ?f7"/></draw:enhanced-geometry></draw:custom-shape><draw:custom-shape svg:x="0.23167in" svg:y="0in" svg:width="0.04in" svg:height="0.075in" draw:id="id310" draw:style-name="a311" draw:name="Shape 553"><svg:title/><svg:desc/><draw:enhanced-geometry draw:type="non-primitive" svg:viewBox="0 0 36576 68580" draw:enhanced-path="M 19812 0 C 25908 0 30480 1524 32004 6096 35052 10668 36576 15240 36576 19812 36576 24384 36576 28956 33528 32004 30480 36576 27432 42672 19812 48768 16764 53340 13716 56388 12192 57912 10668 59436 10668 60960 9144 62484 L 36576 62484 36576 68580 0 68580 C 0 65532 1524 62484 3048 57912 6096 54864 9144 50292 15240 44196 21336 38100 25908 32004 27432 28956 30480 25908 30480 21336 30480 18288 30480 15240 30480 12192 27432 9144 25908 7620 22860 6096 19812 6096 16764 6096 13716 7620 10668 10668 9144 12192 7620 16764 7620 21336 L 1524 19812 C 3048 13716 4572 9144 7620 4572 10668 1524 15240 0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8580"/><draw:equation draw:name="f8" draw:formula="0 / ?f6"/><draw:equation draw:name="f9" draw:formula="36576 / ?f6"/><draw:equation draw:name="f10" draw:formula="0 / ?f7"/><draw:equation draw:name="f11" draw:formula="68580 / ?f7"/></draw:enhanced-geometry></draw:custom-shape><draw:custom-shape svg:x="0.27833in" svg:y="0in" svg:width="0.04in" svg:height="0.07667in" draw:id="id311" draw:style-name="a312" draw:name="Shape 554"><svg:title/><svg:desc/><draw:enhanced-geometry draw:type="non-primitive" svg:viewBox="0 0 36576 70104" draw:enhanced-path="M 19812 0 C 24384 0 27432 1524 30480 4572 33528 9144 35052 12192 35052 18288 35052 21336 35052 24384 33528 25908 32004 28956 30480 30480 28956 32004 30480 32004 32004 33528 33528 35052 35052 36576 35052 38100 36576 41148 36576 42672 36576 45720 36576 48768 36576 54864 35052 60960 32004 64008 27432 68580 22860 70104 18288 70104 13716 70104 9144 68580 6096 65532 3048 62484 1524 57912 0 51816 L 6096 50292 C 7620 59436 12192 64008 18288 64008 21336 64008 24384 62484 27432 59436 30480 57912 30480 53340 30480 48768 30480 45720 30480 41148 27432 39624 25908 36576 22860 35052 19812 35052 18288 35052 16764 35052 13716 36576 L 15240 28956 16764 28956 C 21336 28956 24384 28956 25908 25908 28956 24384 28956 21336 28956 16764 28956 13716 28956 10668 25908 9144 24384 7620 22860 6096 19812 6096 16764 6096 13716 7620 12192 9144 10668 10668 9144 13716 7620 18288 L 1524 16764 C 3048 12192 4572 7620 7620 4572 10668 1524 15240 0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70104"/><draw:equation draw:name="f8" draw:formula="0 / ?f6"/><draw:equation draw:name="f9" draw:formula="36576 / ?f6"/><draw:equation draw:name="f10" draw:formula="0 / ?f7"/><draw:equation draw:name="f11" draw:formula="70104 / ?f7"/></draw:enhanced-geometry></draw:custom-shape><draw:custom-shape svg:x="0.325in" svg:y="0in" svg:width="0.02in" svg:height="0.07667in" draw:id="id312" draw:style-name="a313" draw:name="Shape 555"><svg:title/><svg:desc/><draw:enhanced-geometry draw:type="non-primitive" svg:viewBox="0 0 18288 70104" draw:enhanced-path="M 18288 0 L 18288 6096 C 15240 6096 13716 7620 10668 9144 9144 12192 7620 13716 7620 16764 7620 21336 9144 24384 10668 25908 13716 27432 15240 28956 18288 28956 L 18288 35052 C 15240 35052 12192 36576 10668 39624 7620 42672 6096 45720 6096 50292 6096 53340 7620 57912 10668 60960 12192 62484 15240 64008 18288 64008 L 18288 70104 C 13716 70104 9144 68580 6096 64008 1524 60960 0 56388 0 48768 0 44196 1524 41148 3048 38100 4572 35052 6096 33528 9144 32004 7620 30480 4572 28956 4572 27432 3048 24384 1524 21336 1524 18288 1524 12192 3048 9144 6096 4572 9144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345in" svg:y="0in" svg:width="0.02in" svg:height="0.07667in" draw:id="id313" draw:style-name="a314" draw:name="Shape 556"><svg:title/><svg:desc/><draw:enhanced-geometry draw:type="non-primitive" svg:viewBox="0 0 18288 70104" draw:enhanced-path="M 0 0 C 4572 0 9144 1524 12192 4572 15240 9144 16764 13716 16764 18288 16764 21336 16764 24384 15240 27432 13716 28956 12192 30480 9144 32004 12192 33528 15240 35052 16764 38100 18288 41148 18288 45720 18288 50292 18288 56388 16764 60960 13716 64008 10668 68580 6096 70104 0 70104 L 0 64008 C 4572 64008 6096 62484 9144 60960 10668 57912 12192 54864 12192 50292 12192 45720 10668 42672 9144 39624 6096 36576 3048 35052 0 35052 L 0 28956 C 3048 28956 6096 27432 7620 25908 10668 24384 10668 21336 10668 18288 10668 15240 10668 12192 7620 9144 6096 7620 3048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375in" svg:y="0.065in" svg:width="0.00833in" svg:height="0.025in" draw:id="id314" draw:style-name="a315" draw:name="Shape 557"><svg:title/><svg:desc/><draw:enhanced-geometry draw:type="non-primitive" svg:viewBox="0 0 7620 22860" draw:enhanced-path="M 1524 0 L 7620 0 7620 9144 C 7620 13716 7620 16764 6096 18288 4572 19812 4572 21336 1524 22860 L 0 19812 C 1524 18288 3048 18288 3048 16764 4572 15240 4572 12192 4572 9144 L 1524 9144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draw:equation draw:name="f7" draw:formula="?f4 / 22860"/><draw:equation draw:name="f8" draw:formula="0 / ?f6"/><draw:equation draw:name="f9" draw:formula="7620 / ?f6"/><draw:equation draw:name="f10" draw:formula="0 / ?f7"/><draw:equation draw:name="f11" draw:formula="22860 / ?f7"/></draw:enhanced-geometry></draw:custom-shape><draw:custom-shape svg:x="0.395in" svg:y="0in" svg:width="0.02in" svg:height="0.07667in" draw:id="id315" draw:style-name="a316" draw:name="Shape 558"><svg:title/><svg:desc/><draw:enhanced-geometry draw:type="non-primitive" svg:viewBox="0 0 18288 70104" draw:enhanced-path="M 18288 0 L 18288 6096 C 15240 6096 12192 7620 9144 12192 7620 16764 6096 24384 6096 35052 6096 47244 7620 54864 9144 57912 12192 62484 15240 64008 18288 64008 L 18288 70104 C 13716 70104 9144 67056 4572 62484 1524 57912 0 48768 0 35052 0 24384 1524 15240 4572 9144 7620 3048 12192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415in" svg:y="0in" svg:width="0.02in" svg:height="0.07667in" draw:id="id316" draw:style-name="a317" draw:name="Shape 559"><svg:title/><svg:desc/><draw:enhanced-geometry draw:type="non-primitive" svg:viewBox="0 0 18288 70104" draw:enhanced-path="M 0 0 C 6096 0 9144 3048 12192 7620 16764 13716 18288 22860 18288 35052 18288 47244 16764 54864 13716 60960 10668 67056 6096 70104 0 70104 L 0 64008 C 3048 64008 6096 62484 9144 57912 10668 54864 12192 47244 12192 35052 12192 24384 10668 16764 9144 12192 6096 7620 3048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44167in" svg:y="0.00334in" svg:width="0.04in" svg:height="0.07167in" draw:id="id317" draw:style-name="a318" draw:name="Shape 560"><svg:title/><svg:desc/><draw:enhanced-geometry draw:type="non-primitive" svg:viewBox="0 0 36576 65532" draw:enhanced-path="M 0 0 L 36576 0 36576 6096 C 30480 13716 25908 22860 21336 33528 16764 44196 15240 54864 13716 65532 L 7620 65532 C 7620 59436 9144 53340 10668 45720 13716 38100 15240 30480 19812 24384 22860 16764 27432 10668 30480 6096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5532"/><draw:equation draw:name="f8" draw:formula="0 / ?f6"/><draw:equation draw:name="f9" draw:formula="36576 / ?f6"/><draw:equation draw:name="f10" draw:formula="0 / ?f7"/><draw:equation draw:name="f11" draw:formula="65532 / ?f7"/></draw:enhanced-geometry></draw:custom-shape><draw:custom-shape svg:x="0.50833in" svg:y="0.00167in" svg:width="0.045in" svg:height="0.075in" draw:id="id318" draw:style-name="a319" draw:name="Shape 561"><svg:title/><svg:desc/><draw:enhanced-geometry draw:type="non-primitive" svg:viewBox="0 0 41148 68580" draw:enhanced-path="M 30480 0 C 33528 0 38100 1524 41148 3048 L 39624 10668 C 36576 7620 33528 6096 28956 6096 24384 6096 21336 7620 16764 10668 13716 15240 12192 18288 10668 24384 L 36576 24384 35052 30480 10668 30480 10668 36576 35052 36576 33528 42672 12192 42672 C 12192 48768 13716 54864 16764 57912 19812 60960 24384 62484 28956 62484 33528 62484 36576 60960 39624 57912 L 39624 65532 C 36576 67056 33528 68580 28956 68580 16764 68580 7620 60960 6096 42672 L 0 42672 1524 36576 4572 36576 C 4572 36576 4572 35052 4572 33528 L 4572 30480 0 30480 1524 24384 4572 24384 C 6096 16764 9144 10668 13716 6096 18288 3048 22860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68580"/><draw:equation draw:name="f8" draw:formula="0 / ?f6"/><draw:equation draw:name="f9" draw:formula="41148 / ?f6"/><draw:equation draw:name="f10" draw:formula="0 / ?f7"/><draw:equation draw:name="f11" draw:formula="68580 / ?f7"/></draw:enhanced-geometry></draw:custom-shape></draw:g></text:p>
          </table:table-cell>
          <table:covered-table-cell/>
          <table:table-cell table:style-name="TableCell189" table:number-columns-spanned="2">
            <text:p text:style-name="P190"><text:span text:style-name="T191">40,03%</text:span></text:p>
          </table:table-cell>
          <table:covered-table-cell/>
          <table:table-cell table:style-name="TableCell192">
            <text:p text:style-name="P193"><draw:g draw:name="Group 13546" draw:id="id336" draw:style-name="a337" text:anchor-type="as-char"><svg:title/><svg:desc/><draw:custom-shape svg:x="0in" svg:y="0.04667in" svg:width="0.025in" svg:height="0.01in" draw:id="id320" draw:style-name="a321" draw:name="Shape 14799"><svg:title/><svg:desc/><draw:enhanced-geometry draw:type="non-primitive" svg:viewBox="0 0 22860 9144" draw:enhanced-path="M 0 0 L 22860 0 22860 9144 0 914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860"/><draw:equation draw:name="f7" draw:formula="?f4 / 9144"/><draw:equation draw:name="f8" draw:formula="0 / ?f6"/><draw:equation draw:name="f9" draw:formula="22860 / ?f6"/><draw:equation draw:name="f10" draw:formula="0 / ?f7"/><draw:equation draw:name="f11" draw:formula="9144 / ?f7"/></draw:enhanced-geometry></draw:custom-shape><draw:custom-shape svg:x="0.03667in" svg:y="0in" svg:width="0.02167in" svg:height="0.075in" draw:id="id321" draw:style-name="a322" draw:name="Shape 564"><svg:title/><svg:desc/><draw:enhanced-geometry draw:type="non-primitive" svg:viewBox="0 0 19812 68580" draw:enhanced-path="M 15240 0 L 19812 0 19812 68580 13716 68580 13716 15240 C 12192 16764 9144 18288 7620 21336 4572 22860 1524 24384 0 24384 L 0 16764 C 3048 15240 6096 12192 9144 9144 12192 6096 13716 3048 1524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812"/><draw:equation draw:name="f7" draw:formula="?f4 / 68580"/><draw:equation draw:name="f8" draw:formula="0 / ?f6"/><draw:equation draw:name="f9" draw:formula="19812 / ?f6"/><draw:equation draw:name="f10" draw:formula="0 / ?f7"/><draw:equation draw:name="f11" draw:formula="68580 / ?f7"/></draw:enhanced-geometry></draw:custom-shape><draw:custom-shape svg:x="0.08333in" svg:y="0in" svg:width="0.02167in" svg:height="0.075in" draw:id="id322" draw:style-name="a323" draw:name="Shape 565"><svg:title/><svg:desc/><draw:enhanced-geometry draw:type="non-primitive" svg:viewBox="0 0 19812 68580" draw:enhanced-path="M 15240 0 L 19812 0 19812 68580 13716 68580 13716 15240 C 12192 16764 9144 18288 7620 21336 4572 22860 1524 24384 0 24384 L 0 16764 C 3048 15240 6096 12192 9144 9144 12192 6096 13716 3048 1524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812"/><draw:equation draw:name="f7" draw:formula="?f4 / 68580"/><draw:equation draw:name="f8" draw:formula="0 / ?f6"/><draw:equation draw:name="f9" draw:formula="19812 / ?f6"/><draw:equation draw:name="f10" draw:formula="0 / ?f7"/><draw:equation draw:name="f11" draw:formula="68580 / ?f7"/></draw:enhanced-geometry></draw:custom-shape><draw:custom-shape svg:x="0.125in" svg:y="0.00333in" svg:width="0.04in" svg:height="0.07333in" draw:id="id323" draw:style-name="a324" draw:name="Shape 566"><svg:title/><svg:desc/><draw:enhanced-geometry draw:type="non-primitive" svg:viewBox="0 0 36576 67056" draw:enhanced-path="M 6096 0 L 35052 0 35052 6096 10668 6096 9144 24384 C 12192 22860 15240 21336 18288 21336 22860 21336 27432 22860 30480 27432 35052 32004 36576 36576 36576 42672 36576 50292 35052 54864 30480 60960 27432 65532 22860 67056 16764 67056 12192 67056 9144 65532 4572 62484 1524 59436 0 54864 0 48768 L 6096 48768 C 6096 53340 7620 56388 9144 57912 12192 60960 13716 60960 16764 60960 21336 60960 22860 59436 25908 56388 28956 53340 30480 48768 30480 44196 30480 38100 28956 35052 25908 32004 24384 28956 21336 27432 18288 27432 15240 27432 13716 28956 12192 30480 9144 30480 7620 33528 7620 35052 L 1524 35052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7056"/><draw:equation draw:name="f8" draw:formula="0 / ?f6"/><draw:equation draw:name="f9" draw:formula="36576 / ?f6"/><draw:equation draw:name="f10" draw:formula="0 / ?f7"/><draw:equation draw:name="f11" draw:formula="67056 / ?f7"/></draw:enhanced-geometry></draw:custom-shape><draw:custom-shape svg:x="0.175in" svg:y="0.065in" svg:width="0.01in" svg:height="0.01167in" draw:id="id324" draw:style-name="a325" draw:name="Shape 14800"><svg:title/><svg:desc/><draw:enhanced-geometry draw:type="non-primitive" svg:viewBox="0 0 9144 10668" draw:enhanced-path="M 0 0 L 9144 0 9144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0668"/><draw:equation draw:name="f8" draw:formula="0 / ?f6"/><draw:equation draw:name="f9" draw:formula="9144 / ?f6"/><draw:equation draw:name="f10" draw:formula="0 / ?f7"/><draw:equation draw:name="f11" draw:formula="10668 / ?f7"/></draw:enhanced-geometry></draw:custom-shape><draw:custom-shape svg:x="0.195in" svg:y="0in" svg:width="0.02in" svg:height="0.07667in" draw:id="id325" draw:style-name="a326" draw:name="Shape 568"><svg:title/><svg:desc/><draw:enhanced-geometry draw:type="non-primitive" svg:viewBox="0 0 18288 70104" draw:enhanced-path="M 16764 0 L 18288 571 18288 6706 16764 6096 C 15240 6096 12192 7620 10668 9144 7620 12192 7620 13716 7620 16764 7620 21336 7620 24384 10668 25908 12192 27432 15240 28956 18288 28956 L 18288 35814 16764 35052 C 13716 35052 10668 36576 9144 39624 6096 42672 6096 45720 6096 50292 6096 53340 6096 57912 9144 60960 10668 62484 13716 64008 18288 64008 L 18288 70104 C 12192 70104 7620 68580 4572 64008 1524 60960 0 56388 0 48768 0 44196 0 41148 1524 38100 3048 35052 6096 33528 9144 32004 6096 30480 4572 28956 3048 27432 1524 24384 1524 21336 1524 18288 1524 12192 3048 9144 6096 4572 9144 1524 12192 0 167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215in" svg:y="0.00063in" svg:width="0.02in" svg:height="0.07604in" draw:id="id326" draw:style-name="a327" draw:name="Shape 569"><svg:title/><svg:desc/><draw:enhanced-geometry draw:type="non-primitive" svg:viewBox="0 0 18288 69533" draw:enhanced-path="M 0 0 L 10668 4001 C 13716 8573 16764 13145 16764 17717 16764 20764 15240 23813 13716 26861 12192 28385 10668 29908 9144 31433 10668 32957 13716 34480 15240 37529 16764 40577 18288 45149 18288 49721 18288 55817 15240 60389 12192 63436 9144 68008 4572 69533 0 69533 L 0 63436 C 3048 63436 6096 61913 7620 60389 10668 57340 12192 54293 12192 49721 12192 45149 10668 42101 7620 39052 L 0 35242 0 28385 C 1524 28385 4572 26861 6096 25336 9144 23813 10668 20764 10668 17717 10668 14668 9144 11621 6096 8573 L 0 6134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9533"/><draw:equation draw:name="f8" draw:formula="0 / ?f6"/><draw:equation draw:name="f9" draw:formula="18288 / ?f6"/><draw:equation draw:name="f10" draw:formula="0 / ?f7"/><draw:equation draw:name="f11" draw:formula="69533 / ?f7"/></draw:enhanced-geometry></draw:custom-shape><draw:custom-shape svg:x="0.24167in" svg:y="0in" svg:width="0.04in" svg:height="0.075in" draw:id="id327" draw:style-name="a328" draw:name="Shape 570"><svg:title/><svg:desc/><draw:enhanced-geometry draw:type="non-primitive" svg:viewBox="0 0 36576 68580" draw:enhanced-path="M 18288 0 C 24384 0 28956 1524 32004 6096 35052 10668 36576 15240 36576 19812 36576 24384 35052 28956 32004 32004 30480 36576 25908 42672 19812 48768 15240 53340 12192 56388 10668 57912 10668 59436 9144 60960 9144 62484 L 36576 62484 36576 68580 0 68580 C 0 65532 0 62484 3048 57912 4572 54864 7620 50292 13716 44196 19812 38100 24384 32004 27432 28956 28956 25908 30480 21336 30480 18288 30480 15240 28956 12192 25908 9144 24384 7620 21336 6096 18288 6096 15240 6096 12192 7620 10668 10668 7620 12192 7620 16764 7620 21336 L 1524 19812 C 1524 13716 3048 9144 6096 4572 9144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8580"/><draw:equation draw:name="f8" draw:formula="0 / ?f6"/><draw:equation draw:name="f9" draw:formula="36576 / ?f6"/><draw:equation draw:name="f10" draw:formula="0 / ?f7"/><draw:equation draw:name="f11" draw:formula="68580 / ?f7"/></draw:enhanced-geometry></draw:custom-shape><draw:custom-shape svg:x="0.28833in" svg:y="0in" svg:width="0.02in" svg:height="0.07667in" draw:id="id328" draw:style-name="a329" draw:name="Shape 571"><svg:title/><svg:desc/><draw:enhanced-geometry draw:type="non-primitive" svg:viewBox="0 0 18288 70104" draw:enhanced-path="M 18288 0 L 18288 0 18288 7112 16764 6096 C 13716 6096 10668 7620 9144 12192 6096 16764 6096 24384 6096 35052 6096 47244 6096 54864 9144 57912 10668 62484 13716 64008 18288 64008 L 18288 64008 18288 69088 16764 70104 C 12192 70104 7620 67056 4572 62484 1524 57912 0 48768 0 35052 0 24384 1524 15240 4572 9144 7620 3048 12192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30833in" svg:y="0in" svg:width="0.02in" svg:height="0.07556in" draw:id="id329" draw:style-name="a330" draw:name="Shape 572"><svg:title/><svg:desc/><draw:enhanced-geometry draw:type="non-primitive" svg:viewBox="0 0 18288 69088" draw:enhanced-path="M 0 0 L 12192 7620 C 15240 13716 18288 22860 18288 35052 18288 47244 15240 54864 12192 60960 L 0 69088 0 64007 7620 57912 C 10668 54864 12192 47244 12192 35052 12192 24384 10668 16764 7620 12192 L 0 7112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9088"/><draw:equation draw:name="f8" draw:formula="0 / ?f6"/><draw:equation draw:name="f9" draw:formula="18288 / ?f6"/><draw:equation draw:name="f10" draw:formula="0 / ?f7"/><draw:equation draw:name="f11" draw:formula="69088 / ?f7"/></draw:enhanced-geometry></draw:custom-shape><draw:custom-shape svg:x="0.33667in" svg:y="0.065in" svg:width="0.00833in" svg:height="0.025in" draw:id="id330" draw:style-name="a331" draw:name="Shape 573"><svg:title/><svg:desc/><draw:enhanced-geometry draw:type="non-primitive" svg:viewBox="0 0 7620 22860" draw:enhanced-path="M 1524 0 L 7620 0 7620 9144 C 7620 13716 7620 16764 6096 18288 6096 19812 4572 21336 1524 22860 L 0 19812 C 1524 18288 3048 18288 4572 16764 4572 15240 4572 12192 4572 9144 L 1524 9144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draw:equation draw:name="f7" draw:formula="?f4 / 22860"/><draw:equation draw:name="f8" draw:formula="0 / ?f6"/><draw:equation draw:name="f9" draw:formula="7620 / ?f6"/><draw:equation draw:name="f10" draw:formula="0 / ?f7"/><draw:equation draw:name="f11" draw:formula="22860 / ?f7"/></draw:enhanced-geometry></draw:custom-shape><draw:custom-shape svg:x="0.35667in" svg:y="0.00111in" svg:width="0.02in" svg:height="0.07463in" draw:id="id331" draw:style-name="a332" draw:name="Shape 574"><svg:title/><svg:desc/><draw:enhanced-geometry draw:type="non-primitive" svg:viewBox="0 0 18288 68241" draw:enhanced-path="M 18288 0 L 18288 6169 9144 12700 C 7620 17272 6096 24892 6096 32512 7620 30988 9144 27940 12192 26416 L 18288 25197 18288 30988 10668 35560 C 7620 38608 6096 41656 6096 46228 6096 50800 7620 55372 10668 58420 L 18288 62230 18288 68241 6096 61468 C 3048 56896 0 47752 0 35560 0 23368 3048 12700 6096 8128 L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8241"/><draw:equation draw:name="f8" draw:formula="0 / ?f6"/><draw:equation draw:name="f9" draw:formula="18288 / ?f6"/><draw:equation draw:name="f10" draw:formula="0 / ?f7"/><draw:equation draw:name="f11" draw:formula="68241 / ?f7"/></draw:enhanced-geometry></draw:custom-shape><draw:custom-shape svg:x="0.37667in" svg:y="0.02833in" svg:width="0.02in" svg:height="0.04833in" draw:id="id332" draw:style-name="a333" draw:name="Shape 575"><svg:title/><svg:desc/><draw:enhanced-geometry draw:type="non-primitive" svg:viewBox="0 0 18288 44196" draw:enhanced-path="M 1524 0 C 6096 0 10668 1524 13716 6096 16764 10668 18288 15240 18288 21336 18288 25908 18288 30480 16764 33528 15240 38100 12192 39624 10668 41148 7620 44196 4572 44196 1524 44196 L 0 43349 0 37338 1524 38100 C 4572 38100 6096 36576 9144 33528 12192 30480 12192 27432 12192 21336 12192 16764 12192 13716 9144 10668 7620 7620 4572 6096 0 6096 L 0 6096 0 305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37667in" svg:y="0in" svg:width="0.01833in" svg:height="0.01833in" draw:id="id333" draw:style-name="a334" draw:name="Shape 576"><svg:title/><svg:desc/><draw:enhanced-geometry draw:type="non-primitive" svg:viewBox="0 0 16764 16764" draw:enhanced-path="M 1524 0 C 6096 0 9144 1524 12192 4572 15240 7620 16764 12192 16764 16764 L 10668 16764 C 10668 13716 9144 10668 7620 9144 6096 7620 4572 6096 1524 6096 L 0 7185 0 1016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40333in" svg:y="0.00333in" svg:width="0.04in" svg:height="0.07167in" draw:id="id334" draw:style-name="a335" draw:name="Shape 577"><svg:title/><svg:desc/><draw:enhanced-geometry draw:type="non-primitive" svg:viewBox="0 0 36576 65532" draw:enhanced-path="M 0 0 L 36576 0 36576 6096 C 32004 13716 25908 22860 21336 33528 18288 44196 15240 54864 13716 65532 L 7620 65532 C 7620 59436 9144 53340 12192 45720 13716 38100 16764 30480 19812 24384 22860 16764 27432 10668 30480 6096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5532"/><draw:equation draw:name="f8" draw:formula="0 / ?f6"/><draw:equation draw:name="f9" draw:formula="36576 / ?f6"/><draw:equation draw:name="f10" draw:formula="0 / ?f7"/><draw:equation draw:name="f11" draw:formula="65532 / ?f7"/></draw:enhanced-geometry></draw:custom-shape><draw:custom-shape svg:x="0.47in" svg:y="0.00167in" svg:width="0.045in" svg:height="0.075in" draw:id="id335" draw:style-name="a336" draw:name="Shape 578"><svg:title/><svg:desc/><draw:enhanced-geometry draw:type="non-primitive" svg:viewBox="0 0 41148 68580" draw:enhanced-path="M 30480 0 C 35052 0 38100 1524 41148 3048 L 39624 10668 C 36576 7620 33528 6096 28956 6096 24384 6096 21336 7620 18288 10668 13716 15240 12192 18288 12192 24384 L 36576 24384 36576 30480 10668 30480 10668 36576 35052 36576 35052 42672 12192 42672 C 12192 48768 15240 54864 18288 57912 21336 60960 24384 62484 28956 62484 33528 62484 36576 60960 39624 57912 L 39624 65532 C 36576 67056 33528 68580 30480 68580 16764 68580 9144 60960 6096 42672 L 0 42672 1524 36576 4572 36576 C 4572 36576 4572 35052 4572 33528 L 4572 30480 0 30480 1524 24384 6096 24384 C 6096 16764 9144 10668 13716 6096 18288 3048 24384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68580"/><draw:equation draw:name="f8" draw:formula="0 / ?f6"/><draw:equation draw:name="f9" draw:formula="41148 / ?f6"/><draw:equation draw:name="f10" draw:formula="0 / ?f7"/><draw:equation draw:name="f11" draw:formula="68580 / ?f7"/></draw:enhanced-geometry></draw:custom-shape></draw:g></text:p>
          </table:table-cell>
          <table:table-cell table:style-name="TableCell194">
            <text:p text:style-name="P195"><text:span text:style-name="T196">-4,80%</text:span></text:p>
          </table:table-cell>
          <table:table-cell>
            <text:p text:style-name="P195"/>
          </table:table-cell>
        </table:table-row>
        <table:table-row table:style-name="TableRow197">
          <table:table-cell table:style-name="TableCell198" table:number-columns-spanned="2">
            <text:p text:style-name="P199"><text:span text:style-name="T200">759</text:span></text:p>
          </table:table-cell>
          <table:covered-table-cell/>
          <table:table-cell table:style-name="TableCell201">
            <text:p text:style-name="P202"><text:span text:style-name="T203">INGRESOS VARIOS</text:span></text:p>
          </table:table-cell>
          <table:table-cell table:style-name="TableCell204" table:number-columns-spanned="2">
            <text:p text:style-name="P205"><draw:g draw:name="Group 13571" draw:id="id351" draw:style-name="a352" text:anchor-type="as-char"><svg:title/><svg:desc/><draw:custom-shape svg:x="0in" svg:y="0in" svg:width="0.02167in" svg:height="0.075in" draw:id="id337" draw:style-name="a338" draw:name="Shape 581"><svg:title/><svg:desc/><draw:enhanced-geometry draw:type="non-primitive" svg:viewBox="0 0 19812 68580" draw:enhanced-path="M 15240 0 L 19812 0 19812 68580 13716 68580 13716 15240 C 12192 16764 9144 18288 6096 21336 4572 22860 1524 24384 0 24384 L 0 16764 C 3048 15240 6096 12192 9144 9144 12192 6096 13716 3048 1524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812"/><draw:equation draw:name="f7" draw:formula="?f4 / 68580"/><draw:equation draw:name="f8" draw:formula="0 / ?f6"/><draw:equation draw:name="f9" draw:formula="19812 / ?f6"/><draw:equation draw:name="f10" draw:formula="0 / ?f7"/><draw:equation draw:name="f11" draw:formula="68580 / ?f7"/></draw:enhanced-geometry></draw:custom-shape><draw:custom-shape svg:x="0.04167in" svg:y="0in" svg:width="0.02in" svg:height="0.07667in" draw:id="id338" draw:style-name="a339" draw:name="Shape 582"><svg:title/><svg:desc/><draw:enhanced-geometry draw:type="non-primitive" svg:viewBox="0 0 18288 70104" draw:enhanced-path="M 18288 0 L 18288 6096 C 13716 6096 10668 9144 7620 13716 6096 18288 4572 25908 4572 33528 6096 32004 7620 28956 10668 27432 13716 27432 15240 25908 18288 25908 L 18288 32004 C 13716 32004 12192 33528 9144 36576 6096 39624 6096 42672 6096 47244 6096 51816 6096 56388 9144 59436 12192 62484 15240 64008 18288 64008 L 18288 70104 C 12192 70104 7620 67056 4572 62484 1524 57912 0 48768 0 36576 0 24384 1524 13716 4572 9144 9144 3048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06167in" svg:y="0.02833in" svg:width="0.02in" svg:height="0.04833in" draw:id="id339" draw:style-name="a340" draw:name="Shape 583"><svg:title/><svg:desc/><draw:enhanced-geometry draw:type="non-primitive" svg:viewBox="0 0 18288 44196" draw:enhanced-path="M 0 0 C 4572 0 9144 1524 12192 6096 15240 10668 18288 15240 18288 21336 18288 25908 16764 30480 15240 33528 13716 38100 10668 39624 9144 41148 6096 44196 3048 44196 0 44196 L 0 38100 C 3048 38100 6096 36576 7620 33528 10668 30480 12192 27432 12192 21336 12192 16764 10668 13716 7620 10668 6096 7620 3048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06167in" svg:y="0in" svg:width="0.01833in" svg:height="0.01833in" draw:id="id340" draw:style-name="a341" draw:name="Shape 584"><svg:title/><svg:desc/><draw:enhanced-geometry draw:type="non-primitive" svg:viewBox="0 0 16764 16764" draw:enhanced-path="M 0 0 C 4572 0 7620 1524 10668 4572 13716 7620 15240 12192 16764 16764 L 10668 16764 C 9144 13716 7620 10668 7620 9144 4572 7620 3048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09167in" svg:y="0.065in" svg:width="0.01in" svg:height="0.01167in" draw:id="id341" draw:style-name="a342" draw:name="Shape 14803"><svg:title/><svg:desc/><draw:enhanced-geometry draw:type="non-primitive" svg:viewBox="0 0 9144 10668" draw:enhanced-path="M 0 0 L 9144 0 9144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0668"/><draw:equation draw:name="f8" draw:formula="0 / ?f6"/><draw:equation draw:name="f9" draw:formula="9144 / ?f6"/><draw:equation draw:name="f10" draw:formula="0 / ?f7"/><draw:equation draw:name="f11" draw:formula="10668 / ?f7"/></draw:enhanced-geometry></draw:custom-shape><draw:custom-shape svg:x="0.10667in" svg:y="0.01912in" svg:width="0.0175in" svg:height="0.03755in" draw:id="id342" draw:style-name="a343" draw:name="Shape 586"><svg:title/><svg:desc/><draw:enhanced-geometry draw:type="non-primitive" svg:viewBox="0 0 16002 34335" draw:enhanced-path="M 16002 0 L 16002 12236 7620 28239 16002 28239 16002 34335 0 34335 0 28239 1600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002"/><draw:equation draw:name="f7" draw:formula="?f4 / 34335"/><draw:equation draw:name="f8" draw:formula="0 / ?f6"/><draw:equation draw:name="f9" draw:formula="16002 / ?f6"/><draw:equation draw:name="f10" draw:formula="0 / ?f7"/><draw:equation draw:name="f11" draw:formula="34335 / ?f7"/></draw:enhanced-geometry></draw:custom-shape><draw:custom-shape svg:x="0.12417in" svg:y="0in" svg:width="0.02417in" svg:height="0.075in" draw:id="id343" draw:style-name="a344" draw:name="Shape 587"><svg:title/><svg:desc/><draw:enhanced-geometry draw:type="non-primitive" svg:viewBox="0 0 22098 68580" draw:enhanced-path="M 9906 0 L 14478 0 14478 45720 22098 45720 22098 51816 14478 51816 14478 68580 8382 68580 8382 51816 0 51816 0 45720 8382 45720 8382 13716 0 29718 0 17481 990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098"/><draw:equation draw:name="f7" draw:formula="?f4 / 68580"/><draw:equation draw:name="f8" draw:formula="0 / ?f6"/><draw:equation draw:name="f9" draw:formula="22098 / ?f6"/><draw:equation draw:name="f10" draw:formula="0 / ?f7"/><draw:equation draw:name="f11" draw:formula="68580 / ?f7"/></draw:enhanced-geometry></draw:custom-shape><draw:custom-shape svg:x="0.15667in" svg:y="0.00333in" svg:width="0.04in" svg:height="0.07333in" draw:id="id344" draw:style-name="a345" draw:name="Shape 588"><svg:title/><svg:desc/><draw:enhanced-geometry draw:type="non-primitive" svg:viewBox="0 0 36576 67056" draw:enhanced-path="M 6096 0 L 35052 0 35052 6096 12192 6096 9144 24384 C 12192 22860 16764 21336 19812 21336 24384 21336 28956 22860 32004 27432 35052 32004 36576 36576 36576 42672 36576 50292 35052 54864 32004 60960 28956 65532 24384 67056 18288 67056 13716 67056 9144 65532 6096 62484 3048 59436 1524 54864 0 48768 L 6096 48768 C 7620 53340 9144 56388 10668 57912 13716 60960 15240 60960 18288 60960 21336 60960 24384 59436 27432 56388 30480 53340 30480 48768 30480 44196 30480 38100 30480 35052 27432 32004 25908 28956 22860 27432 18288 27432 16764 27432 15240 28956 12192 30480 10668 30480 9144 33528 7620 35052 L 1524 35052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7056"/><draw:equation draw:name="f8" draw:formula="0 / ?f6"/><draw:equation draw:name="f9" draw:formula="36576 / ?f6"/><draw:equation draw:name="f10" draw:formula="0 / ?f7"/><draw:equation draw:name="f11" draw:formula="67056 / ?f7"/></draw:enhanced-geometry></draw:custom-shape><draw:custom-shape svg:x="0.20333in" svg:y="0in" svg:width="0.02in" svg:height="0.07667in" draw:id="id345" draw:style-name="a346" draw:name="Shape 589"><svg:title/><svg:desc/><draw:enhanced-geometry draw:type="non-primitive" svg:viewBox="0 0 18288 70104" draw:enhanced-path="M 18288 0 L 18288 0 18288 6096 18288 6096 C 15240 6096 12192 7620 10668 12192 7620 16764 6096 24384 6096 35052 6096 47244 7620 54864 10668 57912 12192 62484 15240 64008 18288 64008 L 18288 64008 18288 70104 18288 70104 C 13716 70104 9144 67056 6096 62484 1524 57912 0 48768 0 35052 0 24384 1524 15240 4572 9144 7620 3048 12192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22333in" svg:y="0in" svg:width="0.02in" svg:height="0.07667in" draw:id="id346" draw:style-name="a347" draw:name="Shape 590"><svg:title/><svg:desc/><draw:enhanced-geometry draw:type="non-primitive" svg:viewBox="0 0 18288 70104" draw:enhanced-path="M 0 0 L 13716 7620 C 16764 13716 18288 22860 18288 35052 18288 47244 16764 54864 13716 60960 L 0 70104 0 64008 9144 57912 C 12192 54864 12192 47244 12192 35052 12192 24384 12192 16764 9144 12192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25333in" svg:y="0.065in" svg:width="0.00833in" svg:height="0.025in" draw:id="id347" draw:style-name="a348" draw:name="Shape 591"><svg:title/><svg:desc/><draw:enhanced-geometry draw:type="non-primitive" svg:viewBox="0 0 7620 22860" draw:enhanced-path="M 1524 0 L 7620 0 7620 9144 C 7620 13716 7620 16764 6096 18288 6096 19812 4572 21336 1524 22860 L 0 19812 C 1524 18288 3048 18288 3048 16764 4572 15240 4572 12192 4572 9144 L 1524 9144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draw:equation draw:name="f7" draw:formula="?f4 / 22860"/><draw:equation draw:name="f8" draw:formula="0 / ?f6"/><draw:equation draw:name="f9" draw:formula="7620 / ?f6"/><draw:equation draw:name="f10" draw:formula="0 / ?f7"/><draw:equation draw:name="f11" draw:formula="22860 / ?f7"/></draw:enhanced-geometry></draw:custom-shape><draw:custom-shape svg:x="0.27833in" svg:y="0in" svg:width="0.02167in" svg:height="0.075in" draw:id="id348" draw:style-name="a349" draw:name="Shape 592"><svg:title/><svg:desc/><draw:enhanced-geometry draw:type="non-primitive" svg:viewBox="0 0 19812 68580" draw:enhanced-path="M 16764 0 L 19812 0 19812 68580 13716 68580 13716 15240 C 12192 16764 10668 18288 7620 21336 4572 22860 3048 24384 0 24384 L 0 16764 C 4572 15240 7620 12192 10668 9144 13716 6096 15240 3048 167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812"/><draw:equation draw:name="f7" draw:formula="?f4 / 68580"/><draw:equation draw:name="f8" draw:formula="0 / ?f6"/><draw:equation draw:name="f9" draw:formula="19812 / ?f6"/><draw:equation draw:name="f10" draw:formula="0 / ?f7"/><draw:equation draw:name="f11" draw:formula="68580 / ?f7"/></draw:enhanced-geometry></draw:custom-shape><draw:custom-shape svg:x="0.32in" svg:y="0in" svg:width="0.04in" svg:height="0.075in" draw:id="id349" draw:style-name="a350" draw:name="Shape 593"><svg:title/><svg:desc/><draw:enhanced-geometry draw:type="non-primitive" svg:viewBox="0 0 36576 68580" draw:enhanced-path="M 19812 0 C 25908 0 30480 1524 32004 6096 35052 10668 36576 15240 36576 19812 36576 24384 36576 28956 33528 32004 30480 36576 27432 42672 19812 48768 16764 53340 13716 56388 12192 57912 10668 59436 10668 60960 9144 62484 L 36576 62484 36576 68580 0 68580 C 0 65532 1524 62484 3048 57912 6096 54864 9144 50292 15240 44196 21336 38100 25908 32004 27432 28956 30480 25908 30480 21336 30480 18288 30480 15240 30480 12192 27432 9144 25908 7620 22860 6096 19812 6096 16764 6096 13716 7620 10668 10668 9144 12192 7620 16764 7620 21336 L 1524 19812 C 3048 13716 4572 9144 7620 4572 10668 1524 15240 0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8580"/><draw:equation draw:name="f8" draw:formula="0 / ?f6"/><draw:equation draw:name="f9" draw:formula="36576 / ?f6"/><draw:equation draw:name="f10" draw:formula="0 / ?f7"/><draw:equation draw:name="f11" draw:formula="68580 / ?f7"/></draw:enhanced-geometry></draw:custom-shape><draw:custom-shape svg:x="0.38667in" svg:y="0.00167in" svg:width="0.045in" svg:height="0.075in" draw:id="id350" draw:style-name="a351" draw:name="Shape 594"><svg:title/><svg:desc/><draw:enhanced-geometry draw:type="non-primitive" svg:viewBox="0 0 41148 68580" draw:enhanced-path="M 30480 0 C 33528 0 38100 1524 41148 3048 L 39624 10668 C 36576 7620 33528 6096 28956 6096 24384 6096 21336 7620 16764 10668 13716 15240 12192 18288 12192 24384 L 36576 24384 35052 30480 10668 30480 10668 36576 35052 36576 33528 42672 12192 42672 C 12192 48768 15240 54864 18288 57912 21336 60960 24384 62484 28956 62484 33528 62484 36576 60960 39624 57912 L 39624 65532 C 36576 67056 33528 68580 28956 68580 16764 68580 9144 60960 6096 42672 L 0 42672 1524 36576 4572 36576 C 4572 36576 4572 35052 4572 33528 L 4572 30480 0 30480 1524 24384 4572 24384 C 6096 16764 9144 10668 13716 6096 18288 3048 22860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68580"/><draw:equation draw:name="f8" draw:formula="0 / ?f6"/><draw:equation draw:name="f9" draw:formula="41148 / ?f6"/><draw:equation draw:name="f10" draw:formula="0 / ?f7"/><draw:equation draw:name="f11" draw:formula="68580 / ?f7"/></draw:enhanced-geometry></draw:custom-shape></draw:g></text:p>
          </table:table-cell>
          <table:covered-table-cell/>
          <table:table-cell table:style-name="TableCell206" table:number-columns-spanned="2">
            <text:p text:style-name="P207"><text:span text:style-name="T208">0,19%</text:span></text:p>
          </table:table-cell>
          <table:covered-table-cell/>
          <table:table-cell table:style-name="TableCell209" table:number-columns-spanned="2">
            <text:p text:style-name="P210"><draw:g draw:name="Group 13582" draw:id="id368" draw:style-name="a369" text:anchor-type="as-char"><svg:title/><svg:desc/><draw:custom-shape svg:x="0in" svg:y="0.01875in" svg:width="0.01667in" svg:height="0.03792in" draw:id="id352" draw:style-name="a353" draw:name="Shape 596"><svg:title/><svg:desc/><draw:enhanced-geometry draw:type="non-primitive" svg:viewBox="0 0 15240 34671" draw:enhanced-path="M 15240 0 L 15240 12573 6096 28575 15240 28575 15240 34671 0 34671 0 28575 1524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5240"/><draw:equation draw:name="f7" draw:formula="?f4 / 34671"/><draw:equation draw:name="f8" draw:formula="0 / ?f6"/><draw:equation draw:name="f9" draw:formula="15240 / ?f6"/><draw:equation draw:name="f10" draw:formula="0 / ?f7"/><draw:equation draw:name="f11" draw:formula="34671 / ?f7"/></draw:enhanced-geometry></draw:custom-shape><draw:custom-shape svg:x="0.01667in" svg:y="0in" svg:width="0.025in" svg:height="0.075in" draw:id="id353" draw:style-name="a354" draw:name="Shape 597"><svg:title/><svg:desc/><draw:enhanced-geometry draw:type="non-primitive" svg:viewBox="0 0 22860 68580" draw:enhanced-path="M 9144 0 L 15240 0 15240 45720 22860 45720 22860 51816 15240 51816 15240 68580 9144 68580 9144 51816 0 51816 0 45720 9144 45720 9144 13716 0 29718 0 17145 914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860"/><draw:equation draw:name="f7" draw:formula="?f4 / 68580"/><draw:equation draw:name="f8" draw:formula="0 / ?f6"/><draw:equation draw:name="f9" draw:formula="22860 / ?f6"/><draw:equation draw:name="f10" draw:formula="0 / ?f7"/><draw:equation draw:name="f11" draw:formula="68580 / ?f7"/></draw:enhanced-geometry></draw:custom-shape><draw:custom-shape svg:x="0.055in" svg:y="0in" svg:width="0.02167in" svg:height="0.075in" draw:id="id354" draw:style-name="a355" draw:name="Shape 598"><svg:title/><svg:desc/><draw:enhanced-geometry draw:type="non-primitive" svg:viewBox="0 0 19812 68580" draw:enhanced-path="M 15240 0 L 19812 0 19812 68580 13716 68580 13716 15240 C 10668 16764 9144 18288 6096 21336 4572 22860 1524 24384 0 24384 L 0 16764 C 3048 15240 6096 12192 9144 9144 12192 6096 13716 3048 1524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812"/><draw:equation draw:name="f7" draw:formula="?f4 / 68580"/><draw:equation draw:name="f8" draw:formula="0 / ?f6"/><draw:equation draw:name="f9" draw:formula="19812 / ?f6"/><draw:equation draw:name="f10" draw:formula="0 / ?f7"/><draw:equation draw:name="f11" draw:formula="68580 / ?f7"/></draw:enhanced-geometry></draw:custom-shape><draw:custom-shape svg:x="0.1in" svg:y="0.065in" svg:width="0.01in" svg:height="0.01167in" draw:id="id355" draw:style-name="a356" draw:name="Shape 14805"><svg:title/><svg:desc/><draw:enhanced-geometry draw:type="non-primitive" svg:viewBox="0 0 9144 10668" draw:enhanced-path="M 0 0 L 9144 0 9144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0668"/><draw:equation draw:name="f8" draw:formula="0 / ?f6"/><draw:equation draw:name="f9" draw:formula="9144 / ?f6"/><draw:equation draw:name="f10" draw:formula="0 / ?f7"/><draw:equation draw:name="f11" draw:formula="10668 / ?f7"/></draw:enhanced-geometry></draw:custom-shape><draw:custom-shape svg:x="0.12in" svg:y="0.05833in" svg:width="0.01833in" svg:height="0.01833in" draw:id="id356" draw:style-name="a357" draw:name="Shape 600"><svg:title/><svg:desc/><draw:enhanced-geometry draw:type="non-primitive" svg:viewBox="0 0 16764 16764" draw:enhanced-path="M 0 0 L 6096 0 C 7620 7620 10668 10668 16764 10668 L 16764 16764 C 12192 16764 7620 15240 6096 12192 3048 9144 1524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11833in" svg:y="0in" svg:width="0.02in" svg:height="0.04833in" draw:id="id357" draw:style-name="a358" draw:name="Shape 601"><svg:title/><svg:desc/><draw:enhanced-geometry draw:type="non-primitive" svg:viewBox="0 0 18288 44196" draw:enhanced-path="M 18288 0 L 18288 6858 10668 10668 C 7620 13716 6096 18288 6096 22860 6096 27432 7620 32004 10668 33528 12192 36576 15240 38100 18288 38100 L 18288 44196 C 13716 44196 9144 42672 6096 38100 1524 35052 0 28956 0 22860 0 15240 1524 10668 6096 6096 9144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13833in" svg:y="0in" svg:width="0.02in" svg:height="0.07667in" draw:id="id358" draw:style-name="a359" draw:name="Shape 602"><svg:title/><svg:desc/><draw:enhanced-geometry draw:type="non-primitive" svg:viewBox="0 0 18288 70104" draw:enhanced-path="M 0 0 C 3048 0 6096 1524 9144 3048 12192 6096 15240 9144 16764 13716 18288 18288 18288 24384 18288 33528 18288 42672 18288 50292 16764 54864 15240 60960 12192 64008 9144 67056 6096 68580 3048 70104 0 70104 L 0 64008 C 1524 64008 4572 64008 6096 62484 7620 59436 9144 57912 10668 53340 12192 48768 13716 44196 13716 38100 L 13716 36576 C 12192 39624 9144 41148 7620 42672 4572 44196 1524 44196 0 44196 L 0 38100 C 4572 38100 7620 36576 9144 33528 12192 32004 12192 27432 12192 22860 12192 16764 12192 13716 9144 10668 6096 7620 4572 6096 1524 6096 L 0 685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165in" svg:y="0in" svg:width="0.02in" svg:height="0.07667in" draw:id="id359" draw:style-name="a360" draw:name="Shape 603"><svg:title/><svg:desc/><draw:enhanced-geometry draw:type="non-primitive" svg:viewBox="0 0 18288 70104" draw:enhanced-path="M 18288 0 L 18288 0 18288 6096 18288 6096 C 15240 6096 12192 7620 10668 12192 7620 16764 6096 24384 6096 35052 6096 47244 7620 54864 10668 57912 L 18288 62992 18288 70104 18288 70104 C 13716 70104 9144 67056 6096 62484 3048 57912 0 48768 0 35052 0 24384 1524 15240 4572 9144 9144 3048 12192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185in" svg:y="0in" svg:width="0.02in" svg:height="0.07667in" draw:id="id360" draw:style-name="a361" draw:name="Shape 604"><svg:title/><svg:desc/><draw:enhanced-geometry draw:type="non-primitive" svg:viewBox="0 0 18288 70104" draw:enhanced-path="M 0 0 L 13716 7620 C 16764 13716 18288 22860 18288 35052 18288 47244 16764 54864 13716 60960 L 0 70104 0 62992 1524 64008 C 4572 64008 7620 62484 9144 57912 12192 54864 12192 47244 12192 35052 12192 24384 12192 16764 9144 12192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21167in" svg:y="0in" svg:width="0.04in" svg:height="0.07667in" draw:id="id361" draw:style-name="a362" draw:name="Shape 605"><svg:title/><svg:desc/><draw:enhanced-geometry draw:type="non-primitive" svg:viewBox="0 0 36576 70104" draw:enhanced-path="M 19812 0 C 24384 0 27432 1524 30480 4572 33528 9144 35052 12192 35052 18288 35052 21336 35052 24384 33528 25908 32004 28956 30480 30480 28956 32004 30480 32004 32004 33528 33528 35052 35052 36576 35052 38100 36576 41148 36576 42672 36576 45720 36576 48768 36576 54864 35052 60960 32004 64008 27432 68580 22860 70104 18288 70104 13716 70104 9144 68580 6096 65532 3048 62484 1524 57912 0 51816 L 6096 50292 C 7620 59436 12192 64008 18288 64008 21336 64008 24384 62484 27432 59436 30480 57912 30480 53340 30480 48768 30480 45720 30480 41148 27432 39624 25908 36576 22860 35052 19812 35052 18288 35052 16764 35052 13716 36576 L 15240 28956 16764 28956 C 21336 28956 24384 28956 25908 25908 28956 24384 28956 21336 28956 16764 28956 13716 28956 10668 25908 9144 24384 7620 22860 6096 19812 6096 16764 6096 13716 7620 12192 9144 10668 10668 9144 13716 7620 18288 L 1524 16764 C 3048 12192 4572 7620 7620 4572 10668 1524 15240 0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70104"/><draw:equation draw:name="f8" draw:formula="0 / ?f6"/><draw:equation draw:name="f9" draw:formula="36576 / ?f6"/><draw:equation draw:name="f10" draw:formula="0 / ?f7"/><draw:equation draw:name="f11" draw:formula="70104 / ?f7"/></draw:enhanced-geometry></draw:custom-shape><draw:custom-shape svg:x="0.26167in" svg:y="0.065in" svg:width="0.00833in" svg:height="0.025in" draw:id="id362" draw:style-name="a363" draw:name="Shape 606"><svg:title/><svg:desc/><draw:enhanced-geometry draw:type="non-primitive" svg:viewBox="0 0 7620 22860" draw:enhanced-path="M 1524 0 L 7620 0 7620 9144 C 7620 13716 7620 16764 6096 18288 6096 19812 4572 21336 1524 22860 L 0 19812 C 1524 18288 3048 18288 3048 16764 4572 15240 4572 12192 4572 9144 L 1524 9144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draw:equation draw:name="f7" draw:formula="?f4 / 22860"/><draw:equation draw:name="f8" draw:formula="0 / ?f6"/><draw:equation draw:name="f9" draw:formula="7620 / ?f6"/><draw:equation draw:name="f10" draw:formula="0 / ?f7"/><draw:equation draw:name="f11" draw:formula="22860 / ?f7"/></draw:enhanced-geometry></draw:custom-shape><draw:custom-shape svg:x="0.28167in" svg:y="0in" svg:width="0.04in" svg:height="0.07667in" draw:id="id363" draw:style-name="a364" draw:name="Shape 607"><svg:title/><svg:desc/><draw:enhanced-geometry draw:type="non-primitive" svg:viewBox="0 0 36576 70104" draw:enhanced-path="M 18288 0 C 22860 0 27432 1524 30480 4572 33528 9144 35052 12192 35052 18288 35052 21336 35052 24384 33528 25908 32004 28956 30480 30480 28956 32004 30480 32004 32004 33528 33528 35052 33528 36576 35052 38100 36576 41148 36576 42672 36576 45720 36576 48768 36576 54864 35052 60960 32004 64008 27432 68580 22860 70104 18288 70104 13716 70104 9144 68580 6096 65532 3048 62484 1524 57912 0 51816 L 6096 50292 C 7620 59436 12192 64008 18288 64008 21336 64008 24384 62484 27432 59436 28956 57912 30480 53340 30480 48768 30480 45720 28956 41148 27432 39624 25908 36576 22860 35052 19812 35052 18288 35052 16764 35052 13716 36576 L 15240 28956 16764 28956 C 19812 28956 22860 28956 25908 25908 27432 24384 28956 21336 28956 16764 28956 13716 28956 10668 25908 9144 24384 7620 21336 6096 19812 6096 16764 6096 13716 7620 12192 9144 9144 10668 9144 13716 7620 18288 L 1524 16764 C 3048 12192 4572 7620 7620 4572 10668 1524 15240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70104"/><draw:equation draw:name="f8" draw:formula="0 / ?f6"/><draw:equation draw:name="f9" draw:formula="36576 / ?f6"/><draw:equation draw:name="f10" draw:formula="0 / ?f7"/><draw:equation draw:name="f11" draw:formula="70104 / ?f7"/></draw:enhanced-geometry></draw:custom-shape><draw:custom-shape svg:x="0.32833in" svg:y="0.00111in" svg:width="0.02in" svg:height="0.07463in" draw:id="id364" draw:style-name="a365" draw:name="Shape 608"><svg:title/><svg:desc/><draw:enhanced-geometry draw:type="non-primitive" svg:viewBox="0 0 18288 68241" draw:enhanced-path="M 18288 0 L 18288 6169 9144 12700 C 6096 17272 6096 24892 6096 32512 7620 30988 9144 27940 12192 26416 L 18288 25197 18288 30988 10668 35560 C 7620 38608 6096 41656 6096 46228 6096 50800 7620 55372 10668 58420 L 18288 62230 18288 68241 6096 61468 C 1524 56896 0 47752 0 35560 0 23368 1524 12700 6096 8128 L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8241"/><draw:equation draw:name="f8" draw:formula="0 / ?f6"/><draw:equation draw:name="f9" draw:formula="18288 / ?f6"/><draw:equation draw:name="f10" draw:formula="0 / ?f7"/><draw:equation draw:name="f11" draw:formula="68241 / ?f7"/></draw:enhanced-geometry></draw:custom-shape><draw:custom-shape svg:x="0.34833in" svg:y="0.02833in" svg:width="0.02in" svg:height="0.04833in" draw:id="id365" draw:style-name="a366" draw:name="Shape 609"><svg:title/><svg:desc/><draw:enhanced-geometry draw:type="non-primitive" svg:viewBox="0 0 18288 44196" draw:enhanced-path="M 1524 0 C 6096 0 10668 1524 13716 6096 16764 10668 18288 15240 18288 21336 18288 25908 18288 30480 16764 33528 15240 38100 12192 39624 9144 41148 7620 44196 4572 44196 1524 44196 L 0 43349 0 37338 1524 38100 C 4572 38100 6096 36576 9144 33528 10668 30480 12192 27432 12192 21336 12192 16764 12192 13716 9144 10668 6096 7620 4572 6096 0 6096 L 0 6096 0 305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34833in" svg:y="0in" svg:width="0.01833in" svg:height="0.01833in" draw:id="id366" draw:style-name="a367" draw:name="Shape 610"><svg:title/><svg:desc/><draw:enhanced-geometry draw:type="non-primitive" svg:viewBox="0 0 16764 16764" draw:enhanced-path="M 1524 0 C 6096 0 9144 1524 12192 4572 15240 7620 16764 12192 16764 16764 L 10668 16764 C 10668 13716 9144 10668 7620 9144 6096 7620 3048 6096 1524 6096 L 0 7185 0 1016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395in" svg:y="0.00167in" svg:width="0.045in" svg:height="0.075in" draw:id="id367" draw:style-name="a368" draw:name="Shape 611"><svg:title/><svg:desc/><draw:enhanced-geometry draw:type="non-primitive" svg:viewBox="0 0 41148 68580" draw:enhanced-path="M 30480 0 C 33528 0 38100 1524 41148 3048 L 39624 10668 C 36576 7620 33528 6096 28956 6096 24384 6096 21336 7620 16764 10668 13716 15240 12192 18288 12192 24384 L 36576 24384 35052 30480 10668 30480 10668 36576 35052 36576 33528 42672 12192 42672 C 12192 48768 15240 54864 18288 57912 21336 60960 24384 62484 28956 62484 33528 62484 36576 60960 39624 57912 L 39624 65532 C 36576 67056 33528 68580 28956 68580 16764 68580 9144 60960 6096 42672 L 0 42672 1524 36576 4572 36576 C 4572 36576 4572 35052 4572 33528 L 4572 30480 0 30480 1524 24384 4572 24384 C 6096 16764 9144 10668 13716 6096 18288 3048 22860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68580"/><draw:equation draw:name="f8" draw:formula="0 / ?f6"/><draw:equation draw:name="f9" draw:formula="41148 / ?f6"/><draw:equation draw:name="f10" draw:formula="0 / ?f7"/><draw:equation draw:name="f11" draw:formula="68580 / ?f7"/></draw:enhanced-geometry></draw:custom-shape></draw:g></text:p>
          </table:table-cell>
          <table:covered-table-cell/>
          <table:table-cell table:style-name="TableCell211" table:number-columns-spanned="2">
            <text:p text:style-name="P212"><text:span text:style-name="T213">0,69%</text:span></text:p>
          </table:table-cell>
          <table:covered-table-cell/>
          <table:table-cell table:style-name="TableCell214">
            <text:p text:style-name="P215"><draw:g draw:name="Group 13593" draw:id="id382" draw:style-name="a383" text:anchor-type="as-char"><svg:title/><svg:desc/><draw:custom-shape svg:x="0in" svg:y="0.04667in" svg:width="0.025in" svg:height="0.01in" draw:id="id369" draw:style-name="a370" draw:name="Shape 14807"><svg:title/><svg:desc/><draw:enhanced-geometry draw:type="non-primitive" svg:viewBox="0 0 22860 9144" draw:enhanced-path="M 0 0 L 22860 0 22860 9144 0 914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860"/><draw:equation draw:name="f7" draw:formula="?f4 / 9144"/><draw:equation draw:name="f8" draw:formula="0 / ?f6"/><draw:equation draw:name="f9" draw:formula="22860 / ?f6"/><draw:equation draw:name="f10" draw:formula="0 / ?f7"/><draw:equation draw:name="f11" draw:formula="9144 / ?f7"/></draw:enhanced-geometry></draw:custom-shape><draw:custom-shape svg:x="0.03167in" svg:y="0in" svg:width="0.04in" svg:height="0.075in" draw:id="id370" draw:style-name="a371" draw:name="Shape 614"><svg:title/><svg:desc/><draw:enhanced-geometry draw:type="non-primitive" svg:viewBox="0 0 36576 68580" draw:enhanced-path="M 19812 0 C 24384 0 28956 1524 32004 6096 35052 10668 36576 15240 36576 19812 36576 24384 35052 28956 33528 32004 30480 36576 25908 42672 19812 48768 15240 53340 12192 56388 12192 57912 10668 59436 9144 60960 9144 62484 L 36576 62484 36576 68580 0 68580 C 0 65532 0 62484 3048 57912 4572 54864 9144 50292 13716 44196 21336 38100 24384 32004 27432 28956 28956 25908 30480 21336 30480 18288 30480 15240 28956 12192 27432 9144 24384 7620 21336 6096 18288 6096 15240 6096 12192 7620 10668 10668 7620 12192 7620 16764 7620 21336 L 1524 19812 C 1524 13716 3048 9144 6096 4572 9144 1524 13716 0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8580"/><draw:equation draw:name="f8" draw:formula="0 / ?f6"/><draw:equation draw:name="f9" draw:formula="36576 / ?f6"/><draw:equation draw:name="f10" draw:formula="0 / ?f7"/><draw:equation draw:name="f11" draw:formula="68580 / ?f7"/></draw:enhanced-geometry></draw:custom-shape><draw:custom-shape svg:x="0.07833in" svg:y="0.00333in" svg:width="0.04in" svg:height="0.07333in" draw:id="id371" draw:style-name="a372" draw:name="Shape 615"><svg:title/><svg:desc/><draw:enhanced-geometry draw:type="non-primitive" svg:viewBox="0 0 36576 67056" draw:enhanced-path="M 6096 0 L 35052 0 35052 6096 10668 6096 9144 24384 C 12192 22860 15240 21336 18288 21336 22860 21336 27432 22860 30480 27432 35052 32004 36576 36576 36576 42672 36576 50292 35052 54864 30480 60960 27432 65532 22860 67056 16764 67056 12192 67056 9144 65532 4572 62484 1524 59436 0 54864 0 48768 L 6096 48768 C 6096 53340 7620 56388 9144 57912 12192 60960 13716 60960 16764 60960 21336 60960 24384 59436 25908 56388 28956 53340 30480 48768 30480 44196 30480 38100 28956 35052 25908 32004 24384 28956 21336 27432 18288 27432 15240 27432 13716 28956 12192 30480 9144 30480 7620 33528 7620 35052 L 1524 35052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7056"/><draw:equation draw:name="f8" draw:formula="0 / ?f6"/><draw:equation draw:name="f9" draw:formula="36576 / ?f6"/><draw:equation draw:name="f10" draw:formula="0 / ?f7"/><draw:equation draw:name="f11" draw:formula="67056 / ?f7"/></draw:enhanced-geometry></draw:custom-shape><draw:custom-shape svg:x="0.12833in" svg:y="0.065in" svg:width="0.01in" svg:height="0.01167in" draw:id="id372" draw:style-name="a373" draw:name="Shape 14808"><svg:title/><svg:desc/><draw:enhanced-geometry draw:type="non-primitive" svg:viewBox="0 0 9144 10668" draw:enhanced-path="M 0 0 L 9144 0 9144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0668"/><draw:equation draw:name="f8" draw:formula="0 / ?f6"/><draw:equation draw:name="f9" draw:formula="9144 / ?f6"/><draw:equation draw:name="f10" draw:formula="0 / ?f7"/><draw:equation draw:name="f11" draw:formula="10668 / ?f7"/></draw:enhanced-geometry></draw:custom-shape><draw:custom-shape svg:x="0.145in" svg:y="0.01875in" svg:width="0.01667in" svg:height="0.03792in" draw:id="id373" draw:style-name="a374" draw:name="Shape 617"><svg:title/><svg:desc/><draw:enhanced-geometry draw:type="non-primitive" svg:viewBox="0 0 15240 34671" draw:enhanced-path="M 15240 0 L 15240 12573 6096 28575 15240 28575 15240 34671 0 34671 0 28575 1524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5240"/><draw:equation draw:name="f7" draw:formula="?f4 / 34671"/><draw:equation draw:name="f8" draw:formula="0 / ?f6"/><draw:equation draw:name="f9" draw:formula="15240 / ?f6"/><draw:equation draw:name="f10" draw:formula="0 / ?f7"/><draw:equation draw:name="f11" draw:formula="34671 / ?f7"/></draw:enhanced-geometry></draw:custom-shape><draw:custom-shape svg:x="0.16167in" svg:y="0in" svg:width="0.025in" svg:height="0.075in" draw:id="id374" draw:style-name="a375" draw:name="Shape 618"><svg:title/><svg:desc/><draw:enhanced-geometry draw:type="non-primitive" svg:viewBox="0 0 22860 68580" draw:enhanced-path="M 9144 0 L 15240 0 15240 45720 22860 45720 22860 51816 15240 51816 15240 68580 9144 68580 9144 51816 0 51816 0 45720 9144 45720 9144 13716 0 29718 0 17145 914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860"/><draw:equation draw:name="f7" draw:formula="?f4 / 68580"/><draw:equation draw:name="f8" draw:formula="0 / ?f6"/><draw:equation draw:name="f9" draw:formula="22860 / ?f6"/><draw:equation draw:name="f10" draw:formula="0 / ?f7"/><draw:equation draw:name="f11" draw:formula="68580 / ?f7"/></draw:enhanced-geometry></draw:custom-shape><draw:custom-shape svg:x="0.195in" svg:y="0.00333in" svg:width="0.04in" svg:height="0.07333in" draw:id="id375" draw:style-name="a376" draw:name="Shape 619"><svg:title/><svg:desc/><draw:enhanced-geometry draw:type="non-primitive" svg:viewBox="0 0 36576 67056" draw:enhanced-path="M 6096 0 L 35052 0 35052 6096 10668 6096 9144 24384 C 12192 22860 15240 21336 18288 21336 22860 21336 27432 22860 30480 27432 35052 32004 36576 36576 36576 42672 36576 50292 35052 54864 30480 60960 27432 65532 22860 67056 16764 67056 12192 67056 7620 65532 4572 62484 1524 59436 0 54864 0 48768 L 6096 48768 C 6096 53340 7620 56388 9144 57912 12192 60960 13716 60960 16764 60960 19812 60960 22860 59436 25908 56388 28956 53340 30480 48768 30480 44196 30480 38100 28956 35052 25908 32004 24384 28956 21336 27432 18288 27432 15240 27432 13716 28956 12192 30480 9144 30480 7620 33528 7620 35052 L 1524 35052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7056"/><draw:equation draw:name="f8" draw:formula="0 / ?f6"/><draw:equation draw:name="f9" draw:formula="36576 / ?f6"/><draw:equation draw:name="f10" draw:formula="0 / ?f7"/><draw:equation draw:name="f11" draw:formula="67056 / ?f7"/></draw:enhanced-geometry></draw:custom-shape><draw:custom-shape svg:x="0.24167in" svg:y="0in" svg:width="0.04in" svg:height="0.07667in" draw:id="id376" draw:style-name="a377" draw:name="Shape 620"><svg:title/><svg:desc/><draw:enhanced-geometry draw:type="non-primitive" svg:viewBox="0 0 36576 70104" draw:enhanced-path="M 18288 0 C 22860 0 25908 1524 28956 4572 33528 9144 35052 12192 35052 18288 35052 21336 33528 24384 32004 25908 32004 28956 30480 30480 27432 32004 28956 32004 30480 33528 32004 35052 33528 36576 33528 38100 35052 41148 35052 42672 36576 45720 36576 48768 36576 54864 33528 60960 30480 64008 27432 68580 22860 70104 16764 70104 12192 70104 7620 68580 4572 65532 1524 62484 0 57912 0 51816 L 6096 50292 C 7620 59436 10668 64008 16764 64008 21336 64008 22860 62484 25908 59436 28956 57912 30480 53340 30480 48768 30480 45720 28956 41148 25908 39624 24384 36576 21336 35052 18288 35052 16764 35052 15240 35052 13716 36576 L 15240 28956 C 19812 28956 22860 28956 24384 25908 27432 24384 28956 21336 28956 16764 28956 13716 27432 10668 25908 9144 22860 7620 21336 6096 18288 6096 15240 6096 12192 7620 10668 9144 9144 10668 7620 13716 7620 18288 L 1524 16764 C 1524 12192 3048 7620 6096 4572 9144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70104"/><draw:equation draw:name="f8" draw:formula="0 / ?f6"/><draw:equation draw:name="f9" draw:formula="36576 / ?f6"/><draw:equation draw:name="f10" draw:formula="0 / ?f7"/><draw:equation draw:name="f11" draw:formula="70104 / ?f7"/></draw:enhanced-geometry></draw:custom-shape><draw:custom-shape svg:x="0.29in" svg:y="0.065in" svg:width="0.01in" svg:height="0.025in" draw:id="id377" draw:style-name="a378" draw:name="Shape 621"><svg:title/><svg:desc/><draw:enhanced-geometry draw:type="non-primitive" svg:viewBox="0 0 9144 22860" draw:enhanced-path="M 3048 0 L 9144 0 9144 9144 C 9144 13716 7620 16764 6096 18288 6096 19812 4572 21336 3048 22860 L 0 19812 C 1524 18288 3048 18288 4572 16764 4572 15240 4572 12192 6096 9144 L 3048 9144 304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22860"/><draw:equation draw:name="f8" draw:formula="0 / ?f6"/><draw:equation draw:name="f9" draw:formula="9144 / ?f6"/><draw:equation draw:name="f10" draw:formula="0 / ?f7"/><draw:equation draw:name="f11" draw:formula="22860 / ?f7"/></draw:enhanced-geometry></draw:custom-shape><draw:custom-shape svg:x="0.31in" svg:y="0in" svg:width="0.04in" svg:height="0.075in" draw:id="id378" draw:style-name="a379" draw:name="Shape 622"><svg:title/><svg:desc/><draw:enhanced-geometry draw:type="non-primitive" svg:viewBox="0 0 36576 68580" draw:enhanced-path="M 19812 0 C 25908 0 30480 1524 33528 6096 35052 10668 36576 15240 36576 19812 36576 24384 36576 28956 33528 32004 32004 36576 27432 42672 21336 48768 16764 53340 13716 56388 12192 57912 12192 59436 10668 60960 9144 62484 L 36576 62484 36576 68580 0 68580 C 0 65532 1524 62484 3048 57912 6096 54864 9144 50292 15240 44196 21336 38100 25908 32004 27432 28956 30480 25908 30480 21336 30480 18288 30480 15240 30480 12192 27432 9144 25908 7620 22860 6096 19812 6096 16764 6096 13716 7620 12192 10668 9144 12192 7620 16764 7620 21336 L 1524 19812 C 3048 13716 4572 9144 7620 4572 10668 1524 15240 0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8580"/><draw:equation draw:name="f8" draw:formula="0 / ?f6"/><draw:equation draw:name="f9" draw:formula="36576 / ?f6"/><draw:equation draw:name="f10" draw:formula="0 / ?f7"/><draw:equation draw:name="f11" draw:formula="68580 / ?f7"/></draw:enhanced-geometry></draw:custom-shape><draw:custom-shape svg:x="0.35333in" svg:y="0.01912in" svg:width="0.0175in" svg:height="0.03755in" draw:id="id379" draw:style-name="a380" draw:name="Shape 623"><svg:title/><svg:desc/><draw:enhanced-geometry draw:type="non-primitive" svg:viewBox="0 0 16002 34335" draw:enhanced-path="M 16002 0 L 16002 12236 7620 28239 16002 28239 16002 34335 0 34335 0 28239 1600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002"/><draw:equation draw:name="f7" draw:formula="?f4 / 34335"/><draw:equation draw:name="f8" draw:formula="0 / ?f6"/><draw:equation draw:name="f9" draw:formula="16002 / ?f6"/><draw:equation draw:name="f10" draw:formula="0 / ?f7"/><draw:equation draw:name="f11" draw:formula="34335 / ?f7"/></draw:enhanced-geometry></draw:custom-shape><draw:custom-shape svg:x="0.37083in" svg:y="0in" svg:width="0.02417in" svg:height="0.075in" draw:id="id380" draw:style-name="a381" draw:name="Shape 624"><svg:title/><svg:desc/><draw:enhanced-geometry draw:type="non-primitive" svg:viewBox="0 0 22098 68580" draw:enhanced-path="M 9906 0 L 14478 0 14478 45720 22098 45720 22098 51816 14478 51816 14478 68580 8382 68580 8382 51816 0 51816 0 45720 8382 45720 8382 13716 0 29718 0 17481 990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098"/><draw:equation draw:name="f7" draw:formula="?f4 / 68580"/><draw:equation draw:name="f8" draw:formula="0 / ?f6"/><draw:equation draw:name="f9" draw:formula="22098 / ?f6"/><draw:equation draw:name="f10" draw:formula="0 / ?f7"/><draw:equation draw:name="f11" draw:formula="68580 / ?f7"/></draw:enhanced-geometry></draw:custom-shape><draw:custom-shape svg:x="0.42333in" svg:y="0.00167in" svg:width="0.045in" svg:height="0.075in" draw:id="id381" draw:style-name="a382" draw:name="Shape 625"><svg:title/><svg:desc/><draw:enhanced-geometry draw:type="non-primitive" svg:viewBox="0 0 41148 68580" draw:enhanced-path="M 30480 0 C 35052 0 38100 1524 41148 3048 L 39624 10668 C 36576 7620 33528 6096 28956 6096 24384 6096 21336 7620 18288 10668 15240 15240 12192 18288 12192 24384 L 36576 24384 36576 30480 10668 30480 10668 36576 35052 36576 35052 42672 12192 42672 C 12192 48768 15240 54864 18288 57912 21336 60960 24384 62484 28956 62484 33528 62484 36576 60960 39624 57912 L 39624 65532 C 36576 67056 33528 68580 30480 68580 16764 68580 9144 60960 6096 42672 L 0 42672 1524 36576 4572 36576 C 4572 36576 4572 35052 4572 33528 L 4572 30480 0 30480 1524 24384 6096 24384 C 6096 16764 9144 10668 13716 6096 18288 3048 24384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68580"/><draw:equation draw:name="f8" draw:formula="0 / ?f6"/><draw:equation draw:name="f9" draw:formula="41148 / ?f6"/><draw:equation draw:name="f10" draw:formula="0 / ?f7"/><draw:equation draw:name="f11" draw:formula="68580 / ?f7"/></draw:enhanced-geometry></draw:custom-shape></draw:g></text:p>
          </table:table-cell>
          <table:table-cell table:style-name="TableCell216">
            <text:p text:style-name="P217"><text:span text:style-name="T218">-60,74%</text:span></text:p>
          </table:table-cell>
          <table:table-cell>
            <text:p text:style-name="P217"/>
          </table:table-cell>
        </table:table-row>
        <table:table-row table:style-name="TableRow219">
          <table:table-cell table:style-name="TableCell220" table:number-columns-spanned="2">
            <text:p text:style-name="P221"><text:span text:style-name="T222">759</text:span></text:p>
          </table:table-cell>
          <table:covered-table-cell/>
          <table:table-cell table:style-name="TableCell223">
            <text:p text:style-name="P224"><text:span text:style-name="T225">INGRESOS POR CONGRESOS</text:span></text:p>
          </table:table-cell>
          <table:table-cell table:style-name="TableCell226" table:number-columns-spanned="2">
            <text:p text:style-name="P227"><draw:g draw:name="Group 13618" draw:id="id391" draw:style-name="a392" text:anchor-type="as-char"><svg:title/><svg:desc/><draw:custom-shape svg:x="0in" svg:y="0in" svg:width="0.02in" svg:height="0.07667in" draw:id="id383" draw:style-name="a384" draw:name="Shape 628"><svg:title/><svg:desc/><draw:enhanced-geometry draw:type="non-primitive" svg:viewBox="0 0 18288 70104" draw:enhanced-path="M 18288 0 L 18288 0 18288 7112 16764 6096 C 13716 6096 10668 7620 9144 12192 6096 16764 6096 24384 6096 35052 6096 47244 6096 54864 9144 57912 10668 62484 13716 64008 18288 64008 L 18288 64008 18288 70104 18288 70104 C 12192 70104 7620 67056 4572 62484 1524 57912 0 48768 0 35052 0 24384 1524 15240 4572 9144 7620 3048 12192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02in" svg:y="0in" svg:width="0.02in" svg:height="0.07667in" draw:id="id384" draw:style-name="a385" draw:name="Shape 629"><svg:title/><svg:desc/><draw:enhanced-geometry draw:type="non-primitive" svg:viewBox="0 0 18288 70104" draw:enhanced-path="M 0 0 L 12192 7620 C 15240 13716 18288 22860 18288 35052 18288 47244 16764 54864 13716 60960 L 0 70104 0 64007 7620 57912 C 10668 54864 12192 47244 12192 35052 12192 24384 10668 16764 7620 12192 L 0 7112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04833in" svg:y="0.065in" svg:width="0.01in" svg:height="0.025in" draw:id="id385" draw:style-name="a386" draw:name="Shape 630"><svg:title/><svg:desc/><draw:enhanced-geometry draw:type="non-primitive" svg:viewBox="0 0 9144 22860" draw:enhanced-path="M 3048 0 L 9144 0 9144 9144 C 9144 13716 7620 16764 6096 18288 6096 19812 4572 21336 3048 22860 L 0 19812 C 1524 18288 3048 18288 4572 16764 4572 15240 4572 12192 6096 9144 L 3048 9144 304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22860"/><draw:equation draw:name="f8" draw:formula="0 / ?f6"/><draw:equation draw:name="f9" draw:formula="9144 / ?f6"/><draw:equation draw:name="f10" draw:formula="0 / ?f7"/><draw:equation draw:name="f11" draw:formula="22860 / ?f7"/></draw:enhanced-geometry></draw:custom-shape><draw:custom-shape svg:x="0.06833in" svg:y="0in" svg:width="0.02in" svg:height="0.07667in" draw:id="id386" draw:style-name="a387" draw:name="Shape 631"><svg:title/><svg:desc/><draw:enhanced-geometry draw:type="non-primitive" svg:viewBox="0 0 18288 70104" draw:enhanced-path="M 18288 0 L 18288 0 18288 6096 18288 6096 C 15240 6096 12192 7620 10668 12192 7620 16764 6096 24384 6096 35052 6096 47244 7620 54864 10668 57912 L 18288 62992 18288 70104 18288 70104 C 13716 70104 9144 67056 6096 62484 3048 57912 0 48768 0 35052 0 24384 1524 15240 4572 9144 9144 3048 12192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08833in" svg:y="0in" svg:width="0.02in" svg:height="0.07667in" draw:id="id387" draw:style-name="a388" draw:name="Shape 632"><svg:title/><svg:desc/><draw:enhanced-geometry draw:type="non-primitive" svg:viewBox="0 0 18288 70104" draw:enhanced-path="M 0 0 L 13716 7620 C 16764 13716 18288 22860 18288 35052 18288 47244 16764 54864 13716 60960 L 0 70104 0 62992 1524 64008 C 4572 64008 7620 62484 9144 57912 12192 54864 12192 47244 12192 35052 12192 24384 12192 16764 9144 12192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115in" svg:y="0.00111in" svg:width="0.02in" svg:height="0.07556in" draw:id="id388" draw:style-name="a389" draw:name="Shape 633"><svg:title/><svg:desc/><draw:enhanced-geometry draw:type="non-primitive" svg:viewBox="0 0 18288 69088" draw:enhanced-path="M 18288 0 L 18288 5080 C 15240 5080 12192 6604 10668 11176 7620 15748 6096 23368 6096 34036 6096 46228 7620 53848 10668 56896 L 18288 61976 18288 69088 C 13716 69088 9144 66040 6096 61468 3048 56896 0 47752 0 34036 0 23368 3048 14224 6096 8128 L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9088"/><draw:equation draw:name="f8" draw:formula="0 / ?f6"/><draw:equation draw:name="f9" draw:formula="18288 / ?f6"/><draw:equation draw:name="f10" draw:formula="0 / ?f7"/><draw:equation draw:name="f11" draw:formula="69088 / ?f7"/></draw:enhanced-geometry></draw:custom-shape><draw:custom-shape svg:x="0.135in" svg:y="0in" svg:width="0.02in" svg:height="0.07667in" draw:id="id389" draw:style-name="a390" draw:name="Shape 634"><svg:title/><svg:desc/><draw:enhanced-geometry draw:type="non-primitive" svg:viewBox="0 0 18288 70104" draw:enhanced-path="M 1524 0 C 6096 0 10668 3048 13716 7620 16764 13716 18288 22860 18288 35052 18288 47244 16764 54864 13716 60960 10668 67056 6096 70104 0 70104 L 0 62992 1524 64008 C 4572 64008 7620 62484 9144 57912 12192 54864 12192 47244 12192 35052 12192 24384 12192 16764 9144 12192 7620 7620 4572 6096 0 6096 L 0 1016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18167in" svg:y="0.00167in" svg:width="0.045in" svg:height="0.075in" draw:id="id390" draw:style-name="a391" draw:name="Shape 635"><svg:title/><svg:desc/><draw:enhanced-geometry draw:type="non-primitive" svg:viewBox="0 0 41148 68580" draw:enhanced-path="M 30480 0 C 35052 0 38100 1524 41148 3048 L 39624 10668 C 36576 7620 33528 6096 28956 6096 24384 6096 21336 7620 18288 10668 15240 15240 12192 18288 12192 24384 L 36576 24384 36576 30480 10668 30480 10668 36576 35052 36576 35052 42672 12192 42672 C 12192 48768 15240 54864 18288 57912 21336 60960 24384 62484 28956 62484 33528 62484 38100 60960 39624 57912 L 39624 65532 C 36576 67056 33528 68580 30480 68580 16764 68580 9144 60960 6096 42672 L 0 42672 1524 36576 4572 36576 C 4572 36576 4572 35052 4572 33528 L 4572 30480 0 30480 1524 24384 6096 24384 C 6096 16764 9144 10668 13716 6096 18288 3048 24384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68580"/><draw:equation draw:name="f8" draw:formula="0 / ?f6"/><draw:equation draw:name="f9" draw:formula="41148 / ?f6"/><draw:equation draw:name="f10" draw:formula="0 / ?f7"/><draw:equation draw:name="f11" draw:formula="68580 / ?f7"/></draw:enhanced-geometry></draw:custom-shape></draw:g></text:p>
          </table:table-cell>
          <table:covered-table-cell/>
          <table:table-cell table:style-name="TableCell228" table:number-columns-spanned="2">
            <text:p text:style-name="P229"><text:span text:style-name="T230">0,00%</text:span></text:p>
          </table:table-cell>
          <table:covered-table-cell/>
          <table:table-cell table:style-name="TableCell231" table:number-columns-spanned="2">
            <text:p text:style-name="P232"><draw:g draw:name="Group 13629" draw:id="id400" draw:style-name="a401" text:anchor-type="as-char"><svg:title/><svg:desc/><draw:custom-shape svg:x="0in" svg:y="0in" svg:width="0.02in" svg:height="0.07667in" draw:id="id392" draw:style-name="a393" draw:name="Shape 637"><svg:title/><svg:desc/><draw:enhanced-geometry draw:type="non-primitive" svg:viewBox="0 0 18288 70104" draw:enhanced-path="M 18288 0 L 18288 0 18288 7112 16764 6096 C 13716 6096 10668 7620 9144 12192 6096 16764 6096 24384 6096 35052 6096 47244 6096 54864 9144 57912 10668 62484 13716 64008 18288 64008 L 18288 64008 18288 70104 18288 70104 C 12192 70104 7620 67056 4572 62484 1524 57912 0 48768 0 35052 0 24384 1524 15240 4572 9144 7620 3048 12192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02in" svg:y="0in" svg:width="0.02in" svg:height="0.07667in" draw:id="id393" draw:style-name="a394" draw:name="Shape 638"><svg:title/><svg:desc/><draw:enhanced-geometry draw:type="non-primitive" svg:viewBox="0 0 18288 70104" draw:enhanced-path="M 0 0 L 12192 7620 C 15240 13716 18288 22860 18288 35052 18288 47244 16764 54864 13716 60960 L 0 70104 0 64007 7620 57912 C 10668 54864 12192 47244 12192 35052 12192 24384 10668 16764 7620 12192 L 0 7112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04833in" svg:y="0.065in" svg:width="0.01in" svg:height="0.025in" draw:id="id394" draw:style-name="a395" draw:name="Shape 639"><svg:title/><svg:desc/><draw:enhanced-geometry draw:type="non-primitive" svg:viewBox="0 0 9144 22860" draw:enhanced-path="M 3048 0 L 9144 0 9144 9144 C 9144 13716 7620 16764 6096 18288 6096 19812 4572 21336 3048 22860 L 0 19812 C 1524 18288 3048 18288 4572 16764 4572 15240 4572 12192 6096 9144 L 3048 9144 304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22860"/><draw:equation draw:name="f8" draw:formula="0 / ?f6"/><draw:equation draw:name="f9" draw:formula="9144 / ?f6"/><draw:equation draw:name="f10" draw:formula="0 / ?f7"/><draw:equation draw:name="f11" draw:formula="22860 / ?f7"/></draw:enhanced-geometry></draw:custom-shape><draw:custom-shape svg:x="0.06833in" svg:y="0in" svg:width="0.02in" svg:height="0.07667in" draw:id="id395" draw:style-name="a396" draw:name="Shape 640"><svg:title/><svg:desc/><draw:enhanced-geometry draw:type="non-primitive" svg:viewBox="0 0 18288 70104" draw:enhanced-path="M 18288 0 L 18288 0 18288 6096 18288 6096 C 15240 6096 12192 7620 10668 12192 7620 16764 6096 24384 6096 35052 6096 47244 7620 54864 10668 57912 L 18288 62992 18288 70104 18288 70104 C 13716 70104 9144 67056 6096 62484 3048 57912 0 48768 0 35052 0 24384 1524 15240 4572 9144 9144 3048 12192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08833in" svg:y="0in" svg:width="0.02in" svg:height="0.07667in" draw:id="id396" draw:style-name="a397" draw:name="Shape 641"><svg:title/><svg:desc/><draw:enhanced-geometry draw:type="non-primitive" svg:viewBox="0 0 18288 70104" draw:enhanced-path="M 0 0 L 13716 7620 C 16764 13716 18288 22860 18288 35052 18288 47244 16764 54864 13716 60960 L 0 70104 0 62992 1524 64008 C 4572 64008 7620 62484 9144 57912 12192 54864 12192 47244 12192 35052 12192 24384 12192 16764 9144 12192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115in" svg:y="0.00111in" svg:width="0.02in" svg:height="0.07556in" draw:id="id397" draw:style-name="a398" draw:name="Shape 642"><svg:title/><svg:desc/><draw:enhanced-geometry draw:type="non-primitive" svg:viewBox="0 0 18288 69088" draw:enhanced-path="M 18288 0 L 18288 5081 18288 5080 C 15240 5080 12192 6604 10668 11176 7620 15748 6096 23368 6096 34036 6096 46228 7620 53848 10668 56896 L 18288 61977 18288 69088 18288 69088 C 13716 69088 9144 66040 6096 61468 3048 56896 0 47752 0 34036 0 23368 3048 14224 6096 8128 L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9088"/><draw:equation draw:name="f8" draw:formula="0 / ?f6"/><draw:equation draw:name="f9" draw:formula="18288 / ?f6"/><draw:equation draw:name="f10" draw:formula="0 / ?f7"/><draw:equation draw:name="f11" draw:formula="69088 / ?f7"/></draw:enhanced-geometry></draw:custom-shape><draw:custom-shape svg:x="0.135in" svg:y="0in" svg:width="0.02in" svg:height="0.07667in" draw:id="id398" draw:style-name="a399" draw:name="Shape 643"><svg:title/><svg:desc/><draw:enhanced-geometry draw:type="non-primitive" svg:viewBox="0 0 18288 70104" draw:enhanced-path="M 1524 0 C 6096 0 10668 3048 13716 7620 16764 13716 18288 22860 18288 35052 18288 47244 16764 54864 13716 60960 L 0 70104 0 62992 1524 64008 C 4572 64008 7620 62484 9144 57912 12192 54864 12192 47244 12192 35052 12192 24384 12192 16764 9144 12192 L 0 6096 0 1016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18167in" svg:y="0.00167in" svg:width="0.045in" svg:height="0.075in" draw:id="id399" draw:style-name="a400" draw:name="Shape 644"><svg:title/><svg:desc/><draw:enhanced-geometry draw:type="non-primitive" svg:viewBox="0 0 41148 68580" draw:enhanced-path="M 30480 0 C 35052 0 38100 1524 41148 3048 L 39624 10668 C 36576 7620 33528 6096 28956 6096 24384 6096 21336 7620 18288 10668 15240 15240 12192 18288 12192 24384 L 36576 24384 36576 30480 10668 30480 10668 36576 35052 36576 35052 42672 12192 42672 C 12192 48768 15240 54864 18288 57912 21336 60960 24384 62484 28956 62484 33528 62484 38100 60960 39624 57912 L 39624 65532 C 36576 67056 33528 68580 30480 68580 16764 68580 9144 60960 6096 42672 L 0 42672 1524 36576 4572 36576 C 4572 36576 4572 35052 4572 33528 L 4572 30480 0 30480 1524 24384 6096 24384 C 6096 16764 9144 10668 13716 6096 18288 3048 24384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68580"/><draw:equation draw:name="f8" draw:formula="0 / ?f6"/><draw:equation draw:name="f9" draw:formula="41148 / ?f6"/><draw:equation draw:name="f10" draw:formula="0 / ?f7"/><draw:equation draw:name="f11" draw:formula="68580 / ?f7"/></draw:enhanced-geometry></draw:custom-shape></draw:g></text:p>
          </table:table-cell>
          <table:covered-table-cell/>
          <table:table-cell table:style-name="TableCell233" table:number-columns-spanned="2">
            <text:p text:style-name="P234"><text:span text:style-name="T235">0,00%</text:span></text:p>
          </table:table-cell>
          <table:covered-table-cell/>
          <table:table-cell table:style-name="TableCell236">
            <text:p text:style-name="P237"><draw:g draw:name="Group 13640" draw:id="id409" draw:style-name="a410" text:anchor-type="as-char"><svg:title/><svg:desc/><draw:custom-shape svg:x="0in" svg:y="0in" svg:width="0.02in" svg:height="0.07667in" draw:id="id401" draw:style-name="a402" draw:name="Shape 646"><svg:title/><svg:desc/><draw:enhanced-geometry draw:type="non-primitive" svg:viewBox="0 0 18288 70104" draw:enhanced-path="M 18288 0 L 18288 0 18288 6096 18288 6096 C 13716 6096 12192 7620 9144 12192 7620 16764 6096 24384 6096 35052 6096 47244 7620 54864 9144 57912 12192 62484 15240 64008 18288 64008 L 18288 64008 18288 70104 18288 70104 C 12192 70104 7620 67056 4572 62484 1524 57912 0 48768 0 35052 0 24384 1524 15240 4572 9144 7620 3048 12192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02in" svg:y="0in" svg:width="0.02in" svg:height="0.07667in" draw:id="id402" draw:style-name="a403" draw:name="Shape 647"><svg:title/><svg:desc/><draw:enhanced-geometry draw:type="non-primitive" svg:viewBox="0 0 18288 70104" draw:enhanced-path="M 0 0 L 12192 7620 C 16764 13716 18288 22860 18288 35052 18288 47244 16764 54864 13716 60960 L 0 70104 0 64008 9144 57912 C 10668 54864 12192 47244 12192 35052 12192 24384 10668 16764 9144 12192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05in" svg:y="0.065in" svg:width="0.00833in" svg:height="0.025in" draw:id="id403" draw:style-name="a404" draw:name="Shape 648"><svg:title/><svg:desc/><draw:enhanced-geometry draw:type="non-primitive" svg:viewBox="0 0 7620 22860" draw:enhanced-path="M 1524 0 L 7620 0 7620 9144 C 7620 13716 6096 16764 6096 18288 4572 19812 3048 21336 1524 22860 L 0 19812 C 1524 18288 1524 18288 3048 16764 3048 15240 4572 12192 4572 9144 L 1524 9144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draw:equation draw:name="f7" draw:formula="?f4 / 22860"/><draw:equation draw:name="f8" draw:formula="0 / ?f6"/><draw:equation draw:name="f9" draw:formula="7620 / ?f6"/><draw:equation draw:name="f10" draw:formula="0 / ?f7"/><draw:equation draw:name="f11" draw:formula="22860 / ?f7"/></draw:enhanced-geometry></draw:custom-shape><draw:custom-shape svg:x="0.07in" svg:y="0in" svg:width="0.02in" svg:height="0.07667in" draw:id="id404" draw:style-name="a405" draw:name="Shape 649"><svg:title/><svg:desc/><draw:enhanced-geometry draw:type="non-primitive" svg:viewBox="0 0 18288 70104" draw:enhanced-path="M 18288 0 L 18288 0 18288 7112 16764 6096 C 13716 6096 10668 7620 9144 12192 6096 16764 6096 24384 6096 35052 6096 47244 6096 54864 9144 57912 10668 62484 13716 64008 18288 64008 L 18288 64008 18288 70104 18288 70104 C 12192 70104 7620 67056 4572 62484 1524 57912 0 48768 0 35052 0 24384 1524 15240 4572 9144 7620 3048 12192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09in" svg:y="0in" svg:width="0.02in" svg:height="0.07667in" draw:id="id405" draw:style-name="a406" draw:name="Shape 650"><svg:title/><svg:desc/><draw:enhanced-geometry draw:type="non-primitive" svg:viewBox="0 0 18288 70104" draw:enhanced-path="M 0 0 L 12192 7620 C 15240 13716 18288 22860 18288 35052 18288 47244 16764 54864 13716 60960 L 0 70104 0 64007 7620 57912 C 10668 54864 12192 47244 12192 35052 12192 24384 10668 16764 7620 12192 L 0 7112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11667in" svg:y="0in" svg:width="0.02in" svg:height="0.07667in" draw:id="id406" draw:style-name="a407" draw:name="Shape 651"><svg:title/><svg:desc/><draw:enhanced-geometry draw:type="non-primitive" svg:viewBox="0 0 18288 70104" draw:enhanced-path="M 18288 0 L 18288 6096 C 13716 6096 10668 7620 9144 12192 6096 16764 6096 24384 6096 35052 6096 47244 6096 54864 9144 57912 12192 62484 13716 64008 18288 64008 L 18288 70104 C 12192 70104 7620 67056 4572 62484 1524 57912 0 48768 0 35052 0 24384 1524 15240 4572 9144 7620 3048 12192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13667in" svg:y="0in" svg:width="0.02in" svg:height="0.07667in" draw:id="id407" draw:style-name="a408" draw:name="Shape 652"><svg:title/><svg:desc/><draw:enhanced-geometry draw:type="non-primitive" svg:viewBox="0 0 18288 70104" draw:enhanced-path="M 0 0 C 4572 0 9144 3048 12192 7620 16764 13716 18288 22860 18288 35052 18288 47244 16764 54864 13716 60960 10668 67056 6096 70104 0 70104 L 0 64008 C 3048 64008 6096 62484 7620 57912 10668 54864 12192 47244 12192 35052 12192 24384 10668 16764 7620 12192 6096 7620 3048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18333in" svg:y="0.00167in" svg:width="0.045in" svg:height="0.075in" draw:id="id408" draw:style-name="a409" draw:name="Shape 653"><svg:title/><svg:desc/><draw:enhanced-geometry draw:type="non-primitive" svg:viewBox="0 0 41148 68580" draw:enhanced-path="M 28956 0 C 33528 0 36576 1524 41148 3048 L 39624 10668 C 35052 7620 32004 6096 27432 6096 24384 6096 19812 7620 16764 10668 13716 15240 10668 18288 10668 24384 L 36576 24384 35052 30480 10668 30480 10668 36576 35052 36576 33528 42672 10668 42672 C 12192 48768 13716 54864 16764 57912 19812 60960 24384 62484 28956 62484 32004 62484 36576 60960 39624 57912 L 39624 65532 C 36576 67056 32004 68580 28956 68580 15240 68580 7620 60960 4572 42672 L 0 42672 0 36576 4572 36576 C 4572 36576 4572 35052 4572 33528 L 4572 30480 0 30480 0 24384 4572 24384 C 6096 16764 9144 10668 12192 6096 16764 3048 22860 0 2895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68580"/><draw:equation draw:name="f8" draw:formula="0 / ?f6"/><draw:equation draw:name="f9" draw:formula="41148 / ?f6"/><draw:equation draw:name="f10" draw:formula="0 / ?f7"/><draw:equation draw:name="f11" draw:formula="68580 / ?f7"/></draw:enhanced-geometry></draw:custom-shape></draw:g></text:p>
          </table:table-cell>
          <table:table-cell table:style-name="TableCell238">
            <text:p text:style-name="P239"><text:span text:style-name="T240">-</text:span></text:p>
          </table:table-cell>
          <table:table-cell>
            <text:p text:style-name="P239"/>
          </table:table-cell>
        </table:table-row>
        <table:table-row table:style-name="TableRow241">
          <table:table-cell table:style-name="TableCell242" table:number-columns-spanned="2">
            <text:p text:style-name="P243"><text:span text:style-name="T244">759</text:span></text:p>
          </table:table-cell>
          <table:covered-table-cell/>
          <table:table-cell table:style-name="TableCell245">
            <text:p text:style-name="P246"><text:span text:style-name="T247">INGRESOS VARIOS FMT</text:span></text:p>
          </table:table-cell>
          <table:table-cell table:style-name="TableCell248" table:number-columns-spanned="2">
            <text:p text:style-name="P249"><draw:g draw:name="Group 13665" draw:id="id425" draw:style-name="a426" text:anchor-type="as-char"><svg:title/><svg:desc/><draw:custom-shape svg:x="0in" svg:y="0in" svg:width="0.04in" svg:height="0.07667in" draw:id="id410" draw:style-name="a411" draw:name="Shape 656"><svg:title/><svg:desc/><draw:enhanced-geometry draw:type="non-primitive" svg:viewBox="0 0 36576 70104" draw:enhanced-path="M 18288 0 C 22860 0 25908 1524 28956 4572 33528 9144 35052 12192 35052 18288 35052 21336 33528 24384 32004 25908 32004 28956 30480 30480 27432 32004 28956 32004 30480 33528 32004 35052 33528 36576 33528 38100 35052 41148 35052 42672 36576 45720 36576 48768 36576 54864 33528 60960 30480 64008 27432 68580 22860 70104 16764 70104 12192 70104 7620 68580 4572 65532 1524 62484 0 57912 0 51816 L 6096 50292 C 7620 59436 10668 64008 16764 64008 21336 64008 22860 62484 25908 59436 28956 57912 30480 53340 30480 48768 30480 45720 28956 41148 25908 39624 24384 36576 21336 35052 18288 35052 16764 35052 15240 35052 13716 36576 L 15240 28956 C 19812 28956 22860 28956 24384 25908 27432 24384 28956 21336 28956 16764 28956 13716 27432 10668 25908 9144 22860 7620 21336 6096 18288 6096 15240 6096 12192 7620 10668 9144 9144 10668 7620 13716 7620 18288 L 1524 16764 C 1524 12192 3048 7620 6096 4572 9144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70104"/><draw:equation draw:name="f8" draw:formula="0 / ?f6"/><draw:equation draw:name="f9" draw:formula="36576 / ?f6"/><draw:equation draw:name="f10" draw:formula="0 / ?f7"/><draw:equation draw:name="f11" draw:formula="70104 / ?f7"/></draw:enhanced-geometry></draw:custom-shape><draw:custom-shape svg:x="0.04667in" svg:y="0in" svg:width="0.04in" svg:height="0.07667in" draw:id="id411" draw:style-name="a412" draw:name="Shape 657"><svg:title/><svg:desc/><draw:enhanced-geometry draw:type="non-primitive" svg:viewBox="0 0 36576 70104" draw:enhanced-path="M 18288 0 C 22860 0 25908 1524 28956 4572 32004 9144 35052 12192 35052 18288 35052 21336 33528 24384 32004 25908 32004 28956 28956 30480 27432 32004 28956 32004 30480 33528 32004 35052 33528 36576 33528 38100 35052 41148 35052 42672 36576 45720 36576 48768 36576 54864 33528 60960 30480 64008 25908 68580 22860 70104 16764 70104 12192 70104 7620 68580 4572 65532 1524 62484 0 57912 0 51816 L 6096 50292 C 7620 59436 10668 64008 16764 64008 19812 64008 22860 62484 25908 59436 28956 57912 30480 53340 30480 48768 30480 45720 28956 41148 25908 39624 24384 36576 21336 35052 18288 35052 16764 35052 15240 35052 13716 36576 L 15240 28956 C 19812 28956 22860 28956 24384 25908 27432 24384 28956 21336 28956 16764 28956 13716 27432 10668 25908 9144 22860 7620 21336 6096 18288 6096 15240 6096 12192 7620 10668 9144 9144 10668 7620 13716 7620 18288 L 1524 16764 C 1524 12192 3048 7620 6096 4572 9144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70104"/><draw:equation draw:name="f8" draw:formula="0 / ?f6"/><draw:equation draw:name="f9" draw:formula="36576 / ?f6"/><draw:equation draw:name="f10" draw:formula="0 / ?f7"/><draw:equation draw:name="f11" draw:formula="70104 / ?f7"/></draw:enhanced-geometry></draw:custom-shape><draw:custom-shape svg:x="0.09667in" svg:y="0.065in" svg:width="0.01in" svg:height="0.01167in" draw:id="id412" draw:style-name="a413" draw:name="Shape 14811"><svg:title/><svg:desc/><draw:enhanced-geometry draw:type="non-primitive" svg:viewBox="0 0 9144 10668" draw:enhanced-path="M 0 0 L 9144 0 9144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0668"/><draw:equation draw:name="f8" draw:formula="0 / ?f6"/><draw:equation draw:name="f9" draw:formula="9144 / ?f6"/><draw:equation draw:name="f10" draw:formula="0 / ?f7"/><draw:equation draw:name="f11" draw:formula="10668 / ?f7"/></draw:enhanced-geometry></draw:custom-shape><draw:custom-shape svg:x="0.115in" svg:y="0in" svg:width="0.02in" svg:height="0.07667in" draw:id="id413" draw:style-name="a414" draw:name="Shape 659"><svg:title/><svg:desc/><draw:enhanced-geometry draw:type="non-primitive" svg:viewBox="0 0 18288 70104" draw:enhanced-path="M 18288 0 L 18288 6096 C 15240 6096 12192 7620 10668 12192 7620 16764 6096 24384 6096 35052 6096 47244 7620 54864 10668 57912 12192 62484 15240 64008 18288 64008 L 18288 70104 C 13716 70104 9144 67056 6096 62484 1524 57912 0 48768 0 35052 0 24384 1524 15240 4572 9144 7620 3048 12192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135in" svg:y="0in" svg:width="0.02in" svg:height="0.07667in" draw:id="id414" draw:style-name="a415" draw:name="Shape 660"><svg:title/><svg:desc/><draw:enhanced-geometry draw:type="non-primitive" svg:viewBox="0 0 18288 70104" draw:enhanced-path="M 0 0 C 6096 0 10668 3048 13716 7620 16764 13716 18288 22860 18288 35052 18288 47244 16764 54864 13716 60960 10668 67056 6096 70104 0 70104 L 0 64008 C 4572 64008 7620 62484 9144 57912 12192 54864 12192 47244 12192 35052 12192 24384 12192 16764 9144 12192 7620 7620 4572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16167in" svg:y="0in" svg:width="0.02in" svg:height="0.07667in" draw:id="id415" draw:style-name="a416" draw:name="Shape 661"><svg:title/><svg:desc/><draw:enhanced-geometry draw:type="non-primitive" svg:viewBox="0 0 18288 70104" draw:enhanced-path="M 18288 0 L 18288 6096 C 15240 6096 12192 7620 10668 12192 7620 16764 6096 24384 6096 35052 6096 47244 7620 54864 10668 57912 L 18288 62992 18288 70104 C 13716 70104 9144 67056 6096 62484 3048 57912 0 48768 0 35052 0 24384 1524 15240 4572 9144 9144 3048 12192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18167in" svg:y="0in" svg:width="0.02in" svg:height="0.07667in" draw:id="id416" draw:style-name="a417" draw:name="Shape 662"><svg:title/><svg:desc/><draw:enhanced-geometry draw:type="non-primitive" svg:viewBox="0 0 18288 70104" draw:enhanced-path="M 0 0 C 6096 0 10668 3048 13716 7620 16764 13716 18288 22860 18288 35052 18288 47244 16764 54864 13716 60960 10668 67056 6096 70104 0 70104 L 0 62992 1524 64008 C 4572 64008 7620 62484 9144 57912 12192 54864 12192 47244 12192 35052 12192 24384 12192 16764 9144 12192 7620 7620 4572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20833in" svg:y="0in" svg:width="0.02in" svg:height="0.07667in" draw:id="id417" draw:style-name="a418" draw:name="Shape 663"><svg:title/><svg:desc/><draw:enhanced-geometry draw:type="non-primitive" svg:viewBox="0 0 18288 70104" draw:enhanced-path="M 18288 0 L 18288 0 18288 6096 18288 6096 C 15240 6096 12192 7620 10668 12192 7620 16764 6096 24384 6096 35052 6096 47244 7620 54864 10668 57912 12192 62484 15240 64008 18288 64008 L 18288 64008 18288 70104 18288 70104 C 13716 70104 9144 67056 6096 62484 1524 57912 0 48768 0 35052 0 24384 1524 15240 4572 9144 7620 3048 12192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22833in" svg:y="0in" svg:width="0.02in" svg:height="0.07667in" draw:id="id418" draw:style-name="a419" draw:name="Shape 664"><svg:title/><svg:desc/><draw:enhanced-geometry draw:type="non-primitive" svg:viewBox="0 0 18288 70104" draw:enhanced-path="M 0 0 L 13716 7620 C 16764 13716 18288 22860 18288 35052 18288 47244 16764 54864 13716 60960 L 0 70104 0 64008 9144 57912 C 12192 54864 12192 47244 12192 35052 12192 24384 12192 16764 9144 12192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25833in" svg:y="0.065in" svg:width="0.00833in" svg:height="0.025in" draw:id="id419" draw:style-name="a420" draw:name="Shape 665"><svg:title/><svg:desc/><draw:enhanced-geometry draw:type="non-primitive" svg:viewBox="0 0 7620 22860" draw:enhanced-path="M 1524 0 L 7620 0 7620 9144 C 7620 13716 7620 16764 6096 18288 6096 19812 4572 21336 1524 22860 L 0 19812 C 1524 18288 3048 18288 3048 16764 4572 15240 4572 12192 4572 9144 L 1524 9144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draw:equation draw:name="f7" draw:formula="?f4 / 22860"/><draw:equation draw:name="f8" draw:formula="0 / ?f6"/><draw:equation draw:name="f9" draw:formula="7620 / ?f6"/><draw:equation draw:name="f10" draw:formula="0 / ?f7"/><draw:equation draw:name="f11" draw:formula="22860 / ?f7"/></draw:enhanced-geometry></draw:custom-shape><draw:custom-shape svg:x="0.27833in" svg:y="0in" svg:width="0.02in" svg:height="0.07667in" draw:id="id420" draw:style-name="a421" draw:name="Shape 666"><svg:title/><svg:desc/><draw:enhanced-geometry draw:type="non-primitive" svg:viewBox="0 0 18288 70104" draw:enhanced-path="M 18288 0 L 18288 0 18288 6096 18288 6096 C 15240 6096 12192 7620 9144 12192 7620 16764 6096 24384 6096 35052 6096 47244 7620 54864 9144 57912 12192 62484 15240 64008 18288 64008 L 18288 64008 18288 70104 18288 70104 C 13716 70104 9144 67056 6096 62484 1524 57912 0 48768 0 35052 0 24384 1524 15240 4572 9144 7620 3048 12192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29833in" svg:y="0in" svg:width="0.02in" svg:height="0.07667in" draw:id="id421" draw:style-name="a422" draw:name="Shape 667"><svg:title/><svg:desc/><draw:enhanced-geometry draw:type="non-primitive" svg:viewBox="0 0 18288 70104" draw:enhanced-path="M 0 0 L 13716 7620 C 16764 13716 18288 22860 18288 35052 18288 47244 16764 54864 13716 60960 L 0 70104 0 64008 9144 57912 C 10668 54864 12192 47244 12192 35052 12192 24384 10668 16764 9144 12192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325in" svg:y="0in" svg:width="0.02in" svg:height="0.07667in" draw:id="id422" draw:style-name="a423" draw:name="Shape 668"><svg:title/><svg:desc/><draw:enhanced-geometry draw:type="non-primitive" svg:viewBox="0 0 18288 70104" draw:enhanced-path="M 18288 0 L 18288 6096 C 15240 6096 12192 7620 10668 12192 7620 16764 6096 24384 6096 35052 6096 47244 7620 54864 10668 57912 12192 62484 15240 64008 18288 64008 L 18288 70104 C 13716 70104 9144 67056 6096 62484 1524 57912 0 48768 0 35052 0 24384 1524 15240 4572 9144 7620 3048 12192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345in" svg:y="0in" svg:width="0.02in" svg:height="0.07667in" draw:id="id423" draw:style-name="a424" draw:name="Shape 669"><svg:title/><svg:desc/><draw:enhanced-geometry draw:type="non-primitive" svg:viewBox="0 0 18288 70104" draw:enhanced-path="M 0 0 C 6096 0 10668 3048 13716 7620 16764 13716 18288 22860 18288 35052 18288 47244 16764 54864 13716 60960 10668 67056 6096 70104 0 70104 L 0 64008 C 4572 64008 6096 62484 9144 57912 12192 54864 12192 47244 12192 35052 12192 24384 12192 16764 9144 12192 6096 7620 3048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39167in" svg:y="0.00167in" svg:width="0.045in" svg:height="0.075in" draw:id="id424" draw:style-name="a425" draw:name="Shape 670"><svg:title/><svg:desc/><draw:enhanced-geometry draw:type="non-primitive" svg:viewBox="0 0 41148 68580" draw:enhanced-path="M 30480 0 C 33528 0 38100 1524 41148 3048 L 39624 10668 C 36576 7620 33528 6096 28956 6096 24384 6096 21336 7620 16764 10668 13716 15240 12192 18288 12192 24384 L 36576 24384 35052 30480 10668 30480 10668 36576 35052 36576 33528 42672 12192 42672 C 12192 48768 15240 54864 18288 57912 21336 60960 24384 62484 28956 62484 33528 62484 36576 60960 39624 57912 L 39624 65532 C 36576 67056 33528 68580 28956 68580 16764 68580 9144 60960 6096 42672 L 0 42672 1524 36576 4572 36576 C 4572 36576 4572 35052 4572 33528 L 4572 30480 0 30480 1524 24384 4572 24384 C 6096 16764 9144 10668 13716 6096 18288 3048 22860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68580"/><draw:equation draw:name="f8" draw:formula="0 / ?f6"/><draw:equation draw:name="f9" draw:formula="41148 / ?f6"/><draw:equation draw:name="f10" draw:formula="0 / ?f7"/><draw:equation draw:name="f11" draw:formula="68580 / ?f7"/></draw:enhanced-geometry></draw:custom-shape></draw:g></text:p>
          </table:table-cell>
          <table:covered-table-cell/>
          <table:table-cell table:style-name="TableCell250" table:number-columns-spanned="2">
            <text:p text:style-name="P251"><text:span text:style-name="T252">0,38%</text:span></text:p>
          </table:table-cell>
          <table:covered-table-cell/>
          <table:table-cell table:style-name="TableCell253" table:number-columns-spanned="2">
            <text:p text:style-name="P254"><draw:g draw:name="Group 13676" draw:id="id445" draw:style-name="a446" text:anchor-type="as-char"><svg:title/><svg:desc/><draw:custom-shape svg:x="0in" svg:y="0in" svg:width="0.04in" svg:height="0.07667in" draw:id="id426" draw:style-name="a427" draw:name="Shape 672"><svg:title/><svg:desc/><draw:enhanced-geometry draw:type="non-primitive" svg:viewBox="0 0 36576 70104" draw:enhanced-path="M 18288 0 C 22860 0 25908 1524 28956 4572 33528 9144 35052 12192 35052 18288 35052 21336 33528 24384 32004 25908 32004 28956 30480 30480 27432 32004 28956 32004 30480 33528 32004 35052 33528 36576 33528 38100 35052 41148 35052 42672 36576 45720 36576 48768 36576 54864 33528 60960 30480 64008 27432 68580 22860 70104 16764 70104 12192 70104 7620 68580 4572 65532 1524 62484 0 57912 0 51816 L 6096 50292 C 7620 59436 10668 64008 16764 64008 21336 64008 22860 62484 25908 59436 28956 57912 30480 53340 30480 48768 30480 45720 28956 41148 25908 39624 24384 36576 21336 35052 18288 35052 16764 35052 15240 35052 13716 36576 L 15240 28956 C 19812 28956 22860 28956 24384 25908 27432 24384 28956 21336 28956 16764 28956 13716 27432 10668 25908 9144 22860 7620 21336 6096 18288 6096 15240 6096 12192 7620 10668 9144 9144 10668 7620 13716 7620 18288 L 1524 16764 C 1524 12192 3048 7620 6096 4572 9144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70104"/><draw:equation draw:name="f8" draw:formula="0 / ?f6"/><draw:equation draw:name="f9" draw:formula="36576 / ?f6"/><draw:equation draw:name="f10" draw:formula="0 / ?f7"/><draw:equation draw:name="f11" draw:formula="70104 / ?f7"/></draw:enhanced-geometry></draw:custom-shape><draw:custom-shape svg:x="0.045in" svg:y="0in" svg:width="0.04167in" svg:height="0.075in" draw:id="id427" draw:style-name="a428" draw:name="Shape 673"><svg:title/><svg:desc/><draw:enhanced-geometry draw:type="non-primitive" svg:viewBox="0 0 38100 68580" draw:enhanced-path="M 19812 0 C 25908 0 30480 1524 33528 6096 36576 10668 38100 15240 38100 19812 38100 24384 36576 28956 33528 32004 32004 36576 27432 42672 21336 48768 16764 53340 13716 56388 12192 57912 12192 59436 10668 60960 10668 62484 L 38100 62484 38100 68580 1524 68580 C 0 65532 1524 62484 4572 57912 6096 54864 9144 50292 15240 44196 21336 38100 25908 32004 28956 28956 30480 25908 32004 21336 32004 18288 32004 15240 30480 12192 27432 9144 25908 7620 22860 6096 19812 6096 16764 6096 13716 7620 12192 10668 9144 12192 9144 16764 9144 21336 L 3048 19812 C 3048 13716 4572 9144 7620 4572 10668 1524 15240 0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100"/><draw:equation draw:name="f7" draw:formula="?f4 / 68580"/><draw:equation draw:name="f8" draw:formula="0 / ?f6"/><draw:equation draw:name="f9" draw:formula="38100 / ?f6"/><draw:equation draw:name="f10" draw:formula="0 / ?f7"/><draw:equation draw:name="f11" draw:formula="68580 / ?f7"/></draw:enhanced-geometry></draw:custom-shape><draw:custom-shape svg:x="0.09667in" svg:y="0.065in" svg:width="0.01in" svg:height="0.01167in" draw:id="id428" draw:style-name="a429" draw:name="Shape 14813"><svg:title/><svg:desc/><draw:enhanced-geometry draw:type="non-primitive" svg:viewBox="0 0 9144 10668" draw:enhanced-path="M 0 0 L 9144 0 9144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0668"/><draw:equation draw:name="f8" draw:formula="0 / ?f6"/><draw:equation draw:name="f9" draw:formula="9144 / ?f6"/><draw:equation draw:name="f10" draw:formula="0 / ?f7"/><draw:equation draw:name="f11" draw:formula="10668 / ?f7"/></draw:enhanced-geometry></draw:custom-shape><draw:custom-shape svg:x="0.11667in" svg:y="0.05833in" svg:width="0.01833in" svg:height="0.01833in" draw:id="id429" draw:style-name="a430" draw:name="Shape 675"><svg:title/><svg:desc/><draw:enhanced-geometry draw:type="non-primitive" svg:viewBox="0 0 16764 16764" draw:enhanced-path="M 0 0 L 6096 0 C 7620 7620 10668 10668 16764 10668 L 16764 16764 C 12192 16764 7620 15240 6096 12192 3048 9144 1524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115in" svg:y="0in" svg:width="0.02in" svg:height="0.04833in" draw:id="id430" draw:style-name="a431" draw:name="Shape 676"><svg:title/><svg:desc/><draw:enhanced-geometry draw:type="non-primitive" svg:viewBox="0 0 18288 44196" draw:enhanced-path="M 18288 0 L 18288 6858 10668 10668 C 7620 13716 6096 18288 6096 22860 6096 27432 7620 32004 10668 33528 12192 36576 15240 38100 18288 38100 L 18288 44196 C 13716 44196 9144 42672 6096 38100 1524 35052 0 28956 0 22860 0 15240 1524 10668 6096 6096 9144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135in" svg:y="0in" svg:width="0.02in" svg:height="0.07667in" draw:id="id431" draw:style-name="a432" draw:name="Shape 677"><svg:title/><svg:desc/><draw:enhanced-geometry draw:type="non-primitive" svg:viewBox="0 0 18288 70104" draw:enhanced-path="M 0 0 C 3048 0 6096 1524 9144 3048 12192 6096 15240 9144 16764 13716 18288 18288 18288 24384 18288 33528 18288 42672 18288 50292 16764 54864 15240 60960 12192 64008 9144 67056 6096 68580 3048 70104 0 70104 L 0 64008 C 1524 64008 4572 64008 6096 62484 7620 59436 9144 57912 10668 53340 12192 48768 13716 44196 13716 38100 L 13716 36576 C 12192 39624 9144 41148 7620 42672 4572 44196 1524 44196 0 44196 L 0 38100 C 4572 38100 7620 36576 9144 33528 12192 32004 12192 27432 12192 22860 12192 16764 12192 13716 9144 10668 6096 7620 4572 6096 1524 6096 L 0 685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16333in" svg:y="0.05833in" svg:width="0.01833in" svg:height="0.01833in" draw:id="id432" draw:style-name="a433" draw:name="Shape 678"><svg:title/><svg:desc/><draw:enhanced-geometry draw:type="non-primitive" svg:viewBox="0 0 16764 16764" draw:enhanced-path="M 0 0 L 6096 0 C 7620 7620 10668 10668 16764 10668 L 16764 16764 C 12192 16764 9144 15240 6096 12192 3048 9144 1524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16167in" svg:y="0in" svg:width="0.02in" svg:height="0.04833in" draw:id="id433" draw:style-name="a434" draw:name="Shape 679"><svg:title/><svg:desc/><draw:enhanced-geometry draw:type="non-primitive" svg:viewBox="0 0 18288 44196" draw:enhanced-path="M 18288 0 L 18288 6858 10668 10668 C 7620 13716 6096 18288 6096 22860 6096 27432 7620 32004 10668 33528 L 18288 37338 18288 44196 C 13716 44196 9144 42672 6096 38100 3048 35052 0 28956 0 22860 0 15240 3048 10668 6096 6096 9144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18167in" svg:y="0in" svg:width="0.02in" svg:height="0.07667in" draw:id="id434" draw:style-name="a435" draw:name="Shape 680"><svg:title/><svg:desc/><draw:enhanced-geometry draw:type="non-primitive" svg:viewBox="0 0 18288 70104" draw:enhanced-path="M 0 0 C 3048 0 6096 1524 9144 3048 12192 6096 15240 9144 16764 13716 18288 18288 18288 24384 18288 33528 18288 42672 18288 50292 16764 54864 15240 60960 12192 64008 9144 67056 6096 68580 3048 70104 0 70104 L 0 64008 C 1524 64008 4572 64008 6096 62484 7620 59436 10668 57912 10668 53340 12192 48768 13716 44196 13716 38100 L 13716 36576 C 12192 39624 10668 41148 7620 42672 4572 44196 3048 44196 0 44196 L 0 37338 1524 38100 C 4572 38100 7620 36576 9144 33528 12192 32004 12192 27432 12192 22860 12192 16764 12192 13716 9144 10668 6096 7620 4572 6096 1524 6096 L 0 685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21in" svg:y="0.05833in" svg:width="0.01833in" svg:height="0.01833in" draw:id="id435" draw:style-name="a436" draw:name="Shape 681"><svg:title/><svg:desc/><draw:enhanced-geometry draw:type="non-primitive" svg:viewBox="0 0 16764 16764" draw:enhanced-path="M 0 0 L 6096 0 C 7620 7620 10668 10668 16764 10668 L 16764 16764 C 12192 16764 7620 15240 6096 12192 3048 9144 1524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20833in" svg:y="0in" svg:width="0.02in" svg:height="0.04833in" draw:id="id436" draw:style-name="a437" draw:name="Shape 682"><svg:title/><svg:desc/><draw:enhanced-geometry draw:type="non-primitive" svg:viewBox="0 0 18288 44196" draw:enhanced-path="M 18288 0 L 18288 6858 10668 10668 C 7620 13716 6096 18288 6096 22860 6096 27432 7620 32004 10668 33528 12192 36576 15240 38100 18288 38100 L 18288 44196 C 13716 44196 9144 42672 6096 38100 1524 35052 0 28956 0 22860 0 15240 1524 10668 6096 6096 9144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22833in" svg:y="0in" svg:width="0.02in" svg:height="0.07667in" draw:id="id437" draw:style-name="a438" draw:name="Shape 683"><svg:title/><svg:desc/><draw:enhanced-geometry draw:type="non-primitive" svg:viewBox="0 0 18288 70104" draw:enhanced-path="M 0 0 C 3048 0 6096 1524 9144 3048 12192 6096 15240 9144 16764 13716 18288 18288 18288 24384 18288 33528 18288 42672 18288 50292 16764 54864 15240 60960 12192 64008 9144 67056 6096 68580 3048 70104 0 70104 L 0 64008 C 1524 64008 4572 64008 6096 62484 7620 59436 9144 57912 10668 53340 12192 48768 13716 44196 13716 38100 L 13716 36576 C 12192 39624 9144 41148 7620 42672 4572 44196 1524 44196 0 44196 L 0 38100 C 4572 38100 7620 36576 9144 33528 12192 32004 12192 27432 12192 22860 12192 16764 12192 13716 9144 10668 6096 7620 4572 6096 1524 6096 L 0 685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25833in" svg:y="0.065in" svg:width="0.00833in" svg:height="0.025in" draw:id="id438" draw:style-name="a439" draw:name="Shape 684"><svg:title/><svg:desc/><draw:enhanced-geometry draw:type="non-primitive" svg:viewBox="0 0 7620 22860" draw:enhanced-path="M 1524 0 L 7620 0 7620 9144 C 7620 13716 7620 16764 6096 18288 6096 19812 4572 21336 1524 22860 L 0 19812 C 1524 18288 3048 18288 3048 16764 4572 15240 4572 12192 4572 9144 L 1524 9144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draw:equation draw:name="f7" draw:formula="?f4 / 22860"/><draw:equation draw:name="f8" draw:formula="0 / ?f6"/><draw:equation draw:name="f9" draw:formula="7620 / ?f6"/><draw:equation draw:name="f10" draw:formula="0 / ?f7"/><draw:equation draw:name="f11" draw:formula="22860 / ?f7"/></draw:enhanced-geometry></draw:custom-shape><draw:custom-shape svg:x="0.28in" svg:y="0.05833in" svg:width="0.01833in" svg:height="0.01833in" draw:id="id439" draw:style-name="a440" draw:name="Shape 685"><svg:title/><svg:desc/><draw:enhanced-geometry draw:type="non-primitive" svg:viewBox="0 0 16764 16764" draw:enhanced-path="M 0 0 L 6096 0 C 7620 7620 10668 10668 16764 10668 L 16764 10668 16764 16329 15240 16764 C 12192 16764 7620 15240 4572 12192 3048 9144 1524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27833in" svg:y="0in" svg:width="0.02in" svg:height="0.04833in" draw:id="id440" draw:style-name="a441" draw:name="Shape 686"><svg:title/><svg:desc/><draw:enhanced-geometry draw:type="non-primitive" svg:viewBox="0 0 18288 44196" draw:enhanced-path="M 18288 0 L 18288 0 18288 6096 18288 6096 C 15240 6096 12192 7620 10668 10668 7620 13716 6096 18288 6096 22860 6096 27432 7620 32004 10668 33528 12192 36576 15240 38100 18288 38100 L 18288 38100 18288 44196 18288 44196 C 13716 44196 9144 42672 6096 38100 1524 35052 0 28956 0 22860 0 15240 1524 10668 6096 6096 9144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29833in" svg:y="0in" svg:width="0.02in" svg:height="0.07619in" draw:id="id441" draw:style-name="a442" draw:name="Shape 687"><svg:title/><svg:desc/><draw:enhanced-geometry draw:type="non-primitive" svg:viewBox="0 0 18288 69668" draw:enhanced-path="M 0 0 L 9144 3048 C 12192 6096 15240 9144 16764 13716 18288 18288 18288 24384 18288 33528 18288 42672 18288 50292 16764 54864 13716 60960 12192 64008 9144 67056 L 0 69668 0 64008 6096 62484 C 7620 59436 9144 57912 10668 53340 12192 48768 13716 44196 13716 38100 L 13716 36576 C 12192 39624 9144 41148 7620 42672 L 0 44196 0 38100 9144 33528 C 10668 32004 12192 27432 12192 22860 12192 16764 10668 13716 9144 10668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9668"/><draw:equation draw:name="f8" draw:formula="0 / ?f6"/><draw:equation draw:name="f9" draw:formula="18288 / ?f6"/><draw:equation draw:name="f10" draw:formula="0 / ?f7"/><draw:equation draw:name="f11" draw:formula="69668 / ?f7"/></draw:enhanced-geometry></draw:custom-shape><draw:custom-shape svg:x="0.325in" svg:y="0in" svg:width="0.02in" svg:height="0.07667in" draw:id="id442" draw:style-name="a443" draw:name="Shape 688"><svg:title/><svg:desc/><draw:enhanced-geometry draw:type="non-primitive" svg:viewBox="0 0 18288 70104" draw:enhanced-path="M 18288 0 L 18288 6096 C 15240 6096 13716 7620 10668 9144 9144 12192 7620 13716 7620 16764 7620 21336 9144 24384 10668 25908 13716 27432 15240 28956 18288 28956 L 18288 35052 C 15240 35052 12192 36576 10668 39624 7620 42672 6096 45720 6096 50292 6096 53340 7620 57912 10668 60960 12192 62484 15240 64008 18288 64008 L 18288 70104 C 13716 70104 9144 68580 6096 64008 1524 60960 0 56388 0 48768 0 44196 1524 41148 3048 38100 4572 35052 6096 33528 9144 32004 7620 30480 4572 28956 4572 27432 3048 24384 1524 21336 1524 18288 1524 12192 3048 9144 6096 4572 9144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345in" svg:y="0in" svg:width="0.02in" svg:height="0.07667in" draw:id="id443" draw:style-name="a444" draw:name="Shape 689"><svg:title/><svg:desc/><draw:enhanced-geometry draw:type="non-primitive" svg:viewBox="0 0 18288 70104" draw:enhanced-path="M 0 0 C 4572 0 9144 1524 12192 4572 15240 9144 16764 13716 16764 18288 16764 21336 16764 24384 15240 27432 13716 28956 12192 30480 9144 32004 12192 33528 15240 35052 16764 38100 18288 41148 18288 45720 18288 50292 18288 56388 16764 60960 13716 64008 10668 68580 6096 70104 0 70104 L 0 64008 C 4572 64008 6096 62484 9144 60960 10668 57912 12192 54864 12192 50292 12192 45720 10668 42672 9144 39624 6096 36576 3048 35052 0 35052 L 0 28956 C 3048 28956 6096 27432 7620 25908 10668 24384 10668 21336 10668 18288 10668 15240 10668 12192 7620 9144 6096 7620 3048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39167in" svg:y="0.00167in" svg:width="0.045in" svg:height="0.075in" draw:id="id444" draw:style-name="a445" draw:name="Shape 690"><svg:title/><svg:desc/><draw:enhanced-geometry draw:type="non-primitive" svg:viewBox="0 0 41148 68580" draw:enhanced-path="M 30480 0 C 33528 0 38100 1524 41148 3048 L 39624 10668 C 36576 7620 33528 6096 28956 6096 24384 6096 21336 7620 16764 10668 13716 15240 12192 18288 12192 24384 L 36576 24384 35052 30480 10668 30480 10668 36576 35052 36576 33528 42672 12192 42672 C 12192 48768 15240 54864 18288 57912 21336 60960 24384 62484 28956 62484 33528 62484 36576 60960 39624 57912 L 39624 65532 C 36576 67056 33528 68580 28956 68580 16764 68580 9144 60960 6096 42672 L 0 42672 1524 36576 4572 36576 C 4572 36576 4572 35052 4572 33528 L 4572 30480 0 30480 1524 24384 4572 24384 C 6096 16764 9144 10668 13716 6096 18288 3048 22860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68580"/><draw:equation draw:name="f8" draw:formula="0 / ?f6"/><draw:equation draw:name="f9" draw:formula="41148 / ?f6"/><draw:equation draw:name="f10" draw:formula="0 / ?f7"/><draw:equation draw:name="f11" draw:formula="68580 / ?f7"/></draw:enhanced-geometry></draw:custom-shape></draw:g></text:p>
          </table:table-cell>
          <table:covered-table-cell/>
          <table:table-cell table:style-name="TableCell255" table:number-columns-spanned="2">
            <text:p text:style-name="P256"><text:span text:style-name="T257">0,55%</text:span></text:p>
          </table:table-cell>
          <table:covered-table-cell/>
          <table:table-cell table:style-name="TableCell258">
            <text:p text:style-name="P259"><draw:g draw:name="Group 13687" draw:id="id453" draw:style-name="a454" text:anchor-type="as-char"><svg:title/><svg:desc/><draw:custom-shape svg:x="0in" svg:y="0in" svg:width="0.02in" svg:height="0.07667in" draw:id="id446" draw:style-name="a447" draw:name="Shape 692"><svg:title/><svg:desc/><draw:enhanced-geometry draw:type="non-primitive" svg:viewBox="0 0 18288 70104" draw:enhanced-path="M 18288 0 L 18288 0 18288 6096 18288 6096 C 13716 6096 12192 7620 9144 12192 7620 16764 6096 24384 6096 35052 6096 47244 7620 54864 9144 57912 12192 62484 15240 64008 18288 64008 L 18288 64008 18288 70104 18288 70104 C 12192 70104 7620 67056 4572 62484 1524 57912 0 48768 0 35052 0 24384 1524 15240 4572 9144 7620 3048 12192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02in" svg:y="0in" svg:width="0.02in" svg:height="0.07667in" draw:id="id447" draw:style-name="a448" draw:name="Shape 693"><svg:title/><svg:desc/><draw:enhanced-geometry draw:type="non-primitive" svg:viewBox="0 0 18288 70104" draw:enhanced-path="M 0 0 L 12192 7620 C 16764 13716 18288 22860 18288 35052 18288 47244 16764 54864 13716 60960 L 0 70104 0 64008 9144 57912 C 10668 54864 12192 47244 12192 35052 12192 24384 10668 16764 9144 12192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05in" svg:y="0.065in" svg:width="0.00833in" svg:height="0.025in" draw:id="id448" draw:style-name="a449" draw:name="Shape 694"><svg:title/><svg:desc/><draw:enhanced-geometry draw:type="non-primitive" svg:viewBox="0 0 7620 22860" draw:enhanced-path="M 1524 0 L 7620 0 7620 9144 C 7620 13716 6096 16764 6096 18288 4572 19812 3048 21336 1524 22860 L 0 19812 C 1524 18288 1524 18288 3048 16764 3048 15240 4572 12192 4572 9144 L 1524 9144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draw:equation draw:name="f7" draw:formula="?f4 / 22860"/><draw:equation draw:name="f8" draw:formula="0 / ?f6"/><draw:equation draw:name="f9" draw:formula="7620 / ?f6"/><draw:equation draw:name="f10" draw:formula="0 / ?f7"/><draw:equation draw:name="f11" draw:formula="22860 / ?f7"/></draw:enhanced-geometry></draw:custom-shape><draw:custom-shape svg:x="0.07in" svg:y="0in" svg:width="0.02in" svg:height="0.07667in" draw:id="id449" draw:style-name="a450" draw:name="Shape 695"><svg:title/><svg:desc/><draw:enhanced-geometry draw:type="non-primitive" svg:viewBox="0 0 18288 70104" draw:enhanced-path="M 18288 0 L 18288 0 18288 7112 16764 6096 C 13716 6096 10668 7620 9144 12192 6096 16764 6096 24384 6096 35052 6096 47244 6096 54864 9144 57912 10668 62484 13716 64008 18288 64008 L 18288 64008 18288 70104 18288 70104 C 12192 70104 7620 67056 4572 62484 1524 57912 0 48768 0 35052 0 24384 1524 15240 4572 9144 7620 3048 12192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09in" svg:y="0in" svg:width="0.02in" svg:height="0.07667in" draw:id="id450" draw:style-name="a451" draw:name="Shape 696"><svg:title/><svg:desc/><draw:enhanced-geometry draw:type="non-primitive" svg:viewBox="0 0 18288 70104" draw:enhanced-path="M 0 0 L 12192 7620 C 15240 13716 18288 22860 18288 35052 18288 47244 16764 54864 13716 60960 L 0 70104 0 64007 7620 57912 C 10668 54864 12192 47244 12192 35052 12192 24384 10668 16764 7620 12192 L 0 7112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11667in" svg:y="0in" svg:width="0.04in" svg:height="0.075in" draw:id="id451" draw:style-name="a452" draw:name="Shape 697"><svg:title/><svg:desc/><draw:enhanced-geometry draw:type="non-primitive" svg:viewBox="0 0 36576 68580" draw:enhanced-path="M 19812 0 C 24384 0 28956 1524 32004 6096 35052 10668 36576 15240 36576 19812 36576 24384 35052 28956 32004 32004 30480 36576 25908 42672 19812 48768 15240 53340 12192 56388 12192 57912 10668 59436 9144 60960 9144 62484 L 36576 62484 36576 68580 0 68580 C 0 65532 0 62484 3048 57912 4572 54864 9144 50292 13716 44196 21336 38100 24384 32004 27432 28956 28956 25908 30480 21336 30480 18288 30480 15240 28956 12192 27432 9144 24384 7620 21336 6096 18288 6096 15240 6096 12192 7620 10668 10668 7620 12192 7620 16764 7620 21336 L 1524 19812 C 1524 13716 3048 9144 6096 4572 9144 1524 13716 0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8580"/><draw:equation draw:name="f8" draw:formula="0 / ?f6"/><draw:equation draw:name="f9" draw:formula="36576 / ?f6"/><draw:equation draw:name="f10" draw:formula="0 / ?f7"/><draw:equation draw:name="f11" draw:formula="68580 / ?f7"/></draw:enhanced-geometry></draw:custom-shape><draw:custom-shape svg:x="0.18333in" svg:y="0.00167in" svg:width="0.045in" svg:height="0.075in" draw:id="id452" draw:style-name="a453" draw:name="Shape 698"><svg:title/><svg:desc/><draw:enhanced-geometry draw:type="non-primitive" svg:viewBox="0 0 41148 68580" draw:enhanced-path="M 28956 0 C 33528 0 36576 1524 41148 3048 L 39624 10668 C 35052 7620 32004 6096 27432 6096 24384 6096 19812 7620 16764 10668 13716 15240 10668 18288 10668 24384 L 36576 24384 35052 30480 10668 30480 10668 36576 35052 36576 33528 42672 10668 42672 C 12192 48768 13716 54864 16764 57912 19812 60960 24384 62484 28956 62484 32004 62484 36576 60960 39624 57912 L 39624 65532 C 36576 67056 32004 68580 28956 68580 15240 68580 7620 60960 4572 42672 L 0 42672 0 36576 4572 36576 C 4572 36576 4572 35052 4572 33528 L 4572 30480 0 30480 0 24384 4572 24384 C 6096 16764 9144 10668 12192 6096 16764 3048 22860 0 2895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68580"/><draw:equation draw:name="f8" draw:formula="0 / ?f6"/><draw:equation draw:name="f9" draw:formula="41148 / ?f6"/><draw:equation draw:name="f10" draw:formula="0 / ?f7"/><draw:equation draw:name="f11" draw:formula="68580 / ?f7"/></draw:enhanced-geometry></draw:custom-shape></draw:g></text:p>
          </table:table-cell>
          <table:table-cell table:style-name="TableCell260">
            <text:p text:style-name="P261"><text:span text:style-name="T262">0,00%</text:span></text:p>
          </table:table-cell>
          <table:table-cell>
            <text:p text:style-name="P261"/>
          </table:table-cell>
        </table:table-row>
        <table:table-row table:style-name="TableRow263">
          <table:table-cell table:style-name="TableCell264" table:number-columns-spanned="2">
            <text:p text:style-name="P265"><text:span text:style-name="T266">759</text:span></text:p>
          </table:table-cell>
          <table:covered-table-cell/>
          <table:table-cell table:style-name="TableCell267">
            <text:p text:style-name="P268"><text:span text:style-name="T269">INGRESOS SEGUROS CSM</text:span></text:p>
          </table:table-cell>
          <table:table-cell table:style-name="TableCell270" table:number-columns-spanned="2">
            <text:p text:style-name="P271"><draw:g draw:name="Group 13712" draw:id="id471" draw:style-name="a472" text:anchor-type="as-char"><svg:title/><svg:desc/><draw:custom-shape svg:x="0in" svg:y="0.01875in" svg:width="0.01667in" svg:height="0.03792in" draw:id="id454" draw:style-name="a455" draw:name="Shape 701"><svg:title/><svg:desc/><draw:enhanced-geometry draw:type="non-primitive" svg:viewBox="0 0 15240 34671" draw:enhanced-path="M 15240 0 L 15240 12573 6096 28575 15240 28575 15240 34671 0 34671 0 28575 1524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5240"/><draw:equation draw:name="f7" draw:formula="?f4 / 34671"/><draw:equation draw:name="f8" draw:formula="0 / ?f6"/><draw:equation draw:name="f9" draw:formula="15240 / ?f6"/><draw:equation draw:name="f10" draw:formula="0 / ?f7"/><draw:equation draw:name="f11" draw:formula="34671 / ?f7"/></draw:enhanced-geometry></draw:custom-shape><draw:custom-shape svg:x="0.01667in" svg:y="0in" svg:width="0.025in" svg:height="0.075in" draw:id="id455" draw:style-name="a456" draw:name="Shape 702"><svg:title/><svg:desc/><draw:enhanced-geometry draw:type="non-primitive" svg:viewBox="0 0 22860 68580" draw:enhanced-path="M 9144 0 L 15240 0 15240 45720 22860 45720 22860 51816 15240 51816 15240 68580 9144 68580 9144 51816 0 51816 0 45720 9144 45720 9144 13716 0 29718 0 17145 914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860"/><draw:equation draw:name="f7" draw:formula="?f4 / 68580"/><draw:equation draw:name="f8" draw:formula="0 / ?f6"/><draw:equation draw:name="f9" draw:formula="22860 / ?f6"/><draw:equation draw:name="f10" draw:formula="0 / ?f7"/><draw:equation draw:name="f11" draw:formula="68580 / ?f7"/></draw:enhanced-geometry></draw:custom-shape><draw:custom-shape svg:x="0.05in" svg:y="0in" svg:width="0.02in" svg:height="0.07667in" draw:id="id456" draw:style-name="a457" draw:name="Shape 703"><svg:title/><svg:desc/><draw:enhanced-geometry draw:type="non-primitive" svg:viewBox="0 0 18288 70104" draw:enhanced-path="M 18288 0 L 18288 0 18288 7112 16764 6096 C 13716 6096 10668 7620 9144 12192 6096 16764 6096 24384 6096 35052 6096 47244 6096 54864 9144 57912 10668 62484 13716 64008 18288 64008 L 18288 64008 18288 69088 16764 70104 C 12192 70104 7620 67056 4572 62484 1524 57912 0 48768 0 35052 0 24384 1524 15240 4572 9144 7620 3048 12192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07in" svg:y="0in" svg:width="0.02in" svg:height="0.07556in" draw:id="id457" draw:style-name="a458" draw:name="Shape 704"><svg:title/><svg:desc/><draw:enhanced-geometry draw:type="non-primitive" svg:viewBox="0 0 18288 69088" draw:enhanced-path="M 0 0 L 12192 7620 C 15240 13716 18288 22860 18288 35052 18288 47244 16764 54864 12192 60960 L 0 69088 0 64007 7620 57912 C 10668 54864 12192 47244 12192 35052 12192 24384 10668 16764 7620 12192 L 0 7112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9088"/><draw:equation draw:name="f8" draw:formula="0 / ?f6"/><draw:equation draw:name="f9" draw:formula="18288 / ?f6"/><draw:equation draw:name="f10" draw:formula="0 / ?f7"/><draw:equation draw:name="f11" draw:formula="69088 / ?f7"/></draw:enhanced-geometry></draw:custom-shape><draw:custom-shape svg:x="0.1in" svg:y="0.065in" svg:width="0.01in" svg:height="0.01167in" draw:id="id458" draw:style-name="a459" draw:name="Shape 14815"><svg:title/><svg:desc/><draw:enhanced-geometry draw:type="non-primitive" svg:viewBox="0 0 9144 10668" draw:enhanced-path="M 0 0 L 9144 0 9144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0668"/><draw:equation draw:name="f8" draw:formula="0 / ?f6"/><draw:equation draw:name="f9" draw:formula="9144 / ?f6"/><draw:equation draw:name="f10" draw:formula="0 / ?f7"/><draw:equation draw:name="f11" draw:formula="10668 / ?f7"/></draw:enhanced-geometry></draw:custom-shape><draw:custom-shape svg:x="0.11833in" svg:y="0in" svg:width="0.02in" svg:height="0.07667in" draw:id="id459" draw:style-name="a460" draw:name="Shape 706"><svg:title/><svg:desc/><draw:enhanced-geometry draw:type="non-primitive" svg:viewBox="0 0 18288 70104" draw:enhanced-path="M 18288 0 L 18288 6096 C 15240 6096 13716 7620 10668 9144 9144 12192 7620 13716 7620 16764 7620 21336 9144 24384 10668 25908 13716 27432 15240 28956 18288 28956 L 18288 35052 C 15240 35052 12192 36576 10668 39624 7620 42672 6096 45720 6096 50292 6096 53340 7620 57912 10668 60960 12192 62484 15240 64008 18288 64008 L 18288 70104 C 13716 70104 9144 68580 6096 64008 3048 60960 0 56388 0 48768 0 44196 1524 41148 3048 38100 4572 35052 6096 33528 9144 32004 7620 30480 4572 28956 4572 27432 3048 24384 1524 21336 1524 18288 1524 12192 3048 9144 6096 4572 10668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13833in" svg:y="0in" svg:width="0.02in" svg:height="0.07667in" draw:id="id460" draw:style-name="a461" draw:name="Shape 707"><svg:title/><svg:desc/><draw:enhanced-geometry draw:type="non-primitive" svg:viewBox="0 0 18288 70104" draw:enhanced-path="M 0 0 C 4572 0 9144 1524 12192 4572 15240 9144 16764 13716 16764 18288 16764 21336 16764 24384 15240 27432 13716 28956 12192 30480 9144 32004 12192 33528 15240 35052 16764 38100 18288 41148 18288 45720 18288 50292 18288 56388 16764 60960 13716 64008 10668 68580 6096 70104 0 70104 L 0 64008 C 4572 64008 6096 62484 9144 60960 12192 57912 12192 54864 12192 50292 12192 45720 12192 42672 9144 39624 6096 36576 3048 35052 0 35052 L 0 28956 C 3048 28956 6096 27432 7620 25908 10668 24384 10668 21336 10668 18288 10668 15240 10668 12192 7620 9144 6096 7620 3048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165in" svg:y="0in" svg:width="0.04in" svg:height="0.07667in" draw:id="id461" draw:style-name="a462" draw:name="Shape 708"><svg:title/><svg:desc/><draw:enhanced-geometry draw:type="non-primitive" svg:viewBox="0 0 36576 70104" draw:enhanced-path="M 19812 0 C 24384 0 27432 1524 30480 4572 33528 9144 35052 12192 35052 18288 35052 21336 35052 24384 33528 25908 32004 28956 30480 30480 28956 32004 30480 32004 32004 33528 33528 35052 35052 36576 35052 38100 36576 41148 36576 42672 36576 45720 36576 48768 36576 54864 35052 60960 32004 64008 27432 68580 22860 70104 18288 70104 13716 70104 9144 68580 6096 65532 3048 62484 1524 57912 0 51816 L 6096 50292 C 7620 59436 12192 64008 18288 64008 21336 64008 24384 62484 27432 59436 30480 57912 30480 53340 30480 48768 30480 45720 30480 41148 27432 39624 25908 36576 22860 35052 19812 35052 18288 35052 16764 35052 13716 36576 L 15240 28956 16764 28956 C 21336 28956 24384 28956 25908 25908 28956 24384 28956 21336 28956 16764 28956 13716 28956 10668 25908 9144 24384 7620 22860 6096 19812 6096 16764 6096 13716 7620 12192 9144 10668 10668 9144 13716 7620 18288 L 1524 16764 C 3048 12192 4572 7620 7620 4572 10668 1524 15240 0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70104"/><draw:equation draw:name="f8" draw:formula="0 / ?f6"/><draw:equation draw:name="f9" draw:formula="36576 / ?f6"/><draw:equation draw:name="f10" draw:formula="0 / ?f7"/><draw:equation draw:name="f11" draw:formula="70104 / ?f7"/></draw:enhanced-geometry></draw:custom-shape><draw:custom-shape svg:x="0.21167in" svg:y="0.00111in" svg:width="0.02in" svg:height="0.07463in" draw:id="id462" draw:style-name="a463" draw:name="Shape 709"><svg:title/><svg:desc/><draw:enhanced-geometry draw:type="non-primitive" svg:viewBox="0 0 18288 68241" draw:enhanced-path="M 18288 0 L 18288 6169 9144 12700 C 7620 17272 6096 24892 6096 32512 7620 30988 9144 27940 12192 26416 L 18288 25197 18288 30988 10668 35560 C 7620 38608 6096 41656 6096 46228 6096 50800 7620 55372 10668 58420 L 18288 62230 18288 68241 6096 61468 C 3048 56896 0 47752 0 35560 0 23368 3048 12700 6096 8128 L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8241"/><draw:equation draw:name="f8" draw:formula="0 / ?f6"/><draw:equation draw:name="f9" draw:formula="18288 / ?f6"/><draw:equation draw:name="f10" draw:formula="0 / ?f7"/><draw:equation draw:name="f11" draw:formula="68241 / ?f7"/></draw:enhanced-geometry></draw:custom-shape><draw:custom-shape svg:x="0.23167in" svg:y="0.02833in" svg:width="0.02in" svg:height="0.04833in" draw:id="id463" draw:style-name="a464" draw:name="Shape 710"><svg:title/><svg:desc/><draw:enhanced-geometry draw:type="non-primitive" svg:viewBox="0 0 18288 44196" draw:enhanced-path="M 1524 0 C 6096 0 10668 1524 13716 6096 16764 10668 18288 15240 18288 21336 18288 25908 18288 30480 16764 33528 15240 38100 12192 39624 10668 41148 7620 44196 4572 44196 1524 44196 L 0 43349 0 37338 1524 38100 C 4572 38100 6096 36576 9144 33528 12192 30480 12192 27432 12192 21336 12192 16764 12192 13716 9144 10668 7620 7620 4572 6096 0 6096 L 0 6096 0 305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23167in" svg:y="0in" svg:width="0.01833in" svg:height="0.01833in" draw:id="id464" draw:style-name="a465" draw:name="Shape 711"><svg:title/><svg:desc/><draw:enhanced-geometry draw:type="non-primitive" svg:viewBox="0 0 16764 16764" draw:enhanced-path="M 1524 0 C 6096 0 9144 1524 12192 4572 15240 7620 16764 12192 16764 16764 L 10668 16764 C 10668 13716 9144 10668 7620 9144 6096 7620 4572 6096 1524 6096 L 0 7185 0 1016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26167in" svg:y="0.065in" svg:width="0.00833in" svg:height="0.025in" draw:id="id465" draw:style-name="a466" draw:name="Shape 712"><svg:title/><svg:desc/><draw:enhanced-geometry draw:type="non-primitive" svg:viewBox="0 0 7620 22860" draw:enhanced-path="M 1524 0 L 7620 0 7620 9144 C 7620 13716 7620 16764 6096 18288 6096 19812 4572 21336 1524 22860 L 0 19812 C 1524 18288 3048 18288 3048 16764 4572 15240 4572 12192 4572 9144 L 1524 9144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draw:equation draw:name="f7" draw:formula="?f4 / 22860"/><draw:equation draw:name="f8" draw:formula="0 / ?f6"/><draw:equation draw:name="f9" draw:formula="7620 / ?f6"/><draw:equation draw:name="f10" draw:formula="0 / ?f7"/><draw:equation draw:name="f11" draw:formula="22860 / ?f7"/></draw:enhanced-geometry></draw:custom-shape><draw:custom-shape svg:x="0.27833in" svg:y="0.01912in" svg:width="0.0175in" svg:height="0.03755in" draw:id="id466" draw:style-name="a467" draw:name="Shape 713"><svg:title/><svg:desc/><draw:enhanced-geometry draw:type="non-primitive" svg:viewBox="0 0 16002 34334" draw:enhanced-path="M 16002 0 L 16002 12236 7620 28238 16002 28238 16002 34334 0 34334 0 28238 1600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002"/><draw:equation draw:name="f7" draw:formula="?f4 / 34334"/><draw:equation draw:name="f8" draw:formula="0 / ?f6"/><draw:equation draw:name="f9" draw:formula="16002 / ?f6"/><draw:equation draw:name="f10" draw:formula="0 / ?f7"/><draw:equation draw:name="f11" draw:formula="34334 / ?f7"/></draw:enhanced-geometry></draw:custom-shape><draw:custom-shape svg:x="0.29583in" svg:y="0in" svg:width="0.02417in" svg:height="0.075in" draw:id="id467" draw:style-name="a468" draw:name="Shape 714"><svg:title/><svg:desc/><draw:enhanced-geometry draw:type="non-primitive" svg:viewBox="0 0 22098 68580" draw:enhanced-path="M 9906 0 L 14478 0 14478 45720 22098 45720 22098 51816 14478 51816 14478 68580 8382 68580 8382 51816 0 51816 0 45720 8382 45720 8382 13716 0 29718 0 17482 990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098"/><draw:equation draw:name="f7" draw:formula="?f4 / 68580"/><draw:equation draw:name="f8" draw:formula="0 / ?f6"/><draw:equation draw:name="f9" draw:formula="22098 / ?f6"/><draw:equation draw:name="f10" draw:formula="0 / ?f7"/><draw:equation draw:name="f11" draw:formula="68580 / ?f7"/></draw:enhanced-geometry></draw:custom-shape><draw:custom-shape svg:x="0.325in" svg:y="0.01912in" svg:width="0.0175in" svg:height="0.03755in" draw:id="id468" draw:style-name="a469" draw:name="Shape 715"><svg:title/><svg:desc/><draw:enhanced-geometry draw:type="non-primitive" svg:viewBox="0 0 16002 34335" draw:enhanced-path="M 16002 0 L 16002 12236 7620 28239 16002 28239 16002 34335 0 34335 0 28239 1600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002"/><draw:equation draw:name="f7" draw:formula="?f4 / 34335"/><draw:equation draw:name="f8" draw:formula="0 / ?f6"/><draw:equation draw:name="f9" draw:formula="16002 / ?f6"/><draw:equation draw:name="f10" draw:formula="0 / ?f7"/><draw:equation draw:name="f11" draw:formula="34335 / ?f7"/></draw:enhanced-geometry></draw:custom-shape><draw:custom-shape svg:x="0.3425in" svg:y="0in" svg:width="0.02417in" svg:height="0.075in" draw:id="id469" draw:style-name="a470" draw:name="Shape 716"><svg:title/><svg:desc/><draw:enhanced-geometry draw:type="non-primitive" svg:viewBox="0 0 22098 68580" draw:enhanced-path="M 9906 0 L 14478 0 14478 45720 22098 45720 22098 51816 14478 51816 14478 68580 8382 68580 8382 51816 0 51816 0 45720 8382 45720 8382 13716 0 29718 0 17481 990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098"/><draw:equation draw:name="f7" draw:formula="?f4 / 68580"/><draw:equation draw:name="f8" draw:formula="0 / ?f6"/><draw:equation draw:name="f9" draw:formula="22098 / ?f6"/><draw:equation draw:name="f10" draw:formula="0 / ?f7"/><draw:equation draw:name="f11" draw:formula="68580 / ?f7"/></draw:enhanced-geometry></draw:custom-shape><draw:custom-shape svg:x="0.395in" svg:y="0.00167in" svg:width="0.045in" svg:height="0.075in" draw:id="id470" draw:style-name="a471" draw:name="Shape 717"><svg:title/><svg:desc/><draw:enhanced-geometry draw:type="non-primitive" svg:viewBox="0 0 41148 68580" draw:enhanced-path="M 30480 0 C 33528 0 38100 1524 41148 3048 L 39624 10668 C 36576 7620 33528 6096 28956 6096 24384 6096 21336 7620 16764 10668 13716 15240 12192 18288 12192 24384 L 36576 24384 35052 30480 10668 30480 10668 36576 35052 36576 33528 42672 12192 42672 C 12192 48768 15240 54864 18288 57912 21336 60960 24384 62484 28956 62484 33528 62484 36576 60960 39624 57912 L 39624 65532 C 36576 67056 33528 68580 28956 68580 16764 68580 9144 60960 6096 42672 L 0 42672 1524 36576 4572 36576 C 4572 36576 4572 35052 4572 33528 L 4572 30480 0 30480 1524 24384 4572 24384 C 6096 16764 9144 10668 13716 6096 18288 3048 22860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68580"/><draw:equation draw:name="f8" draw:formula="0 / ?f6"/><draw:equation draw:name="f9" draw:formula="41148 / ?f6"/><draw:equation draw:name="f10" draw:formula="0 / ?f7"/><draw:equation draw:name="f11" draw:formula="68580 / ?f7"/></draw:enhanced-geometry></draw:custom-shape></draw:g></text:p>
          </table:table-cell>
          <table:covered-table-cell/>
          <table:table-cell table:style-name="TableCell272" table:number-columns-spanned="2">
            <text:p text:style-name="P273"><text:span text:style-name="T274">0,48%</text:span></text:p>
          </table:table-cell>
          <table:covered-table-cell/>
          <table:table-cell table:style-name="TableCell275" table:number-columns-spanned="2">
            <text:p text:style-name="P276"><draw:g draw:name="Group 13723" draw:id="id489" draw:style-name="a490" text:anchor-type="as-char"><svg:title/><svg:desc/><draw:custom-shape svg:x="0in" svg:y="0.01875in" svg:width="0.01667in" svg:height="0.03792in" draw:id="id472" draw:style-name="a473" draw:name="Shape 719"><svg:title/><svg:desc/><draw:enhanced-geometry draw:type="non-primitive" svg:viewBox="0 0 15240 34671" draw:enhanced-path="M 15240 0 L 15240 12573 6096 28575 15240 28575 15240 34671 0 34671 0 28575 1524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5240"/><draw:equation draw:name="f7" draw:formula="?f4 / 34671"/><draw:equation draw:name="f8" draw:formula="0 / ?f6"/><draw:equation draw:name="f9" draw:formula="15240 / ?f6"/><draw:equation draw:name="f10" draw:formula="0 / ?f7"/><draw:equation draw:name="f11" draw:formula="34671 / ?f7"/></draw:enhanced-geometry></draw:custom-shape><draw:custom-shape svg:x="0.01667in" svg:y="0in" svg:width="0.025in" svg:height="0.075in" draw:id="id473" draw:style-name="a474" draw:name="Shape 720"><svg:title/><svg:desc/><draw:enhanced-geometry draw:type="non-primitive" svg:viewBox="0 0 22860 68580" draw:enhanced-path="M 9144 0 L 15240 0 15240 45720 22860 45720 22860 51816 15240 51816 15240 68580 9144 68580 9144 51816 0 51816 0 45720 9144 45720 9144 13716 0 29718 0 17145 914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860"/><draw:equation draw:name="f7" draw:formula="?f4 / 68580"/><draw:equation draw:name="f8" draw:formula="0 / ?f6"/><draw:equation draw:name="f9" draw:formula="22860 / ?f6"/><draw:equation draw:name="f10" draw:formula="0 / ?f7"/><draw:equation draw:name="f11" draw:formula="68580 / ?f7"/></draw:enhanced-geometry></draw:custom-shape><draw:custom-shape svg:x="0.05in" svg:y="0in" svg:width="0.02in" svg:height="0.07667in" draw:id="id474" draw:style-name="a475" draw:name="Shape 721"><svg:title/><svg:desc/><draw:enhanced-geometry draw:type="non-primitive" svg:viewBox="0 0 18288 70104" draw:enhanced-path="M 18288 0 L 18288 7112 16764 6096 C 13716 6096 10668 7620 9144 12192 6096 16764 6096 24384 6096 35052 6096 47244 6096 54864 9144 57912 10668 62484 13716 64008 18288 64008 L 18288 69088 16764 70104 C 12192 70104 7620 67056 4572 62484 1524 57912 0 48768 0 35052 0 24384 1524 15240 4572 9144 7620 3048 12192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07in" svg:y="0in" svg:width="0.02in" svg:height="0.07556in" draw:id="id475" draw:style-name="a476" draw:name="Shape 722"><svg:title/><svg:desc/><draw:enhanced-geometry draw:type="non-primitive" svg:viewBox="0 0 18288 69088" draw:enhanced-path="M 0 0 C 4572 0 9144 3048 12192 7620 15240 13716 18288 22860 18288 35052 18288 47244 16764 54864 12192 60960 L 0 69088 0 64008 C 3048 64008 6096 62484 7620 57912 10668 54864 12192 47244 12192 35052 12192 24384 10668 16764 7620 12192 L 0 7112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9088"/><draw:equation draw:name="f8" draw:formula="0 / ?f6"/><draw:equation draw:name="f9" draw:formula="18288 / ?f6"/><draw:equation draw:name="f10" draw:formula="0 / ?f7"/><draw:equation draw:name="f11" draw:formula="69088 / ?f7"/></draw:enhanced-geometry></draw:custom-shape><draw:custom-shape svg:x="0.1in" svg:y="0.065in" svg:width="0.01in" svg:height="0.01167in" draw:id="id476" draw:style-name="a477" draw:name="Shape 14817"><svg:title/><svg:desc/><draw:enhanced-geometry draw:type="non-primitive" svg:viewBox="0 0 9144 10668" draw:enhanced-path="M 0 0 L 9144 0 9144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0668"/><draw:equation draw:name="f8" draw:formula="0 / ?f6"/><draw:equation draw:name="f9" draw:formula="9144 / ?f6"/><draw:equation draw:name="f10" draw:formula="0 / ?f7"/><draw:equation draw:name="f11" draw:formula="10668 / ?f7"/></draw:enhanced-geometry></draw:custom-shape><draw:custom-shape svg:x="0.11833in" svg:y="0in" svg:width="0.02in" svg:height="0.07667in" draw:id="id477" draw:style-name="a478" draw:name="Shape 724"><svg:title/><svg:desc/><draw:enhanced-geometry draw:type="non-primitive" svg:viewBox="0 0 18288 70104" draw:enhanced-path="M 18288 0 L 18288 6096 C 15240 6096 13716 7620 10668 9144 9144 12192 7620 13716 7620 16764 7620 21336 9144 24384 10668 25908 13716 27432 15240 28956 18288 28956 L 18288 35052 C 15240 35052 12192 36576 10668 39624 7620 42672 6096 45720 6096 50292 6096 53340 7620 57912 10668 60960 12192 62484 15240 64008 18288 64008 L 18288 70104 C 13716 70104 9144 68580 6096 64008 3048 60960 0 56388 0 48768 0 44196 1524 41148 3048 38100 4572 35052 6096 33528 9144 32004 7620 30480 4572 28956 4572 27432 3048 24384 1524 21336 1524 18288 1524 12192 3048 9144 6096 4572 10668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13833in" svg:y="0in" svg:width="0.02in" svg:height="0.07667in" draw:id="id478" draw:style-name="a479" draw:name="Shape 725"><svg:title/><svg:desc/><draw:enhanced-geometry draw:type="non-primitive" svg:viewBox="0 0 18288 70104" draw:enhanced-path="M 0 0 C 4572 0 9144 1524 12192 4572 15240 9144 16764 13716 16764 18288 16764 21336 16764 24384 15240 27432 13716 28956 12192 30480 9144 32004 12192 33528 15240 35052 16764 38100 18288 41148 18288 45720 18288 50292 18288 56388 16764 60960 13716 64008 10668 68580 6096 70104 0 70104 L 0 64008 C 4572 64008 6096 62484 9144 60960 12192 57912 12192 54864 12192 50292 12192 45720 12192 42672 9144 39624 6096 36576 3048 35052 0 35052 L 0 28956 C 3048 28956 6096 27432 7620 25908 10668 24384 10668 21336 10668 18288 10668 15240 10668 12192 7620 9144 6096 7620 3048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165in" svg:y="0in" svg:width="0.04in" svg:height="0.07667in" draw:id="id479" draw:style-name="a480" draw:name="Shape 726"><svg:title/><svg:desc/><draw:enhanced-geometry draw:type="non-primitive" svg:viewBox="0 0 36576 70104" draw:enhanced-path="M 19812 0 C 24384 0 27432 1524 30480 4572 33528 9144 35052 12192 35052 18288 35052 21336 35052 24384 33528 25908 32004 28956 30480 30480 28956 32004 30480 32004 32004 33528 33528 35052 35052 36576 35052 38100 36576 41148 36576 42672 36576 45720 36576 48768 36576 54864 35052 60960 32004 64008 27432 68580 22860 70104 18288 70104 13716 70104 9144 68580 6096 65532 3048 62484 1524 57912 0 51816 L 6096 50292 C 7620 59436 12192 64008 18288 64008 21336 64008 24384 62484 27432 59436 30480 57912 30480 53340 30480 48768 30480 45720 30480 41148 27432 39624 25908 36576 22860 35052 19812 35052 18288 35052 16764 35052 13716 36576 L 15240 28956 16764 28956 C 21336 28956 24384 28956 25908 25908 28956 24384 28956 21336 28956 16764 28956 13716 28956 10668 25908 9144 24384 7620 22860 6096 19812 6096 16764 6096 13716 7620 12192 9144 10668 10668 9144 13716 7620 18288 L 1524 16764 C 3048 12192 4572 7620 7620 4572 10668 1524 15240 0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70104"/><draw:equation draw:name="f8" draw:formula="0 / ?f6"/><draw:equation draw:name="f9" draw:formula="36576 / ?f6"/><draw:equation draw:name="f10" draw:formula="0 / ?f7"/><draw:equation draw:name="f11" draw:formula="70104 / ?f7"/></draw:enhanced-geometry></draw:custom-shape><draw:custom-shape svg:x="0.21167in" svg:y="0.00111in" svg:width="0.02in" svg:height="0.07463in" draw:id="id480" draw:style-name="a481" draw:name="Shape 727"><svg:title/><svg:desc/><draw:enhanced-geometry draw:type="non-primitive" svg:viewBox="0 0 18288 68241" draw:enhanced-path="M 18288 0 L 18288 6168 9144 12700 C 7620 17272 6096 24892 6096 32512 7620 30988 9144 27940 12192 26416 L 18288 25197 18288 30988 C 15240 30988 12192 32512 10668 35560 7620 38608 6096 41656 6096 46228 6096 50800 7620 55372 10668 58420 L 18288 62230 18288 68241 6096 61468 C 3048 56896 0 47752 0 35560 0 23368 3048 12700 6096 8128 L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8241"/><draw:equation draw:name="f8" draw:formula="0 / ?f6"/><draw:equation draw:name="f9" draw:formula="18288 / ?f6"/><draw:equation draw:name="f10" draw:formula="0 / ?f7"/><draw:equation draw:name="f11" draw:formula="68241 / ?f7"/></draw:enhanced-geometry></draw:custom-shape><draw:custom-shape svg:x="0.23167in" svg:y="0.02833in" svg:width="0.02in" svg:height="0.04833in" draw:id="id481" draw:style-name="a482" draw:name="Shape 728"><svg:title/><svg:desc/><draw:enhanced-geometry draw:type="non-primitive" svg:viewBox="0 0 18288 44196" draw:enhanced-path="M 1524 0 C 6096 0 10668 1524 13716 6096 16764 10668 18288 15240 18288 21336 18288 25908 18288 30480 16764 33528 15240 38100 12192 39624 10668 41148 7620 44196 4572 44196 1524 44196 L 0 43349 0 37338 1524 38100 C 4572 38100 6096 36576 9144 33528 12192 30480 12192 27432 12192 21336 12192 16764 12192 13716 9144 10668 7620 7620 4572 6096 0 6096 L 0 305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23167in" svg:y="0in" svg:width="0.01833in" svg:height="0.01833in" draw:id="id482" draw:style-name="a483" draw:name="Shape 729"><svg:title/><svg:desc/><draw:enhanced-geometry draw:type="non-primitive" svg:viewBox="0 0 16764 16764" draw:enhanced-path="M 1524 0 C 6096 0 9144 1524 12192 4572 15240 7620 16764 12192 16764 16764 L 10668 16764 C 10668 13716 9144 10668 7620 9144 6096 7620 4572 6096 1524 6096 L 0 7184 0 1016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26167in" svg:y="0.065in" svg:width="0.00833in" svg:height="0.025in" draw:id="id483" draw:style-name="a484" draw:name="Shape 730"><svg:title/><svg:desc/><draw:enhanced-geometry draw:type="non-primitive" svg:viewBox="0 0 7620 22860" draw:enhanced-path="M 1524 0 L 7620 0 7620 9144 C 7620 13716 7620 16764 6096 18288 6096 19812 4572 21336 1524 22860 L 0 19812 C 1524 18288 3048 18288 3048 16764 4572 15240 4572 12192 4572 9144 L 1524 9144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draw:equation draw:name="f7" draw:formula="?f4 / 22860"/><draw:equation draw:name="f8" draw:formula="0 / ?f6"/><draw:equation draw:name="f9" draw:formula="7620 / ?f6"/><draw:equation draw:name="f10" draw:formula="0 / ?f7"/><draw:equation draw:name="f11" draw:formula="22860 / ?f7"/></draw:enhanced-geometry></draw:custom-shape><draw:custom-shape svg:x="0.27833in" svg:y="0.01912in" svg:width="0.0175in" svg:height="0.03755in" draw:id="id484" draw:style-name="a485" draw:name="Shape 731"><svg:title/><svg:desc/><draw:enhanced-geometry draw:type="non-primitive" svg:viewBox="0 0 16002 34334" draw:enhanced-path="M 16002 0 L 16002 12236 7620 28238 16002 28238 16002 34334 0 34334 0 28238 1600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002"/><draw:equation draw:name="f7" draw:formula="?f4 / 34334"/><draw:equation draw:name="f8" draw:formula="0 / ?f6"/><draw:equation draw:name="f9" draw:formula="16002 / ?f6"/><draw:equation draw:name="f10" draw:formula="0 / ?f7"/><draw:equation draw:name="f11" draw:formula="34334 / ?f7"/></draw:enhanced-geometry></draw:custom-shape><draw:custom-shape svg:x="0.29583in" svg:y="0in" svg:width="0.02417in" svg:height="0.075in" draw:id="id485" draw:style-name="a486" draw:name="Shape 732"><svg:title/><svg:desc/><draw:enhanced-geometry draw:type="non-primitive" svg:viewBox="0 0 22098 68580" draw:enhanced-path="M 9906 0 L 14478 0 14478 45720 22098 45720 22098 51816 14478 51816 14478 68580 8382 68580 8382 51816 0 51816 0 45720 8382 45720 8382 13716 0 29718 0 17482 990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098"/><draw:equation draw:name="f7" draw:formula="?f4 / 68580"/><draw:equation draw:name="f8" draw:formula="0 / ?f6"/><draw:equation draw:name="f9" draw:formula="22098 / ?f6"/><draw:equation draw:name="f10" draw:formula="0 / ?f7"/><draw:equation draw:name="f11" draw:formula="68580 / ?f7"/></draw:enhanced-geometry></draw:custom-shape><draw:custom-shape svg:x="0.325in" svg:y="0.01912in" svg:width="0.0175in" svg:height="0.03755in" draw:id="id486" draw:style-name="a487" draw:name="Shape 733"><svg:title/><svg:desc/><draw:enhanced-geometry draw:type="non-primitive" svg:viewBox="0 0 16002 34334" draw:enhanced-path="M 16002 0 L 16002 12236 7620 28238 16002 28238 16002 34334 0 34334 0 28238 1600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002"/><draw:equation draw:name="f7" draw:formula="?f4 / 34334"/><draw:equation draw:name="f8" draw:formula="0 / ?f6"/><draw:equation draw:name="f9" draw:formula="16002 / ?f6"/><draw:equation draw:name="f10" draw:formula="0 / ?f7"/><draw:equation draw:name="f11" draw:formula="34334 / ?f7"/></draw:enhanced-geometry></draw:custom-shape><draw:custom-shape svg:x="0.3425in" svg:y="0in" svg:width="0.02417in" svg:height="0.075in" draw:id="id487" draw:style-name="a488" draw:name="Shape 734"><svg:title/><svg:desc/><draw:enhanced-geometry draw:type="non-primitive" svg:viewBox="0 0 22098 68580" draw:enhanced-path="M 9906 0 L 14478 0 14478 45720 22098 45720 22098 51816 14478 51816 14478 68580 8382 68580 8382 51816 0 51816 0 45720 8382 45720 8382 13716 0 29718 0 17482 990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098"/><draw:equation draw:name="f7" draw:formula="?f4 / 68580"/><draw:equation draw:name="f8" draw:formula="0 / ?f6"/><draw:equation draw:name="f9" draw:formula="22098 / ?f6"/><draw:equation draw:name="f10" draw:formula="0 / ?f7"/><draw:equation draw:name="f11" draw:formula="68580 / ?f7"/></draw:enhanced-geometry></draw:custom-shape><draw:custom-shape svg:x="0.395in" svg:y="0.00167in" svg:width="0.045in" svg:height="0.075in" draw:id="id488" draw:style-name="a489" draw:name="Shape 735"><svg:title/><svg:desc/><draw:enhanced-geometry draw:type="non-primitive" svg:viewBox="0 0 41148 68580" draw:enhanced-path="M 30480 0 C 33528 0 38100 1524 41148 3048 L 39624 10668 C 36576 7620 33528 6096 28956 6096 24384 6096 21336 7620 16764 10668 13716 15240 12192 18288 12192 24384 L 36576 24384 35052 30480 10668 30480 10668 36576 35052 36576 33528 42672 12192 42672 C 12192 48768 15240 54864 18288 57912 21336 60960 24384 62484 28956 62484 33528 62484 36576 60960 39624 57912 L 39624 65532 C 36576 67056 33528 68580 28956 68580 16764 68580 9144 60960 6096 42672 L 0 42672 1524 36576 4572 36576 C 4572 36576 4572 35052 4572 33528 L 4572 30480 0 30480 1524 24384 4572 24384 C 6096 16764 9144 10668 13716 6096 18288 3048 22860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68580"/><draw:equation draw:name="f8" draw:formula="0 / ?f6"/><draw:equation draw:name="f9" draw:formula="41148 / ?f6"/><draw:equation draw:name="f10" draw:formula="0 / ?f7"/><draw:equation draw:name="f11" draw:formula="68580 / ?f7"/></draw:enhanced-geometry></draw:custom-shape></draw:g></text:p>
          </table:table-cell>
          <table:covered-table-cell/>
          <table:table-cell table:style-name="TableCell277" table:number-columns-spanned="2">
            <text:p text:style-name="P278"><text:span text:style-name="T279">0,68%</text:span></text:p>
          </table:table-cell>
          <table:covered-table-cell/>
          <table:table-cell table:style-name="TableCell280">
            <text:p text:style-name="P281"><draw:g draw:name="Group 13734" draw:id="id498" draw:style-name="a499" text:anchor-type="as-char"><svg:title/><svg:desc/><draw:custom-shape svg:x="0in" svg:y="0in" svg:width="0.02in" svg:height="0.07667in" draw:id="id490" draw:style-name="a491" draw:name="Shape 737"><svg:title/><svg:desc/><draw:enhanced-geometry draw:type="non-primitive" svg:viewBox="0 0 18288 70104" draw:enhanced-path="M 18288 0 L 18288 0 18288 6096 18288 6096 C 13716 6096 12192 7620 9144 12192 7620 16764 6096 24384 6096 35052 6096 47244 7620 54864 9144 57912 12192 62484 15240 64008 18288 64008 L 18288 64008 18288 70104 18288 70104 C 12192 70104 7620 67056 4572 62484 1524 57912 0 48768 0 35052 0 24384 1524 15240 4572 9144 7620 3048 12192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02in" svg:y="0in" svg:width="0.02in" svg:height="0.07667in" draw:id="id491" draw:style-name="a492" draw:name="Shape 738"><svg:title/><svg:desc/><draw:enhanced-geometry draw:type="non-primitive" svg:viewBox="0 0 18288 70104" draw:enhanced-path="M 0 0 L 12192 7620 C 16764 13716 18288 22860 18288 35052 18288 47244 16764 54864 13716 60960 L 0 70104 0 64008 9144 57912 C 10668 54864 12192 47244 12192 35052 12192 24384 10668 16764 9144 12192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05in" svg:y="0.065in" svg:width="0.00833in" svg:height="0.025in" draw:id="id492" draw:style-name="a493" draw:name="Shape 739"><svg:title/><svg:desc/><draw:enhanced-geometry draw:type="non-primitive" svg:viewBox="0 0 7620 22860" draw:enhanced-path="M 1524 0 L 7620 0 7620 9144 C 7620 13716 6096 16764 6096 18288 4572 19812 3048 21336 1524 22860 L 0 19812 C 1524 18288 1524 18288 3048 16764 3048 15240 4572 12192 4572 9144 L 1524 9144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draw:equation draw:name="f7" draw:formula="?f4 / 22860"/><draw:equation draw:name="f8" draw:formula="0 / ?f6"/><draw:equation draw:name="f9" draw:formula="7620 / ?f6"/><draw:equation draw:name="f10" draw:formula="0 / ?f7"/><draw:equation draw:name="f11" draw:formula="22860 / ?f7"/></draw:enhanced-geometry></draw:custom-shape><draw:custom-shape svg:x="0.07in" svg:y="0in" svg:width="0.02in" svg:height="0.07667in" draw:id="id493" draw:style-name="a494" draw:name="Shape 740"><svg:title/><svg:desc/><draw:enhanced-geometry draw:type="non-primitive" svg:viewBox="0 0 18288 70104" draw:enhanced-path="M 18288 0 L 18288 0 18288 7112 16764 6096 C 13716 6096 10668 7620 9144 12192 6096 16764 6096 24384 6096 35052 6096 47244 6096 54864 9144 57912 10668 62484 13716 64008 18288 64008 L 18288 64008 18288 70104 18288 70104 C 12192 70104 7620 67056 4572 62484 1524 57912 0 48768 0 35052 0 24384 1524 15240 4572 9144 7620 3048 12192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09in" svg:y="0in" svg:width="0.02in" svg:height="0.07667in" draw:id="id494" draw:style-name="a495" draw:name="Shape 741"><svg:title/><svg:desc/><draw:enhanced-geometry draw:type="non-primitive" svg:viewBox="0 0 18288 70104" draw:enhanced-path="M 0 0 L 12192 7620 C 15240 13716 18288 22860 18288 35052 18288 47244 16764 54864 13716 60960 L 0 70104 0 64007 7620 57912 C 10668 54864 12192 47244 12192 35052 12192 24384 10668 16764 7620 12192 L 0 7112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11667in" svg:y="0in" svg:width="0.02in" svg:height="0.07667in" draw:id="id495" draw:style-name="a496" draw:name="Shape 742"><svg:title/><svg:desc/><draw:enhanced-geometry draw:type="non-primitive" svg:viewBox="0 0 18288 70104" draw:enhanced-path="M 18288 0 L 18288 6096 C 13716 6096 10668 7620 9144 12192 6096 16764 6096 24384 6096 35052 6096 47244 6096 54864 9144 57912 12192 62484 13716 64008 18288 64008 L 18288 70104 C 12192 70104 7620 67056 4572 62484 1524 57912 0 48768 0 35052 0 24384 1524 15240 4572 9144 7620 3048 12192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13667in" svg:y="0in" svg:width="0.02in" svg:height="0.07667in" draw:id="id496" draw:style-name="a497" draw:name="Shape 743"><svg:title/><svg:desc/><draw:enhanced-geometry draw:type="non-primitive" svg:viewBox="0 0 18288 70104" draw:enhanced-path="M 0 0 C 4572 0 9144 3048 12192 7620 16764 13716 18288 22860 18288 35052 18288 47244 16764 54864 13716 60960 10668 67056 6096 70104 0 70104 L 0 64008 C 3048 64008 6096 62484 7620 57912 10668 54864 12192 47244 12192 35052 12192 24384 10668 16764 7620 12192 6096 7620 3048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18333in" svg:y="0.00167in" svg:width="0.045in" svg:height="0.075in" draw:id="id497" draw:style-name="a498" draw:name="Shape 744"><svg:title/><svg:desc/><draw:enhanced-geometry draw:type="non-primitive" svg:viewBox="0 0 41148 68580" draw:enhanced-path="M 28956 0 C 33528 0 36576 1524 41148 3048 L 39624 10668 C 35052 7620 32004 6096 27432 6096 24384 6096 19812 7620 16764 10668 13716 15240 10668 18288 10668 24384 L 36576 24384 35052 30480 10668 30480 10668 36576 35052 36576 33528 42672 10668 42672 C 12192 48768 13716 54864 16764 57912 19812 60960 24384 62484 28956 62484 32004 62484 36576 60960 39624 57912 L 39624 65532 C 36576 67056 32004 68580 28956 68580 15240 68580 7620 60960 4572 42672 L 0 42672 0 36576 4572 36576 C 4572 36576 4572 35052 4572 33528 L 4572 30480 0 30480 0 24384 4572 24384 C 6096 16764 9144 10668 12192 6096 16764 3048 22860 0 2895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68580"/><draw:equation draw:name="f8" draw:formula="0 / ?f6"/><draw:equation draw:name="f9" draw:formula="41148 / ?f6"/><draw:equation draw:name="f10" draw:formula="0 / ?f7"/><draw:equation draw:name="f11" draw:formula="68580 / ?f7"/></draw:enhanced-geometry></draw:custom-shape></draw:g></text:p>
          </table:table-cell>
          <table:table-cell table:style-name="TableCell282">
            <text:p text:style-name="P283"><text:span text:style-name="T284">0,00%</text:span></text:p>
          </table:table-cell>
          <table:table-cell>
            <text:p text:style-name="P283"/>
          </table:table-cell>
        </table:table-row>
        <table:table-row table:style-name="TableRow285">
          <table:table-cell table:style-name="TableCell286" table:number-columns-spanned="2">
            <text:p text:style-name="P287"><text:span text:style-name="T288">769</text:span></text:p>
          </table:table-cell>
          <table:covered-table-cell/>
          <table:table-cell table:style-name="TableCell289">
            <text:p text:style-name="P290"><text:span text:style-name="T291">INGRESOS FINANCIEROS</text:span></text:p>
          </table:table-cell>
          <table:table-cell table:style-name="TableCell292" table:number-columns-spanned="2">
            <text:p text:style-name="P293"><draw:g draw:name="Group 13759" draw:id="id512" draw:style-name="a513" text:anchor-type="as-char"><svg:title/><svg:desc/><draw:custom-shape svg:x="0in" svg:y="0in" svg:width="0.04in" svg:height="0.075in" draw:id="id499" draw:style-name="a500" draw:name="Shape 747"><svg:title/><svg:desc/><draw:enhanced-geometry draw:type="non-primitive" svg:viewBox="0 0 36576 68580" draw:enhanced-path="M 18288 0 C 24384 0 28956 1524 32004 6096 35052 10668 36576 15240 36576 19812 36576 24384 35052 28956 32004 32004 30480 36576 25908 42672 19812 48768 15240 53340 12192 56388 10668 57912 10668 59436 9144 60960 9144 62484 L 36576 62484 36576 68580 0 68580 C 0 65532 0 62484 3048 57912 4572 54864 7620 50292 13716 44196 19812 38100 24384 32004 27432 28956 28956 25908 30480 21336 30480 18288 30480 15240 28956 12192 25908 9144 24384 7620 21336 6096 18288 6096 15240 6096 12192 7620 10668 10668 7620 12192 7620 16764 7620 21336 L 1524 19812 C 1524 13716 3048 9144 6096 4572 9144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8580"/><draw:equation draw:name="f8" draw:formula="0 / ?f6"/><draw:equation draw:name="f9" draw:formula="36576 / ?f6"/><draw:equation draw:name="f10" draw:formula="0 / ?f7"/><draw:equation draw:name="f11" draw:formula="68580 / ?f7"/></draw:enhanced-geometry></draw:custom-shape><draw:custom-shape svg:x="0.04667in" svg:y="0in" svg:width="0.02in" svg:height="0.07667in" draw:id="id500" draw:style-name="a501" draw:name="Shape 748"><svg:title/><svg:desc/><draw:enhanced-geometry draw:type="non-primitive" svg:viewBox="0 0 18288 70104" draw:enhanced-path="M 18288 0 L 18288 6096 C 13716 6096 10668 9144 7620 13716 6096 18288 4572 25908 4572 33528 6096 32004 7620 28956 10668 27432 13716 27432 15240 25908 18288 25908 L 18288 32004 C 13716 32004 12192 33528 9144 36576 6096 39624 6096 42672 6096 47244 6096 51816 6096 56388 9144 59436 12192 62484 15240 64008 18288 64008 L 18288 70104 C 12192 70104 7620 67056 4572 62484 1524 57912 0 48768 0 36576 0 24384 1524 13716 4572 9144 9144 3048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06667in" svg:y="0.02833in" svg:width="0.02in" svg:height="0.04833in" draw:id="id501" draw:style-name="a502" draw:name="Shape 749"><svg:title/><svg:desc/><draw:enhanced-geometry draw:type="non-primitive" svg:viewBox="0 0 18288 44196" draw:enhanced-path="M 0 0 C 4572 0 9144 1524 12192 6096 15240 10668 18288 15240 18288 21336 18288 25908 16764 30480 15240 33528 13716 38100 10668 39624 9144 41148 6096 44196 3048 44196 0 44196 L 0 38100 C 3048 38100 6096 36576 7620 33528 10668 30480 12192 27432 12192 21336 12192 16764 10668 13716 7620 10668 6096 7620 3048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06667in" svg:y="0in" svg:width="0.01833in" svg:height="0.01833in" draw:id="id502" draw:style-name="a503" draw:name="Shape 750"><svg:title/><svg:desc/><draw:enhanced-geometry draw:type="non-primitive" svg:viewBox="0 0 16764 16764" draw:enhanced-path="M 0 0 C 4572 0 7620 1524 10668 4572 13716 7620 15240 12192 16764 16764 L 10668 16764 C 9144 13716 7620 10668 7620 9144 4572 7620 3048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09167in" svg:y="0.00111in" svg:width="0.02in" svg:height="0.07463in" draw:id="id503" draw:style-name="a504" draw:name="Shape 751"><svg:title/><svg:desc/><draw:enhanced-geometry draw:type="non-primitive" svg:viewBox="0 0 18288 68241" draw:enhanced-path="M 18288 0 L 18288 6169 9144 12700 C 7620 17272 6096 24892 6096 32512 7620 30988 9144 27940 12192 26416 L 18288 25197 18288 31750 10668 35560 C 7620 38608 6096 41656 6096 46228 6096 50800 7620 55372 10668 58420 L 18288 62230 18288 68241 6096 61468 C 3048 56896 0 47752 0 35560 0 23368 3048 12700 6096 8128 L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8241"/><draw:equation draw:name="f8" draw:formula="0 / ?f6"/><draw:equation draw:name="f9" draw:formula="18288 / ?f6"/><draw:equation draw:name="f10" draw:formula="0 / ?f7"/><draw:equation draw:name="f11" draw:formula="68241 / ?f7"/></draw:enhanced-geometry></draw:custom-shape><draw:custom-shape svg:x="0.11167in" svg:y="0.02833in" svg:width="0.02in" svg:height="0.04833in" draw:id="id504" draw:style-name="a505" draw:name="Shape 752"><svg:title/><svg:desc/><draw:enhanced-geometry draw:type="non-primitive" svg:viewBox="0 0 18288 44196" draw:enhanced-path="M 1524 0 C 6096 0 10668 1524 13716 6096 16764 10668 18288 15240 18288 21336 18288 25908 18288 30480 16764 33528 15240 38100 12192 39624 10668 41148 7620 44196 4572 44196 1524 44196 L 0 43349 0 37338 1524 38100 C 4572 38100 7620 36576 9144 33528 12192 30480 12192 27432 12192 21336 12192 16764 12192 13716 9144 10668 7620 7620 4572 6096 1524 6096 L 0 6858 0 305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11167in" svg:y="0in" svg:width="0.01833in" svg:height="0.01833in" draw:id="id505" draw:style-name="a506" draw:name="Shape 753"><svg:title/><svg:desc/><draw:enhanced-geometry draw:type="non-primitive" svg:viewBox="0 0 16764 16764" draw:enhanced-path="M 1524 0 C 6096 0 9144 1524 12192 4572 15240 7620 16764 12192 16764 16764 L 10668 16764 C 10668 13716 9144 10668 7620 9144 6096 7620 4572 6096 1524 6096 L 0 7185 0 1016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14167in" svg:y="0.065in" svg:width="0.00833in" svg:height="0.025in" draw:id="id506" draw:style-name="a507" draw:name="Shape 754"><svg:title/><svg:desc/><draw:enhanced-geometry draw:type="non-primitive" svg:viewBox="0 0 7620 22860" draw:enhanced-path="M 1524 0 L 7620 0 7620 9144 C 7620 13716 7620 16764 6096 18288 6096 19812 4572 21336 1524 22860 L 0 19812 C 1524 18288 3048 18288 4572 16764 4572 15240 4572 12192 4572 9144 L 1524 9144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draw:equation draw:name="f7" draw:formula="?f4 / 22860"/><draw:equation draw:name="f8" draw:formula="0 / ?f6"/><draw:equation draw:name="f9" draw:formula="7620 / ?f6"/><draw:equation draw:name="f10" draw:formula="0 / ?f7"/><draw:equation draw:name="f11" draw:formula="22860 / ?f7"/></draw:enhanced-geometry></draw:custom-shape><draw:custom-shape svg:x="0.15833in" svg:y="0.01912in" svg:width="0.0175in" svg:height="0.03755in" draw:id="id507" draw:style-name="a508" draw:name="Shape 755"><svg:title/><svg:desc/><draw:enhanced-geometry draw:type="non-primitive" svg:viewBox="0 0 16002 34334" draw:enhanced-path="M 16002 0 L 16002 12236 7620 28238 16002 28238 16002 34334 0 34334 0 28238 1600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002"/><draw:equation draw:name="f7" draw:formula="?f4 / 34334"/><draw:equation draw:name="f8" draw:formula="0 / ?f6"/><draw:equation draw:name="f9" draw:formula="16002 / ?f6"/><draw:equation draw:name="f10" draw:formula="0 / ?f7"/><draw:equation draw:name="f11" draw:formula="34334 / ?f7"/></draw:enhanced-geometry></draw:custom-shape><draw:custom-shape svg:x="0.17583in" svg:y="0in" svg:width="0.02417in" svg:height="0.075in" draw:id="id508" draw:style-name="a509" draw:name="Shape 756"><svg:title/><svg:desc/><draw:enhanced-geometry draw:type="non-primitive" svg:viewBox="0 0 22098 68580" draw:enhanced-path="M 9906 0 L 14478 0 14478 45720 22098 45720 22098 51816 14478 51816 14478 68580 8382 68580 8382 51816 0 51816 0 45720 8382 45720 8382 13716 0 29718 0 17482 990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098"/><draw:equation draw:name="f7" draw:formula="?f4 / 68580"/><draw:equation draw:name="f8" draw:formula="0 / ?f6"/><draw:equation draw:name="f9" draw:formula="22098 / ?f6"/><draw:equation draw:name="f10" draw:formula="0 / ?f7"/><draw:equation draw:name="f11" draw:formula="68580 / ?f7"/></draw:enhanced-geometry></draw:custom-shape><draw:custom-shape svg:x="0.205in" svg:y="0.01912in" svg:width="0.0175in" svg:height="0.03755in" draw:id="id509" draw:style-name="a510" draw:name="Shape 757"><svg:title/><svg:desc/><draw:enhanced-geometry draw:type="non-primitive" svg:viewBox="0 0 16002 34335" draw:enhanced-path="M 16002 0 L 16002 12236 7620 28239 16002 28239 16002 34335 0 34335 0 28239 1600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002"/><draw:equation draw:name="f7" draw:formula="?f4 / 34335"/><draw:equation draw:name="f8" draw:formula="0 / ?f6"/><draw:equation draw:name="f9" draw:formula="16002 / ?f6"/><draw:equation draw:name="f10" draw:formula="0 / ?f7"/><draw:equation draw:name="f11" draw:formula="34335 / ?f7"/></draw:enhanced-geometry></draw:custom-shape><draw:custom-shape svg:x="0.2225in" svg:y="0in" svg:width="0.02417in" svg:height="0.075in" draw:id="id510" draw:style-name="a511" draw:name="Shape 758"><svg:title/><svg:desc/><draw:enhanced-geometry draw:type="non-primitive" svg:viewBox="0 0 22098 68580" draw:enhanced-path="M 9906 0 L 14478 0 14478 45720 22098 45720 22098 51816 14478 51816 14478 68580 8382 68580 8382 51816 0 51816 0 45720 8382 45720 8382 13716 0 29718 0 17481 990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098"/><draw:equation draw:name="f7" draw:formula="?f4 / 68580"/><draw:equation draw:name="f8" draw:formula="0 / ?f6"/><draw:equation draw:name="f9" draw:formula="22098 / ?f6"/><draw:equation draw:name="f10" draw:formula="0 / ?f7"/><draw:equation draw:name="f11" draw:formula="68580 / ?f7"/></draw:enhanced-geometry></draw:custom-shape><draw:custom-shape svg:x="0.275in" svg:y="0.00167in" svg:width="0.045in" svg:height="0.075in" draw:id="id511" draw:style-name="a512" draw:name="Shape 759"><svg:title/><svg:desc/><draw:enhanced-geometry draw:type="non-primitive" svg:viewBox="0 0 41148 68580" draw:enhanced-path="M 30480 0 C 35052 0 38100 1524 41148 3048 L 39624 10668 C 36576 7620 33528 6096 28956 6096 24384 6096 21336 7620 18288 10668 13716 15240 12192 18288 12192 24384 L 36576 24384 36576 30480 10668 30480 10668 36576 35052 36576 35052 42672 12192 42672 C 12192 48768 15240 54864 18288 57912 21336 60960 24384 62484 28956 62484 33528 62484 36576 60960 39624 57912 L 39624 65532 C 36576 67056 33528 68580 28956 68580 16764 68580 9144 60960 6096 42672 L 0 42672 1524 36576 4572 36576 C 4572 36576 4572 35052 4572 33528 L 4572 30480 0 30480 1524 24384 6096 24384 C 6096 16764 9144 10668 13716 6096 18288 3048 24384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68580"/><draw:equation draw:name="f8" draw:formula="0 / ?f6"/><draw:equation draw:name="f9" draw:formula="41148 / ?f6"/><draw:equation draw:name="f10" draw:formula="0 / ?f7"/><draw:equation draw:name="f11" draw:formula="68580 / ?f7"/></draw:enhanced-geometry></draw:custom-shape></draw:g></text:p>
          </table:table-cell>
          <table:covered-table-cell/>
          <table:table-cell table:style-name="TableCell294" table:number-columns-spanned="2">
            <text:p text:style-name="P295"><text:span text:style-name="T296">0,00%</text:span></text:p>
          </table:table-cell>
          <table:covered-table-cell/>
          <table:table-cell table:style-name="TableCell297" table:number-columns-spanned="2">
            <text:p text:style-name="P298"><draw:g draw:name="Group 13770" draw:id="id524" draw:style-name="a525" text:anchor-type="as-char"><svg:title/><svg:desc/><draw:custom-shape svg:x="0in" svg:y="0in" svg:width="0.04in" svg:height="0.07667in" draw:id="id513" draw:style-name="a514" draw:name="Shape 761"><svg:title/><svg:desc/><draw:enhanced-geometry draw:type="non-primitive" svg:viewBox="0 0 36576 70104" draw:enhanced-path="M 18288 0 C 22860 0 25908 1524 28956 4572 33528 9144 35052 12192 35052 18288 35052 21336 33528 24384 32004 25908 32004 28956 30480 30480 27432 32004 28956 32004 30480 33528 32004 35052 33528 36576 33528 38100 35052 41148 35052 42672 36576 45720 36576 48768 36576 54864 33528 60960 30480 64008 27432 68580 22860 70104 16764 70104 12192 70104 7620 68580 4572 65532 1524 62484 0 57912 0 51816 L 6096 50292 C 7620 59436 10668 64008 16764 64008 21336 64008 22860 62484 25908 59436 28956 57912 30480 53340 30480 48768 30480 45720 28956 41148 25908 39624 24384 36576 21336 35052 18288 35052 16764 35052 15240 35052 13716 36576 L 15240 28956 C 19812 28956 22860 28956 24384 25908 27432 24384 28956 21336 28956 16764 28956 13716 27432 10668 25908 9144 22860 7620 21336 6096 18288 6096 15240 6096 12192 7620 10668 9144 9144 10668 7620 13716 7620 18288 L 1524 16764 C 1524 12192 3048 7620 6096 4572 9144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70104"/><draw:equation draw:name="f8" draw:formula="0 / ?f6"/><draw:equation draw:name="f9" draw:formula="36576 / ?f6"/><draw:equation draw:name="f10" draw:formula="0 / ?f7"/><draw:equation draw:name="f11" draw:formula="70104 / ?f7"/></draw:enhanced-geometry></draw:custom-shape><draw:custom-shape svg:x="0.04667in" svg:y="0.00333in" svg:width="0.04in" svg:height="0.07333in" draw:id="id514" draw:style-name="a515" draw:name="Shape 762"><svg:title/><svg:desc/><draw:enhanced-geometry draw:type="non-primitive" svg:viewBox="0 0 36576 67056" draw:enhanced-path="M 6096 0 L 35052 0 35052 6096 10668 6096 7620 24384 C 12192 22860 15240 21336 18288 21336 22860 21336 27432 22860 30480 27432 33528 32004 36576 36576 36576 42672 36576 50292 33528 54864 30480 60960 27432 65532 22860 67056 16764 67056 12192 67056 7620 65532 4572 62484 1524 59436 0 54864 0 48768 L 6096 48768 C 6096 53340 7620 56388 9144 57912 12192 60960 13716 60960 16764 60960 19812 60960 22860 59436 25908 56388 28956 53340 30480 48768 30480 44196 30480 38100 28956 35052 25908 32004 24384 28956 21336 27432 16764 27432 15240 27432 13716 28956 10668 30480 9144 30480 7620 33528 7620 35052 L 1524 35052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7056"/><draw:equation draw:name="f8" draw:formula="0 / ?f6"/><draw:equation draw:name="f9" draw:formula="36576 / ?f6"/><draw:equation draw:name="f10" draw:formula="0 / ?f7"/><draw:equation draw:name="f11" draw:formula="67056 / ?f7"/></draw:enhanced-geometry></draw:custom-shape><draw:custom-shape svg:x="0.09167in" svg:y="0in" svg:width="0.02in" svg:height="0.07667in" draw:id="id515" draw:style-name="a516" draw:name="Shape 763"><svg:title/><svg:desc/><draw:enhanced-geometry draw:type="non-primitive" svg:viewBox="0 0 18288 70104" draw:enhanced-path="M 18288 0 L 18288 6096 C 16764 6096 13716 7620 12192 9144 9144 12192 7620 13716 7620 16764 7620 21336 9144 24384 10668 25908 13716 27432 16764 28956 18288 28956 L 18288 35052 C 15240 35052 12192 36576 10668 39624 7620 42672 6096 45720 6096 50292 6096 53340 7620 57912 10668 60960 12192 62484 15240 64008 18288 64008 L 18288 70104 C 13716 70104 9144 68580 6096 64008 3048 60960 0 56388 0 48768 0 44196 1524 41148 3048 38100 4572 35052 7620 33528 9144 32004 7620 30480 6096 28956 4572 27432 3048 24384 1524 21336 1524 18288 1524 12192 3048 9144 7620 4572 10668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11167in" svg:y="0in" svg:width="0.02in" svg:height="0.07667in" draw:id="id516" draw:style-name="a517" draw:name="Shape 764"><svg:title/><svg:desc/><draw:enhanced-geometry draw:type="non-primitive" svg:viewBox="0 0 18288 70104" draw:enhanced-path="M 0 0 C 6096 0 9144 1524 12192 4572 15240 9144 16764 13716 16764 18288 16764 21336 16764 24384 15240 27432 13716 28956 12192 30480 10668 32004 12192 33528 15240 35052 16764 38100 18288 41148 18288 45720 18288 50292 18288 56388 16764 60960 13716 64008 10668 68580 6096 70104 0 70104 L 0 64008 C 4572 64008 7620 62484 9144 60960 12192 57912 12192 54864 12192 50292 12192 45720 12192 42672 9144 39624 6096 36576 4572 35052 0 35052 L 0 28956 C 3048 28956 6096 27432 7620 25908 10668 24384 10668 21336 10668 18288 10668 15240 10668 12192 7620 9144 6096 7620 3048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14167in" svg:y="0.065in" svg:width="0.00833in" svg:height="0.025in" draw:id="id517" draw:style-name="a518" draw:name="Shape 765"><svg:title/><svg:desc/><draw:enhanced-geometry draw:type="non-primitive" svg:viewBox="0 0 7620 22860" draw:enhanced-path="M 1524 0 L 7620 0 7620 9144 C 7620 13716 7620 16764 6096 18288 6096 19812 4572 21336 1524 22860 L 0 19812 C 1524 18288 3048 18288 4572 16764 4572 15240 4572 12192 4572 9144 L 1524 9144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draw:equation draw:name="f7" draw:formula="?f4 / 22860"/><draw:equation draw:name="f8" draw:formula="0 / ?f6"/><draw:equation draw:name="f9" draw:formula="7620 / ?f6"/><draw:equation draw:name="f10" draw:formula="0 / ?f7"/><draw:equation draw:name="f11" draw:formula="22860 / ?f7"/></draw:enhanced-geometry></draw:custom-shape><draw:custom-shape svg:x="0.16167in" svg:y="0.00111in" svg:width="0.02in" svg:height="0.07463in" draw:id="id518" draw:style-name="a519" draw:name="Shape 766"><svg:title/><svg:desc/><draw:enhanced-geometry draw:type="non-primitive" svg:viewBox="0 0 18288 68241" draw:enhanced-path="M 18288 0 L 18288 6169 9144 12700 C 7620 17272 6096 24892 6096 32512 7620 30988 9144 27940 12192 26416 L 18288 25197 18288 30988 10668 35560 C 7620 38608 6096 41656 6096 46228 6096 50800 7620 55372 10668 58420 L 18288 62230 18288 68241 6096 61468 C 1524 56896 0 47752 0 35560 0 23368 1524 12700 6096 8128 L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8241"/><draw:equation draw:name="f8" draw:formula="0 / ?f6"/><draw:equation draw:name="f9" draw:formula="18288 / ?f6"/><draw:equation draw:name="f10" draw:formula="0 / ?f7"/><draw:equation draw:name="f11" draw:formula="68241 / ?f7"/></draw:enhanced-geometry></draw:custom-shape><draw:custom-shape svg:x="0.18167in" svg:y="0.02833in" svg:width="0.02in" svg:height="0.04833in" draw:id="id519" draw:style-name="a520" draw:name="Shape 767"><svg:title/><svg:desc/><draw:enhanced-geometry draw:type="non-primitive" svg:viewBox="0 0 18288 44196" draw:enhanced-path="M 1524 0 C 6096 0 10668 1524 13716 6096 16764 10668 18288 15240 18288 21336 18288 25908 18288 30480 16764 33528 15240 38100 12192 39624 10668 41148 7620 44196 4572 44196 1524 44196 L 0 43349 0 37338 1524 38100 C 4572 38100 6096 36576 9144 33528 12192 30480 12192 27432 12192 21336 12192 16764 12192 13716 9144 10668 6096 7620 4572 6096 0 6096 L 0 6096 0 305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18167in" svg:y="0in" svg:width="0.01833in" svg:height="0.01833in" draw:id="id520" draw:style-name="a521" draw:name="Shape 768"><svg:title/><svg:desc/><draw:enhanced-geometry draw:type="non-primitive" svg:viewBox="0 0 16764 16764" draw:enhanced-path="M 1524 0 C 6096 0 9144 1524 12192 4572 15240 7620 16764 12192 16764 16764 L 10668 16764 C 10668 13716 9144 10668 7620 9144 6096 7620 3048 6096 1524 6096 L 0 7185 0 1016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205in" svg:y="0.01912in" svg:width="0.0175in" svg:height="0.03755in" draw:id="id521" draw:style-name="a522" draw:name="Shape 769"><svg:title/><svg:desc/><draw:enhanced-geometry draw:type="non-primitive" svg:viewBox="0 0 16002 34334" draw:enhanced-path="M 16002 0 L 16002 12236 7620 28238 16002 28238 16002 34334 0 34334 0 28238 1600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002"/><draw:equation draw:name="f7" draw:formula="?f4 / 34334"/><draw:equation draw:name="f8" draw:formula="0 / ?f6"/><draw:equation draw:name="f9" draw:formula="16002 / ?f6"/><draw:equation draw:name="f10" draw:formula="0 / ?f7"/><draw:equation draw:name="f11" draw:formula="34334 / ?f7"/></draw:enhanced-geometry></draw:custom-shape><draw:custom-shape svg:x="0.2225in" svg:y="0in" svg:width="0.02417in" svg:height="0.075in" draw:id="id522" draw:style-name="a523" draw:name="Shape 770"><svg:title/><svg:desc/><draw:enhanced-geometry draw:type="non-primitive" svg:viewBox="0 0 22098 68580" draw:enhanced-path="M 9906 0 L 14478 0 14478 45720 22098 45720 22098 51816 14478 51816 14478 68580 8382 68580 8382 51816 0 51816 0 45720 8382 45720 8382 13716 0 29718 0 17482 990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098"/><draw:equation draw:name="f7" draw:formula="?f4 / 68580"/><draw:equation draw:name="f8" draw:formula="0 / ?f6"/><draw:equation draw:name="f9" draw:formula="22098 / ?f6"/><draw:equation draw:name="f10" draw:formula="0 / ?f7"/><draw:equation draw:name="f11" draw:formula="68580 / ?f7"/></draw:enhanced-geometry></draw:custom-shape><draw:custom-shape svg:x="0.275in" svg:y="0.00167in" svg:width="0.045in" svg:height="0.075in" draw:id="id523" draw:style-name="a524" draw:name="Shape 771"><svg:title/><svg:desc/><draw:enhanced-geometry draw:type="non-primitive" svg:viewBox="0 0 41148 68580" draw:enhanced-path="M 30480 0 C 35052 0 38100 1524 41148 3048 L 39624 10668 C 36576 7620 33528 6096 28956 6096 24384 6096 21336 7620 18288 10668 13716 15240 12192 18288 12192 24384 L 36576 24384 36576 30480 10668 30480 10668 36576 35052 36576 35052 42672 12192 42672 C 12192 48768 15240 54864 18288 57912 21336 60960 24384 62484 28956 62484 33528 62484 36576 60960 39624 57912 L 39624 65532 C 36576 67056 33528 68580 28956 68580 16764 68580 9144 60960 6096 42672 L 0 42672 1524 36576 4572 36576 C 4572 36576 4572 35052 4572 33528 L 4572 30480 0 30480 1524 24384 6096 24384 C 6096 16764 9144 10668 13716 6096 18288 3048 24384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68580"/><draw:equation draw:name="f8" draw:formula="0 / ?f6"/><draw:equation draw:name="f9" draw:formula="41148 / ?f6"/><draw:equation draw:name="f10" draw:formula="0 / ?f7"/><draw:equation draw:name="f11" draw:formula="68580 / ?f7"/></draw:enhanced-geometry></draw:custom-shape></draw:g></text:p>
          </table:table-cell>
          <table:covered-table-cell/>
          <table:table-cell table:style-name="TableCell299" table:number-columns-spanned="2">
            <text:p text:style-name="P300"><text:span text:style-name="T301">0,01%</text:span></text:p>
          </table:table-cell>
          <table:covered-table-cell/>
          <table:table-cell table:style-name="TableCell302">
            <text:p text:style-name="P303"><draw:g draw:name="Group 13781" draw:id="id535" draw:style-name="a536" text:anchor-type="as-char"><svg:title/><svg:desc/><draw:custom-shape svg:x="0in" svg:y="0.04667in" svg:width="0.025in" svg:height="0.01in" draw:id="id525" draw:style-name="a526" draw:name="Shape 14819"><svg:title/><svg:desc/><draw:enhanced-geometry draw:type="non-primitive" svg:viewBox="0 0 22860 9144" draw:enhanced-path="M 0 0 L 22860 0 22860 9144 0 914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860"/><draw:equation draw:name="f7" draw:formula="?f4 / 9144"/><draw:equation draw:name="f8" draw:formula="0 / ?f6"/><draw:equation draw:name="f9" draw:formula="22860 / ?f6"/><draw:equation draw:name="f10" draw:formula="0 / ?f7"/><draw:equation draw:name="f11" draw:formula="9144 / ?f7"/></draw:enhanced-geometry></draw:custom-shape><draw:custom-shape svg:x="0.03333in" svg:y="0.05833in" svg:width="0.01833in" svg:height="0.01833in" draw:id="id526" draw:style-name="a527" draw:name="Shape 774"><svg:title/><svg:desc/><draw:enhanced-geometry draw:type="non-primitive" svg:viewBox="0 0 16764 16764" draw:enhanced-path="M 0 0 L 6096 0 C 7620 7620 10668 10668 15240 10668 L 16764 10363 16764 16256 15240 16764 C 10668 16764 7620 15240 4572 12192 1524 9144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03167in" svg:y="0in" svg:width="0.02in" svg:height="0.04833in" draw:id="id527" draw:style-name="a528" draw:name="Shape 775"><svg:title/><svg:desc/><draw:enhanced-geometry draw:type="non-primitive" svg:viewBox="0 0 18288 44196" draw:enhanced-path="M 16764 0 L 18288 435 18288 6096 C 15240 6096 12192 7620 9144 10668 7620 13716 6096 18288 6096 22860 6096 27432 7620 32004 9144 33528 12192 36576 15240 38100 18288 38100 L 18288 43891 16764 44196 C 12192 44196 7620 42672 4572 38100 1524 35052 0 28956 0 22860 0 15240 1524 10668 4572 6096 7620 1524 12192 0 167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05167in" svg:y="0.00048in" svg:width="0.02in" svg:height="0.07564in" draw:id="id528" draw:style-name="a529" draw:name="Shape 776"><svg:title/><svg:desc/><draw:enhanced-geometry draw:type="non-primitive" svg:viewBox="0 0 18288 69161" draw:enhanced-path="M 0 0 L 9144 2613 C 12192 5661 13716 8709 15240 13281 16764 17853 18288 23949 18288 33093 18288 42237 16764 49857 15240 54429 13716 60525 10668 63573 7620 66621 L 0 69161 0 63268 6096 62049 C 7620 59001 9144 57477 10668 52905 12192 48333 12192 43761 12192 37665 L 12192 36141 C 10668 39189 9144 40713 6096 42237 L 0 43456 0 37665 C 3048 37665 6096 36141 7620 33093 10668 31569 12192 26997 12192 22425 12192 16329 10668 13281 7620 10233 6096 7185 3048 5661 0 5661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9161"/><draw:equation draw:name="f8" draw:formula="0 / ?f6"/><draw:equation draw:name="f9" draw:formula="18288 / ?f6"/><draw:equation draw:name="f10" draw:formula="0 / ?f7"/><draw:equation draw:name="f11" draw:formula="69161 / ?f7"/></draw:enhanced-geometry></draw:custom-shape><draw:custom-shape svg:x="0.07833in" svg:y="0in" svg:width="0.04in" svg:height="0.075in" draw:id="id529" draw:style-name="a530" draw:name="Shape 777"><svg:title/><svg:desc/><draw:enhanced-geometry draw:type="non-primitive" svg:viewBox="0 0 36576 68580" draw:enhanced-path="M 19812 0 C 24384 0 28956 1524 32004 6096 35052 10668 36576 15240 36576 19812 36576 24384 35052 28956 32004 32004 30480 36576 25908 42672 19812 48768 15240 53340 12192 56388 12192 57912 10668 59436 9144 60960 9144 62484 L 36576 62484 36576 68580 0 68580 C 0 65532 0 62484 3048 57912 4572 54864 9144 50292 13716 44196 21336 38100 24384 32004 27432 28956 28956 25908 30480 21336 30480 18288 30480 15240 28956 12192 27432 9144 24384 7620 21336 6096 18288 6096 15240 6096 12192 7620 10668 10668 7620 12192 7620 16764 7620 21336 L 1524 19812 C 1524 13716 3048 9144 6096 4572 9144 1524 13716 0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8580"/><draw:equation draw:name="f8" draw:formula="0 / ?f6"/><draw:equation draw:name="f9" draw:formula="36576 / ?f6"/><draw:equation draw:name="f10" draw:formula="0 / ?f7"/><draw:equation draw:name="f11" draw:formula="68580 / ?f7"/></draw:enhanced-geometry></draw:custom-shape><draw:custom-shape svg:x="0.12667in" svg:y="0.065in" svg:width="0.01in" svg:height="0.025in" draw:id="id530" draw:style-name="a531" draw:name="Shape 778"><svg:title/><svg:desc/><draw:enhanced-geometry draw:type="non-primitive" svg:viewBox="0 0 9144 22860" draw:enhanced-path="M 3048 0 L 9144 0 9144 9144 C 9144 13716 7620 16764 7620 18288 6096 19812 4572 21336 3048 22860 L 0 19812 C 1524 18288 3048 18288 4572 16764 4572 15240 6096 12192 6096 9144 L 3048 9144 304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22860"/><draw:equation draw:name="f8" draw:formula="0 / ?f6"/><draw:equation draw:name="f9" draw:formula="9144 / ?f6"/><draw:equation draw:name="f10" draw:formula="0 / ?f7"/><draw:equation draw:name="f11" draw:formula="22860 / ?f7"/></draw:enhanced-geometry></draw:custom-shape><draw:custom-shape svg:x="0.14833in" svg:y="0in" svg:width="0.04in" svg:height="0.075in" draw:id="id531" draw:style-name="a532" draw:name="Shape 779"><svg:title/><svg:desc/><draw:enhanced-geometry draw:type="non-primitive" svg:viewBox="0 0 36576 68580" draw:enhanced-path="M 18288 0 C 24384 0 28956 1524 32004 6096 35052 10668 36576 15240 36576 19812 36576 24384 35052 28956 32004 32004 30480 36576 25908 42672 19812 48768 15240 53340 12192 56388 10668 57912 10668 59436 9144 60960 9144 62484 L 36576 62484 36576 68580 0 68580 C 0 65532 0 62484 3048 57912 4572 54864 7620 50292 13716 44196 19812 38100 24384 32004 27432 28956 28956 25908 30480 21336 30480 18288 30480 15240 28956 12192 25908 9144 24384 7620 21336 6096 18288 6096 15240 6096 12192 7620 10668 10668 7620 12192 7620 16764 7620 21336 L 1524 19812 C 1524 13716 3048 9144 6096 4572 9144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8580"/><draw:equation draw:name="f8" draw:formula="0 / ?f6"/><draw:equation draw:name="f9" draw:formula="36576 / ?f6"/><draw:equation draw:name="f10" draw:formula="0 / ?f7"/><draw:equation draw:name="f11" draw:formula="68580 / ?f7"/></draw:enhanced-geometry></draw:custom-shape><draw:custom-shape svg:x="0.195in" svg:y="0in" svg:width="0.02in" svg:height="0.07667in" draw:id="id532" draw:style-name="a533" draw:name="Shape 780"><svg:title/><svg:desc/><draw:enhanced-geometry draw:type="non-primitive" svg:viewBox="0 0 18288 70104" draw:enhanced-path="M 18288 0 L 18288 7112 16764 6096 C 13716 6096 10668 7620 9144 12192 6096 16764 6096 24384 6096 35052 6096 47244 6096 54864 9144 57912 10668 62484 13716 64008 18288 64008 L 18288 70104 C 12192 70104 7620 67056 4572 62484 1524 57912 0 48768 0 35052 0 24384 1524 15240 4572 9144 7620 3048 12192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215in" svg:y="0in" svg:width="0.02in" svg:height="0.07667in" draw:id="id533" draw:style-name="a534" draw:name="Shape 781"><svg:title/><svg:desc/><draw:enhanced-geometry draw:type="non-primitive" svg:viewBox="0 0 18288 70104" draw:enhanced-path="M 0 0 C 4572 0 9144 3048 12192 7620 15240 13716 18288 22860 18288 35052 18288 47244 16764 54864 13716 60960 10668 67056 6096 70104 0 70104 L 0 64008 C 3048 64008 6096 62484 7620 57912 10668 54864 12192 47244 12192 35052 12192 24384 10668 16764 7620 12192 L 0 7112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26in" svg:y="0.00167in" svg:width="0.045in" svg:height="0.075in" draw:id="id534" draw:style-name="a535" draw:name="Shape 782"><svg:title/><svg:desc/><draw:enhanced-geometry draw:type="non-primitive" svg:viewBox="0 0 41148 68580" draw:enhanced-path="M 30480 0 C 35052 0 38100 1524 41148 3048 L 39624 10668 C 36576 7620 33528 6096 28956 6096 24384 6096 21336 7620 18288 10668 15240 15240 12192 18288 12192 24384 L 36576 24384 36576 30480 10668 30480 10668 36576 35052 36576 35052 42672 12192 42672 C 13716 48768 15240 54864 18288 57912 21336 60960 24384 62484 28956 62484 33528 62484 38100 60960 39624 57912 L 39624 65532 C 38100 67056 33528 68580 30480 68580 16764 68580 9144 60960 6096 42672 L 0 42672 1524 36576 6096 36576 C 4572 36576 4572 35052 4572 33528 L 4572 30480 0 30480 1524 24384 6096 24384 C 7620 16764 9144 10668 13716 6096 18288 3048 24384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68580"/><draw:equation draw:name="f8" draw:formula="0 / ?f6"/><draw:equation draw:name="f9" draw:formula="41148 / ?f6"/><draw:equation draw:name="f10" draw:formula="0 / ?f7"/><draw:equation draw:name="f11" draw:formula="68580 / ?f7"/></draw:enhanced-geometry></draw:custom-shape></draw:g></text:p>
          </table:table-cell>
          <table:table-cell table:style-name="TableCell304">
            <text:p text:style-name="P305"><text:span text:style-name="T306">-25,71%</text:span></text:p>
          </table:table-cell>
          <table:table-cell>
            <text:p text:style-name="P305"/>
          </table:table-cell>
        </table:table-row>
        <table:table-row table:style-name="TableRow307">
          <table:table-cell table:style-name="TableCell308" table:number-columns-spanned="2">
            <text:p text:style-name="Normal"/>
          </table:table-cell>
          <table:covered-table-cell/>
          <table:table-cell table:style-name="TableCell309">
            <text:p text:style-name="Normal"/>
          </table:table-cell>
          <table:table-cell table:style-name="TableCell310" table:number-columns-spanned="2">
            <text:p text:style-name="Normal"/>
          </table:table-cell>
          <table:covered-table-cell/>
          <table:table-cell table:style-name="TableCell311" table:number-columns-spanned="2">
            <text:p text:style-name="Normal"/>
          </table:table-cell>
          <table:covered-table-cell/>
          <table:table-cell table:style-name="TableCell312" table:number-columns-spanned="2">
            <text:p text:style-name="Normal"/>
          </table:table-cell>
          <table:covered-table-cell/>
          <table:table-cell table:style-name="TableCell313" table:number-columns-spanned="2">
            <text:p text:style-name="Normal"/>
          </table:table-cell>
          <table:covered-table-cell/>
          <table:table-cell table:style-name="TableCell314">
            <text:p text:style-name="Normal"/>
          </table:table-cell>
          <table:table-cell table:style-name="TableCell315">
            <text:p text:style-name="Normal"/>
          </table:table-cell>
          <table:table-cell>
            <text:p text:style-name="Normal"/>
          </table:table-cell>
        </table:table-row>
        <table:table-row table:style-name="TableRow316">
          <table:table-cell table:style-name="TableCell317" table:number-columns-spanned="3">
            <text:p text:style-name="P318"><text:span text:style-name="T319">TOTAL INGRESOS <text:s text:c="2"/></text:span></text:p>
          </table:table-cell>
          <table:covered-table-cell/>
          <table:covered-table-cell/>
          <table:table-cell table:style-name="TableCell320" table:number-columns-spanned="2">
            <text:p text:style-name="P321"><draw:g draw:name="Group 13800" draw:id="id554" draw:style-name="a555" text:anchor-type="as-char"><svg:title/><svg:desc/><draw:custom-shape svg:x="0in" svg:y="0.00167in" svg:width="0.02in" svg:height="0.07444in" draw:id="id536" draw:style-name="a537" draw:name="Shape 784"><svg:title/><svg:desc/><draw:enhanced-geometry draw:type="non-primitive" svg:viewBox="0 0 18288 68072" draw:enhanced-path="M 18288 0 L 18288 11684 15240 13716 C 13716 15240 12192 16764 12192 18288 12192 21336 13716 22860 15240 24384 L 18288 25400 18288 36576 C 16764 36576 15240 38100 13716 39624 12192 41148 10668 44196 10668 47244 10668 50292 12192 53340 13716 56388 15240 57912 16764 57912 18288 57912 L 18288 68072 6096 64008 C 3048 59436 0 54864 0 48768 0 44196 1524 41148 3048 38100 4572 35052 7620 33528 10668 32004 7620 30480 6096 28956 4572 25908 3048 24384 1524 21336 1524 18288 1524 12192 3048 7620 6096 4572 9144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8072"/><draw:equation draw:name="f8" draw:formula="0 / ?f6"/><draw:equation draw:name="f9" draw:formula="18288 / ?f6"/><draw:equation draw:name="f10" draw:formula="0 / ?f7"/><draw:equation draw:name="f11" draw:formula="68072 / ?f7"/></draw:enhanced-geometry></draw:custom-shape><draw:custom-shape svg:x="0.02in" svg:y="0.00167in" svg:width="0.02in" svg:height="0.075in" draw:id="id537" draw:style-name="a538" draw:name="Shape 785"><svg:title/><svg:desc/><draw:enhanced-geometry draw:type="non-primitive" svg:viewBox="0 0 18288 68580" draw:enhanced-path="M 0 0 C 6096 0 10668 3048 13716 6096 15240 9144 16764 12192 16764 18288 16764 21336 16764 24384 15240 25908 13716 28956 12192 30480 9144 32004 12192 33528 15240 35052 16764 38100 18288 41148 18288 44196 18288 48768 18288 51816 18288 56388 16764 59436 15240 62484 12192 65532 10668 67056 7620 68580 4572 68580 1524 68580 L 0 68072 0 57912 C 3048 57912 4572 57912 6096 56388 7620 53340 7620 51816 7620 47244 7620 44196 7620 41148 6096 39624 4572 38100 3048 36576 0 36576 L 0 25400 1524 25908 C 3048 25908 4572 25908 6096 24384 7620 22860 7620 21336 7620 18288 7620 16764 7620 15240 6096 13716 4572 12192 3048 10668 1524 10668 L 0 11684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8580"/><draw:equation draw:name="f8" draw:formula="0 / ?f6"/><draw:equation draw:name="f9" draw:formula="18288 / ?f6"/><draw:equation draw:name="f10" draw:formula="0 / ?f7"/><draw:equation draw:name="f11" draw:formula="68580 / ?f7"/></draw:enhanced-geometry></draw:custom-shape><draw:custom-shape svg:x="0.05in" svg:y="0.06167in" svg:width="0.01333in" svg:height="0.015in" draw:id="id538" draw:style-name="a539" draw:name="Shape 14821"><svg:title/><svg:desc/><draw:enhanced-geometry draw:type="non-primitive" svg:viewBox="0 0 12192 13716" draw:enhanced-path="M 0 0 L 12192 0 12192 13716 0 13716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192"/><draw:equation draw:name="f7" draw:formula="?f4 / 13716"/><draw:equation draw:name="f8" draw:formula="0 / ?f6"/><draw:equation draw:name="f9" draw:formula="12192 / ?f6"/><draw:equation draw:name="f10" draw:formula="0 / ?f7"/><draw:equation draw:name="f11" draw:formula="13716 / ?f7"/></draw:enhanced-geometry></draw:custom-shape><draw:custom-shape svg:x="0.07in" svg:y="0.00333in" svg:width="0.04167in" svg:height="0.07333in" draw:id="id539" draw:style-name="a540" draw:name="Shape 787"><svg:title/><svg:desc/><draw:enhanced-geometry draw:type="non-primitive" svg:viewBox="0 0 38100 67056" draw:enhanced-path="M 7620 0 L 35052 0 35052 10668 16764 10668 15240 24384 C 16764 21336 19812 19812 21336 19812 25908 19812 30480 22860 33528 25908 36576 30480 38100 36576 38100 42672 38100 48768 36576 54864 33528 59436 30480 65532 25908 67056 19812 67056 13716 67056 9144 65532 6096 62484 3048 59436 1524 54864 0 48768 L 10668 47244 C 10668 50292 12192 53340 13716 54864 15240 56388 16764 56388 19812 56388 21336 56388 24384 56388 25908 53340 27432 51816 27432 48768 27432 44196 27432 39624 27432 36576 25908 33528 24384 32004 21336 30480 19812 30480 16764 30480 13716 32004 10668 35052 L 1524 33528 762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100"/><draw:equation draw:name="f7" draw:formula="?f4 / 67056"/><draw:equation draw:name="f8" draw:formula="0 / ?f6"/><draw:equation draw:name="f9" draw:formula="38100 / ?f6"/><draw:equation draw:name="f10" draw:formula="0 / ?f7"/><draw:equation draw:name="f11" draw:formula="67056 / ?f7"/></draw:enhanced-geometry></draw:custom-shape><draw:custom-shape svg:x="0.11667in" svg:y="0.00333in" svg:width="0.04in" svg:height="0.07167in" draw:id="id540" draw:style-name="a541" draw:name="Shape 788"><svg:title/><svg:desc/><draw:enhanced-geometry draw:type="non-primitive" svg:viewBox="0 0 36576 65532" draw:enhanced-path="M 0 0 L 36576 0 36576 9144 C 33528 13716 30480 18288 27432 24384 24384 32004 21336 38100 19812 45720 18288 53340 16764 59436 16764 65532 L 6096 65532 C 6096 56388 9144 47244 12192 36576 15240 27432 18288 19812 24384 10668 L 0 1066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5532"/><draw:equation draw:name="f8" draw:formula="0 / ?f6"/><draw:equation draw:name="f9" draw:formula="36576 / ?f6"/><draw:equation draw:name="f10" draw:formula="0 / ?f7"/><draw:equation draw:name="f11" draw:formula="65532 / ?f7"/></draw:enhanced-geometry></draw:custom-shape><draw:custom-shape svg:x="0.16333in" svg:y="0.00167in" svg:width="0.02in" svg:height="0.075in" draw:id="id541" draw:style-name="a542" draw:name="Shape 789"><svg:title/><svg:desc/><draw:enhanced-geometry draw:type="non-primitive" svg:viewBox="0 0 18288 68580" draw:enhanced-path="M 18288 0 L 18288 11684 15240 13716 C 13716 15240 12192 16764 12192 18288 12192 21336 13716 22860 15240 24384 L 18288 25400 18288 36576 C 16764 36576 15240 38100 13716 39624 12192 41148 10668 44196 10668 47244 10668 50292 12192 53340 13716 56388 15240 57912 16764 57912 18288 57912 L 18288 68580 C 13716 68580 9144 67056 6096 64008 1524 59436 0 54864 0 48768 0 44196 1524 41148 3048 38100 4572 35052 6096 33528 9144 32004 7620 30480 4572 28956 4572 25908 3048 24384 1524 21336 1524 18288 1524 12192 3048 7620 6096 4572 9144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8580"/><draw:equation draw:name="f8" draw:formula="0 / ?f6"/><draw:equation draw:name="f9" draw:formula="18288 / ?f6"/><draw:equation draw:name="f10" draw:formula="0 / ?f7"/><draw:equation draw:name="f11" draw:formula="68580 / ?f7"/></draw:enhanced-geometry></draw:custom-shape><draw:custom-shape svg:x="0.18333in" svg:y="0.00167in" svg:width="0.02in" svg:height="0.075in" draw:id="id542" draw:style-name="a543" draw:name="Shape 790"><svg:title/><svg:desc/><draw:enhanced-geometry draw:type="non-primitive" svg:viewBox="0 0 18288 68580" draw:enhanced-path="M 0 0 C 6096 0 10668 3048 12192 6096 15240 9144 16764 12192 16764 18288 16764 21336 16764 24384 15240 25908 13716 28956 12192 30480 9144 32004 12192 33528 15240 35052 16764 38100 18288 41148 18288 44196 18288 48768 18288 51816 18288 56388 16764 59436 15240 62484 12192 65532 9144 67056 7620 68580 4572 68580 0 68580 L 0 57912 C 3048 57912 4572 57912 6096 56388 7620 53340 7620 51816 7620 47244 7620 44196 7620 41148 6096 39624 4572 38100 3048 36576 0 36576 L 0 25400 1524 25908 C 3048 25908 4572 25908 6096 24384 7620 22860 7620 21336 7620 18288 7620 16764 7620 15240 6096 13716 4572 12192 3048 10668 1524 10668 L 0 11684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8580"/><draw:equation draw:name="f8" draw:formula="0 / ?f6"/><draw:equation draw:name="f9" draw:formula="18288 / ?f6"/><draw:equation draw:name="f10" draw:formula="0 / ?f7"/><draw:equation draw:name="f11" draw:formula="68580 / ?f7"/></draw:enhanced-geometry></draw:custom-shape><draw:custom-shape svg:x="0.21333in" svg:y="0.06167in" svg:width="0.01333in" svg:height="0.015in" draw:id="id543" draw:style-name="a544" draw:name="Shape 14822"><svg:title/><svg:desc/><draw:enhanced-geometry draw:type="non-primitive" svg:viewBox="0 0 12192 13716" draw:enhanced-path="M 0 0 L 12192 0 12192 13716 0 13716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192"/><draw:equation draw:name="f7" draw:formula="?f4 / 13716"/><draw:equation draw:name="f8" draw:formula="0 / ?f6"/><draw:equation draw:name="f9" draw:formula="12192 / ?f6"/><draw:equation draw:name="f10" draw:formula="0 / ?f7"/><draw:equation draw:name="f11" draw:formula="13716 / ?f7"/></draw:enhanced-geometry></draw:custom-shape><draw:custom-shape svg:x="0.23333in" svg:y="0.00167in" svg:width="0.02in" svg:height="0.075in" draw:id="id544" draw:style-name="a545" draw:name="Shape 792"><svg:title/><svg:desc/><draw:enhanced-geometry draw:type="non-primitive" svg:viewBox="0 0 18288 68580" draw:enhanced-path="M 18288 0 L 18288 11430 13716 13716 C 13716 15240 12192 16764 12192 18288 12192 21336 13716 22860 13716 24384 L 18288 25527 18288 36576 C 16764 36576 15240 38100 13716 39624 12192 41148 10668 44196 10668 47244 10668 50292 12192 53340 13716 56388 15240 57912 16764 57912 18288 57912 L 18288 68580 C 13716 68580 9144 67056 6096 64008 1524 59436 0 54864 0 48768 0 44196 1524 41148 3048 38100 4572 35052 6096 33528 9144 32004 7620 30480 4572 28956 3048 25908 3048 24384 1524 21336 1524 18288 1524 12192 3048 7620 6096 4572 9144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8580"/><draw:equation draw:name="f8" draw:formula="0 / ?f6"/><draw:equation draw:name="f9" draw:formula="18288 / ?f6"/><draw:equation draw:name="f10" draw:formula="0 / ?f7"/><draw:equation draw:name="f11" draw:formula="68580 / ?f7"/></draw:enhanced-geometry></draw:custom-shape><draw:custom-shape svg:x="0.25333in" svg:y="0.00167in" svg:width="0.02in" svg:height="0.075in" draw:id="id545" draw:style-name="a546" draw:name="Shape 793"><svg:title/><svg:desc/><draw:enhanced-geometry draw:type="non-primitive" svg:viewBox="0 0 18288 68580" draw:enhanced-path="M 0 0 C 6096 0 9144 3048 12192 6096 15240 9144 16764 12192 16764 18288 16764 21336 16764 24384 15240 25908 13716 28956 10668 30480 9144 32004 12192 33528 13716 35052 16764 38100 18288 41148 18288 44196 18288 48768 18288 51816 18288 56388 16764 59436 15240 62484 12192 65532 9144 67056 7620 68580 4572 68580 0 68580 L 0 57912 C 3048 57912 4572 57912 6096 56388 7620 53340 7620 51816 7620 47244 7620 44196 7620 41148 6096 39624 4572 38100 1524 36576 0 36576 L 0 25527 1524 25908 C 3048 25908 4572 25908 6096 24384 7620 22860 7620 21336 7620 18288 7620 16764 7620 15240 6096 13716 4572 12192 3048 10668 1524 10668 L 0 1143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8580"/><draw:equation draw:name="f8" draw:formula="0 / ?f6"/><draw:equation draw:name="f9" draw:formula="18288 / ?f6"/><draw:equation draw:name="f10" draw:formula="0 / ?f7"/><draw:equation draw:name="f11" draw:formula="68580 / ?f7"/></draw:enhanced-geometry></draw:custom-shape><draw:custom-shape svg:x="0.28in" svg:y="0.00333in" svg:width="0.04167in" svg:height="0.07333in" draw:id="id546" draw:style-name="a547" draw:name="Shape 794"><svg:title/><svg:desc/><draw:enhanced-geometry draw:type="non-primitive" svg:viewBox="0 0 38100 67056" draw:enhanced-path="M 7620 0 L 35052 0 35052 10668 16764 10668 13716 24384 C 16764 21336 19812 19812 21336 19812 25908 19812 28956 22860 32004 25908 36576 30480 38100 36576 38100 42672 38100 48768 36576 54864 33528 59436 30480 65532 25908 67056 18288 67056 13716 67056 9144 65532 6096 62484 3048 59436 1524 54864 0 48768 L 10668 47244 C 10668 50292 12192 53340 13716 54864 15240 56388 16764 56388 19812 56388 21336 56388 22860 56388 25908 53340 27432 51816 27432 48768 27432 44196 27432 39624 27432 36576 25908 33528 24384 32004 21336 30480 19812 30480 16764 30480 13716 32004 10668 35052 L 1524 33528 762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100"/><draw:equation draw:name="f7" draw:formula="?f4 / 67056"/><draw:equation draw:name="f8" draw:formula="0 / ?f6"/><draw:equation draw:name="f9" draw:formula="38100 / ?f6"/><draw:equation draw:name="f10" draw:formula="0 / ?f7"/><draw:equation draw:name="f11" draw:formula="67056 / ?f7"/></draw:enhanced-geometry></draw:custom-shape><draw:custom-shape svg:x="0.32667in" svg:y="0.00167in" svg:width="0.04in" svg:height="0.075in" draw:id="id547" draw:style-name="a548" draw:name="Shape 795"><svg:title/><svg:desc/><draw:enhanced-geometry draw:type="non-primitive" svg:viewBox="0 0 36576 68580" draw:enhanced-path="M 18288 0 C 22860 0 27432 3048 30480 6096 33528 9144 35052 13716 35052 18288 35052 21336 35052 22860 33528 25908 32004 27432 30480 30480 27432 32004 30480 32004 32004 35052 33528 36576 36576 39624 36576 44196 36576 47244 36576 53340 35052 59436 32004 62484 27432 67056 22860 68580 18288 68580 13716 68580 9144 67056 6096 64008 3048 60960 0 56388 0 50292 L 10668 48768 C 10668 51816 12192 54864 13716 56388 15240 57912 16764 57912 18288 57912 21336 57912 22860 57912 24384 54864 25908 53340 25908 50292 25908 47244 25908 44196 25908 41148 24384 39624 22860 38100 21336 36576 18288 36576 16764 36576 15240 38100 13716 38100 L 15240 25908 C 18288 25908 19812 25908 21336 24384 24384 22860 24384 21336 24384 18288 24384 16764 24384 13716 22860 13716 21336 12192 19812 10668 16764 10668 15240 10668 13716 12192 12192 13716 10668 15240 9144 16764 9144 19812 L 0 18288 C 1524 12192 3048 7620 6096 4572 9144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8580"/><draw:equation draw:name="f8" draw:formula="0 / ?f6"/><draw:equation draw:name="f9" draw:formula="36576 / ?f6"/><draw:equation draw:name="f10" draw:formula="0 / ?f7"/><draw:equation draw:name="f11" draw:formula="68580 / ?f7"/></draw:enhanced-geometry></draw:custom-shape><draw:custom-shape svg:x="0.375in" svg:y="0.06167in" svg:width="0.01333in" svg:height="0.03in" draw:id="id548" draw:style-name="a549" draw:name="Shape 796"><svg:title/><svg:desc/><draw:enhanced-geometry draw:type="non-primitive" svg:viewBox="0 0 12192 27432" draw:enhanced-path="M 1524 0 L 12192 0 12192 9144 C 12192 15240 12192 18288 10668 21336 9144 24384 6096 25908 1524 27432 L 0 22860 C 1524 21336 3048 21336 4572 19812 6096 18288 6096 15240 6096 12192 L 1524 12192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192"/><draw:equation draw:name="f7" draw:formula="?f4 / 27432"/><draw:equation draw:name="f8" draw:formula="0 / ?f6"/><draw:equation draw:name="f9" draw:formula="12192 / ?f6"/><draw:equation draw:name="f10" draw:formula="0 / ?f7"/><draw:equation draw:name="f11" draw:formula="27432 / ?f7"/></draw:enhanced-geometry></draw:custom-shape><draw:custom-shape svg:x="0.395in" svg:y="0.01625in" svg:width="0.01833in" svg:height="0.04375in" draw:id="id549" draw:style-name="a550" draw:name="Shape 797"><svg:title/><svg:desc/><draw:enhanced-geometry draw:type="non-primitive" svg:viewBox="0 0 16764 40006" draw:enhanced-path="M 16764 0 L 16764 17907 10668 29337 16764 29337 16764 40006 0 40006 0 29337 167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40006"/><draw:equation draw:name="f8" draw:formula="0 / ?f6"/><draw:equation draw:name="f9" draw:formula="16764 / ?f6"/><draw:equation draw:name="f10" draw:formula="0 / ?f7"/><draw:equation draw:name="f11" draw:formula="40006 / ?f7"/></draw:enhanced-geometry></draw:custom-shape><draw:custom-shape svg:x="0.41333in" svg:y="0.00167in" svg:width="0.025in" svg:height="0.07333in" draw:id="id550" draw:style-name="a551" draw:name="Shape 798"><svg:title/><svg:desc/><draw:enhanced-geometry draw:type="non-primitive" svg:viewBox="0 0 22860 67056" draw:enhanced-path="M 7620 0 L 16764 0 16764 42672 22860 42672 22860 53340 16764 53340 16764 67056 6096 67056 6096 53340 0 53340 0 42672 6096 42672 6096 19812 0 31242 0 13334 762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860"/><draw:equation draw:name="f7" draw:formula="?f4 / 67056"/><draw:equation draw:name="f8" draw:formula="0 / ?f6"/><draw:equation draw:name="f9" draw:formula="22860 / ?f6"/><draw:equation draw:name="f10" draw:formula="0 / ?f7"/><draw:equation draw:name="f11" draw:formula="67056 / ?f7"/></draw:enhanced-geometry></draw:custom-shape><draw:custom-shape svg:x="0.44333in" svg:y="0.00167in" svg:width="0.01917in" svg:height="0.07484in" draw:id="id551" draw:style-name="a552" draw:name="Shape 799"><svg:title/><svg:desc/><draw:enhanced-geometry draw:type="non-primitive" svg:viewBox="0 0 17526 68435" draw:enhanced-path="M 16764 0 L 17526 423 17526 11240 12192 15240 C 10668 18288 10668 24384 10668 35052 10668 45720 10668 51816 12192 54864 L 17526 57531 17526 68435 10287 67056 C 8001 65913 6096 64008 4572 60960 1524 56388 0 47244 0 35052 0 22860 1524 13716 4572 7620 7620 3048 12192 0 167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7526"/><draw:equation draw:name="f7" draw:formula="?f4 / 68435"/><draw:equation draw:name="f8" draw:formula="0 / ?f6"/><draw:equation draw:name="f9" draw:formula="17526 / ?f6"/><draw:equation draw:name="f10" draw:formula="0 / ?f7"/><draw:equation draw:name="f11" draw:formula="68435 / ?f7"/></draw:enhanced-geometry></draw:custom-shape><draw:custom-shape svg:x="0.4625in" svg:y="0.00213in" svg:width="0.01917in" svg:height="0.07454in" draw:id="id552" draw:style-name="a553" draw:name="Shape 800"><svg:title/><svg:desc/><draw:enhanced-geometry draw:type="non-primitive" svg:viewBox="0 0 17526 68157" draw:enhanced-path="M 0 0 L 12954 7197 C 16002 13293 17526 22437 17526 34629 17526 46821 16002 55965 12954 60537 9906 66633 5334 68157 762 68157 L 0 68012 0 57108 762 57489 C 2286 57489 3810 57489 5334 54441 6858 51393 6858 45297 6858 34629 6858 23961 6858 17865 5334 14817 3810 11769 2286 10245 762 10245 L 0 1081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7526"/><draw:equation draw:name="f7" draw:formula="?f4 / 68157"/><draw:equation draw:name="f8" draw:formula="0 / ?f6"/><draw:equation draw:name="f9" draw:formula="17526 / ?f6"/><draw:equation draw:name="f10" draw:formula="0 / ?f7"/><draw:equation draw:name="f11" draw:formula="68157 / ?f7"/></draw:enhanced-geometry></draw:custom-shape><draw:custom-shape svg:x="0.50833in" svg:y="0in" svg:width="0.045in" svg:height="0.07667in" draw:id="id553" draw:style-name="a554" draw:name="Shape 801"><svg:title/><svg:desc/><draw:enhanced-geometry draw:type="non-primitive" svg:viewBox="0 0 41148 70104" draw:enhanced-path="M 30480 0 C 33528 0 38100 1524 41148 3048 L 38100 16764 C 36576 13716 33528 12192 28956 12192 22860 12192 18288 16764 15240 25908 L 38100 25908 36576 32004 15240 32004 15240 36576 C 15240 38100 15240 38100 15240 38100 L 36576 38100 35052 44196 15240 44196 C 18288 53340 22860 57912 28956 57912 33528 57912 38100 56388 41148 51816 L 41148 67056 C 38100 70104 33528 70104 28956 70104 22860 70104 18288 68580 13716 64008 9144 59436 6096 53340 4572 44196 L 0 44196 1524 38100 4572 38100 4572 32004 0 32004 1524 25908 4572 25908 C 6096 18288 9144 12192 13716 7620 18288 3048 22860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70104"/><draw:equation draw:name="f8" draw:formula="0 / ?f6"/><draw:equation draw:name="f9" draw:formula="41148 / ?f6"/><draw:equation draw:name="f10" draw:formula="0 / ?f7"/><draw:equation draw:name="f11" draw:formula="70104 / ?f7"/></draw:enhanced-geometry></draw:custom-shape></draw:g></text:p>
          </table:table-cell>
          <table:covered-table-cell/>
          <table:table-cell table:style-name="TableCell322" table:number-columns-spanned="2">
            <text:p text:style-name="P323"><text:span text:style-name="T324">100%</text:span></text:p>
          </table:table-cell>
          <table:covered-table-cell/>
          <table:table-cell table:style-name="TableCell325" table:number-columns-spanned="2">
            <text:p text:style-name="P326"><draw:g draw:name="Group 13811" draw:id="id575" draw:style-name="a576" text:anchor-type="as-char"><svg:title/><svg:desc/><draw:custom-shape svg:x="0in" svg:y="0.00267in" svg:width="0.02in" svg:height="0.074in" draw:id="id555" draw:style-name="a556" draw:name="Shape 803"><svg:title/><svg:desc/><draw:enhanced-geometry draw:type="non-primitive" svg:viewBox="0 0 18288 67666" draw:enhanced-path="M 18288 0 L 18288 9754 C 15240 9754 13716 11278 12192 14325 10668 17373 9144 21946 9144 29566 10668 28042 12192 26517 13716 24993 L 18288 23850 18288 34137 C 15240 34137 13716 35661 12192 37186 10668 38710 10668 41758 10668 44805 10668 49378 10668 52425 12192 53949 13716 56998 16764 56998 18288 56998 L 18288 67666 C 12192 67666 7620 66142 4572 60046 1524 55473 0 46329 0 34137 0 21946 1524 12802 4572 8229 L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7666"/><draw:equation draw:name="f8" draw:formula="0 / ?f6"/><draw:equation draw:name="f9" draw:formula="18288 / ?f6"/><draw:equation draw:name="f10" draw:formula="0 / ?f7"/><draw:equation draw:name="f11" draw:formula="67666 / ?f7"/></draw:enhanced-geometry></draw:custom-shape><draw:custom-shape svg:x="0.02in" svg:y="0.02833in" svg:width="0.02in" svg:height="0.04833in" draw:id="id556" draw:style-name="a557" draw:name="Shape 804"><svg:title/><svg:desc/><draw:enhanced-geometry draw:type="non-primitive" svg:viewBox="0 0 18288 44196" draw:enhanced-path="M 1524 0 C 6096 0 9144 3048 12192 6096 15240 10668 18288 15240 18288 22860 18288 28956 15240 35052 12192 38100 9144 42672 4572 44196 0 44196 L 0 33528 C 1524 33528 3048 33528 4572 32004 6096 30480 7620 27432 7620 22860 7620 18288 6096 15240 4572 13716 3048 12192 1524 10668 0 10668 L 0 381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02in" svg:y="0.00167in" svg:width="0.01833in" svg:height="0.02in" draw:id="id557" draw:style-name="a558" draw:name="Shape 805"><svg:title/><svg:desc/><draw:enhanced-geometry draw:type="non-primitive" svg:viewBox="0 0 16764 18288" draw:enhanced-path="M 1524 0 C 4572 0 7620 1524 10668 4572 13716 7620 15240 12192 16764 16764 L 6096 18288 C 4572 13716 3048 10668 0 10668 L 0 914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8288"/><draw:equation draw:name="f8" draw:formula="0 / ?f6"/><draw:equation draw:name="f9" draw:formula="16764 / ?f6"/><draw:equation draw:name="f10" draw:formula="0 / ?f7"/><draw:equation draw:name="f11" draw:formula="18288 / ?f7"/></draw:enhanced-geometry></draw:custom-shape><draw:custom-shape svg:x="0.04833in" svg:y="0.06167in" svg:width="0.01333in" svg:height="0.015in" draw:id="id558" draw:style-name="a559" draw:name="Shape 14825"><svg:title/><svg:desc/><draw:enhanced-geometry draw:type="non-primitive" svg:viewBox="0 0 12192 13716" draw:enhanced-path="M 0 0 L 12192 0 12192 13716 0 13716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192"/><draw:equation draw:name="f7" draw:formula="?f4 / 13716"/><draw:equation draw:name="f8" draw:formula="0 / ?f6"/><draw:equation draw:name="f9" draw:formula="12192 / ?f6"/><draw:equation draw:name="f10" draw:formula="0 / ?f7"/><draw:equation draw:name="f11" draw:formula="13716 / ?f7"/></draw:enhanced-geometry></draw:custom-shape><draw:custom-shape svg:x="0.06833in" svg:y="0.00219in" svg:width="0.01917in" svg:height="0.07429in" draw:id="id559" draw:style-name="a560" draw:name="Shape 807"><svg:title/><svg:desc/><draw:enhanced-geometry draw:type="non-primitive" svg:viewBox="0 0 17526 67930" draw:enhanced-path="M 17526 0 L 17526 10954 13716 14764 C 12192 17812 10668 23908 10668 34576 10668 45244 12192 51340 13716 54388 L 17526 56928 17526 67930 11621 66580 C 9525 65437 7620 63532 6096 60484 1524 55912 0 46768 0 34576 0 22384 1524 13240 6096 7144 L 1752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7526"/><draw:equation draw:name="f7" draw:formula="?f4 / 67930"/><draw:equation draw:name="f8" draw:formula="0 / ?f6"/><draw:equation draw:name="f9" draw:formula="17526 / ?f6"/><draw:equation draw:name="f10" draw:formula="0 / ?f7"/><draw:equation draw:name="f11" draw:formula="67930 / ?f7"/></draw:enhanced-geometry></draw:custom-shape><draw:custom-shape svg:x="0.0875in" svg:y="0.00167in" svg:width="0.01917in" svg:height="0.075in" draw:id="id560" draw:style-name="a561" draw:name="Shape 808"><svg:title/><svg:desc/><draw:enhanced-geometry draw:type="non-primitive" svg:viewBox="0 0 17526 68580" draw:enhanced-path="M 762 0 C 5334 0 9906 3048 12954 7620 16002 13716 17526 22860 17526 35052 17526 47244 16002 56388 12954 60960 9906 67056 5334 68580 762 68580 L 0 68406 0 57404 762 57912 C 2286 57912 3810 57912 5334 54864 6858 51816 6858 45720 6858 35052 6858 24384 6858 18288 5334 15240 3810 12192 2286 10668 762 10668 L 0 11430 0 476 76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7526"/><draw:equation draw:name="f7" draw:formula="?f4 / 68580"/><draw:equation draw:name="f8" draw:formula="0 / ?f6"/><draw:equation draw:name="f9" draw:formula="17526 / ?f6"/><draw:equation draw:name="f10" draw:formula="0 / ?f7"/><draw:equation draw:name="f11" draw:formula="68580 / ?f7"/></draw:enhanced-geometry></draw:custom-shape><draw:custom-shape svg:x="0.115in" svg:y="0.00167in" svg:width="0.04in" svg:height="0.075in" draw:id="id561" draw:style-name="a562" draw:name="Shape 809"><svg:title/><svg:desc/><draw:enhanced-geometry draw:type="non-primitive" svg:viewBox="0 0 36576 68580" draw:enhanced-path="M 18288 0 C 24384 0 27432 3048 30480 6096 33528 9144 35052 13716 35052 18288 35052 21336 35052 22860 33528 25908 32004 27432 30480 30480 27432 32004 30480 32004 33528 35052 35052 36576 36576 39624 36576 44196 36576 47244 36576 53340 35052 59436 32004 62484 28956 67056 24384 68580 18288 68580 13716 68580 10668 67056 6096 64008 3048 60960 1524 56388 0 50292 L 10668 48768 C 12192 51816 12192 54864 13716 56388 15240 57912 16764 57912 19812 57912 21336 57912 22860 57912 24384 54864 25908 53340 25908 50292 25908 47244 25908 44196 25908 41148 24384 39624 22860 38100 21336 36576 19812 36576 18288 36576 16764 38100 13716 38100 L 15240 25908 C 18288 25908 21336 25908 22860 24384 24384 22860 24384 21336 24384 18288 24384 16764 24384 13716 22860 13716 21336 12192 19812 10668 18288 10668 15240 10668 13716 12192 12192 13716 10668 15240 10668 16764 9144 19812 L 0 18288 C 1524 12192 4572 7620 7620 4572 10668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8580"/><draw:equation draw:name="f8" draw:formula="0 / ?f6"/><draw:equation draw:name="f9" draw:formula="36576 / ?f6"/><draw:equation draw:name="f10" draw:formula="0 / ?f7"/><draw:equation draw:name="f11" draw:formula="68580 / ?f7"/></draw:enhanced-geometry></draw:custom-shape><draw:custom-shape svg:x="0.16167in" svg:y="0.00219in" svg:width="0.01917in" svg:height="0.07429in" draw:id="id562" draw:style-name="a563" draw:name="Shape 810"><svg:title/><svg:desc/><draw:enhanced-geometry draw:type="non-primitive" svg:viewBox="0 0 17526 67930" draw:enhanced-path="M 17526 0 L 17526 10954 13716 14764 C 12192 17812 10668 23908 10668 34576 10668 45244 12192 51340 13716 54388 L 17526 56928 17526 67930 11621 66580 C 9525 65437 7620 63532 6096 60484 1524 55912 0 46768 0 34576 0 22384 1524 13240 6096 7144 L 1752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7526"/><draw:equation draw:name="f7" draw:formula="?f4 / 67930"/><draw:equation draw:name="f8" draw:formula="0 / ?f6"/><draw:equation draw:name="f9" draw:formula="17526 / ?f6"/><draw:equation draw:name="f10" draw:formula="0 / ?f7"/><draw:equation draw:name="f11" draw:formula="67930 / ?f7"/></draw:enhanced-geometry></draw:custom-shape><draw:custom-shape svg:x="0.18083in" svg:y="0.00167in" svg:width="0.01917in" svg:height="0.075in" draw:id="id563" draw:style-name="a564" draw:name="Shape 811"><svg:title/><svg:desc/><draw:enhanced-geometry draw:type="non-primitive" svg:viewBox="0 0 17526 68580" draw:enhanced-path="M 762 0 C 5334 0 9906 3048 12954 7620 16002 13716 17526 22860 17526 35052 17526 47244 16002 56388 12954 60960 9906 67056 5334 68580 762 68580 L 0 68406 0 57404 762 57912 C 2286 57912 3810 57912 5334 54864 6858 51816 6858 45720 6858 35052 6858 24384 6858 18288 5334 15240 3810 12192 2286 10668 762 10668 L 0 11430 0 476 76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7526"/><draw:equation draw:name="f7" draw:formula="?f4 / 68580"/><draw:equation draw:name="f8" draw:formula="0 / ?f6"/><draw:equation draw:name="f9" draw:formula="17526 / ?f6"/><draw:equation draw:name="f10" draw:formula="0 / ?f7"/><draw:equation draw:name="f11" draw:formula="68580 / ?f7"/></draw:enhanced-geometry></draw:custom-shape><draw:custom-shape svg:x="0.21167in" svg:y="0.06167in" svg:width="0.01333in" svg:height="0.015in" draw:id="id564" draw:style-name="a565" draw:name="Shape 14826"><svg:title/><svg:desc/><draw:enhanced-geometry draw:type="non-primitive" svg:viewBox="0 0 12192 13716" draw:enhanced-path="M 0 0 L 12192 0 12192 13716 0 13716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192"/><draw:equation draw:name="f7" draw:formula="?f4 / 13716"/><draw:equation draw:name="f8" draw:formula="0 / ?f6"/><draw:equation draw:name="f9" draw:formula="12192 / ?f6"/><draw:equation draw:name="f10" draw:formula="0 / ?f7"/><draw:equation draw:name="f11" draw:formula="13716 / ?f7"/></draw:enhanced-geometry></draw:custom-shape><draw:custom-shape svg:x="0.23167in" svg:y="0.00167in" svg:width="0.02in" svg:height="0.075in" draw:id="id565" draw:style-name="a566" draw:name="Shape 813"><svg:title/><svg:desc/><draw:enhanced-geometry draw:type="non-primitive" svg:viewBox="0 0 18288 68580" draw:enhanced-path="M 18288 0 L 18288 11684 15240 13716 C 13716 15240 12192 16764 12192 18288 12192 21336 13716 22860 15240 24384 L 18288 25400 18288 36576 C 16764 36576 15240 38100 13716 39624 12192 41148 10668 44196 10668 47244 10668 50292 12192 53340 13716 56388 15240 57912 16764 57912 18288 57912 L 18288 68580 C 13716 68580 9144 67056 6096 64008 1524 59436 0 54864 0 48768 0 44196 1524 41148 3048 38100 4572 35052 6096 33528 9144 32004 7620 30480 4572 28956 4572 25908 3048 24384 1524 21336 1524 18288 1524 12192 3048 7620 6096 4572 9144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8580"/><draw:equation draw:name="f8" draw:formula="0 / ?f6"/><draw:equation draw:name="f9" draw:formula="18288 / ?f6"/><draw:equation draw:name="f10" draw:formula="0 / ?f7"/><draw:equation draw:name="f11" draw:formula="68580 / ?f7"/></draw:enhanced-geometry></draw:custom-shape><draw:custom-shape svg:x="0.25167in" svg:y="0.00167in" svg:width="0.02in" svg:height="0.075in" draw:id="id566" draw:style-name="a567" draw:name="Shape 814"><svg:title/><svg:desc/><draw:enhanced-geometry draw:type="non-primitive" svg:viewBox="0 0 18288 68580" draw:enhanced-path="M 0 0 C 6096 0 10668 3048 12192 6096 15240 9144 16764 12192 16764 18288 16764 21336 16764 24384 15240 25908 13716 28956 12192 30480 9144 32004 12192 33528 15240 35052 16764 38100 18288 41148 18288 44196 18288 48768 18288 51816 18288 56388 16764 59436 15240 62484 12192 65532 10668 67056 7620 68580 4572 68580 0 68580 L 0 57912 C 3048 57912 4572 57912 6096 56388 7620 53340 7620 51816 7620 47244 7620 44196 7620 41148 6096 39624 4572 38100 3048 36576 0 36576 L 0 25400 1524 25908 C 3048 25908 4572 25908 6096 24384 7620 22860 7620 21336 7620 18288 7620 16764 7620 15240 6096 13716 4572 12192 3048 10668 1524 10668 L 0 11684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8580"/><draw:equation draw:name="f8" draw:formula="0 / ?f6"/><draw:equation draw:name="f9" draw:formula="18288 / ?f6"/><draw:equation draw:name="f10" draw:formula="0 / ?f7"/><draw:equation draw:name="f11" draw:formula="68580 / ?f7"/></draw:enhanced-geometry></draw:custom-shape><draw:custom-shape svg:x="0.27833in" svg:y="0.00167in" svg:width="0.04in" svg:height="0.075in" draw:id="id567" draw:style-name="a568" draw:name="Shape 815"><svg:title/><svg:desc/><draw:enhanced-geometry draw:type="non-primitive" svg:viewBox="0 0 36576 68580" draw:enhanced-path="M 18288 0 C 24384 0 27432 3048 30480 6096 33528 9144 35052 13716 35052 18288 35052 21336 35052 22860 33528 25908 32004 27432 30480 30480 27432 32004 30480 32004 32004 35052 35052 36576 36576 39624 36576 44196 36576 47244 36576 53340 35052 59436 32004 62484 27432 67056 24384 68580 18288 68580 13716 68580 9144 67056 6096 64008 3048 60960 1524 56388 0 50292 L 10668 48768 C 12192 51816 12192 54864 13716 56388 15240 57912 16764 57912 18288 57912 21336 57912 22860 57912 24384 54864 25908 53340 25908 50292 25908 47244 25908 44196 25908 41148 24384 39624 22860 38100 21336 36576 18288 36576 18288 36576 16764 38100 13716 38100 L 15240 25908 C 18288 25908 21336 25908 22860 24384 24384 22860 24384 21336 24384 18288 24384 16764 24384 13716 22860 13716 21336 12192 19812 10668 18288 10668 15240 10668 13716 12192 12192 13716 10668 15240 10668 16764 9144 19812 L 0 18288 C 1524 12192 3048 7620 6096 4572 9144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8580"/><draw:equation draw:name="f8" draw:formula="0 / ?f6"/><draw:equation draw:name="f9" draw:formula="36576 / ?f6"/><draw:equation draw:name="f10" draw:formula="0 / ?f7"/><draw:equation draw:name="f11" draw:formula="68580 / ?f7"/></draw:enhanced-geometry></draw:custom-shape><draw:custom-shape svg:x="0.32333in" svg:y="0.01625in" svg:width="0.01833in" svg:height="0.04375in" draw:id="id568" draw:style-name="a569" draw:name="Shape 816"><svg:title/><svg:desc/><draw:enhanced-geometry draw:type="non-primitive" svg:viewBox="0 0 16764 40005" draw:enhanced-path="M 16764 0 L 16764 17907 10668 29337 16764 29337 16764 40005 0 40005 0 29337 167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40005"/><draw:equation draw:name="f8" draw:formula="0 / ?f6"/><draw:equation draw:name="f9" draw:formula="16764 / ?f6"/><draw:equation draw:name="f10" draw:formula="0 / ?f7"/><draw:equation draw:name="f11" draw:formula="40005 / ?f7"/></draw:enhanced-geometry></draw:custom-shape><draw:custom-shape svg:x="0.34167in" svg:y="0.00167in" svg:width="0.025in" svg:height="0.07333in" draw:id="id569" draw:style-name="a570" draw:name="Shape 817"><svg:title/><svg:desc/><draw:enhanced-geometry draw:type="non-primitive" svg:viewBox="0 0 22860 67056" draw:enhanced-path="M 7620 0 L 16764 0 16764 42672 22860 42672 22860 53340 16764 53340 16764 67056 6096 67056 6096 53340 0 53340 0 42672 6096 42672 6096 19812 0 31242 0 13335 762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860"/><draw:equation draw:name="f7" draw:formula="?f4 / 67056"/><draw:equation draw:name="f8" draw:formula="0 / ?f6"/><draw:equation draw:name="f9" draw:formula="22860 / ?f6"/><draw:equation draw:name="f10" draw:formula="0 / ?f7"/><draw:equation draw:name="f11" draw:formula="67056 / ?f7"/></draw:enhanced-geometry></draw:custom-shape><draw:custom-shape svg:x="0.37333in" svg:y="0.06167in" svg:width="0.01333in" svg:height="0.03in" draw:id="id570" draw:style-name="a571" draw:name="Shape 818"><svg:title/><svg:desc/><draw:enhanced-geometry draw:type="non-primitive" svg:viewBox="0 0 12192 27432" draw:enhanced-path="M 1524 0 L 12192 0 12192 9144 C 12192 15240 12192 18288 10668 21336 9144 24384 6096 25908 3048 27432 L 0 22860 C 3048 21336 4572 21336 4572 19812 6096 18288 6096 15240 6096 12192 L 1524 12192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192"/><draw:equation draw:name="f7" draw:formula="?f4 / 27432"/><draw:equation draw:name="f8" draw:formula="0 / ?f6"/><draw:equation draw:name="f9" draw:formula="12192 / ?f6"/><draw:equation draw:name="f10" draw:formula="0 / ?f7"/><draw:equation draw:name="f11" draw:formula="27432 / ?f7"/></draw:enhanced-geometry></draw:custom-shape><draw:custom-shape svg:x="0.39833in" svg:y="0.00167in" svg:width="0.02667in" svg:height="0.07333in" draw:id="id571" draw:style-name="a572" draw:name="Shape 819"><svg:title/><svg:desc/><draw:enhanced-geometry draw:type="non-primitive" svg:viewBox="0 0 24384 67056" draw:enhanced-path="M 15240 0 L 24384 0 24384 67056 13716 67056 13716 18288 C 10668 22860 6096 25908 0 27432 L 0 15240 C 3048 15240 6096 12192 9144 10668 12192 7620 15240 4572 1524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384"/><draw:equation draw:name="f7" draw:formula="?f4 / 67056"/><draw:equation draw:name="f8" draw:formula="0 / ?f6"/><draw:equation draw:name="f9" draw:formula="24384 / ?f6"/><draw:equation draw:name="f10" draw:formula="0 / ?f7"/><draw:equation draw:name="f11" draw:formula="67056 / ?f7"/></draw:enhanced-geometry></draw:custom-shape><draw:custom-shape svg:x="0.44167in" svg:y="0.00213in" svg:width="0.01917in" svg:height="0.07438in" draw:id="id572" draw:style-name="a573" draw:name="Shape 820"><svg:title/><svg:desc/><draw:enhanced-geometry draw:type="non-primitive" svg:viewBox="0 0 17526 68012" draw:enhanced-path="M 17526 0 L 17526 10816 12192 14817 C 12192 17865 10668 23961 10668 34629 10668 45297 12192 51393 12192 54441 L 17526 57108 17526 68012 10287 66633 C 8001 65490 6096 63585 4572 60537 1524 55965 0 46821 0 34629 0 22437 1524 13293 4572 7197 L 1752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7526"/><draw:equation draw:name="f7" draw:formula="?f4 / 68012"/><draw:equation draw:name="f8" draw:formula="0 / ?f6"/><draw:equation draw:name="f9" draw:formula="17526 / ?f6"/><draw:equation draw:name="f10" draw:formula="0 / ?f7"/><draw:equation draw:name="f11" draw:formula="68012 / ?f7"/></draw:enhanced-geometry></draw:custom-shape><draw:custom-shape svg:x="0.46083in" svg:y="0.00167in" svg:width="0.01917in" svg:height="0.075in" draw:id="id573" draw:style-name="a574" draw:name="Shape 821"><svg:title/><svg:desc/><draw:enhanced-geometry draw:type="non-primitive" svg:viewBox="0 0 17526 68580" draw:enhanced-path="M 762 0 C 5334 0 9906 3048 12954 7620 16002 13716 17526 22860 17526 35052 17526 47244 16002 56388 12954 60960 9906 67056 5334 68580 762 68580 L 0 68435 0 57531 762 57912 C 2286 57912 3810 57912 5334 54864 6858 51816 6858 45720 6858 35052 6858 24384 6858 18288 5334 15240 3810 12192 2286 10668 762 10668 L 0 11240 0 423 76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7526"/><draw:equation draw:name="f7" draw:formula="?f4 / 68580"/><draw:equation draw:name="f8" draw:formula="0 / ?f6"/><draw:equation draw:name="f9" draw:formula="17526 / ?f6"/><draw:equation draw:name="f10" draw:formula="0 / ?f7"/><draw:equation draw:name="f11" draw:formula="68580 / ?f7"/></draw:enhanced-geometry></draw:custom-shape><draw:custom-shape svg:x="0.50667in" svg:y="0in" svg:width="0.045in" svg:height="0.07667in" draw:id="id574" draw:style-name="a575" draw:name="Shape 822"><svg:title/><svg:desc/><draw:enhanced-geometry draw:type="non-primitive" svg:viewBox="0 0 41148 70104" draw:enhanced-path="M 30480 0 C 33528 0 38100 1524 41148 3048 L 39624 16764 C 36576 13716 33528 12192 28956 12192 22860 12192 18288 16764 16764 25908 L 38100 25908 36576 32004 15240 32004 15240 36576 C 15240 38100 15240 38100 15240 38100 L 36576 38100 35052 44196 16764 44196 C 18288 53340 22860 57912 28956 57912 33528 57912 38100 56388 41148 51816 L 41148 67056 C 38100 70104 33528 70104 30480 70104 22860 70104 18288 68580 13716 64008 9144 59436 6096 53340 6096 44196 L 0 44196 1524 38100 4572 38100 4572 32004 0 32004 1524 25908 6096 25908 C 7620 18288 10668 12192 13716 7620 18288 3048 24384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70104"/><draw:equation draw:name="f8" draw:formula="0 / ?f6"/><draw:equation draw:name="f9" draw:formula="41148 / ?f6"/><draw:equation draw:name="f10" draw:formula="0 / ?f7"/><draw:equation draw:name="f11" draw:formula="70104 / ?f7"/></draw:enhanced-geometry></draw:custom-shape></draw:g></text:p>
          </table:table-cell>
          <table:covered-table-cell/>
          <table:table-cell table:style-name="TableCell327" table:number-columns-spanned="2">
            <text:p text:style-name="P328"><text:span text:style-name="T329">100,00%</text:span></text:p>
          </table:table-cell>
          <table:covered-table-cell/>
          <table:table-cell table:style-name="TableCell330">
            <text:p text:style-name="P331"><draw:g draw:name="Group 13822" draw:id="id595" draw:style-name="a596" text:anchor-type="as-char"><svg:title/><svg:desc/><draw:custom-shape svg:x="0in" svg:y="0.00166in" svg:width="0.04167in" svg:height="0.07333in" draw:id="id576" draw:style-name="a577" draw:name="Shape 824"><svg:title/><svg:desc/><draw:enhanced-geometry draw:type="non-primitive" svg:viewBox="0 0 38100 67056" draw:enhanced-path="M 19812 0 C 25908 0 30480 3048 33528 6096 36576 10668 38100 15240 38100 19812 38100 22860 38100 24384 36576 27432 36576 30480 35052 33528 33528 35052 32004 38100 28956 41148 24384 45720 21336 50292 18288 51816 18288 53340 16764 54864 16764 56388 15240 56388 L 38100 56388 38100 67056 0 67056 C 0 62484 1524 59436 3048 54864 6096 50292 9144 45720 15240 39624 21336 33528 22860 30480 24384 28956 25908 25908 27432 22860 27432 19812 27432 16764 25908 15240 24384 13716 24384 12192 21336 10668 19812 10668 15240 10668 12192 13716 12192 19812 L 1524 18288 C 1524 12192 4572 7620 7620 4572 10668 1524 15240 0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100"/><draw:equation draw:name="f7" draw:formula="?f4 / 67056"/><draw:equation draw:name="f8" draw:formula="0 / ?f6"/><draw:equation draw:name="f9" draw:formula="38100 / ?f6"/><draw:equation draw:name="f10" draw:formula="0 / ?f7"/><draw:equation draw:name="f11" draw:formula="67056 / ?f7"/></draw:enhanced-geometry></draw:custom-shape><draw:custom-shape svg:x="0.05in" svg:y="0.06167in" svg:width="0.01333in" svg:height="0.015in" draw:id="id577" draw:style-name="a578" draw:name="Shape 14829"><svg:title/><svg:desc/><draw:enhanced-geometry draw:type="non-primitive" svg:viewBox="0 0 12192 13716" draw:enhanced-path="M 0 0 L 12192 0 12192 13716 0 13716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192"/><draw:equation draw:name="f7" draw:formula="?f4 / 13716"/><draw:equation draw:name="f8" draw:formula="0 / ?f6"/><draw:equation draw:name="f9" draw:formula="12192 / ?f6"/><draw:equation draw:name="f10" draw:formula="0 / ?f7"/><draw:equation draw:name="f11" draw:formula="13716 / ?f7"/></draw:enhanced-geometry></draw:custom-shape><draw:custom-shape svg:x="0.07167in" svg:y="0.00333in" svg:width="0.04167in" svg:height="0.07333in" draw:id="id578" draw:style-name="a579" draw:name="Shape 826"><svg:title/><svg:desc/><draw:enhanced-geometry draw:type="non-primitive" svg:viewBox="0 0 38100 67056" draw:enhanced-path="M 7620 0 L 35052 0 35052 10668 15240 10668 13716 24384 C 16764 21336 18288 19812 21336 19812 25908 19812 28956 22860 32004 25908 35052 30480 38100 36576 38100 42672 38100 48768 36576 54864 32004 59436 28956 65532 24384 67056 18288 67056 13716 67056 9144 65532 6096 62484 1524 59436 0 54864 0 48768 L 10668 47244 C 10668 50292 12192 53340 13716 54864 15240 56388 16764 56388 18288 56388 21336 56388 22860 56388 24384 53340 25908 51816 27432 48768 27432 44196 27432 39624 25908 36576 24384 33528 22860 32004 21336 30480 18288 30480 15240 30480 12192 32004 10668 35052 L 1524 33528 762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100"/><draw:equation draw:name="f7" draw:formula="?f4 / 67056"/><draw:equation draw:name="f8" draw:formula="0 / ?f6"/><draw:equation draw:name="f9" draw:formula="38100 / ?f6"/><draw:equation draw:name="f10" draw:formula="0 / ?f7"/><draw:equation draw:name="f11" draw:formula="67056 / ?f7"/></draw:enhanced-geometry></draw:custom-shape><draw:custom-shape svg:x="0.11667in" svg:y="0.01771in" svg:width="0.0175in" svg:height="0.04229in" draw:id="id579" draw:style-name="a580" draw:name="Shape 827"><svg:title/><svg:desc/><draw:enhanced-geometry draw:type="non-primitive" svg:viewBox="0 0 16002 38672" draw:enhanced-path="M 16002 0 L 16002 16573 9144 28003 16002 28003 16002 38672 0 38672 0 28003 1600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002"/><draw:equation draw:name="f7" draw:formula="?f4 / 38672"/><draw:equation draw:name="f8" draw:formula="0 / ?f6"/><draw:equation draw:name="f9" draw:formula="16002 / ?f6"/><draw:equation draw:name="f10" draw:formula="0 / ?f7"/><draw:equation draw:name="f11" draw:formula="38672 / ?f7"/></draw:enhanced-geometry></draw:custom-shape><draw:custom-shape svg:x="0.13417in" svg:y="0.00167in" svg:width="0.02583in" svg:height="0.07333in" draw:id="id580" draw:style-name="a581" draw:name="Shape 828"><svg:title/><svg:desc/><draw:enhanced-geometry draw:type="non-primitive" svg:viewBox="0 0 23622 67056" draw:enhanced-path="M 8382 0 L 17526 0 17526 42672 23622 42672 23622 53340 17526 53340 17526 67056 6858 67056 6858 53340 0 53340 0 42672 6858 42672 6858 19812 0 31242 0 14668 838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3622"/><draw:equation draw:name="f7" draw:formula="?f4 / 67056"/><draw:equation draw:name="f8" draw:formula="0 / ?f6"/><draw:equation draw:name="f9" draw:formula="23622 / ?f6"/><draw:equation draw:name="f10" draw:formula="0 / ?f7"/><draw:equation draw:name="f11" draw:formula="67056 / ?f7"/></draw:enhanced-geometry></draw:custom-shape><draw:custom-shape svg:x="0.165in" svg:y="0.00167in" svg:width="0.02in" svg:height="0.075in" draw:id="id581" draw:style-name="a582" draw:name="Shape 829"><svg:title/><svg:desc/><draw:enhanced-geometry draw:type="non-primitive" svg:viewBox="0 0 18288 68580" draw:enhanced-path="M 18288 0 L 18288 10668 C 16764 10668 15240 12192 13716 13716 12192 15240 12192 16764 12192 18288 12192 21336 12192 22860 13716 24384 15240 25908 16764 25908 18288 25908 L 18288 36576 C 15240 36576 13716 38100 12192 39624 10668 41148 10668 44196 10668 47244 10668 50292 10668 53340 12192 56388 13716 57912 15240 57912 18288 57912 L 18288 68580 C 12192 68580 7620 67056 4572 64008 1524 59436 0 54864 0 48768 0 44196 0 41148 1524 38100 3048 35052 6096 33528 9144 32004 6096 30480 4572 28956 3048 25908 1524 24384 1524 21336 1524 18288 1524 12192 3048 7620 6096 4572 9144 1524 12192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8580"/><draw:equation draw:name="f8" draw:formula="0 / ?f6"/><draw:equation draw:name="f9" draw:formula="18288 / ?f6"/><draw:equation draw:name="f10" draw:formula="0 / ?f7"/><draw:equation draw:name="f11" draw:formula="68580 / ?f7"/></draw:enhanced-geometry></draw:custom-shape><draw:custom-shape svg:x="0.185in" svg:y="0.00167in" svg:width="0.02in" svg:height="0.075in" draw:id="id582" draw:style-name="a583" draw:name="Shape 830"><svg:title/><svg:desc/><draw:enhanced-geometry draw:type="non-primitive" svg:viewBox="0 0 18288 68580" draw:enhanced-path="M 0 0 C 4572 0 9144 3048 12192 6096 15240 9144 16764 12192 16764 18288 16764 21336 15240 24384 13716 25908 12192 28956 10668 30480 7620 32004 12192 33528 13716 35052 15240 38100 16764 41148 18288 44196 18288 48768 18288 51816 16764 56388 15240 59436 13716 62484 12192 65532 9144 67056 6096 68580 3048 68580 0 68580 L 0 57912 C 1524 57912 3048 57912 4572 56388 6096 53340 7620 51816 7620 47244 7620 44196 6096 41148 4572 39624 3048 38100 1524 36576 0 36576 L 0 25908 C 1524 25908 4572 25908 4572 24384 6096 22860 7620 21336 7620 18288 7620 16764 6096 15240 4572 13716 4572 12192 3048 10668 0 10668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8580"/><draw:equation draw:name="f8" draw:formula="0 / ?f6"/><draw:equation draw:name="f9" draw:formula="18288 / ?f6"/><draw:equation draw:name="f10" draw:formula="0 / ?f7"/><draw:equation draw:name="f11" draw:formula="68580 / ?f7"/></draw:enhanced-geometry></draw:custom-shape><draw:custom-shape svg:x="0.21333in" svg:y="0.06167in" svg:width="0.01333in" svg:height="0.015in" draw:id="id583" draw:style-name="a584" draw:name="Shape 14830"><svg:title/><svg:desc/><draw:enhanced-geometry draw:type="non-primitive" svg:viewBox="0 0 12192 13716" draw:enhanced-path="M 0 0 L 12192 0 12192 13716 0 13716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192"/><draw:equation draw:name="f7" draw:formula="?f4 / 13716"/><draw:equation draw:name="f8" draw:formula="0 / ?f6"/><draw:equation draw:name="f9" draw:formula="12192 / ?f6"/><draw:equation draw:name="f10" draw:formula="0 / ?f7"/><draw:equation draw:name="f11" draw:formula="13716 / ?f7"/></draw:enhanced-geometry></draw:custom-shape><draw:custom-shape svg:x="0.235in" svg:y="0.00167in" svg:width="0.01917in" svg:height="0.075in" draw:id="id584" draw:style-name="a585" draw:name="Shape 832"><svg:title/><svg:desc/><draw:enhanced-geometry draw:type="non-primitive" svg:viewBox="0 0 17526 68580" draw:enhanced-path="M 16764 0 L 17526 476 17526 11430 16764 10668 C 15240 10668 13716 12192 12192 15240 10668 18288 10668 24384 10668 35052 10668 45720 10668 51816 12192 54864 13716 57912 15240 57912 16764 57912 L 17526 57404 17526 68406 16764 68580 C 12192 68580 7620 67056 4572 60960 1524 56388 0 47244 0 35052 0 22860 1524 13716 4572 7620 7620 3048 12192 0 167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7526"/><draw:equation draw:name="f7" draw:formula="?f4 / 68580"/><draw:equation draw:name="f8" draw:formula="0 / ?f6"/><draw:equation draw:name="f9" draw:formula="17526 / ?f6"/><draw:equation draw:name="f10" draw:formula="0 / ?f7"/><draw:equation draw:name="f11" draw:formula="68580 / ?f7"/></draw:enhanced-geometry></draw:custom-shape><draw:custom-shape svg:x="0.25417in" svg:y="0.00219in" svg:width="0.01917in" svg:height="0.07429in" draw:id="id585" draw:style-name="a586" draw:name="Shape 833"><svg:title/><svg:desc/><draw:enhanced-geometry draw:type="non-primitive" svg:viewBox="0 0 17526 67929" draw:enhanced-path="M 0 0 L 11430 7144 C 14478 13240 17526 22384 17526 34576 17526 46768 14478 55912 11430 60484 9906 63532 8001 65437 5905 66580 L 0 67929 0 56928 3810 54388 C 5334 51340 6858 45244 6858 34576 6858 23908 5334 17812 3810 14764 L 0 10954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7526"/><draw:equation draw:name="f7" draw:formula="?f4 / 67929"/><draw:equation draw:name="f8" draw:formula="0 / ?f6"/><draw:equation draw:name="f9" draw:formula="17526 / ?f6"/><draw:equation draw:name="f10" draw:formula="0 / ?f7"/><draw:equation draw:name="f11" draw:formula="67929 / ?f7"/></draw:enhanced-geometry></draw:custom-shape><draw:custom-shape svg:x="0.285in" svg:y="0.00167in" svg:width="0.02667in" svg:height="0.07333in" draw:id="id586" draw:style-name="a587" draw:name="Shape 834"><svg:title/><svg:desc/><draw:enhanced-geometry draw:type="non-primitive" svg:viewBox="0 0 24384 67056" draw:enhanced-path="M 15240 0 L 24384 0 24384 67056 13716 67056 13716 18288 C 9144 22860 4572 25908 0 27432 L 0 15240 C 3048 15240 6096 12192 9144 10668 12192 7620 13716 4572 1524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384"/><draw:equation draw:name="f7" draw:formula="?f4 / 67056"/><draw:equation draw:name="f8" draw:formula="0 / ?f6"/><draw:equation draw:name="f9" draw:formula="24384 / ?f6"/><draw:equation draw:name="f10" draw:formula="0 / ?f7"/><draw:equation draw:name="f11" draw:formula="67056 / ?f7"/></draw:enhanced-geometry></draw:custom-shape><draw:custom-shape svg:x="0.32833in" svg:y="0.05667in" svg:width="0.01917in" svg:height="0.02in" draw:id="id587" draw:style-name="a588" draw:name="Shape 835"><svg:title/><svg:desc/><draw:enhanced-geometry draw:type="non-primitive" svg:viewBox="0 0 17526 18288" draw:enhanced-path="M 10668 0 C 10668 6096 12192 7620 16764 7620 L 17526 7239 17526 17863 15240 18288 C 10668 18288 7620 18288 4572 15240 1524 12192 0 7620 0 1524 L 1066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7526"/><draw:equation draw:name="f7" draw:formula="?f4 / 18288"/><draw:equation draw:name="f8" draw:formula="0 / ?f6"/><draw:equation draw:name="f9" draw:formula="17526 / ?f6"/><draw:equation draw:name="f10" draw:formula="0 / ?f7"/><draw:equation draw:name="f11" draw:formula="18288 / ?f7"/></draw:enhanced-geometry></draw:custom-shape><draw:custom-shape svg:x="0.32667in" svg:y="0.00167in" svg:width="0.02083in" svg:height="0.04833in" draw:id="id588" draw:style-name="a589" draw:name="Shape 836"><svg:title/><svg:desc/><draw:enhanced-geometry draw:type="non-primitive" svg:viewBox="0 0 19050 44196" draw:enhanced-path="M 18288 0 L 19050 508 19050 11049 18288 10668 C 15240 10668 13716 12192 12192 13716 10668 15240 10668 18288 10668 22860 10668 25908 10668 28956 12192 32004 13716 33528 16764 33528 18288 33528 L 19050 33338 19050 43625 16764 44196 C 12192 44196 7620 42672 4572 39624 1524 35052 0 28956 0 22860 0 16764 1524 10668 4572 6096 7620 3048 12192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draw:equation draw:name="f7" draw:formula="?f4 / 44196"/><draw:equation draw:name="f8" draw:formula="0 / ?f6"/><draw:equation draw:name="f9" draw:formula="19050 / ?f6"/><draw:equation draw:name="f10" draw:formula="0 / ?f7"/><draw:equation draw:name="f11" draw:formula="44196 / ?f7"/></draw:enhanced-geometry></draw:custom-shape><draw:custom-shape svg:x="0.3475in" svg:y="0.00222in" svg:width="0.02083in" svg:height="0.07398in" draw:id="id589" draw:style-name="a590" draw:name="Shape 837"><svg:title/><svg:desc/><draw:enhanced-geometry draw:type="non-primitive" svg:viewBox="0 0 19050 67647" draw:enhanced-path="M 0 0 L 12954 8636 C 16002 13208 19050 22352 19050 34544 19050 46736 16002 55880 12954 60452 10668 63500 8382 65405 5905 66548 L 0 67647 0 57023 5334 54356 C 6858 51308 8382 46736 8382 39116 6858 40640 5334 42164 3810 42164 L 0 43117 0 32829 5334 31496 C 6858 28448 8382 26924 8382 22352 8382 19304 6858 16256 5334 13208 L 0 1054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draw:equation draw:name="f7" draw:formula="?f4 / 67647"/><draw:equation draw:name="f8" draw:formula="0 / ?f6"/><draw:equation draw:name="f9" draw:formula="19050 / ?f6"/><draw:equation draw:name="f10" draw:formula="0 / ?f7"/><draw:equation draw:name="f11" draw:formula="67647 / ?f7"/></draw:enhanced-geometry></draw:custom-shape><draw:custom-shape svg:x="0.375in" svg:y="0.06167in" svg:width="0.01333in" svg:height="0.03in" draw:id="id590" draw:style-name="a591" draw:name="Shape 838"><svg:title/><svg:desc/><draw:enhanced-geometry draw:type="non-primitive" svg:viewBox="0 0 12192 27432" draw:enhanced-path="M 1524 0 L 12192 0 12192 9144 C 12192 15240 12192 18288 10668 21336 9144 24384 6096 25908 3048 27432 L 0 22860 C 3048 21336 4572 21336 4572 19812 6096 18288 6096 15240 6096 12192 L 1524 12192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192"/><draw:equation draw:name="f7" draw:formula="?f4 / 27432"/><draw:equation draw:name="f8" draw:formula="0 / ?f6"/><draw:equation draw:name="f9" draw:formula="12192 / ?f6"/><draw:equation draw:name="f10" draw:formula="0 / ?f7"/><draw:equation draw:name="f11" draw:formula="27432 / ?f7"/></draw:enhanced-geometry></draw:custom-shape><draw:custom-shape svg:x="0.39667in" svg:y="0.00167in" svg:width="0.04in" svg:height="0.075in" draw:id="id591" draw:style-name="a592" draw:name="Shape 839"><svg:title/><svg:desc/><draw:enhanced-geometry draw:type="non-primitive" svg:viewBox="0 0 36576 68580" draw:enhanced-path="M 18288 0 C 24384 0 27432 3048 30480 6096 33528 9144 35052 13716 35052 18288 35052 21336 35052 22860 33528 25908 32004 27432 30480 30480 27432 32004 30480 32004 32004 35052 35052 36576 36576 39624 36576 44196 36576 47244 36576 53340 35052 59436 32004 62484 27432 67056 24384 68580 18288 68580 13716 68580 9144 67056 6096 64008 3048 60960 1524 56388 0 50292 L 10668 48768 C 12192 51816 12192 54864 13716 56388 15240 57912 16764 57912 18288 57912 21336 57912 22860 57912 24384 54864 25908 53340 25908 50292 25908 47244 25908 44196 25908 41148 24384 39624 22860 38100 21336 36576 19812 36576 18288 36576 16764 38100 13716 38100 L 15240 25908 C 18288 25908 21336 25908 22860 24384 24384 22860 24384 21336 24384 18288 24384 16764 24384 13716 22860 13716 21336 12192 19812 10668 18288 10668 15240 10668 13716 12192 12192 13716 10668 15240 10668 16764 9144 19812 L 0 18288 C 1524 12192 3048 7620 6096 4572 9144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8580"/><draw:equation draw:name="f8" draw:formula="0 / ?f6"/><draw:equation draw:name="f9" draw:formula="36576 / ?f6"/><draw:equation draw:name="f10" draw:formula="0 / ?f7"/><draw:equation draw:name="f11" draw:formula="68580 / ?f7"/></draw:enhanced-geometry></draw:custom-shape><draw:custom-shape svg:x="0.44333in" svg:y="0.00219in" svg:width="0.01917in" svg:height="0.07429in" draw:id="id592" draw:style-name="a593" draw:name="Shape 840"><svg:title/><svg:desc/><draw:enhanced-geometry draw:type="non-primitive" svg:viewBox="0 0 17526 67930" draw:enhanced-path="M 17526 0 L 17526 10954 13716 14764 C 12192 17812 10668 23908 10668 34576 10668 45244 12192 51340 13716 54388 L 17526 56928 17526 67930 11621 66580 C 9525 65437 7620 63532 6096 60484 1524 55912 0 46768 0 34576 0 22384 1524 13240 6096 7144 L 1752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7526"/><draw:equation draw:name="f7" draw:formula="?f4 / 67930"/><draw:equation draw:name="f8" draw:formula="0 / ?f6"/><draw:equation draw:name="f9" draw:formula="17526 / ?f6"/><draw:equation draw:name="f10" draw:formula="0 / ?f7"/><draw:equation draw:name="f11" draw:formula="67930 / ?f7"/></draw:enhanced-geometry></draw:custom-shape><draw:custom-shape svg:x="0.4625in" svg:y="0.00167in" svg:width="0.01917in" svg:height="0.075in" draw:id="id593" draw:style-name="a594" draw:name="Shape 841"><svg:title/><svg:desc/><draw:enhanced-geometry draw:type="non-primitive" svg:viewBox="0 0 17526 68580" draw:enhanced-path="M 762 0 C 5334 0 9906 3048 12954 7620 16002 13716 17526 22860 17526 35052 17526 47244 16002 56388 12954 60960 9906 67056 5334 68580 762 68580 L 0 68406 0 57404 762 57912 C 2286 57912 3810 57912 5334 54864 6858 51816 6858 45720 6858 35052 6858 24384 6858 18288 5334 15240 3810 12192 2286 10668 762 10668 L 0 11430 0 476 76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7526"/><draw:equation draw:name="f7" draw:formula="?f4 / 68580"/><draw:equation draw:name="f8" draw:formula="0 / ?f6"/><draw:equation draw:name="f9" draw:formula="17526 / ?f6"/><draw:equation draw:name="f10" draw:formula="0 / ?f7"/><draw:equation draw:name="f11" draw:formula="68580 / ?f7"/></draw:enhanced-geometry></draw:custom-shape><draw:custom-shape svg:x="0.50833in" svg:y="0in" svg:width="0.045in" svg:height="0.07667in" draw:id="id594" draw:style-name="a595" draw:name="Shape 842"><svg:title/><svg:desc/><draw:enhanced-geometry draw:type="non-primitive" svg:viewBox="0 0 41148 70104" draw:enhanced-path="M 30480 0 C 35052 0 38100 1524 41148 3048 L 39624 16764 C 36576 13716 33528 12192 30480 12192 22860 12192 18288 16764 16764 25908 L 38100 25908 36576 32004 15240 32004 15240 36576 C 15240 38100 15240 38100 15240 38100 L 36576 38100 35052 44196 16764 44196 C 18288 53340 22860 57912 30480 57912 35052 57912 38100 56388 41148 51816 L 41148 67056 C 38100 70104 35052 70104 30480 70104 24384 70104 18288 68580 13716 64008 10668 59436 7620 53340 6096 44196 L 0 44196 1524 38100 4572 38100 4572 32004 0 32004 1524 25908 6096 25908 C 7620 18288 10668 12192 15240 7620 18288 3048 24384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70104"/><draw:equation draw:name="f8" draw:formula="0 / ?f6"/><draw:equation draw:name="f9" draw:formula="41148 / ?f6"/><draw:equation draw:name="f10" draw:formula="0 / ?f7"/><draw:equation draw:name="f11" draw:formula="70104 / ?f7"/></draw:enhanced-geometry></draw:custom-shape></draw:g></text:p>
          </table:table-cell>
          <table:table-cell table:style-name="TableCell332">
            <text:p text:style-name="P333"><text:span text:style-name="T334">42,25%</text:span></text:p>
          </table:table-cell>
          <table:table-cell>
            <text:p text:style-name="P333"/>
          </table:table-cell>
        </table:table-row>
        <table:table-row table:style-name="TableRow335">
          <table:table-cell table:style-name="TableCell336" table:number-columns-spanned="7">
            <text:p text:style-name="P337"><text:span text:style-name="T338">PRESUPUESTO DE GASTOS FEMETE AÑO 20</text:span></text:p>
          </table:table-cell>
          <table:covered-table-cell/>
          <table:covered-table-cell/>
          <table:covered-table-cell/>
          <table:covered-table-cell/>
          <table:covered-table-cell/>
          <table:covered-table-cell/>
          <table:table-cell table:style-name="TableCell339" table:number-columns-spanned="4">
            <text:p text:style-name="P340"><text:span text:style-name="T341">26</text:span></text:p>
          </table:table-cell>
          <table:covered-table-cell/>
          <table:covered-table-cell/>
          <table:covered-table-cell/>
          <table:table-cell table:style-name="TableCell342">
            <text:p text:style-name="Normal"/>
          </table:table-cell>
          <table:table-cell table:style-name="TableCell343">
            <text:p text:style-name="Normal"/>
          </table:table-cell>
          <table:table-cell>
            <text:p text:style-name="Normal"/>
          </table:table-cell>
        </table:table-row>
        <table:table-row table:style-name="TableRow344">
          <table:table-cell table:style-name="TableCell345" table:number-columns-spanned="3" table:number-rows-spanned="2">
            <text:p text:style-name="Normal"/>
          </table:table-cell>
          <table:covered-table-cell/>
          <table:covered-table-cell/>
          <table:table-cell table:style-name="TableCell346" table:number-columns-spanned="4">
            <text:p text:style-name="P347"><text:span text:style-name="T348">Presupuesto 2026</text:span></text:p>
          </table:table-cell>
          <table:covered-table-cell/>
          <table:covered-table-cell/>
          <table:covered-table-cell/>
          <table:table-cell table:style-name="TableCell349" table:number-columns-spanned="4">
            <text:p text:style-name="P350"><text:span text:style-name="T351">Realizado 2025</text:span></text:p>
          </table:table-cell>
          <table:covered-table-cell/>
          <table:covered-table-cell/>
          <table:covered-table-cell/>
          <table:table-cell table:style-name="TableCell352">
            <text:p text:style-name="P353"><text:span text:style-name="T354">Inc./ Dismin.</text:span></text:p>
          </table:table-cell>
          <table:table-cell table:style-name="TableCell355">
            <text:p text:style-name="P356"><text:span text:style-name="T357">Tasa de</text:span></text:p>
          </table:table-cell>
          <table:table-cell>
            <text:p text:style-name="P356"/>
          </table:table-cell>
        </table:table-row>
        <table:table-row table:style-name="TableRow358">
          <table:covered-table-cell>
            <text:p text:style-name="Normal"/>
          </table:covered-table-cell>
          <table:covered-table-cell/>
          <table:covered-table-cell/>
          <table:table-cell table:style-name="TableCell359" table:number-columns-spanned="2">
            <text:p text:style-name="Normal"/>
          </table:table-cell>
          <table:covered-table-cell/>
          <table:table-cell table:style-name="TableCell360" table:number-columns-spanned="2">
            <text:p text:style-name="P361"><text:span text:style-name="T362">%</text:span></text:p>
          </table:table-cell>
          <table:covered-table-cell/>
          <table:table-cell table:style-name="TableCell363" table:number-columns-spanned="2">
            <text:p text:style-name="Normal"/>
          </table:table-cell>
          <table:covered-table-cell/>
          <table:table-cell table:style-name="TableCell364" table:number-columns-spanned="2">
            <text:p text:style-name="P365"><text:span text:style-name="T366">%</text:span></text:p>
          </table:table-cell>
          <table:covered-table-cell/>
          <table:table-cell table:style-name="TableCell367">
            <text:p text:style-name="P368"><text:span text:style-name="T369">Presupuesto</text:span></text:p>
          </table:table-cell>
          <table:table-cell table:style-name="TableCell370">
            <text:p text:style-name="P371"><text:span text:style-name="T372">Variación</text:span></text:p>
          </table:table-cell>
          <table:table-cell>
            <text:p text:style-name="P371"/>
          </table:table-cell>
        </table:table-row>
        <table:table-row table:style-name="TableRow373">
          <table:table-cell table:style-name="TableCell374" table:number-columns-spanned="2">
            <text:p text:style-name="P375"><text:span text:style-name="T376">621</text:span></text:p>
          </table:table-cell>
          <table:covered-table-cell/>
          <table:table-cell table:style-name="TableCell377">
            <text:p text:style-name="P378"><text:span text:style-name="T379">ARRENDAMIENTOS Y CÁNONES</text:span></text:p>
          </table:table-cell>
          <table:table-cell table:style-name="TableCell380" table:number-columns-spanned="2">
            <text:p text:style-name="P381"><draw:g draw:name="Group 11911" draw:id="id613" draw:style-name="a614" text:anchor-type="as-char"><svg:title/><svg:desc/><draw:custom-shape svg:x="0in" svg:y="0in" svg:width="0.04in" svg:height="0.075in" draw:id="id596" draw:style-name="a597" draw:name="Shape 850"><svg:title/><svg:desc/><draw:enhanced-geometry draw:type="non-primitive" svg:viewBox="0 0 36576 68580" draw:enhanced-path="M 18288 0 C 24384 0 28956 3048 32004 6096 35052 10668 36576 15240 36576 19812 36576 24384 35052 28956 32004 32004 30480 36576 25908 42672 19812 48768 15240 53340 12192 56388 10668 57912 10668 59436 9144 60960 9144 62484 L 36576 62484 36576 68580 0 68580 C 0 65532 0 62484 3048 59436 4572 54864 7620 50292 13716 45720 19812 38100 24384 33528 27432 28956 28956 25908 30480 22860 30480 19812 30480 15240 28956 12192 25908 10668 24384 7620 21336 6096 18288 6096 15240 6096 12192 7620 10668 10668 7620 13716 7620 16764 7620 21336 L 1524 19812 C 1524 13716 3048 9144 6096 6096 9144 3048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8580"/><draw:equation draw:name="f8" draw:formula="0 / ?f6"/><draw:equation draw:name="f9" draw:formula="36576 / ?f6"/><draw:equation draw:name="f10" draw:formula="0 / ?f7"/><draw:equation draw:name="f11" draw:formula="68580 / ?f7"/></draw:enhanced-geometry></draw:custom-shape><draw:custom-shape svg:x="0.045in" svg:y="0in" svg:width="0.04167in" svg:height="0.075in" draw:id="id597" draw:style-name="a598" draw:name="Shape 851"><svg:title/><svg:desc/><draw:enhanced-geometry draw:type="non-primitive" svg:viewBox="0 0 38100 68580" draw:enhanced-path="M 19812 0 C 25908 0 30480 3048 33528 6096 36576 10668 38100 15240 38100 19812 38100 24384 36576 28956 33528 32004 32004 36576 27432 42672 21336 48768 16764 53340 13716 56388 12192 57912 12192 59436 10668 60960 10668 62484 L 38100 62484 38100 68580 1524 68580 C 0 65532 1524 62484 4572 59436 6096 54864 9144 50292 15240 45720 21336 38100 25908 33528 28956 28956 30480 25908 32004 22860 32004 19812 32004 15240 30480 12192 27432 10668 25908 7620 22860 6096 19812 6096 16764 6096 13716 7620 12192 10668 9144 13716 9144 16764 9144 21336 L 3048 19812 C 3048 13716 4572 9144 7620 6096 10668 3048 15240 0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100"/><draw:equation draw:name="f7" draw:formula="?f4 / 68580"/><draw:equation draw:name="f8" draw:formula="0 / ?f6"/><draw:equation draw:name="f9" draw:formula="38100 / ?f6"/><draw:equation draw:name="f10" draw:formula="0 / ?f7"/><draw:equation draw:name="f11" draw:formula="68580 / ?f7"/></draw:enhanced-geometry></draw:custom-shape><draw:custom-shape svg:x="0.09167in" svg:y="0.00111in" svg:width="0.02in" svg:height="0.07524in" draw:id="id598" draw:style-name="a599" draw:name="Shape 852"><svg:title/><svg:desc/><draw:enhanced-geometry draw:type="non-primitive" svg:viewBox="0 0 18288 68797" draw:enhanced-path="M 18288 0 L 18288 6386 9144 14224 C 7620 17271 6096 24892 6096 34036 7620 30988 9144 29464 12192 27940 L 18288 25501 18288 31750 10668 35559 C 7620 38608 6096 41656 6096 46227 6096 52324 7620 55371 10668 58420 L 18288 62230 18288 68797 11811 67564 C 9525 66421 7620 64515 6096 61468 3048 56896 0 47752 0 37084 0 23368 3048 14224 6096 8127 L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8797"/><draw:equation draw:name="f8" draw:formula="0 / ?f6"/><draw:equation draw:name="f9" draw:formula="18288 / ?f6"/><draw:equation draw:name="f10" draw:formula="0 / ?f7"/><draw:equation draw:name="f11" draw:formula="68797 / ?f7"/></draw:enhanced-geometry></draw:custom-shape><draw:custom-shape svg:x="0.11167in" svg:y="0.02833in" svg:width="0.02in" svg:height="0.04833in" draw:id="id599" draw:style-name="a600" draw:name="Shape 853"><svg:title/><svg:desc/><draw:enhanced-geometry draw:type="non-primitive" svg:viewBox="0 0 18288 44196" draw:enhanced-path="M 1524 0 C 6096 0 10668 3048 13716 6096 16764 10668 18288 15240 18288 22860 18288 25908 18288 30480 16764 33528 15240 38100 12192 41148 10668 42672 7620 44196 4572 44196 1524 44196 L 0 43906 0 37338 1524 38100 C 4572 38100 7620 36576 9144 35052 12192 32004 12192 27432 12192 22860 12192 16764 12192 13716 9144 10668 7620 7620 4572 6096 1524 6096 L 0 6858 0 610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11167in" svg:y="0in" svg:width="0.01833in" svg:height="0.01833in" draw:id="id600" draw:style-name="a601" draw:name="Shape 854"><svg:title/><svg:desc/><draw:enhanced-geometry draw:type="non-primitive" svg:viewBox="0 0 16764 16764" draw:enhanced-path="M 1524 0 C 6096 0 9144 1524 12192 4572 15240 7620 16764 12192 16764 16764 L 10668 16764 C 10668 13716 9144 12192 7620 10668 6096 7620 4572 6096 1524 6096 L 0 7402 0 1016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14333in" svg:y="0.065in" svg:width="0.01in" svg:height="0.01167in" draw:id="id601" draw:style-name="a602" draw:name="Shape 14833"><svg:title/><svg:desc/><draw:enhanced-geometry draw:type="non-primitive" svg:viewBox="0 0 9144 10668" draw:enhanced-path="M 0 0 L 9144 0 9144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0668"/><draw:equation draw:name="f8" draw:formula="0 / ?f6"/><draw:equation draw:name="f9" draw:formula="9144 / ?f6"/><draw:equation draw:name="f10" draw:formula="0 / ?f7"/><draw:equation draw:name="f11" draw:formula="10668 / ?f7"/></draw:enhanced-geometry></draw:custom-shape><draw:custom-shape svg:x="0.16667in" svg:y="0in" svg:width="0.02167in" svg:height="0.075in" draw:id="id602" draw:style-name="a603" draw:name="Shape 856"><svg:title/><svg:desc/><draw:enhanced-geometry draw:type="non-primitive" svg:viewBox="0 0 19812 68580" draw:enhanced-path="M 16764 0 L 19812 0 19812 68580 13716 68580 13716 15240 C 12192 18288 10668 19812 7620 21336 4572 22860 3048 24384 0 24384 L 0 16764 C 4572 15240 7620 12192 10668 9144 13716 6096 15240 3048 167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812"/><draw:equation draw:name="f7" draw:formula="?f4 / 68580"/><draw:equation draw:name="f8" draw:formula="0 / ?f6"/><draw:equation draw:name="f9" draw:formula="19812 / ?f6"/><draw:equation draw:name="f10" draw:formula="0 / ?f7"/><draw:equation draw:name="f11" draw:formula="68580 / ?f7"/></draw:enhanced-geometry></draw:custom-shape><draw:custom-shape svg:x="0.20833in" svg:y="0.00333in" svg:width="0.04in" svg:height="0.07167in" draw:id="id603" draw:style-name="a604" draw:name="Shape 857"><svg:title/><svg:desc/><draw:enhanced-geometry draw:type="non-primitive" svg:viewBox="0 0 36576 65532" draw:enhanced-path="M 0 0 L 36576 0 36576 7620 C 32004 13716 25908 22860 21336 33528 16764 44196 15240 54864 13716 65532 L 7620 65532 C 7620 60960 9144 53340 10668 45720 13716 38100 16764 32004 19812 24384 22860 16764 27432 12192 30480 6096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5532"/><draw:equation draw:name="f8" draw:formula="0 / ?f6"/><draw:equation draw:name="f9" draw:formula="36576 / ?f6"/><draw:equation draw:name="f10" draw:formula="0 / ?f7"/><draw:equation draw:name="f11" draw:formula="65532 / ?f7"/></draw:enhanced-geometry></draw:custom-shape><draw:custom-shape svg:x="0.25667in" svg:y="0.05833in" svg:width="0.01833in" svg:height="0.01833in" draw:id="id604" draw:style-name="a605" draw:name="Shape 858"><svg:title/><svg:desc/><draw:enhanced-geometry draw:type="non-primitive" svg:viewBox="0 0 16764 16764" draw:enhanced-path="M 0 0 L 6096 0 C 7620 7620 10668 10668 16764 10668 L 16764 16328 15240 16764 C 12192 16764 7620 15240 6096 13716 3048 10668 1524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255in" svg:y="0in" svg:width="0.02in" svg:height="0.04833in" draw:id="id605" draw:style-name="a606" draw:name="Shape 859"><svg:title/><svg:desc/><draw:enhanced-geometry draw:type="non-primitive" svg:viewBox="0 0 18288 44196" draw:enhanced-path="M 18288 0 L 18288 6858 10668 10668 C 7620 13716 6096 18288 6096 22860 6096 28956 7620 32004 10668 35052 12192 38100 15240 38100 18288 38100 L 18288 44196 C 13716 44196 9144 42672 6096 39624 1524 35052 0 30480 0 22860 0 16764 1524 10668 6096 6096 9144 3048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275in" svg:y="0in" svg:width="0.02in" svg:height="0.07619in" draw:id="id606" draw:style-name="a607" draw:name="Shape 860"><svg:title/><svg:desc/><draw:enhanced-geometry draw:type="non-primitive" svg:viewBox="0 0 18288 69669" draw:enhanced-path="M 0 0 C 3048 0 6096 1524 9144 4572 12192 6096 15240 9144 16764 13716 18288 18288 18288 25908 18288 33528 18288 42672 18288 50292 16764 56388 13716 60960 12192 64008 9144 67056 L 0 69669 0 64008 C 1524 64008 4572 64008 6096 62484 7620 60960 9144 57912 10668 53340 12192 48768 13716 44196 13716 38100 L 13716 36576 C 12192 39624 9144 41148 7620 42672 4572 44196 1524 44196 0 44196 L 0 38100 C 4572 38100 6096 38100 9144 35052 12192 32004 12192 27432 12192 22860 12192 18288 12192 13716 9144 10668 6096 7620 4572 6096 1524 6096 L 0 685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9669"/><draw:equation draw:name="f8" draw:formula="0 / ?f6"/><draw:equation draw:name="f9" draw:formula="18288 / ?f6"/><draw:equation draw:name="f10" draw:formula="0 / ?f7"/><draw:equation draw:name="f11" draw:formula="69669 / ?f7"/></draw:enhanced-geometry></draw:custom-shape><draw:custom-shape svg:x="0.305in" svg:y="0.065in" svg:width="0.00833in" svg:height="0.025in" draw:id="id607" draw:style-name="a608" draw:name="Shape 861"><svg:title/><svg:desc/><draw:enhanced-geometry draw:type="non-primitive" svg:viewBox="0 0 7620 22860" draw:enhanced-path="M 1524 0 L 7620 0 7620 10668 C 7620 13716 7620 16764 6096 18288 6096 21336 4572 22860 1524 22860 L 0 19812 C 1524 19812 3048 18288 3048 16764 4572 15240 4572 12192 4572 9144 L 1524 9144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draw:equation draw:name="f7" draw:formula="?f4 / 22860"/><draw:equation draw:name="f8" draw:formula="0 / ?f6"/><draw:equation draw:name="f9" draw:formula="7620 / ?f6"/><draw:equation draw:name="f10" draw:formula="0 / ?f7"/><draw:equation draw:name="f11" draw:formula="22860 / ?f7"/></draw:enhanced-geometry></draw:custom-shape><draw:custom-shape svg:x="0.32167in" svg:y="0.01912in" svg:width="0.0175in" svg:height="0.03755in" draw:id="id608" draw:style-name="a609" draw:name="Shape 862"><svg:title/><svg:desc/><draw:enhanced-geometry draw:type="non-primitive" svg:viewBox="0 0 16002 34334" draw:enhanced-path="M 16002 0 L 16002 12998 7620 28238 16002 28238 16002 34334 0 34334 0 28238 1600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002"/><draw:equation draw:name="f7" draw:formula="?f4 / 34334"/><draw:equation draw:name="f8" draw:formula="0 / ?f6"/><draw:equation draw:name="f9" draw:formula="16002 / ?f6"/><draw:equation draw:name="f10" draw:formula="0 / ?f7"/><draw:equation draw:name="f11" draw:formula="34334 / ?f7"/></draw:enhanced-geometry></draw:custom-shape><draw:custom-shape svg:x="0.33917in" svg:y="0in" svg:width="0.02417in" svg:height="0.075in" draw:id="id609" draw:style-name="a610" draw:name="Shape 863"><svg:title/><svg:desc/><draw:enhanced-geometry draw:type="non-primitive" svg:viewBox="0 0 22098 68580" draw:enhanced-path="M 9906 0 L 14478 0 14478 45720 22098 45720 22098 51816 14478 51816 14478 68580 8382 68580 8382 51816 0 51816 0 45720 8382 45720 8382 15240 0 30480 0 17482 990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098"/><draw:equation draw:name="f7" draw:formula="?f4 / 68580"/><draw:equation draw:name="f8" draw:formula="0 / ?f6"/><draw:equation draw:name="f9" draw:formula="22098 / ?f6"/><draw:equation draw:name="f10" draw:formula="0 / ?f7"/><draw:equation draw:name="f11" draw:formula="68580 / ?f7"/></draw:enhanced-geometry></draw:custom-shape><draw:custom-shape svg:x="0.37167in" svg:y="0in" svg:width="0.02in" svg:height="0.07667in" draw:id="id610" draw:style-name="a611" draw:name="Shape 864"><svg:title/><svg:desc/><draw:enhanced-geometry draw:type="non-primitive" svg:viewBox="0 0 18288 70104" draw:enhanced-path="M 18288 0 L 18288 6096 C 15240 6096 12192 9144 9144 12192 7620 16764 6096 24384 6096 35052 6096 47244 7620 54864 9144 59436 12192 62484 15240 64008 18288 64008 L 18288 70104 C 13716 70104 9144 68580 6096 62484 1524 57912 0 48768 0 35052 0 24384 1524 15240 4572 9144 7620 3048 12192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39167in" svg:y="0in" svg:width="0.02in" svg:height="0.07667in" draw:id="id611" draw:style-name="a612" draw:name="Shape 865"><svg:title/><svg:desc/><draw:enhanced-geometry draw:type="non-primitive" svg:viewBox="0 0 18288 70104" draw:enhanced-path="M 0 0 C 6096 0 10668 3048 13716 7620 16764 13716 18288 22860 18288 35052 18288 47244 16764 56388 13716 62484 10668 67056 6096 70104 0 70104 L 0 64008 C 4572 64008 6096 62484 9144 59436 10668 54864 12192 47244 12192 35052 12192 24384 10668 16764 9144 12192 6096 9144 3048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43833in" svg:y="0.00167in" svg:width="0.045in" svg:height="0.075in" draw:id="id612" draw:style-name="a613" draw:name="Shape 866"><svg:title/><svg:desc/><draw:enhanced-geometry draw:type="non-primitive" svg:viewBox="0 0 41148 68580" draw:enhanced-path="M 30480 0 C 33528 0 38100 1524 41148 3048 L 39624 10668 C 36576 7620 33528 6096 28956 6096 24384 6096 21336 7620 16764 12192 13716 15240 12192 19812 10668 24384 L 36576 24384 35052 30480 10668 30480 10668 36576 35052 36576 33528 42672 12192 42672 C 12192 50292 13716 54864 16764 57912 19812 60960 24384 62484 28956 62484 33528 62484 36576 60960 39624 57912 L 39624 65532 C 36576 68580 33528 68580 28956 68580 16764 68580 7620 60960 6096 42672 L 0 42672 1524 36576 4572 36576 C 4572 36576 4572 35052 4572 35052 L 4572 30480 0 30480 1524 24384 4572 24384 C 6096 16764 9144 10668 13716 7620 18288 3048 22860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68580"/><draw:equation draw:name="f8" draw:formula="0 / ?f6"/><draw:equation draw:name="f9" draw:formula="41148 / ?f6"/><draw:equation draw:name="f10" draw:formula="0 / ?f7"/><draw:equation draw:name="f11" draw:formula="68580 / ?f7"/></draw:enhanced-geometry></draw:custom-shape></draw:g></text:p>
          </table:table-cell>
          <table:covered-table-cell/>
          <table:table-cell table:style-name="TableCell382" table:number-columns-spanned="2">
            <text:p text:style-name="P383"><text:span text:style-name="T384">2,68%</text:span></text:p>
          </table:table-cell>
          <table:covered-table-cell/>
          <table:table-cell table:style-name="TableCell385" table:number-columns-spanned="2">
            <text:p text:style-name="P386"><draw:g draw:name="Group 11922" draw:id="id633" draw:style-name="a634" text:anchor-type="as-char"><svg:title/><svg:desc/><draw:custom-shape svg:x="0in" svg:y="0in" svg:width="0.04in" svg:height="0.075in" draw:id="id614" draw:style-name="a615" draw:name="Shape 868"><svg:title/><svg:desc/><draw:enhanced-geometry draw:type="non-primitive" svg:viewBox="0 0 36576 68580" draw:enhanced-path="M 18288 0 C 24384 0 28956 3048 32004 6096 35052 10668 36576 15240 36576 19812 36576 24384 35052 28956 32004 32004 30480 36576 25908 42672 19812 48768 15240 53340 12192 56388 10668 57912 10668 59436 9144 60960 9144 62484 L 36576 62484 36576 68580 0 68580 C 0 65532 0 62484 3048 59436 4572 54864 7620 50292 13716 45720 19812 38100 24384 33528 27432 28956 28956 25908 30480 22860 30480 19812 30480 15240 28956 12192 25908 10668 24384 7620 21336 6096 18288 6096 15240 6096 12192 7620 10668 10668 7620 13716 7620 16764 7620 21336 L 1524 19812 C 1524 13716 3048 9144 6096 6096 9144 3048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8580"/><draw:equation draw:name="f8" draw:formula="0 / ?f6"/><draw:equation draw:name="f9" draw:formula="36576 / ?f6"/><draw:equation draw:name="f10" draw:formula="0 / ?f7"/><draw:equation draw:name="f11" draw:formula="68580 / ?f7"/></draw:enhanced-geometry></draw:custom-shape><draw:custom-shape svg:x="0.04667in" svg:y="0in" svg:width="0.02in" svg:height="0.07667in" draw:id="id615" draw:style-name="a616" draw:name="Shape 869"><svg:title/><svg:desc/><draw:enhanced-geometry draw:type="non-primitive" svg:viewBox="0 0 18288 70104" draw:enhanced-path="M 18288 0 L 18288 7112 16764 6096 C 13716 6096 10668 9144 9144 12192 6096 16764 6096 24384 6096 35052 6096 47244 6096 54864 9144 59436 10668 62484 13716 64008 18288 64008 L 18288 69258 16764 70104 C 12192 70104 7620 68580 4572 62484 1524 57912 0 48768 0 35052 0 24384 1524 15240 4572 9144 7620 3048 12192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06667in" svg:y="0in" svg:width="0.02in" svg:height="0.07574in" draw:id="id616" draw:style-name="a617" draw:name="Shape 870"><svg:title/><svg:desc/><draw:enhanced-geometry draw:type="non-primitive" svg:viewBox="0 0 18288 69258" draw:enhanced-path="M 0 0 C 4572 0 9144 3048 12192 7620 15240 13716 18288 22860 18288 35052 18288 47244 16764 56388 12192 62484 L 0 69258 0 64008 C 3048 64008 6096 62484 7620 59436 10668 54864 12192 47244 12192 35052 12192 24384 10668 16764 7620 12192 L 0 7112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9258"/><draw:equation draw:name="f8" draw:formula="0 / ?f6"/><draw:equation draw:name="f9" draw:formula="18288 / ?f6"/><draw:equation draw:name="f10" draw:formula="0 / ?f7"/><draw:equation draw:name="f11" draw:formula="69258 / ?f7"/></draw:enhanced-geometry></draw:custom-shape><draw:custom-shape svg:x="0.09333in" svg:y="0.05833in" svg:width="0.01833in" svg:height="0.01833in" draw:id="id617" draw:style-name="a618" draw:name="Shape 871"><svg:title/><svg:desc/><draw:enhanced-geometry draw:type="non-primitive" svg:viewBox="0 0 16764 16764" draw:enhanced-path="M 0 0 L 6096 0 C 7620 7620 10668 10668 16764 10668 L 16764 16764 C 12192 16764 9144 15240 6096 13716 3048 10668 1524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09167in" svg:y="0in" svg:width="0.02in" svg:height="0.04833in" draw:id="id618" draw:style-name="a619" draw:name="Shape 872"><svg:title/><svg:desc/><draw:enhanced-geometry draw:type="non-primitive" svg:viewBox="0 0 18288 44196" draw:enhanced-path="M 18288 0 L 18288 6858 10668 10668 C 7620 13716 6096 18288 6096 22860 6096 28956 7620 32004 10668 35052 L 18288 37592 18288 44196 C 13716 44196 9144 42672 6096 39624 3048 35052 0 30480 0 22860 0 16764 3048 10668 6096 6096 9144 3048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11167in" svg:y="0in" svg:width="0.02in" svg:height="0.07667in" draw:id="id619" draw:style-name="a620" draw:name="Shape 873"><svg:title/><svg:desc/><draw:enhanced-geometry draw:type="non-primitive" svg:viewBox="0 0 18288 70104" draw:enhanced-path="M 0 0 C 3048 0 6096 1524 9144 4572 12192 6096 15240 9144 16764 13716 18288 18288 18288 25908 18288 33528 18288 42672 18288 50292 16764 56388 15240 60960 12192 64008 9144 67056 6096 70104 3048 70104 0 70104 L 0 64008 C 1524 64008 4572 64008 6096 62484 7620 60960 10668 57912 10668 53340 12192 48768 13716 44196 13716 38100 L 13716 36576 C 12192 39624 10668 41148 7620 42672 4572 44196 3048 44196 0 44196 L 0 37592 1524 38100 C 4572 38100 7620 38100 9144 35052 12192 32004 12192 27432 12192 22860 12192 18288 12192 13716 9144 10668 7620 7620 4572 6096 1524 6096 L 0 685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14333in" svg:y="0.065in" svg:width="0.01in" svg:height="0.01167in" draw:id="id620" draw:style-name="a621" draw:name="Shape 14835"><svg:title/><svg:desc/><draw:enhanced-geometry draw:type="non-primitive" svg:viewBox="0 0 9144 10668" draw:enhanced-path="M 0 0 L 9144 0 9144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0668"/><draw:equation draw:name="f8" draw:formula="0 / ?f6"/><draw:equation draw:name="f9" draw:formula="9144 / ?f6"/><draw:equation draw:name="f10" draw:formula="0 / ?f7"/><draw:equation draw:name="f11" draw:formula="10668 / ?f7"/></draw:enhanced-geometry></draw:custom-shape><draw:custom-shape svg:x="0.16167in" svg:y="0.00333in" svg:width="0.04in" svg:height="0.07167in" draw:id="id621" draw:style-name="a622" draw:name="Shape 875"><svg:title/><svg:desc/><draw:enhanced-geometry draw:type="non-primitive" svg:viewBox="0 0 36576 65532" draw:enhanced-path="M 0 0 L 36576 0 36576 7620 C 30480 13716 25908 22860 21336 33528 16764 44196 15240 54864 13716 65532 L 7620 65532 C 7620 60960 9144 53340 10668 45720 13716 38100 16764 32004 19812 24384 22860 16764 27432 12192 30480 6096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5532"/><draw:equation draw:name="f8" draw:formula="0 / ?f6"/><draw:equation draw:name="f9" draw:formula="36576 / ?f6"/><draw:equation draw:name="f10" draw:formula="0 / ?f7"/><draw:equation draw:name="f11" draw:formula="65532 / ?f7"/></draw:enhanced-geometry></draw:custom-shape><draw:custom-shape svg:x="0.20833in" svg:y="0.00111in" svg:width="0.02in" svg:height="0.07524in" draw:id="id622" draw:style-name="a623" draw:name="Shape 876"><svg:title/><svg:desc/><draw:enhanced-geometry draw:type="non-primitive" svg:viewBox="0 0 18288 68798" draw:enhanced-path="M 18288 0 L 18288 6386 9144 14224 C 7620 17272 6096 24892 6096 34036 7620 30988 9144 29464 12192 27940 L 18288 25502 18288 30988 C 15240 30988 12192 32512 10668 35560 7620 38608 6096 41656 6096 46228 6096 52324 7620 55372 10668 58420 L 18288 62230 18288 68798 11811 67564 C 9525 66421 7620 64516 6096 61468 3048 56896 0 47752 0 37084 0 23368 3048 14224 6096 8128 L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8798"/><draw:equation draw:name="f8" draw:formula="0 / ?f6"/><draw:equation draw:name="f9" draw:formula="18288 / ?f6"/><draw:equation draw:name="f10" draw:formula="0 / ?f7"/><draw:equation draw:name="f11" draw:formula="68798 / ?f7"/></draw:enhanced-geometry></draw:custom-shape><draw:custom-shape svg:x="0.22833in" svg:y="0.02833in" svg:width="0.02in" svg:height="0.04833in" draw:id="id623" draw:style-name="a624" draw:name="Shape 877"><svg:title/><svg:desc/><draw:enhanced-geometry draw:type="non-primitive" svg:viewBox="0 0 18288 44196" draw:enhanced-path="M 1524 0 C 6096 0 10668 3048 13716 6096 16764 10668 18288 15240 18288 22860 18288 25908 18288 30480 16764 33528 15240 38100 12192 41148 10668 42672 7620 44196 4572 44196 1524 44196 L 0 43906 0 37338 1524 38100 C 4572 38100 6096 36576 9144 35052 12192 32004 12192 27432 12192 22860 12192 16764 12192 13716 9144 10668 7620 7620 4572 6096 0 6096 L 0 610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22833in" svg:y="0in" svg:width="0.01833in" svg:height="0.01833in" draw:id="id624" draw:style-name="a625" draw:name="Shape 878"><svg:title/><svg:desc/><draw:enhanced-geometry draw:type="non-primitive" svg:viewBox="0 0 16764 16764" draw:enhanced-path="M 1524 0 C 6096 0 9144 1524 12192 4572 15240 7620 16764 12192 16764 16764 L 10668 16764 C 10668 13716 9144 12192 7620 10668 6096 7620 4572 6096 1524 6096 L 0 7402 0 1016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25667in" svg:y="0.05833in" svg:width="0.01833in" svg:height="0.01833in" draw:id="id625" draw:style-name="a626" draw:name="Shape 879"><svg:title/><svg:desc/><draw:enhanced-geometry draw:type="non-primitive" svg:viewBox="0 0 16764 16764" draw:enhanced-path="M 0 0 L 6096 0 C 7620 7620 10668 10668 16764 10668 L 16764 16328 15240 16764 C 12192 16764 7620 15240 6096 13716 3048 10668 1524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255in" svg:y="0in" svg:width="0.02in" svg:height="0.04833in" draw:id="id626" draw:style-name="a627" draw:name="Shape 880"><svg:title/><svg:desc/><draw:enhanced-geometry draw:type="non-primitive" svg:viewBox="0 0 18288 44196" draw:enhanced-path="M 18288 0 L 18288 6858 10668 10668 C 7620 13716 6096 18288 6096 22860 6096 28956 7620 32004 10668 35052 12192 38100 15240 38100 18288 38100 L 18288 44196 C 13716 44196 9144 42672 6096 39624 1524 35052 0 30480 0 22860 0 16764 1524 10668 6096 6096 9144 3048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275in" svg:y="0in" svg:width="0.02in" svg:height="0.07619in" draw:id="id627" draw:style-name="a628" draw:name="Shape 881"><svg:title/><svg:desc/><draw:enhanced-geometry draw:type="non-primitive" svg:viewBox="0 0 18288 69669" draw:enhanced-path="M 0 0 C 3048 0 6096 1524 9144 4572 12192 6096 15240 9144 16764 13716 18288 18288 18288 25908 18288 33528 18288 42672 18288 50292 16764 56388 13716 60960 12192 64008 9144 67056 L 0 69669 0 64008 C 1524 64008 4572 64008 6096 62484 7620 60960 9144 57912 10668 53340 12192 48768 13716 44196 13716 38100 L 13716 36576 C 12192 39624 9144 41148 7620 42672 4572 44196 1524 44196 0 44196 L 0 38100 C 4572 38100 6096 38100 9144 35052 12192 32004 12192 27432 12192 22860 12192 18288 12192 13716 9144 10668 6096 7620 4572 6096 1524 6096 L 0 685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9669"/><draw:equation draw:name="f8" draw:formula="0 / ?f6"/><draw:equation draw:name="f9" draw:formula="18288 / ?f6"/><draw:equation draw:name="f10" draw:formula="0 / ?f7"/><draw:equation draw:name="f11" draw:formula="69669 / ?f7"/></draw:enhanced-geometry></draw:custom-shape><draw:custom-shape svg:x="0.305in" svg:y="0.065in" svg:width="0.00833in" svg:height="0.025in" draw:id="id628" draw:style-name="a629" draw:name="Shape 882"><svg:title/><svg:desc/><draw:enhanced-geometry draw:type="non-primitive" svg:viewBox="0 0 7620 22860" draw:enhanced-path="M 1524 0 L 7620 0 7620 10668 C 7620 13716 7620 16764 6096 18288 6096 21336 4572 22860 1524 22860 L 0 19812 C 1524 19812 3048 18288 3048 16764 4572 15240 4572 12192 4572 9144 L 1524 9144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draw:equation draw:name="f7" draw:formula="?f4 / 22860"/><draw:equation draw:name="f8" draw:formula="0 / ?f6"/><draw:equation draw:name="f9" draw:formula="7620 / ?f6"/><draw:equation draw:name="f10" draw:formula="0 / ?f7"/><draw:equation draw:name="f11" draw:formula="22860 / ?f7"/></draw:enhanced-geometry></draw:custom-shape><draw:custom-shape svg:x="0.325in" svg:y="0in" svg:width="0.04in" svg:height="0.075in" draw:id="id629" draw:style-name="a630" draw:name="Shape 883"><svg:title/><svg:desc/><draw:enhanced-geometry draw:type="non-primitive" svg:viewBox="0 0 36576 68580" draw:enhanced-path="M 19812 0 C 25908 0 28956 3048 32004 6096 35052 10668 36576 15240 36576 19812 36576 24384 35052 28956 33528 32004 30480 36576 25908 42672 19812 48768 16764 53340 13716 56388 12192 57912 10668 59436 10668 60960 9144 62484 L 36576 62484 36576 68580 0 68580 C 0 65532 1524 62484 3048 59436 6096 54864 9144 50292 15240 45720 21336 38100 25908 33528 27432 28956 28956 25908 30480 22860 30480 19812 30480 15240 28956 12192 27432 10668 25908 7620 22860 6096 19812 6096 16764 6096 13716 7620 10668 10668 9144 13716 7620 16764 7620 21336 L 1524 19812 C 1524 13716 4572 9144 7620 6096 10668 3048 15240 0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8580"/><draw:equation draw:name="f8" draw:formula="0 / ?f6"/><draw:equation draw:name="f9" draw:formula="36576 / ?f6"/><draw:equation draw:name="f10" draw:formula="0 / ?f7"/><draw:equation draw:name="f11" draw:formula="68580 / ?f7"/></draw:enhanced-geometry></draw:custom-shape><draw:custom-shape svg:x="0.37167in" svg:y="0in" svg:width="0.02in" svg:height="0.07667in" draw:id="id630" draw:style-name="a631" draw:name="Shape 884"><svg:title/><svg:desc/><draw:enhanced-geometry draw:type="non-primitive" svg:viewBox="0 0 18288 70104" draw:enhanced-path="M 18288 0 L 18288 0 18288 6097 18288 6096 C 15240 6096 12192 9144 9144 12192 7620 16764 6096 24384 6096 35052 6096 47244 7620 54864 9144 59436 12192 62484 15240 64008 18288 64008 L 18288 64008 18288 70104 18288 70104 C 13716 70104 9144 68580 6096 62484 1524 57912 0 48768 0 35052 0 24384 1524 15240 4572 9144 7620 3048 12192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39167in" svg:y="0in" svg:width="0.02in" svg:height="0.07667in" draw:id="id631" draw:style-name="a632" draw:name="Shape 885"><svg:title/><svg:desc/><draw:enhanced-geometry draw:type="non-primitive" svg:viewBox="0 0 18288 70103" draw:enhanced-path="M 0 0 L 13716 7620 C 16764 13716 18288 22860 18288 35052 18288 47244 16764 56388 13716 62484 L 0 70103 0 64008 9144 59436 C 10668 54864 12192 47244 12192 35052 12192 24384 10668 16764 9144 12192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3"/><draw:equation draw:name="f8" draw:formula="0 / ?f6"/><draw:equation draw:name="f9" draw:formula="18288 / ?f6"/><draw:equation draw:name="f10" draw:formula="0 / ?f7"/><draw:equation draw:name="f11" draw:formula="70103 / ?f7"/></draw:enhanced-geometry></draw:custom-shape><draw:custom-shape svg:x="0.43833in" svg:y="0.00167in" svg:width="0.045in" svg:height="0.075in" draw:id="id632" draw:style-name="a633" draw:name="Shape 886"><svg:title/><svg:desc/><draw:enhanced-geometry draw:type="non-primitive" svg:viewBox="0 0 41148 68580" draw:enhanced-path="M 30480 0 C 33528 0 38100 1524 41148 3048 L 39624 10668 C 36576 7620 33528 6096 28956 6096 24384 6096 21336 7620 16764 12192 13716 15240 12192 19812 10668 24384 L 36576 24384 35052 30480 10668 30480 10668 36576 35052 36576 33528 42672 12192 42672 C 12192 50292 13716 54864 16764 57912 19812 60960 24384 62484 28956 62484 33528 62484 36576 60960 39624 57912 L 39624 65532 C 36576 68580 33528 68580 28956 68580 16764 68580 7620 60960 6096 42672 L 0 42672 1524 36576 4572 36576 C 4572 36576 4572 35052 4572 35052 L 4572 30480 0 30480 1524 24384 4572 24384 C 6096 16764 9144 10668 13716 7620 18288 3048 22860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68580"/><draw:equation draw:name="f8" draw:formula="0 / ?f6"/><draw:equation draw:name="f9" draw:formula="41148 / ?f6"/><draw:equation draw:name="f10" draw:formula="0 / ?f7"/><draw:equation draw:name="f11" draw:formula="68580 / ?f7"/></draw:enhanced-geometry></draw:custom-shape></draw:g></text:p>
          </table:table-cell>
          <table:covered-table-cell/>
          <table:table-cell table:style-name="TableCell387" table:number-columns-spanned="2">
            <text:p text:style-name="P388"><text:span text:style-name="T389">3,56%</text:span></text:p>
          </table:table-cell>
          <table:covered-table-cell/>
          <table:table-cell table:style-name="TableCell390">
            <text:p text:style-name="P391"><draw:g draw:name="Group 11933" draw:id="id649" draw:style-name="a650" text:anchor-type="as-char"><svg:title/><svg:desc/><draw:custom-shape svg:x="0in" svg:y="0in" svg:width="0.02167in" svg:height="0.075in" draw:id="id634" draw:style-name="a635" draw:name="Shape 888"><svg:title/><svg:desc/><draw:enhanced-geometry draw:type="non-primitive" svg:viewBox="0 0 19812 68580" draw:enhanced-path="M 15240 0 L 19812 0 19812 68580 13716 68580 13716 15240 C 12192 18288 9144 19812 7620 21336 4572 22860 1524 24384 0 24384 L 0 16764 C 3048 15240 6096 12192 9144 9144 12192 6096 13716 3048 1524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812"/><draw:equation draw:name="f7" draw:formula="?f4 / 68580"/><draw:equation draw:name="f8" draw:formula="0 / ?f6"/><draw:equation draw:name="f9" draw:formula="19812 / ?f6"/><draw:equation draw:name="f10" draw:formula="0 / ?f7"/><draw:equation draw:name="f11" draw:formula="68580 / ?f7"/></draw:enhanced-geometry></draw:custom-shape><draw:custom-shape svg:x="0.04167in" svg:y="0.001in" svg:width="0.02in" svg:height="0.07567in" draw:id="id635" draw:style-name="a636" draw:name="Shape 889"><svg:title/><svg:desc/><draw:enhanced-geometry draw:type="non-primitive" svg:viewBox="0 0 18288 69190" draw:enhanced-path="M 18288 0 L 18288 5181 C 13716 5181 10668 8229 7620 14325 6096 17373 4572 24993 4572 34137 6096 31090 9144 29566 10668 28042 13716 26517 16764 24993 18288 24993 L 18288 31090 C 15240 31090 12192 32614 9144 35661 7620 38710 6096 41758 6096 46329 6096 52425 7620 55473 9144 58522 12192 61569 15240 63093 18288 63093 L 18288 69190 C 13716 69190 9144 67666 4572 61569 1524 56998 0 47854 0 37186 0 23469 1524 14325 4572 8229 L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9190"/><draw:equation draw:name="f8" draw:formula="0 / ?f6"/><draw:equation draw:name="f9" draw:formula="18288 / ?f6"/><draw:equation draw:name="f10" draw:formula="0 / ?f7"/><draw:equation draw:name="f11" draw:formula="69190 / ?f7"/></draw:enhanced-geometry></draw:custom-shape><draw:custom-shape svg:x="0.06167in" svg:y="0.02833in" svg:width="0.02in" svg:height="0.04833in" draw:id="id636" draw:style-name="a637" draw:name="Shape 890"><svg:title/><svg:desc/><draw:enhanced-geometry draw:type="non-primitive" svg:viewBox="0 0 18288 44196" draw:enhanced-path="M 0 0 C 4572 0 9144 3048 12192 6096 16764 10668 18288 15240 18288 22860 18288 25908 16764 30480 15240 33528 13716 38100 12192 41148 9144 42672 6096 44196 3048 44196 0 44196 L 0 38100 C 3048 38100 6096 36576 7620 35052 10668 32004 12192 27432 12192 22860 12192 16764 10668 13716 7620 10668 6096 7620 3048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06167in" svg:y="0in" svg:width="0.01833in" svg:height="0.01833in" draw:id="id637" draw:style-name="a638" draw:name="Shape 891"><svg:title/><svg:desc/><draw:enhanced-geometry draw:type="non-primitive" svg:viewBox="0 0 16764 16764" draw:enhanced-path="M 1524 0 C 4572 0 9144 1524 10668 4572 13716 7620 15240 12192 16764 16764 L 10668 16764 C 9144 13716 9144 12192 7620 10668 4572 7620 3048 6096 0 6096 L 0 914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09167in" svg:y="0.065in" svg:width="0.01in" svg:height="0.01167in" draw:id="id638" draw:style-name="a639" draw:name="Shape 14837"><svg:title/><svg:desc/><draw:enhanced-geometry draw:type="non-primitive" svg:viewBox="0 0 9144 10668" draw:enhanced-path="M 0 0 L 9144 0 9144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0668"/><draw:equation draw:name="f8" draw:formula="0 / ?f6"/><draw:equation draw:name="f9" draw:formula="9144 / ?f6"/><draw:equation draw:name="f10" draw:formula="0 / ?f7"/><draw:equation draw:name="f11" draw:formula="10668 / ?f7"/></draw:enhanced-geometry></draw:custom-shape><draw:custom-shape svg:x="0.10833in" svg:y="0.01875in" svg:width="0.01667in" svg:height="0.03792in" draw:id="id639" draw:style-name="a640" draw:name="Shape 893"><svg:title/><svg:desc/><draw:enhanced-geometry draw:type="non-primitive" svg:viewBox="0 0 15240 34671" draw:enhanced-path="M 15240 0 L 15240 13335 6096 28575 15240 28575 15240 34671 0 34671 0 28575 1524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5240"/><draw:equation draw:name="f7" draw:formula="?f4 / 34671"/><draw:equation draw:name="f8" draw:formula="0 / ?f6"/><draw:equation draw:name="f9" draw:formula="15240 / ?f6"/><draw:equation draw:name="f10" draw:formula="0 / ?f7"/><draw:equation draw:name="f11" draw:formula="34671 / ?f7"/></draw:enhanced-geometry></draw:custom-shape><draw:custom-shape svg:x="0.125in" svg:y="0in" svg:width="0.025in" svg:height="0.075in" draw:id="id640" draw:style-name="a641" draw:name="Shape 894"><svg:title/><svg:desc/><draw:enhanced-geometry draw:type="non-primitive" svg:viewBox="0 0 22860 68580" draw:enhanced-path="M 9144 0 L 15240 0 15240 45720 22860 45720 22860 51816 15240 51816 15240 68580 9144 68580 9144 51816 0 51816 0 45720 9144 45720 9144 15240 0 30480 0 17145 914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860"/><draw:equation draw:name="f7" draw:formula="?f4 / 68580"/><draw:equation draw:name="f8" draw:formula="0 / ?f6"/><draw:equation draw:name="f9" draw:formula="22860 / ?f6"/><draw:equation draw:name="f10" draw:formula="0 / ?f7"/><draw:equation draw:name="f11" draw:formula="68580 / ?f7"/></draw:enhanced-geometry></draw:custom-shape><draw:custom-shape svg:x="0.16333in" svg:y="0in" svg:width="0.02167in" svg:height="0.075in" draw:id="id641" draw:style-name="a642" draw:name="Shape 895"><svg:title/><svg:desc/><draw:enhanced-geometry draw:type="non-primitive" svg:viewBox="0 0 19812 68580" draw:enhanced-path="M 15240 0 L 19812 0 19812 68580 13716 68580 13716 15240 C 12192 18288 9144 19812 6096 21336 4572 22860 1524 24384 0 24384 L 0 16764 C 3048 15240 6096 12192 9144 9144 12192 6096 13716 3048 1524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812"/><draw:equation draw:name="f7" draw:formula="?f4 / 68580"/><draw:equation draw:name="f8" draw:formula="0 / ?f6"/><draw:equation draw:name="f9" draw:formula="19812 / ?f6"/><draw:equation draw:name="f10" draw:formula="0 / ?f7"/><draw:equation draw:name="f11" draw:formula="68580 / ?f7"/></draw:enhanced-geometry></draw:custom-shape><draw:custom-shape svg:x="0.205in" svg:y="0in" svg:width="0.02in" svg:height="0.07667in" draw:id="id642" draw:style-name="a643" draw:name="Shape 896"><svg:title/><svg:desc/><draw:enhanced-geometry draw:type="non-primitive" svg:viewBox="0 0 18288 70104" draw:enhanced-path="M 18288 0 L 18288 0 18288 7112 16764 6096 C 13716 6096 10668 9144 9144 12192 6096 16764 6096 24384 6096 35052 6096 47244 6096 54864 9144 59436 10668 62484 13716 64008 18288 64008 L 18288 64008 18288 70104 18288 70104 C 12192 70104 7620 68580 4572 62484 1524 57912 0 48768 0 35052 0 24384 1524 15240 4572 9144 7620 3048 12192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225in" svg:y="0in" svg:width="0.02in" svg:height="0.07667in" draw:id="id643" draw:style-name="a644" draw:name="Shape 897"><svg:title/><svg:desc/><draw:enhanced-geometry draw:type="non-primitive" svg:viewBox="0 0 18288 70103" draw:enhanced-path="M 0 0 L 12192 7620 C 15240 13716 18288 22860 18288 35052 18288 47244 16764 56388 13716 62484 L 0 70103 0 64007 7620 59436 C 10668 54864 12192 47244 12192 35052 12192 24384 10668 16764 7620 12192 L 0 7112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3"/><draw:equation draw:name="f8" draw:formula="0 / ?f6"/><draw:equation draw:name="f9" draw:formula="18288 / ?f6"/><draw:equation draw:name="f10" draw:formula="0 / ?f7"/><draw:equation draw:name="f11" draw:formula="70103 / ?f7"/></draw:enhanced-geometry></draw:custom-shape><draw:custom-shape svg:x="0.25333in" svg:y="0.065in" svg:width="0.01in" svg:height="0.025in" draw:id="id644" draw:style-name="a645" draw:name="Shape 898"><svg:title/><svg:desc/><draw:enhanced-geometry draw:type="non-primitive" svg:viewBox="0 0 9144 22860" draw:enhanced-path="M 3048 0 L 9144 0 9144 10668 C 9144 13716 7620 16764 7620 18288 6096 21336 4572 22860 3048 22860 L 0 19812 C 1524 19812 3048 18288 4572 16764 4572 15240 6096 12192 6096 9144 L 3048 9144 304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22860"/><draw:equation draw:name="f8" draw:formula="0 / ?f6"/><draw:equation draw:name="f9" draw:formula="9144 / ?f6"/><draw:equation draw:name="f10" draw:formula="0 / ?f7"/><draw:equation draw:name="f11" draw:formula="22860 / ?f7"/></draw:enhanced-geometry></draw:custom-shape><draw:custom-shape svg:x="0.27333in" svg:y="0in" svg:width="0.04in" svg:height="0.075in" draw:id="id645" draw:style-name="a646" draw:name="Shape 899"><svg:title/><svg:desc/><draw:enhanced-geometry draw:type="non-primitive" svg:viewBox="0 0 36576 68580" draw:enhanced-path="M 19812 0 C 25908 0 30480 3048 33528 6096 36576 10668 36576 15240 36576 19812 36576 24384 36576 28956 33528 32004 32004 36576 27432 42672 21336 48768 16764 53340 13716 56388 12192 57912 12192 59436 10668 60960 9144 62484 L 36576 62484 36576 68580 0 68580 C 0 65532 1524 62484 3048 59436 6096 54864 9144 50292 15240 45720 21336 38100 25908 33528 27432 28956 30480 25908 30480 22860 30480 19812 30480 15240 30480 12192 27432 10668 25908 7620 22860 6096 19812 6096 16764 6096 13716 7620 12192 10668 9144 13716 7620 16764 7620 21336 L 1524 19812 C 3048 13716 4572 9144 7620 6096 10668 3048 15240 0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8580"/><draw:equation draw:name="f8" draw:formula="0 / ?f6"/><draw:equation draw:name="f9" draw:formula="36576 / ?f6"/><draw:equation draw:name="f10" draw:formula="0 / ?f7"/><draw:equation draw:name="f11" draw:formula="68580 / ?f7"/></draw:enhanced-geometry></draw:custom-shape><draw:custom-shape svg:x="0.32167in" svg:y="0in" svg:width="0.02in" svg:height="0.07667in" draw:id="id646" draw:style-name="a647" draw:name="Shape 900"><svg:title/><svg:desc/><draw:enhanced-geometry draw:type="non-primitive" svg:viewBox="0 0 18288 70104" draw:enhanced-path="M 18288 0 L 18288 7112 16764 6096 C 13716 6096 10668 9144 9144 12192 6096 16764 6096 24384 6096 35052 6096 47244 6096 54864 9144 59436 10668 62484 13716 64008 18288 64008 L 18288 69258 16764 70104 C 12192 70104 7620 68580 4572 62484 1524 57912 0 48768 0 35052 0 24384 1524 15240 4572 9144 7620 3048 12192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34167in" svg:y="0in" svg:width="0.02in" svg:height="0.07574in" draw:id="id647" draw:style-name="a648" draw:name="Shape 901"><svg:title/><svg:desc/><draw:enhanced-geometry draw:type="non-primitive" svg:viewBox="0 0 18288 69258" draw:enhanced-path="M 0 0 C 4572 0 9144 3048 12192 7620 15240 13716 18288 22860 18288 35052 18288 47244 16764 56388 12192 62484 L 0 69258 0 64008 C 3048 64008 6096 62484 7620 59436 10668 54864 12192 47244 12192 35052 12192 24384 10668 16764 7620 12192 L 0 7112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9258"/><draw:equation draw:name="f8" draw:formula="0 / ?f6"/><draw:equation draw:name="f9" draw:formula="18288 / ?f6"/><draw:equation draw:name="f10" draw:formula="0 / ?f7"/><draw:equation draw:name="f11" draw:formula="69258 / ?f7"/></draw:enhanced-geometry></draw:custom-shape><draw:custom-shape svg:x="0.38667in" svg:y="0.00167in" svg:width="0.045in" svg:height="0.075in" draw:id="id648" draw:style-name="a649" draw:name="Shape 902"><svg:title/><svg:desc/><draw:enhanced-geometry draw:type="non-primitive" svg:viewBox="0 0 41148 68580" draw:enhanced-path="M 30480 0 C 35052 0 38100 1524 41148 3048 L 39624 10668 C 36576 7620 33528 6096 28956 6096 24384 6096 21336 7620 18288 12192 15240 15240 12192 19812 12192 24384 L 36576 24384 36576 30480 10668 30480 10668 36576 35052 36576 35052 42672 12192 42672 C 12192 50292 15240 54864 18288 57912 21336 60960 24384 62484 28956 62484 33528 62484 38100 60960 39624 57912 L 39624 65532 C 36576 68580 33528 68580 30480 68580 16764 68580 9144 60960 6096 42672 L 0 42672 1524 36576 4572 36576 C 4572 36576 4572 35052 4572 35052 L 4572 30480 0 30480 1524 24384 6096 24384 C 6096 16764 9144 10668 13716 7620 18288 3048 24384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68580"/><draw:equation draw:name="f8" draw:formula="0 / ?f6"/><draw:equation draw:name="f9" draw:formula="41148 / ?f6"/><draw:equation draw:name="f10" draw:formula="0 / ?f7"/><draw:equation draw:name="f11" draw:formula="68580 / ?f7"/></draw:enhanced-geometry></draw:custom-shape></draw:g></text:p>
          </table:table-cell>
          <table:table-cell table:style-name="TableCell392">
            <text:p text:style-name="P393"><text:span text:style-name="T394">7,82%</text:span></text:p>
          </table:table-cell>
          <table:table-cell>
            <text:p text:style-name="P393"/>
          </table:table-cell>
        </table:table-row>
        <table:table-row table:style-name="TableRow395">
          <table:table-cell table:style-name="TableCell396" table:number-columns-spanned="2">
            <text:p text:style-name="P397"><text:span text:style-name="T398">622</text:span></text:p>
          </table:table-cell>
          <table:covered-table-cell/>
          <table:table-cell table:style-name="TableCell399">
            <text:p text:style-name="P400"><text:span text:style-name="T401">REPARACIÓN Y CONSERVACIÓN</text:span></text:p>
          </table:table-cell>
          <table:table-cell table:style-name="TableCell402" table:number-columns-spanned="2">
            <text:p text:style-name="P403"><draw:g draw:name="Group 11958" draw:id="id665" draw:style-name="a666" text:anchor-type="as-char"><svg:title/><svg:desc/><draw:custom-shape svg:x="0in" svg:y="0in" svg:width="0.02167in" svg:height="0.075in" draw:id="id650" draw:style-name="a651" draw:name="Shape 906"><svg:title/><svg:desc/><draw:enhanced-geometry draw:type="non-primitive" svg:viewBox="0 0 19812 68580" draw:enhanced-path="M 15240 0 L 19812 0 19812 68580 13716 68580 13716 15240 C 12192 18288 9144 19812 6096 21336 4572 22860 1524 24384 0 24384 L 0 16764 C 3048 15240 6096 12192 9144 9144 12192 6096 13716 3048 1524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812"/><draw:equation draw:name="f7" draw:formula="?f4 / 68580"/><draw:equation draw:name="f8" draw:formula="0 / ?f6"/><draw:equation draw:name="f9" draw:formula="19812 / ?f6"/><draw:equation draw:name="f10" draw:formula="0 / ?f7"/><draw:equation draw:name="f11" draw:formula="68580 / ?f7"/></draw:enhanced-geometry></draw:custom-shape><draw:custom-shape svg:x="0.04667in" svg:y="0in" svg:width="0.02167in" svg:height="0.075in" draw:id="id651" draw:style-name="a652" draw:name="Shape 907"><svg:title/><svg:desc/><draw:enhanced-geometry draw:type="non-primitive" svg:viewBox="0 0 19812 68580" draw:enhanced-path="M 15240 0 L 19812 0 19812 68580 13716 68580 13716 15240 C 10668 18288 9144 19812 6096 21336 4572 22860 1524 24384 0 24384 L 0 16764 C 3048 15240 6096 12192 9144 9144 12192 6096 13716 3048 1524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812"/><draw:equation draw:name="f7" draw:formula="?f4 / 68580"/><draw:equation draw:name="f8" draw:formula="0 / ?f6"/><draw:equation draw:name="f9" draw:formula="19812 / ?f6"/><draw:equation draw:name="f10" draw:formula="0 / ?f7"/><draw:equation draw:name="f11" draw:formula="68580 / ?f7"/></draw:enhanced-geometry></draw:custom-shape><draw:custom-shape svg:x="0.09167in" svg:y="0.065in" svg:width="0.01in" svg:height="0.01167in" draw:id="id652" draw:style-name="a653" draw:name="Shape 14839"><svg:title/><svg:desc/><draw:enhanced-geometry draw:type="non-primitive" svg:viewBox="0 0 9144 10668" draw:enhanced-path="M 0 0 L 9144 0 9144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0668"/><draw:equation draw:name="f8" draw:formula="0 / ?f6"/><draw:equation draw:name="f9" draw:formula="9144 / ?f6"/><draw:equation draw:name="f10" draw:formula="0 / ?f7"/><draw:equation draw:name="f11" draw:formula="10668 / ?f7"/></draw:enhanced-geometry></draw:custom-shape><draw:custom-shape svg:x="0.11in" svg:y="0in" svg:width="0.04in" svg:height="0.07667in" draw:id="id653" draw:style-name="a654" draw:name="Shape 909"><svg:title/><svg:desc/><draw:enhanced-geometry draw:type="non-primitive" svg:viewBox="0 0 36576 70104" draw:enhanced-path="M 19812 0 C 24384 0 27432 3048 30480 6096 33528 9144 35052 13716 35052 18288 35052 21336 35052 24384 33528 27432 32004 28956 30480 30480 28956 32004 30480 33528 32004 33528 33528 35052 35052 36576 35052 38100 36576 41148 36576 44196 36576 45720 36576 48768 36576 54864 35052 60960 32004 64008 27432 68580 22860 70104 18288 70104 13716 70104 9144 68580 6096 65532 3048 62484 1524 57912 0 51816 L 6096 50292 C 7620 59436 12192 64008 18288 64008 21336 64008 24384 64008 27432 60960 30480 57912 30480 53340 30480 50292 30480 45720 30480 42672 27432 39624 25908 36576 22860 35052 19812 35052 18288 35052 16764 36576 13716 36576 L 15240 28956 16764 28956 C 21336 28956 24384 28956 25908 25908 28956 24384 28956 21336 28956 18288 28956 13716 28956 12192 25908 9144 24384 7620 22860 6096 19812 6096 16764 6096 13716 7620 12192 9144 10668 12192 9144 15240 7620 18288 L 1524 16764 C 3048 12192 4572 7620 7620 4572 10668 1524 15240 0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70104"/><draw:equation draw:name="f8" draw:formula="0 / ?f6"/><draw:equation draw:name="f9" draw:formula="36576 / ?f6"/><draw:equation draw:name="f10" draw:formula="0 / ?f7"/><draw:equation draw:name="f11" draw:formula="70104 / ?f7"/></draw:enhanced-geometry></draw:custom-shape><draw:custom-shape svg:x="0.15667in" svg:y="0in" svg:width="0.02in" svg:height="0.07667in" draw:id="id654" draw:style-name="a655" draw:name="Shape 910"><svg:title/><svg:desc/><draw:enhanced-geometry draw:type="non-primitive" svg:viewBox="0 0 18288 70104" draw:enhanced-path="M 18288 0 L 18288 6096 C 15240 6096 12192 9144 10668 12192 7620 16764 6096 24384 6096 35052 6096 47244 7620 54864 10668 59436 L 18288 63246 18288 70104 C 13716 70104 9144 68580 6096 62484 3048 57912 0 48768 0 35052 0 24384 1524 15240 4572 9144 9144 3048 12192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17667in" svg:y="0in" svg:width="0.02in" svg:height="0.07667in" draw:id="id655" draw:style-name="a656" draw:name="Shape 911"><svg:title/><svg:desc/><draw:enhanced-geometry draw:type="non-primitive" svg:viewBox="0 0 18288 70104" draw:enhanced-path="M 0 0 C 6096 0 10668 3048 13716 7620 16764 13716 18288 22860 18288 35052 18288 47244 16764 56388 13716 62484 10668 67056 6096 70104 0 70104 L 0 63246 1524 64008 C 4572 64008 7620 62484 9144 59436 12192 54864 12192 47244 12192 35052 12192 24384 12192 16764 9144 12192 7620 9144 4572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20333in" svg:y="0.00333in" svg:width="0.04in" svg:height="0.07333in" draw:id="id656" draw:style-name="a657" draw:name="Shape 912"><svg:title/><svg:desc/><draw:enhanced-geometry draw:type="non-primitive" svg:viewBox="0 0 36576 67056" draw:enhanced-path="M 6096 0 L 35052 0 35052 6096 12192 6096 9144 24384 C 12192 22860 16764 21336 19812 21336 24384 21336 28956 24384 32004 27432 35052 32004 36576 36576 36576 44196 36576 50292 35052 56388 32004 60960 28956 65532 24384 67056 18288 67056 13716 67056 9144 65532 6096 62484 3048 59436 1524 54864 0 48768 L 6096 48768 C 7620 53340 9144 56388 10668 57912 12192 60960 15240 60960 18288 60960 21336 60960 24384 59436 27432 56388 30480 53340 30480 48768 30480 44196 30480 39624 30480 35052 27432 32004 25908 28956 22860 27432 18288 27432 16764 27432 15240 28956 12192 30480 10668 32004 9144 33528 7620 36576 L 1524 35052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7056"/><draw:equation draw:name="f8" draw:formula="0 / ?f6"/><draw:equation draw:name="f9" draw:formula="36576 / ?f6"/><draw:equation draw:name="f10" draw:formula="0 / ?f7"/><draw:equation draw:name="f11" draw:formula="67056 / ?f7"/></draw:enhanced-geometry></draw:custom-shape><draw:custom-shape svg:x="0.25333in" svg:y="0.065in" svg:width="0.00833in" svg:height="0.025in" draw:id="id657" draw:style-name="a658" draw:name="Shape 913"><svg:title/><svg:desc/><draw:enhanced-geometry draw:type="non-primitive" svg:viewBox="0 0 7620 22860" draw:enhanced-path="M 1524 0 L 7620 0 7620 10668 C 7620 13716 7620 16764 6096 18288 6096 21336 4572 22860 1524 22860 L 0 19812 C 1524 19812 3048 18288 3048 16764 4572 15240 4572 12192 4572 9144 L 1524 9144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draw:equation draw:name="f7" draw:formula="?f4 / 22860"/><draw:equation draw:name="f8" draw:formula="0 / ?f6"/><draw:equation draw:name="f9" draw:formula="7620 / ?f6"/><draw:equation draw:name="f10" draw:formula="0 / ?f7"/><draw:equation draw:name="f11" draw:formula="22860 / ?f7"/></draw:enhanced-geometry></draw:custom-shape><draw:custom-shape svg:x="0.27333in" svg:y="0.00111in" svg:width="0.02in" svg:height="0.07524in" draw:id="id658" draw:style-name="a659" draw:name="Shape 914"><svg:title/><svg:desc/><draw:enhanced-geometry draw:type="non-primitive" svg:viewBox="0 0 18288 68798" draw:enhanced-path="M 18288 0 L 18288 6386 9144 14224 C 6096 17272 6096 24892 6096 34036 7620 30988 9144 29464 12192 27940 L 18288 25502 18288 30988 C 15240 30988 12192 32512 10668 35560 7620 38608 6096 41656 6096 46228 6096 52324 7620 55372 10668 58420 L 18288 62230 18288 68798 11811 67564 C 9525 66421 7620 64516 6096 61468 1524 56896 0 47752 0 37084 0 23368 1524 14224 6096 8128 L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8798"/><draw:equation draw:name="f8" draw:formula="0 / ?f6"/><draw:equation draw:name="f9" draw:formula="18288 / ?f6"/><draw:equation draw:name="f10" draw:formula="0 / ?f7"/><draw:equation draw:name="f11" draw:formula="68798 / ?f7"/></draw:enhanced-geometry></draw:custom-shape><draw:custom-shape svg:x="0.29333in" svg:y="0.02833in" svg:width="0.02in" svg:height="0.04833in" draw:id="id659" draw:style-name="a660" draw:name="Shape 915"><svg:title/><svg:desc/><draw:enhanced-geometry draw:type="non-primitive" svg:viewBox="0 0 18288 44196" draw:enhanced-path="M 1524 0 C 6096 0 10668 3048 13716 6096 16764 10668 18288 15240 18288 22860 18288 25908 18288 30480 16764 33528 15240 38100 12192 41148 9144 42672 7620 44196 4572 44196 1524 44196 L 0 43906 0 37338 1524 38100 C 4572 38100 6096 36576 9144 35052 10668 32004 12192 27432 12192 22860 12192 16764 10668 13716 9144 10668 6096 7620 4572 6096 0 6096 L 0 610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29333in" svg:y="0in" svg:width="0.01833in" svg:height="0.01833in" draw:id="id660" draw:style-name="a661" draw:name="Shape 916"><svg:title/><svg:desc/><draw:enhanced-geometry draw:type="non-primitive" svg:viewBox="0 0 16764 16764" draw:enhanced-path="M 1524 0 C 6096 0 9144 1524 12192 4572 15240 7620 16764 12192 16764 16764 L 10668 16764 C 10668 13716 9144 12192 7620 10668 6096 7620 3048 6096 1524 6096 L 0 7402 0 1016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32167in" svg:y="0.05833in" svg:width="0.01833in" svg:height="0.01833in" draw:id="id661" draw:style-name="a662" draw:name="Shape 917"><svg:title/><svg:desc/><draw:enhanced-geometry draw:type="non-primitive" svg:viewBox="0 0 16764 16764" draw:enhanced-path="M 0 0 L 6096 0 C 7620 7620 10668 10668 16764 10668 L 16764 16328 15240 16764 C 12192 16764 7620 15240 6096 13716 3048 10668 1524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32in" svg:y="0in" svg:width="0.02in" svg:height="0.04833in" draw:id="id662" draw:style-name="a663" draw:name="Shape 918"><svg:title/><svg:desc/><draw:enhanced-geometry draw:type="non-primitive" svg:viewBox="0 0 18288 44196" draw:enhanced-path="M 18288 0 L 18288 6096 C 15240 6096 12192 7620 10668 10668 7620 13716 6096 18288 6096 22860 6096 28956 7620 32004 10668 35052 12192 38100 15240 38100 18288 38100 L 18288 44196 C 13716 44196 9144 42672 6096 39624 1524 35052 0 30480 0 22860 0 16764 1524 10668 6096 6096 9144 3048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34in" svg:y="0in" svg:width="0.02in" svg:height="0.07619in" draw:id="id663" draw:style-name="a664" draw:name="Shape 919"><svg:title/><svg:desc/><draw:enhanced-geometry draw:type="non-primitive" svg:viewBox="0 0 18288 69669" draw:enhanced-path="M 0 0 C 3048 0 6096 1524 9144 4572 12192 6096 15240 9144 16764 13716 18288 18288 18288 25908 18288 33528 18288 42672 18288 50292 16764 56388 13716 60960 12192 64008 9144 67056 L 0 69669 0 64008 C 1524 64008 4572 64008 6096 62484 7620 60960 9144 57912 10668 53340 12192 48768 13716 44196 13716 38100 L 13716 36576 C 12192 39624 9144 41148 7620 42672 4572 44196 1524 44196 0 44196 L 0 38100 C 4572 38100 6096 38100 9144 35052 12192 32004 12192 27432 12192 22860 12192 18288 10668 13716 9144 10668 6096 7620 4572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9669"/><draw:equation draw:name="f8" draw:formula="0 / ?f6"/><draw:equation draw:name="f9" draw:formula="18288 / ?f6"/><draw:equation draw:name="f10" draw:formula="0 / ?f7"/><draw:equation draw:name="f11" draw:formula="69669 / ?f7"/></draw:enhanced-geometry></draw:custom-shape><draw:custom-shape svg:x="0.38667in" svg:y="0.00167in" svg:width="0.045in" svg:height="0.075in" draw:id="id664" draw:style-name="a665" draw:name="Shape 920"><svg:title/><svg:desc/><draw:enhanced-geometry draw:type="non-primitive" svg:viewBox="0 0 41148 68580" draw:enhanced-path="M 30480 0 C 33528 0 38100 1524 41148 3048 L 39624 10668 C 36576 7620 33528 6096 28956 6096 24384 6096 21336 7620 16764 12192 13716 15240 12192 19812 12192 24384 L 36576 24384 35052 30480 10668 30480 10668 36576 35052 36576 33528 42672 12192 42672 C 12192 50292 15240 54864 18288 57912 21336 60960 24384 62484 28956 62484 33528 62484 36576 60960 39624 57912 L 39624 65532 C 36576 68580 33528 68580 28956 68580 16764 68580 9144 60960 6096 42672 L 0 42672 1524 36576 4572 36576 C 4572 36576 4572 35052 4572 35052 L 4572 30480 0 30480 1524 24384 4572 24384 C 6096 16764 9144 10668 13716 7620 18288 3048 22860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68580"/><draw:equation draw:name="f8" draw:formula="0 / ?f6"/><draw:equation draw:name="f9" draw:formula="41148 / ?f6"/><draw:equation draw:name="f10" draw:formula="0 / ?f7"/><draw:equation draw:name="f11" draw:formula="68580 / ?f7"/></draw:enhanced-geometry></draw:custom-shape></draw:g></text:p>
          </table:table-cell>
          <table:covered-table-cell/>
          <table:table-cell table:style-name="TableCell404" table:number-columns-spanned="2">
            <text:p text:style-name="P405"><text:span text:style-name="T406">0,13%</text:span></text:p>
          </table:table-cell>
          <table:covered-table-cell/>
          <table:table-cell table:style-name="TableCell407" table:number-columns-spanned="2">
            <text:p text:style-name="P408"><draw:g draw:name="Group 11969" draw:id="id681" draw:style-name="a682" text:anchor-type="as-char"><svg:title/><svg:desc/><draw:custom-shape svg:x="0in" svg:y="0in" svg:width="0.04in" svg:height="0.075in" draw:id="id666" draw:style-name="a667" draw:name="Shape 922"><svg:title/><svg:desc/><draw:enhanced-geometry draw:type="non-primitive" svg:viewBox="0 0 36576 68580" draw:enhanced-path="M 18288 0 C 24384 0 28956 3048 32004 6096 35052 10668 36576 15240 36576 19812 36576 24384 35052 28956 32004 32004 30480 36576 25908 42672 19812 48768 15240 53340 12192 56388 10668 57912 10668 59436 9144 60960 9144 62484 L 36576 62484 36576 68580 0 68580 C 0 65532 0 62484 3048 59436 4572 54864 7620 50292 13716 45720 19812 38100 24384 33528 27432 28956 28956 25908 30480 22860 30480 19812 30480 15240 28956 12192 25908 10668 24384 7620 21336 6096 18288 6096 15240 6096 12192 7620 10668 10668 7620 13716 7620 16764 7620 21336 L 1524 19812 C 1524 13716 3048 9144 6096 6096 9144 3048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8580"/><draw:equation draw:name="f8" draw:formula="0 / ?f6"/><draw:equation draw:name="f9" draw:formula="36576 / ?f6"/><draw:equation draw:name="f10" draw:formula="0 / ?f7"/><draw:equation draw:name="f11" draw:formula="68580 / ?f7"/></draw:enhanced-geometry></draw:custom-shape><draw:custom-shape svg:x="0.04667in" svg:y="0in" svg:width="0.02in" svg:height="0.07667in" draw:id="id667" draw:style-name="a668" draw:name="Shape 923"><svg:title/><svg:desc/><draw:enhanced-geometry draw:type="non-primitive" svg:viewBox="0 0 18288 70104" draw:enhanced-path="M 16764 0 L 18288 762 18288 7010 16764 6096 C 15240 6096 12192 7620 10668 10668 7620 12192 7620 15240 7620 18288 7620 21336 7620 24384 10668 25908 12192 28956 15240 28956 18288 28956 L 18288 35814 16764 35052 C 13716 35052 10668 36576 9144 39624 6096 42672 6096 45720 6096 50292 6096 54864 6096 57912 9144 60960 10668 64008 13716 64008 18288 64008 L 18288 70104 C 12192 70104 7620 68580 4572 65532 1524 60960 0 56388 0 50292 0 45720 0 41148 1524 38100 3048 35052 6096 33528 9144 32004 6096 30480 4572 28956 3048 27432 1524 24384 1524 21336 1524 18288 1524 13716 3048 9144 6096 6096 9144 1524 12192 0 167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06667in" svg:y="0.00083in" svg:width="0.02in" svg:height="0.07583in" draw:id="id668" draw:style-name="a669" draw:name="Shape 924"><svg:title/><svg:desc/><draw:enhanced-geometry draw:type="non-primitive" svg:viewBox="0 0 18288 69342" draw:enhanced-path="M 0 0 L 10668 5334 C 13716 8382 16764 12954 16764 17526 16764 20574 15240 23622 13716 26670 12192 28194 10668 29718 9144 31242 12192 32766 13716 35814 15240 38862 16764 41910 18288 44958 18288 49530 18288 55626 15240 60198 12192 64770 9144 67818 4572 69342 0 69342 L 0 63246 C 3048 63246 6096 63246 7620 60198 10668 57150 12192 54102 12192 49530 12192 44958 10668 41910 7620 38862 L 0 35052 0 28194 C 1524 28194 4572 28194 6096 25146 9144 23622 10668 20574 10668 17526 10668 14478 9144 11430 6096 9906 L 0 624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9342"/><draw:equation draw:name="f8" draw:formula="0 / ?f6"/><draw:equation draw:name="f9" draw:formula="18288 / ?f6"/><draw:equation draw:name="f10" draw:formula="0 / ?f7"/><draw:equation draw:name="f11" draw:formula="69342 / ?f7"/></draw:enhanced-geometry></draw:custom-shape><draw:custom-shape svg:x="0.09667in" svg:y="0.065in" svg:width="0.01in" svg:height="0.01167in" draw:id="id669" draw:style-name="a670" draw:name="Shape 14841"><svg:title/><svg:desc/><draw:enhanced-geometry draw:type="non-primitive" svg:viewBox="0 0 9144 10668" draw:enhanced-path="M 0 0 L 9144 0 9144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0668"/><draw:equation draw:name="f8" draw:formula="0 / ?f6"/><draw:equation draw:name="f9" draw:formula="9144 / ?f6"/><draw:equation draw:name="f10" draw:formula="0 / ?f7"/><draw:equation draw:name="f11" draw:formula="10668 / ?f7"/></draw:enhanced-geometry></draw:custom-shape><draw:custom-shape svg:x="0.115in" svg:y="0in" svg:width="0.02in" svg:height="0.07667in" draw:id="id670" draw:style-name="a671" draw:name="Shape 926"><svg:title/><svg:desc/><draw:enhanced-geometry draw:type="non-primitive" svg:viewBox="0 0 18288 70104" draw:enhanced-path="M 18288 0 L 18288 6096 C 15240 6096 12192 9144 10668 12192 7620 16764 6096 24384 6096 35052 6096 47244 7620 54864 10668 59436 12192 62484 15240 64008 18288 64008 L 18288 70104 C 13716 70104 9144 68580 6096 62484 1524 57912 0 48768 0 35052 0 24384 1524 15240 4572 9144 7620 3048 12192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135in" svg:y="0in" svg:width="0.02in" svg:height="0.07667in" draw:id="id671" draw:style-name="a672" draw:name="Shape 927"><svg:title/><svg:desc/><draw:enhanced-geometry draw:type="non-primitive" svg:viewBox="0 0 18288 70104" draw:enhanced-path="M 0 0 C 6096 0 10668 3048 13716 7620 16764 13716 18288 22860 18288 35052 18288 47244 16764 56388 13716 62484 10668 67056 6096 70104 0 70104 L 0 64008 C 4572 64008 7620 62484 9144 59436 12192 54864 12192 47244 12192 35052 12192 24384 12192 16764 9144 12192 7620 9144 4572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16167in" svg:y="0in" svg:width="0.02in" svg:height="0.07667in" draw:id="id672" draw:style-name="a673" draw:name="Shape 928"><svg:title/><svg:desc/><draw:enhanced-geometry draw:type="non-primitive" svg:viewBox="0 0 18288 70104" draw:enhanced-path="M 18288 0 L 18288 6096 C 15240 6096 13716 7620 10668 10668 9144 12192 7620 15240 7620 18288 7620 21336 9144 24384 10668 25908 13716 28956 15240 28956 18288 28956 L 18288 35052 C 15240 35052 12192 36576 10668 39624 7620 42672 6096 45720 6096 50292 6096 54864 7620 57912 10668 60960 12192 64008 15240 64008 18288 64008 L 18288 70104 C 13716 70104 9144 68580 6096 65532 3048 60960 0 56388 0 50292 0 45720 1524 41148 3048 38100 4572 35052 7620 33528 9144 32004 7620 30480 6096 28956 4572 27432 3048 24384 1524 21336 1524 18288 1524 13716 3048 9144 7620 6096 10668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18167in" svg:y="0in" svg:width="0.02in" svg:height="0.07667in" draw:id="id673" draw:style-name="a674" draw:name="Shape 929"><svg:title/><svg:desc/><draw:enhanced-geometry draw:type="non-primitive" svg:viewBox="0 0 18288 70104" draw:enhanced-path="M 0 0 C 6096 0 9144 3048 12192 6096 15240 9144 16764 13716 16764 18288 16764 21336 16764 24384 15240 27432 13716 28956 12192 30480 10668 32004 12192 33528 15240 36576 16764 39624 18288 42672 18288 45720 18288 50292 18288 56388 16764 60960 13716 65532 10668 68580 6096 70104 0 70104 L 0 64008 C 4572 64008 7620 64008 9144 60960 12192 57912 12192 54864 12192 50292 12192 45720 12192 42672 9144 39624 6096 36576 4572 35052 0 35052 L 0 28956 C 3048 28956 6096 28956 7620 25908 10668 24384 10668 21336 10668 18288 10668 15240 10668 12192 7620 10668 6096 7620 3048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21333in" svg:y="0in" svg:width="0.02167in" svg:height="0.075in" draw:id="id674" draw:style-name="a675" draw:name="Shape 930"><svg:title/><svg:desc/><draw:enhanced-geometry draw:type="non-primitive" svg:viewBox="0 0 19812 68580" draw:enhanced-path="M 16764 0 L 19812 0 19812 68580 13716 68580 13716 15240 C 12192 18288 10668 19812 7620 21336 4572 22860 3048 24384 0 24384 L 0 16764 C 4572 15240 7620 12192 10668 9144 13716 6096 15240 3048 167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812"/><draw:equation draw:name="f7" draw:formula="?f4 / 68580"/><draw:equation draw:name="f8" draw:formula="0 / ?f6"/><draw:equation draw:name="f9" draw:formula="19812 / ?f6"/><draw:equation draw:name="f10" draw:formula="0 / ?f7"/><draw:equation draw:name="f11" draw:formula="68580 / ?f7"/></draw:enhanced-geometry></draw:custom-shape><draw:custom-shape svg:x="0.25833in" svg:y="0.065in" svg:width="0.00833in" svg:height="0.025in" draw:id="id675" draw:style-name="a676" draw:name="Shape 931"><svg:title/><svg:desc/><draw:enhanced-geometry draw:type="non-primitive" svg:viewBox="0 0 7620 22860" draw:enhanced-path="M 1524 0 L 7620 0 7620 10668 C 7620 13716 7620 16764 6096 18288 6096 21336 4572 22860 1524 22860 L 0 19812 C 1524 19812 3048 18288 3048 16764 4572 15240 4572 12192 4572 9144 L 1524 9144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draw:equation draw:name="f7" draw:formula="?f4 / 22860"/><draw:equation draw:name="f8" draw:formula="0 / ?f6"/><draw:equation draw:name="f9" draw:formula="7620 / ?f6"/><draw:equation draw:name="f10" draw:formula="0 / ?f7"/><draw:equation draw:name="f11" draw:formula="22860 / ?f7"/></draw:enhanced-geometry></draw:custom-shape><draw:custom-shape svg:x="0.27833in" svg:y="0in" svg:width="0.02in" svg:height="0.07667in" draw:id="id676" draw:style-name="a677" draw:name="Shape 932"><svg:title/><svg:desc/><draw:enhanced-geometry draw:type="non-primitive" svg:viewBox="0 0 18288 70104" draw:enhanced-path="M 18288 0 L 18288 6096 C 15240 6096 13716 7620 10668 10668 9144 12192 7620 15240 7620 18288 7620 21336 9144 24384 10668 25908 13716 28956 15240 28956 18288 28956 L 18288 35052 C 15240 35052 12192 36576 10668 39624 7620 42672 6096 45720 6096 50292 6096 54864 7620 57912 10668 60960 12192 64008 15240 64008 18288 64008 L 18288 70104 C 13716 70104 9144 68580 6096 65532 1524 60960 0 56388 0 50292 0 45720 1524 41148 3048 38100 4572 35052 6096 33528 9144 32004 7620 30480 4572 28956 3048 27432 3048 24384 1524 21336 1524 18288 1524 13716 3048 9144 6096 6096 9144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29833in" svg:y="0in" svg:width="0.02in" svg:height="0.07667in" draw:id="id677" draw:style-name="a678" draw:name="Shape 933"><svg:title/><svg:desc/><draw:enhanced-geometry draw:type="non-primitive" svg:viewBox="0 0 18288 70104" draw:enhanced-path="M 0 0 C 4572 0 9144 3048 12192 6096 15240 9144 16764 13716 16764 18288 16764 21336 16764 24384 15240 27432 13716 28956 12192 30480 9144 32004 12192 33528 15240 36576 16764 39624 18288 42672 18288 45720 18288 50292 18288 56388 16764 60960 13716 65532 9144 68580 6096 70104 0 70104 L 0 64008 C 3048 64008 6096 64008 9144 60960 10668 57912 12192 54864 12192 50292 12192 45720 10668 42672 9144 39624 6096 36576 3048 35052 0 35052 L 0 28956 C 3048 28956 6096 28956 7620 25908 10668 24384 10668 21336 10668 18288 10668 15240 10668 12192 7620 10668 6096 7620 3048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32167in" svg:y="0.01912in" svg:width="0.0175in" svg:height="0.03755in" draw:id="id678" draw:style-name="a679" draw:name="Shape 934"><svg:title/><svg:desc/><draw:enhanced-geometry draw:type="non-primitive" svg:viewBox="0 0 16002 34334" draw:enhanced-path="M 16002 0 L 16002 12998 7620 28238 16002 28238 16002 34334 0 34334 0 28238 1600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002"/><draw:equation draw:name="f7" draw:formula="?f4 / 34334"/><draw:equation draw:name="f8" draw:formula="0 / ?f6"/><draw:equation draw:name="f9" draw:formula="16002 / ?f6"/><draw:equation draw:name="f10" draw:formula="0 / ?f7"/><draw:equation draw:name="f11" draw:formula="34334 / ?f7"/></draw:enhanced-geometry></draw:custom-shape><draw:custom-shape svg:x="0.33917in" svg:y="0in" svg:width="0.02417in" svg:height="0.075in" draw:id="id679" draw:style-name="a680" draw:name="Shape 935"><svg:title/><svg:desc/><draw:enhanced-geometry draw:type="non-primitive" svg:viewBox="0 0 22098 68580" draw:enhanced-path="M 9906 0 L 14478 0 14478 45720 22098 45720 22098 51816 14478 51816 14478 68580 8382 68580 8382 51816 0 51816 0 45720 8382 45720 8382 15240 0 30480 0 17482 990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098"/><draw:equation draw:name="f7" draw:formula="?f4 / 68580"/><draw:equation draw:name="f8" draw:formula="0 / ?f6"/><draw:equation draw:name="f9" draw:formula="22098 / ?f6"/><draw:equation draw:name="f10" draw:formula="0 / ?f7"/><draw:equation draw:name="f11" draw:formula="68580 / ?f7"/></draw:enhanced-geometry></draw:custom-shape><draw:custom-shape svg:x="0.39167in" svg:y="0.00167in" svg:width="0.045in" svg:height="0.075in" draw:id="id680" draw:style-name="a681" draw:name="Shape 936"><svg:title/><svg:desc/><draw:enhanced-geometry draw:type="non-primitive" svg:viewBox="0 0 41148 68580" draw:enhanced-path="M 30480 0 C 33528 0 38100 1524 41148 3048 L 39624 10668 C 36576 7620 33528 6096 28956 6096 24384 6096 21336 7620 16764 12192 13716 15240 12192 19812 12192 24384 L 36576 24384 35052 30480 10668 30480 10668 36576 35052 36576 33528 42672 12192 42672 C 12192 50292 15240 54864 18288 57912 21336 60960 24384 62484 28956 62484 33528 62484 36576 60960 39624 57912 L 39624 65532 C 36576 68580 33528 68580 28956 68580 16764 68580 9144 60960 6096 42672 L 0 42672 1524 36576 4572 36576 C 4572 36576 4572 35052 4572 35052 L 4572 30480 0 30480 1524 24384 4572 24384 C 6096 16764 9144 10668 13716 7620 18288 3048 22860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68580"/><draw:equation draw:name="f8" draw:formula="0 / ?f6"/><draw:equation draw:name="f9" draw:formula="41148 / ?f6"/><draw:equation draw:name="f10" draw:formula="0 / ?f7"/><draw:equation draw:name="f11" draw:formula="68580 / ?f7"/></draw:enhanced-geometry></draw:custom-shape></draw:g></text:p>
          </table:table-cell>
          <table:covered-table-cell/>
          <table:table-cell table:style-name="TableCell409" table:number-columns-spanned="2">
            <text:p text:style-name="P410"><text:span text:style-name="T411">0,48%</text:span></text:p>
          </table:table-cell>
          <table:covered-table-cell/>
          <table:table-cell table:style-name="TableCell412">
            <text:p text:style-name="P413"><draw:g draw:name="Group 11980" draw:id="id697" draw:style-name="a698" text:anchor-type="as-char"><svg:title/><svg:desc/><draw:custom-shape svg:x="0in" svg:y="0.04667in" svg:width="0.025in" svg:height="0.01in" draw:id="id682" draw:style-name="a683" draw:name="Shape 14843"><svg:title/><svg:desc/><draw:enhanced-geometry draw:type="non-primitive" svg:viewBox="0 0 22860 9144" draw:enhanced-path="M 0 0 L 22860 0 22860 9144 0 914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860"/><draw:equation draw:name="f7" draw:formula="?f4 / 9144"/><draw:equation draw:name="f8" draw:formula="0 / ?f6"/><draw:equation draw:name="f9" draw:formula="22860 / ?f6"/><draw:equation draw:name="f10" draw:formula="0 / ?f7"/><draw:equation draw:name="f11" draw:formula="9144 / ?f7"/></draw:enhanced-geometry></draw:custom-shape><draw:custom-shape svg:x="0.03667in" svg:y="0in" svg:width="0.02167in" svg:height="0.075in" draw:id="id683" draw:style-name="a684" draw:name="Shape 939"><svg:title/><svg:desc/><draw:enhanced-geometry draw:type="non-primitive" svg:viewBox="0 0 19812 68580" draw:enhanced-path="M 15240 0 L 19812 0 19812 68580 13716 68580 13716 15240 C 12192 18288 9144 19812 7620 21336 4572 22860 1524 24384 0 24384 L 0 16764 C 3048 15240 6096 12192 9144 9144 12192 6096 13716 3048 1524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812"/><draw:equation draw:name="f7" draw:formula="?f4 / 68580"/><draw:equation draw:name="f8" draw:formula="0 / ?f6"/><draw:equation draw:name="f9" draw:formula="19812 / ?f6"/><draw:equation draw:name="f10" draw:formula="0 / ?f7"/><draw:equation draw:name="f11" draw:formula="68580 / ?f7"/></draw:enhanced-geometry></draw:custom-shape><draw:custom-shape svg:x="0.07833in" svg:y="0.001in" svg:width="0.02in" svg:height="0.07567in" draw:id="id684" draw:style-name="a685" draw:name="Shape 940"><svg:title/><svg:desc/><draw:enhanced-geometry draw:type="non-primitive" svg:viewBox="0 0 18288 69190" draw:enhanced-path="M 18288 0 L 18288 5181 C 13716 5181 10668 8229 7620 14325 6096 17373 4572 24993 4572 34137 6096 31090 9144 29566 10668 28042 13716 26517 16764 24993 18288 24993 L 18288 31090 C 15240 31090 12192 32614 9144 35661 7620 38710 6096 41758 6096 46329 6096 52425 7620 55473 9144 58522 12192 61569 15240 63093 18288 63093 L 18288 69190 C 13716 69190 9144 67666 4572 61569 1524 56998 0 47854 0 37186 0 23469 1524 14325 4572 8229 L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9190"/><draw:equation draw:name="f8" draw:formula="0 / ?f6"/><draw:equation draw:name="f9" draw:formula="18288 / ?f6"/><draw:equation draw:name="f10" draw:formula="0 / ?f7"/><draw:equation draw:name="f11" draw:formula="69190 / ?f7"/></draw:enhanced-geometry></draw:custom-shape><draw:custom-shape svg:x="0.09833in" svg:y="0.02833in" svg:width="0.02in" svg:height="0.04833in" draw:id="id685" draw:style-name="a686" draw:name="Shape 941"><svg:title/><svg:desc/><draw:enhanced-geometry draw:type="non-primitive" svg:viewBox="0 0 18288 44196" draw:enhanced-path="M 0 0 C 4572 0 9144 3048 12192 6096 16764 10668 18288 15240 18288 22860 18288 25908 16764 30480 15240 33528 13716 38100 12192 41148 9144 42672 6096 44196 3048 44196 0 44196 L 0 38100 C 3048 38100 6096 36576 7620 35052 10668 32004 12192 27432 12192 22860 12192 16764 10668 13716 7620 10668 6096 7620 3048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09833in" svg:y="0in" svg:width="0.01833in" svg:height="0.01833in" draw:id="id686" draw:style-name="a687" draw:name="Shape 942"><svg:title/><svg:desc/><draw:enhanced-geometry draw:type="non-primitive" svg:viewBox="0 0 16764 16764" draw:enhanced-path="M 1524 0 C 4572 0 9144 1524 10668 4572 13716 7620 15240 12192 16764 16764 L 10668 16764 C 9144 13716 9144 12192 7620 10668 4572 7620 3048 6096 0 6096 L 0 914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12833in" svg:y="0.065in" svg:width="0.01in" svg:height="0.01167in" draw:id="id687" draw:style-name="a688" draw:name="Shape 14844"><svg:title/><svg:desc/><draw:enhanced-geometry draw:type="non-primitive" svg:viewBox="0 0 9144 10668" draw:enhanced-path="M 0 0 L 9144 0 9144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0668"/><draw:equation draw:name="f8" draw:formula="0 / ?f6"/><draw:equation draw:name="f9" draw:formula="9144 / ?f6"/><draw:equation draw:name="f10" draw:formula="0 / ?f7"/><draw:equation draw:name="f11" draw:formula="10668 / ?f7"/></draw:enhanced-geometry></draw:custom-shape><draw:custom-shape svg:x="0.14833in" svg:y="0.00333in" svg:width="0.04in" svg:height="0.07167in" draw:id="id688" draw:style-name="a689" draw:name="Shape 944"><svg:title/><svg:desc/><draw:enhanced-geometry draw:type="non-primitive" svg:viewBox="0 0 36576 65532" draw:enhanced-path="M 0 0 L 36576 0 36576 7620 C 30480 13716 24384 22860 21336 33528 16764 44196 13716 54864 13716 65532 L 7620 65532 C 7620 60960 7620 53340 10668 45720 12192 38100 15240 32004 18288 24384 21336 16764 25908 12192 30480 6096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5532"/><draw:equation draw:name="f8" draw:formula="0 / ?f6"/><draw:equation draw:name="f9" draw:formula="36576 / ?f6"/><draw:equation draw:name="f10" draw:formula="0 / ?f7"/><draw:equation draw:name="f11" draw:formula="65532 / ?f7"/></draw:enhanced-geometry></draw:custom-shape><draw:custom-shape svg:x="0.195in" svg:y="0.00333in" svg:width="0.04in" svg:height="0.07167in" draw:id="id689" draw:style-name="a690" draw:name="Shape 945"><svg:title/><svg:desc/><draw:enhanced-geometry draw:type="non-primitive" svg:viewBox="0 0 36576 65532" draw:enhanced-path="M 0 0 L 36576 0 36576 7620 C 30480 13716 24384 22860 21336 33528 16764 44196 13716 54864 13716 65532 L 7620 65532 C 7620 60960 7620 53340 10668 45720 12192 38100 15240 32004 18288 24384 21336 16764 25908 12192 30480 6096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5532"/><draw:equation draw:name="f8" draw:formula="0 / ?f6"/><draw:equation draw:name="f9" draw:formula="36576 / ?f6"/><draw:equation draw:name="f10" draw:formula="0 / ?f7"/><draw:equation draw:name="f11" draw:formula="65532 / ?f7"/></draw:enhanced-geometry></draw:custom-shape><draw:custom-shape svg:x="0.24167in" svg:y="0in" svg:width="0.02in" svg:height="0.07667in" draw:id="id690" draw:style-name="a691" draw:name="Shape 946"><svg:title/><svg:desc/><draw:enhanced-geometry draw:type="non-primitive" svg:viewBox="0 0 18288 70104" draw:enhanced-path="M 18288 0 L 18288 6096 C 13716 6096 10668 9144 7620 15240 6096 18288 4572 25908 4572 35052 6096 32004 7620 30480 10668 28956 13716 27432 15240 25908 18288 25908 L 18288 32004 C 13716 32004 12192 33528 9144 36576 6096 39624 6096 42672 6096 47244 6096 53340 6096 56388 9144 59436 12192 62484 15240 64008 18288 64008 L 18288 70104 C 13716 70104 9144 68580 4572 62484 1524 57912 0 48768 0 38100 0 24384 1524 15240 4572 9144 9144 3048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26167in" svg:y="0.02833in" svg:width="0.02in" svg:height="0.04833in" draw:id="id691" draw:style-name="a692" draw:name="Shape 947"><svg:title/><svg:desc/><draw:enhanced-geometry draw:type="non-primitive" svg:viewBox="0 0 18288 44196" draw:enhanced-path="M 0 0 C 4572 0 9144 3048 12192 6096 15240 10668 18288 15240 18288 22860 18288 25908 16764 30480 15240 33528 13716 38100 10668 41148 9144 42672 6096 44196 3048 44196 0 44196 L 0 38100 C 3048 38100 6096 36576 7620 35052 10668 32004 12192 27432 12192 22860 12192 16764 10668 13716 7620 10668 6096 7620 3048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26167in" svg:y="0in" svg:width="0.01833in" svg:height="0.01833in" draw:id="id692" draw:style-name="a693" draw:name="Shape 948"><svg:title/><svg:desc/><draw:enhanced-geometry draw:type="non-primitive" svg:viewBox="0 0 16764 16764" draw:enhanced-path="M 0 0 C 4572 0 7620 1524 10668 4572 13716 7620 15240 12192 16764 16764 L 10668 16764 C 9144 13716 7620 12192 7620 10668 4572 7620 3048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29in" svg:y="0.065in" svg:width="0.01in" svg:height="0.025in" draw:id="id693" draw:style-name="a694" draw:name="Shape 949"><svg:title/><svg:desc/><draw:enhanced-geometry draw:type="non-primitive" svg:viewBox="0 0 9144 22860" draw:enhanced-path="M 3048 0 L 9144 0 9144 10668 C 9144 13716 7620 16764 6096 18288 6096 21336 4572 22860 3048 22860 L 0 19812 C 1524 19812 3048 18288 4572 16764 4572 15240 4572 12192 6096 9144 L 3048 9144 304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22860"/><draw:equation draw:name="f8" draw:formula="0 / ?f6"/><draw:equation draw:name="f9" draw:formula="9144 / ?f6"/><draw:equation draw:name="f10" draw:formula="0 / ?f7"/><draw:equation draw:name="f11" draw:formula="22860 / ?f7"/></draw:enhanced-geometry></draw:custom-shape><draw:custom-shape svg:x="0.315in" svg:y="0in" svg:width="0.02167in" svg:height="0.075in" draw:id="id694" draw:style-name="a695" draw:name="Shape 950"><svg:title/><svg:desc/><draw:enhanced-geometry draw:type="non-primitive" svg:viewBox="0 0 19812 68580" draw:enhanced-path="M 16764 0 L 19812 0 19812 68580 13716 68580 13716 15240 C 12192 18288 10668 19812 7620 21336 4572 22860 3048 24384 0 24384 L 0 16764 C 4572 15240 7620 12192 10668 9144 13716 6096 15240 3048 167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812"/><draw:equation draw:name="f7" draw:formula="?f4 / 68580"/><draw:equation draw:name="f8" draw:formula="0 / ?f6"/><draw:equation draw:name="f9" draw:formula="19812 / ?f6"/><draw:equation draw:name="f10" draw:formula="0 / ?f7"/><draw:equation draw:name="f11" draw:formula="68580 / ?f7"/></draw:enhanced-geometry></draw:custom-shape><draw:custom-shape svg:x="0.35667in" svg:y="0.00333in" svg:width="0.04in" svg:height="0.07333in" draw:id="id695" draw:style-name="a696" draw:name="Shape 951"><svg:title/><svg:desc/><draw:enhanced-geometry draw:type="non-primitive" svg:viewBox="0 0 36576 67056" draw:enhanced-path="M 6096 0 L 35052 0 35052 6096 12192 6096 9144 24384 C 13716 22860 16764 21336 19812 21336 24384 21336 28956 24384 32004 27432 35052 32004 36576 36576 36576 44196 36576 50292 35052 56388 32004 60960 28956 65532 24384 67056 18288 67056 13716 67056 9144 65532 6096 62484 3048 59436 1524 54864 0 48768 L 6096 48768 C 7620 53340 9144 56388 10668 57912 13716 60960 15240 60960 18288 60960 21336 60960 24384 59436 27432 56388 30480 53340 30480 48768 30480 44196 30480 39624 30480 35052 27432 32004 25908 28956 22860 27432 18288 27432 16764 27432 15240 28956 12192 30480 10668 32004 9144 33528 7620 36576 L 1524 35052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7056"/><draw:equation draw:name="f8" draw:formula="0 / ?f6"/><draw:equation draw:name="f9" draw:formula="36576 / ?f6"/><draw:equation draw:name="f10" draw:formula="0 / ?f7"/><draw:equation draw:name="f11" draw:formula="67056 / ?f7"/></draw:enhanced-geometry></draw:custom-shape><draw:custom-shape svg:x="0.42333in" svg:y="0.00167in" svg:width="0.045in" svg:height="0.075in" draw:id="id696" draw:style-name="a697" draw:name="Shape 952"><svg:title/><svg:desc/><draw:enhanced-geometry draw:type="non-primitive" svg:viewBox="0 0 41148 68580" draw:enhanced-path="M 30480 0 C 35052 0 38100 1524 41148 3048 L 39624 10668 C 36576 7620 33528 6096 28956 6096 24384 6096 21336 7620 18288 12192 15240 15240 12192 19812 12192 24384 L 36576 24384 36576 30480 10668 30480 10668 36576 35052 36576 35052 42672 12192 42672 C 12192 50292 15240 54864 18288 57912 21336 60960 24384 62484 28956 62484 33528 62484 36576 60960 39624 57912 L 39624 65532 C 36576 68580 33528 68580 30480 68580 16764 68580 9144 60960 6096 42672 L 0 42672 1524 36576 4572 36576 C 4572 36576 4572 35052 4572 35052 L 4572 30480 0 30480 1524 24384 6096 24384 C 6096 16764 9144 10668 13716 7620 18288 3048 24384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68580"/><draw:equation draw:name="f8" draw:formula="0 / ?f6"/><draw:equation draw:name="f9" draw:formula="41148 / ?f6"/><draw:equation draw:name="f10" draw:formula="0 / ?f7"/><draw:equation draw:name="f11" draw:formula="68580 / ?f7"/></draw:enhanced-geometry></draw:custom-shape></draw:g></text:p>
          </table:table-cell>
          <table:table-cell table:style-name="TableCell414">
            <text:p text:style-name="P415"><text:span text:style-name="T416">-59,74%</text:span></text:p>
          </table:table-cell>
          <table:table-cell>
            <text:p text:style-name="P415"/>
          </table:table-cell>
        </table:table-row>
        <table:table-row table:style-name="TableRow417">
          <table:table-cell table:style-name="TableCell418" table:number-columns-spanned="2">
            <text:p text:style-name="P419"><text:span text:style-name="T420">623</text:span></text:p>
          </table:table-cell>
          <table:covered-table-cell/>
          <table:table-cell table:style-name="TableCell421">
            <text:p text:style-name="P422"><text:span text:style-name="T423">SERVICIOS DE PROFESIONALES INDEPENDIENTES</text:span></text:p>
          </table:table-cell>
          <table:table-cell table:style-name="TableCell424" table:number-columns-spanned="2">
            <text:p text:style-name="P425"><draw:g draw:name="Group 12005" draw:id="id713" draw:style-name="a714" text:anchor-type="as-char"><svg:title/><svg:desc/><draw:custom-shape svg:x="0in" svg:y="0in" svg:width="0.02in" svg:height="0.07667in" draw:id="id698" draw:style-name="a699" draw:name="Shape 955"><svg:title/><svg:desc/><draw:enhanced-geometry draw:type="non-primitive" svg:viewBox="0 0 18288 70104" draw:enhanced-path="M 18288 0 L 18288 6096 C 13716 6096 10668 9144 7620 15240 6096 18288 4572 25908 4572 35052 6096 32004 7620 30480 10668 28956 13716 27432 15240 25908 18288 25908 L 18288 32004 C 15240 32004 12192 33528 9144 36576 6096 39624 6096 42672 6096 47244 6096 53340 6096 56388 9144 59436 12192 62484 15240 64008 18288 64008 L 18288 70104 C 13716 70104 9144 68580 4572 62484 1524 57912 0 48768 0 38100 0 24384 1524 15240 4572 9144 9144 3048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02in" svg:y="0.02833in" svg:width="0.02in" svg:height="0.04833in" draw:id="id699" draw:style-name="a700" draw:name="Shape 956"><svg:title/><svg:desc/><draw:enhanced-geometry draw:type="non-primitive" svg:viewBox="0 0 18288 44196" draw:enhanced-path="M 0 0 C 4572 0 9144 3048 12192 6096 15240 10668 18288 15240 18288 22860 18288 25908 16764 30480 15240 33528 13716 38100 10668 41148 9144 42672 6096 44196 3048 44196 0 44196 L 0 38100 C 3048 38100 6096 36576 7620 35052 10668 32004 12192 27432 12192 22860 12192 16764 10668 13716 7620 10668 6096 7620 3048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02in" svg:y="0in" svg:width="0.01833in" svg:height="0.01833in" draw:id="id700" draw:style-name="a701" draw:name="Shape 957"><svg:title/><svg:desc/><draw:enhanced-geometry draw:type="non-primitive" svg:viewBox="0 0 16764 16764" draw:enhanced-path="M 0 0 C 4572 0 7620 1524 10668 4572 13716 7620 15240 12192 16764 16764 L 10668 16764 C 9144 13716 7620 12192 7620 10668 4572 7620 3048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04667in" svg:y="0in" svg:width="0.02in" svg:height="0.07667in" draw:id="id701" draw:style-name="a702" draw:name="Shape 958"><svg:title/><svg:desc/><draw:enhanced-geometry draw:type="non-primitive" svg:viewBox="0 0 18288 70104" draw:enhanced-path="M 18288 0 L 18288 6096 C 13716 6096 10668 9144 7620 15240 6096 18288 4572 25908 4572 35052 6096 32004 7620 30480 10668 28956 13716 27432 15240 25908 18288 25908 L 18288 32004 C 13716 32004 12192 33528 9144 36576 6096 39624 6096 42672 6096 47244 6096 53340 6096 56388 9144 59436 12192 62484 15240 64008 18288 64008 L 18288 70104 C 12192 70104 7620 68580 4572 62484 1524 57912 0 48768 0 38100 0 24384 1524 15240 4572 9144 9144 3048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06667in" svg:y="0.02833in" svg:width="0.02in" svg:height="0.04833in" draw:id="id702" draw:style-name="a703" draw:name="Shape 959"><svg:title/><svg:desc/><draw:enhanced-geometry draw:type="non-primitive" svg:viewBox="0 0 18288 44196" draw:enhanced-path="M 0 0 C 4572 0 9144 3048 12192 6096 15240 10668 18288 15240 18288 22860 18288 25908 16764 30480 15240 33528 13716 38100 10668 41148 9144 42672 6096 44196 3048 44196 0 44196 L 0 38100 C 3048 38100 6096 36576 7620 35052 10668 32004 12192 27432 12192 22860 12192 16764 10668 13716 7620 10668 6096 7620 3048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06667in" svg:y="0in" svg:width="0.01833in" svg:height="0.01833in" draw:id="id703" draw:style-name="a704" draw:name="Shape 960"><svg:title/><svg:desc/><draw:enhanced-geometry draw:type="non-primitive" svg:viewBox="0 0 16764 16764" draw:enhanced-path="M 0 0 C 4572 0 7620 1524 10668 4572 13716 7620 15240 12192 16764 16764 L 10668 16764 C 9144 13716 7620 12192 7620 10668 4572 7620 3048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09167in" svg:y="0in" svg:width="0.04in" svg:height="0.075in" draw:id="id704" draw:style-name="a705" draw:name="Shape 961"><svg:title/><svg:desc/><draw:enhanced-geometry draw:type="non-primitive" svg:viewBox="0 0 36576 68580" draw:enhanced-path="M 19812 0 C 25908 0 30480 3048 33528 6096 36576 10668 36576 15240 36576 19812 36576 24384 36576 28956 33528 32004 32004 36576 27432 42672 21336 48768 16764 53340 13716 56388 12192 57912 12192 59436 10668 60960 9144 62484 L 36576 62484 36576 68580 0 68580 C 0 65532 1524 62484 3048 59436 6096 54864 9144 50292 15240 45720 21336 38100 25908 33528 27432 28956 30480 25908 30480 22860 30480 19812 30480 15240 30480 12192 27432 10668 25908 7620 22860 6096 19812 6096 16764 6096 13716 7620 12192 10668 9144 13716 7620 16764 7620 21336 L 1524 19812 C 3048 13716 4572 9144 7620 6096 10668 3048 15240 0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8580"/><draw:equation draw:name="f8" draw:formula="0 / ?f6"/><draw:equation draw:name="f9" draw:formula="36576 / ?f6"/><draw:equation draw:name="f10" draw:formula="0 / ?f7"/><draw:equation draw:name="f11" draw:formula="68580 / ?f7"/></draw:enhanced-geometry></draw:custom-shape><draw:custom-shape svg:x="0.14333in" svg:y="0.065in" svg:width="0.01in" svg:height="0.01167in" draw:id="id705" draw:style-name="a706" draw:name="Shape 14847"><svg:title/><svg:desc/><draw:enhanced-geometry draw:type="non-primitive" svg:viewBox="0 0 9144 10668" draw:enhanced-path="M 0 0 L 9144 0 9144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0668"/><draw:equation draw:name="f8" draw:formula="0 / ?f6"/><draw:equation draw:name="f9" draw:formula="9144 / ?f6"/><draw:equation draw:name="f10" draw:formula="0 / ?f7"/><draw:equation draw:name="f11" draw:formula="10668 / ?f7"/></draw:enhanced-geometry></draw:custom-shape><draw:custom-shape svg:x="0.16667in" svg:y="0in" svg:width="0.02167in" svg:height="0.075in" draw:id="id706" draw:style-name="a707" draw:name="Shape 963"><svg:title/><svg:desc/><draw:enhanced-geometry draw:type="non-primitive" svg:viewBox="0 0 19812 68580" draw:enhanced-path="M 16764 0 L 19812 0 19812 68580 13716 68580 13716 15240 C 12192 18288 10668 19812 7620 21336 4572 22860 3048 24384 0 24384 L 0 16764 C 4572 15240 7620 12192 10668 9144 13716 6096 15240 3048 167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812"/><draw:equation draw:name="f7" draw:formula="?f4 / 68580"/><draw:equation draw:name="f8" draw:formula="0 / ?f6"/><draw:equation draw:name="f9" draw:formula="19812 / ?f6"/><draw:equation draw:name="f10" draw:formula="0 / ?f7"/><draw:equation draw:name="f11" draw:formula="68580 / ?f7"/></draw:enhanced-geometry></draw:custom-shape><draw:custom-shape svg:x="0.20833in" svg:y="0.00333in" svg:width="0.04in" svg:height="0.07333in" draw:id="id707" draw:style-name="a708" draw:name="Shape 964"><svg:title/><svg:desc/><draw:enhanced-geometry draw:type="non-primitive" svg:viewBox="0 0 36576 67056" draw:enhanced-path="M 6096 0 L 35052 0 35052 6096 12192 6096 9144 24384 C 12192 22860 16764 21336 19812 21336 24384 21336 28956 24384 32004 27432 35052 32004 36576 36576 36576 44196 36576 50292 35052 56388 32004 60960 28956 65532 24384 67056 18288 67056 13716 67056 9144 65532 6096 62484 3048 59436 1524 54864 0 48768 L 6096 48768 C 7620 53340 9144 56388 10668 57912 12192 60960 15240 60960 18288 60960 21336 60960 24384 59436 27432 56388 30480 53340 30480 48768 30480 44196 30480 39624 30480 35052 27432 32004 25908 28956 22860 27432 18288 27432 16764 27432 15240 28956 12192 30480 10668 32004 9144 33528 7620 36576 L 1524 35052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7056"/><draw:equation draw:name="f8" draw:formula="0 / ?f6"/><draw:equation draw:name="f9" draw:formula="36576 / ?f6"/><draw:equation draw:name="f10" draw:formula="0 / ?f7"/><draw:equation draw:name="f11" draw:formula="67056 / ?f7"/></draw:enhanced-geometry></draw:custom-shape><draw:custom-shape svg:x="0.255in" svg:y="0.00333in" svg:width="0.04in" svg:height="0.07167in" draw:id="id708" draw:style-name="a709" draw:name="Shape 965"><svg:title/><svg:desc/><draw:enhanced-geometry draw:type="non-primitive" svg:viewBox="0 0 36576 65532" draw:enhanced-path="M 0 0 L 36576 0 36576 7620 C 30480 13716 25908 22860 21336 33528 16764 44196 15240 54864 13716 65532 L 7620 65532 C 7620 60960 9144 53340 10668 45720 13716 38100 16764 32004 19812 24384 22860 16764 27432 12192 30480 6096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5532"/><draw:equation draw:name="f8" draw:formula="0 / ?f6"/><draw:equation draw:name="f9" draw:formula="36576 / ?f6"/><draw:equation draw:name="f10" draw:formula="0 / ?f7"/><draw:equation draw:name="f11" draw:formula="65532 / ?f7"/></draw:enhanced-geometry></draw:custom-shape><draw:custom-shape svg:x="0.305in" svg:y="0.065in" svg:width="0.00833in" svg:height="0.025in" draw:id="id709" draw:style-name="a710" draw:name="Shape 966"><svg:title/><svg:desc/><draw:enhanced-geometry draw:type="non-primitive" svg:viewBox="0 0 7620 22860" draw:enhanced-path="M 1524 0 L 7620 0 7620 10668 C 7620 13716 7620 16764 6096 18288 6096 21336 4572 22860 1524 22860 L 0 19812 C 1524 19812 3048 18288 3048 16764 4572 15240 4572 12192 4572 9144 L 1524 9144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draw:equation draw:name="f7" draw:formula="?f4 / 22860"/><draw:equation draw:name="f8" draw:formula="0 / ?f6"/><draw:equation draw:name="f9" draw:formula="7620 / ?f6"/><draw:equation draw:name="f10" draw:formula="0 / ?f7"/><draw:equation draw:name="f11" draw:formula="22860 / ?f7"/></draw:enhanced-geometry></draw:custom-shape><draw:custom-shape svg:x="0.325in" svg:y="0in" svg:width="0.04in" svg:height="0.075in" draw:id="id710" draw:style-name="a711" draw:name="Shape 967"><svg:title/><svg:desc/><draw:enhanced-geometry draw:type="non-primitive" svg:viewBox="0 0 36576 68580" draw:enhanced-path="M 19812 0 C 25908 0 28956 3048 32004 6096 35052 10668 36576 15240 36576 19812 36576 24384 35052 28956 33528 32004 30480 36576 25908 42672 19812 48768 16764 53340 13716 56388 12192 57912 10668 59436 10668 60960 9144 62484 L 36576 62484 36576 68580 0 68580 C 0 65532 1524 62484 3048 59436 6096 54864 9144 50292 15240 45720 21336 38100 25908 33528 27432 28956 28956 25908 30480 22860 30480 19812 30480 15240 28956 12192 27432 10668 25908 7620 22860 6096 19812 6096 16764 6096 13716 7620 10668 10668 9144 13716 7620 16764 7620 21336 L 1524 19812 C 1524 13716 4572 9144 7620 6096 10668 3048 15240 0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8580"/><draw:equation draw:name="f8" draw:formula="0 / ?f6"/><draw:equation draw:name="f9" draw:formula="36576 / ?f6"/><draw:equation draw:name="f10" draw:formula="0 / ?f7"/><draw:equation draw:name="f11" draw:formula="68580 / ?f7"/></draw:enhanced-geometry></draw:custom-shape><draw:custom-shape svg:x="0.37167in" svg:y="0.00333in" svg:width="0.04in" svg:height="0.07167in" draw:id="id711" draw:style-name="a712" draw:name="Shape 968"><svg:title/><svg:desc/><draw:enhanced-geometry draw:type="non-primitive" svg:viewBox="0 0 36576 65532" draw:enhanced-path="M 0 0 L 36576 0 36576 7620 C 30480 13716 25908 22860 21336 33528 16764 44196 15240 54864 13716 65532 L 7620 65532 C 7620 60960 9144 53340 10668 45720 13716 38100 15240 32004 19812 24384 22860 16764 27432 12192 30480 6096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5532"/><draw:equation draw:name="f8" draw:formula="0 / ?f6"/><draw:equation draw:name="f9" draw:formula="36576 / ?f6"/><draw:equation draw:name="f10" draw:formula="0 / ?f7"/><draw:equation draw:name="f11" draw:formula="65532 / ?f7"/></draw:enhanced-geometry></draw:custom-shape><draw:custom-shape svg:x="0.43833in" svg:y="0.00167in" svg:width="0.045in" svg:height="0.075in" draw:id="id712" draw:style-name="a713" draw:name="Shape 969"><svg:title/><svg:desc/><draw:enhanced-geometry draw:type="non-primitive" svg:viewBox="0 0 41148 68580" draw:enhanced-path="M 30480 0 C 33528 0 38100 1524 41148 3048 L 39624 10668 C 36576 7620 33528 6096 28956 6096 24384 6096 21336 7620 16764 12192 13716 15240 12192 19812 10668 24384 L 36576 24384 35052 30480 10668 30480 10668 36576 35052 36576 33528 42672 12192 42672 C 12192 50292 13716 54864 16764 57912 19812 60960 24384 62484 28956 62484 33528 62484 36576 60960 39624 57912 L 39624 65532 C 36576 68580 33528 68580 28956 68580 16764 68580 7620 60960 6096 42672 L 0 42672 1524 36576 4572 36576 C 4572 36576 4572 35052 4572 35052 L 4572 30480 0 30480 1524 24384 4572 24384 C 6096 16764 9144 10668 13716 7620 18288 3048 22860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68580"/><draw:equation draw:name="f8" draw:formula="0 / ?f6"/><draw:equation draw:name="f9" draw:formula="41148 / ?f6"/><draw:equation draw:name="f10" draw:formula="0 / ?f7"/><draw:equation draw:name="f11" draw:formula="68580 / ?f7"/></draw:enhanced-geometry></draw:custom-shape></draw:g></text:p>
          </table:table-cell>
          <table:covered-table-cell/>
          <table:table-cell table:style-name="TableCell426" table:number-columns-spanned="2">
            <text:p text:style-name="P427"><text:span text:style-name="T428">7,84%</text:span></text:p>
          </table:table-cell>
          <table:covered-table-cell/>
          <table:table-cell table:style-name="TableCell429" table:number-columns-spanned="2">
            <text:p text:style-name="P430"><draw:g draw:name="Group 12016" draw:id="id731" draw:style-name="a732" text:anchor-type="as-char"><svg:title/><svg:desc/><draw:custom-shape svg:x="0in" svg:y="0.00333in" svg:width="0.04in" svg:height="0.07333in" draw:id="id714" draw:style-name="a715" draw:name="Shape 971"><svg:title/><svg:desc/><draw:enhanced-geometry draw:type="non-primitive" svg:viewBox="0 0 36576 67056" draw:enhanced-path="M 6096 0 L 35052 0 35052 6096 10668 6096 7620 24384 C 12192 22860 15240 21336 18288 21336 22860 21336 27432 24384 30480 27432 33528 32004 36576 36576 36576 44196 36576 50292 33528 56388 30480 60960 27432 65532 22860 67056 16764 67056 12192 67056 7620 65532 4572 62484 1524 59436 0 54864 0 48768 L 6096 48768 C 6096 53340 7620 56388 9144 57912 12192 60960 13716 60960 16764 60960 19812 60960 22860 59436 25908 56388 28956 53340 30480 48768 30480 44196 30480 39624 28956 35052 25908 32004 24384 28956 21336 27432 16764 27432 15240 27432 13716 28956 12192 30480 9144 32004 7620 33528 7620 36576 L 1524 35052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7056"/><draw:equation draw:name="f8" draw:formula="0 / ?f6"/><draw:equation draw:name="f9" draw:formula="36576 / ?f6"/><draw:equation draw:name="f10" draw:formula="0 / ?f7"/><draw:equation draw:name="f11" draw:formula="67056 / ?f7"/></draw:enhanced-geometry></draw:custom-shape><draw:custom-shape svg:x="0.04333in" svg:y="0.01875in" svg:width="0.01667in" svg:height="0.03792in" draw:id="id715" draw:style-name="a716" draw:name="Shape 972"><svg:title/><svg:desc/><draw:enhanced-geometry draw:type="non-primitive" svg:viewBox="0 0 15240 34671" draw:enhanced-path="M 15240 0 L 15240 13335 6096 28575 15240 28575 15240 34671 0 34671 0 28575 1524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5240"/><draw:equation draw:name="f7" draw:formula="?f4 / 34671"/><draw:equation draw:name="f8" draw:formula="0 / ?f6"/><draw:equation draw:name="f9" draw:formula="15240 / ?f6"/><draw:equation draw:name="f10" draw:formula="0 / ?f7"/><draw:equation draw:name="f11" draw:formula="34671 / ?f7"/></draw:enhanced-geometry></draw:custom-shape><draw:custom-shape svg:x="0.06in" svg:y="0in" svg:width="0.025in" svg:height="0.075in" draw:id="id716" draw:style-name="a717" draw:name="Shape 973"><svg:title/><svg:desc/><draw:enhanced-geometry draw:type="non-primitive" svg:viewBox="0 0 22860 68580" draw:enhanced-path="M 9144 0 L 15240 0 15240 45720 22860 45720 22860 51816 15240 51816 15240 68580 9144 68580 9144 51816 0 51816 0 45720 9144 45720 9144 15240 0 30480 0 17145 914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860"/><draw:equation draw:name="f7" draw:formula="?f4 / 68580"/><draw:equation draw:name="f8" draw:formula="0 / ?f6"/><draw:equation draw:name="f9" draw:formula="22860 / ?f6"/><draw:equation draw:name="f10" draw:formula="0 / ?f7"/><draw:equation draw:name="f11" draw:formula="68580 / ?f7"/></draw:enhanced-geometry></draw:custom-shape><draw:custom-shape svg:x="0.09667in" svg:y="0in" svg:width="0.02167in" svg:height="0.075in" draw:id="id717" draw:style-name="a718" draw:name="Shape 974"><svg:title/><svg:desc/><draw:enhanced-geometry draw:type="non-primitive" svg:viewBox="0 0 19812 68580" draw:enhanced-path="M 16764 0 L 19812 0 19812 68580 13716 68580 13716 15240 C 12192 18288 10668 19812 7620 21336 6096 22860 3048 24384 0 24384 L 0 16764 C 4572 15240 7620 12192 10668 9144 13716 6096 15240 3048 167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812"/><draw:equation draw:name="f7" draw:formula="?f4 / 68580"/><draw:equation draw:name="f8" draw:formula="0 / ?f6"/><draw:equation draw:name="f9" draw:formula="19812 / ?f6"/><draw:equation draw:name="f10" draw:formula="0 / ?f7"/><draw:equation draw:name="f11" draw:formula="68580 / ?f7"/></draw:enhanced-geometry></draw:custom-shape><draw:custom-shape svg:x="0.14333in" svg:y="0.065in" svg:width="0.01in" svg:height="0.01167in" draw:id="id718" draw:style-name="a719" draw:name="Shape 14849"><svg:title/><svg:desc/><draw:enhanced-geometry draw:type="non-primitive" svg:viewBox="0 0 9144 10668" draw:enhanced-path="M 0 0 L 9144 0 9144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0668"/><draw:equation draw:name="f8" draw:formula="0 / ?f6"/><draw:equation draw:name="f9" draw:formula="9144 / ?f6"/><draw:equation draw:name="f10" draw:formula="0 / ?f7"/><draw:equation draw:name="f11" draw:formula="10668 / ?f7"/></draw:enhanced-geometry></draw:custom-shape><draw:custom-shape svg:x="0.16333in" svg:y="0.05833in" svg:width="0.01833in" svg:height="0.01833in" draw:id="id719" draw:style-name="a720" draw:name="Shape 976"><svg:title/><svg:desc/><draw:enhanced-geometry draw:type="non-primitive" svg:viewBox="0 0 16764 16764" draw:enhanced-path="M 0 0 L 6096 0 C 7620 7620 10668 10668 16764 10668 L 16764 16328 15240 16764 C 12192 16764 7620 15240 6096 13716 3048 10668 1524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16167in" svg:y="0in" svg:width="0.02in" svg:height="0.04833in" draw:id="id720" draw:style-name="a721" draw:name="Shape 977"><svg:title/><svg:desc/><draw:enhanced-geometry draw:type="non-primitive" svg:viewBox="0 0 18288 44196" draw:enhanced-path="M 18288 0 L 18288 6858 10668 10668 C 7620 13716 6096 18288 6096 22860 6096 28956 7620 32004 10668 35052 12192 38100 15240 38100 18288 38100 L 18288 44196 C 13716 44196 9144 42672 6096 39624 1524 35052 0 30480 0 22860 0 16764 1524 10668 6096 6096 9144 3048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18167in" svg:y="0in" svg:width="0.02in" svg:height="0.07619in" draw:id="id721" draw:style-name="a722" draw:name="Shape 978"><svg:title/><svg:desc/><draw:enhanced-geometry draw:type="non-primitive" svg:viewBox="0 0 18288 69669" draw:enhanced-path="M 0 0 C 3048 0 6096 1524 9144 4572 12192 6096 15240 9144 16764 13716 18288 18288 18288 25908 18288 33528 18288 42672 18288 50292 16764 56388 13716 60960 12192 64008 9144 67056 L 0 69669 0 64008 C 1524 64008 4572 64008 6096 62484 7620 60960 9144 57912 10668 53340 12192 48768 13716 44196 13716 38100 L 13716 36576 C 12192 39624 9144 41148 7620 42672 4572 44196 1524 44196 0 44196 L 0 38100 C 4572 38100 6096 38100 9144 35052 12192 32004 12192 27432 12192 22860 12192 18288 12192 13716 9144 10668 6096 7620 4572 6096 1524 6096 L 0 685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9669"/><draw:equation draw:name="f8" draw:formula="0 / ?f6"/><draw:equation draw:name="f9" draw:formula="18288 / ?f6"/><draw:equation draw:name="f10" draw:formula="0 / ?f7"/><draw:equation draw:name="f11" draw:formula="69669 / ?f7"/></draw:enhanced-geometry></draw:custom-shape><draw:custom-shape svg:x="0.21333in" svg:y="0in" svg:width="0.02167in" svg:height="0.075in" draw:id="id722" draw:style-name="a723" draw:name="Shape 979"><svg:title/><svg:desc/><draw:enhanced-geometry draw:type="non-primitive" svg:viewBox="0 0 19812 68580" draw:enhanced-path="M 16764 0 L 19812 0 19812 68580 13716 68580 13716 15240 C 12192 18288 10668 19812 7620 21336 4572 22860 3048 24384 0 24384 L 0 16764 C 4572 15240 7620 12192 10668 9144 13716 6096 15240 3048 167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812"/><draw:equation draw:name="f7" draw:formula="?f4 / 68580"/><draw:equation draw:name="f8" draw:formula="0 / ?f6"/><draw:equation draw:name="f9" draw:formula="19812 / ?f6"/><draw:equation draw:name="f10" draw:formula="0 / ?f7"/><draw:equation draw:name="f11" draw:formula="68580 / ?f7"/></draw:enhanced-geometry></draw:custom-shape><draw:custom-shape svg:x="0.25667in" svg:y="0.05833in" svg:width="0.01833in" svg:height="0.01833in" draw:id="id723" draw:style-name="a724" draw:name="Shape 980"><svg:title/><svg:desc/><draw:enhanced-geometry draw:type="non-primitive" svg:viewBox="0 0 16764 16764" draw:enhanced-path="M 0 0 L 6096 0 C 7620 7620 10668 10668 16764 10668 L 16764 16328 15240 16764 C 12192 16764 7620 15240 6096 13716 3048 10668 1524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255in" svg:y="0in" svg:width="0.02in" svg:height="0.04833in" draw:id="id724" draw:style-name="a725" draw:name="Shape 981"><svg:title/><svg:desc/><draw:enhanced-geometry draw:type="non-primitive" svg:viewBox="0 0 18288 44196" draw:enhanced-path="M 18288 0 L 18288 6858 10668 10668 C 7620 13716 6096 18288 6096 22860 6096 28956 7620 32004 10668 35052 12192 38100 15240 38100 18288 38100 L 18288 44196 C 13716 44196 9144 42672 6096 39624 1524 35052 0 30480 0 22860 0 16764 1524 10668 6096 6096 9144 3048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275in" svg:y="0in" svg:width="0.02in" svg:height="0.07619in" draw:id="id725" draw:style-name="a726" draw:name="Shape 982"><svg:title/><svg:desc/><draw:enhanced-geometry draw:type="non-primitive" svg:viewBox="0 0 18288 69669" draw:enhanced-path="M 0 0 C 3048 0 6096 1524 9144 4572 12192 6096 15240 9144 16764 13716 18288 18288 18288 25908 18288 33528 18288 42672 18288 50292 16764 56388 13716 60960 12192 64008 9144 67056 L 0 69669 0 64008 C 1524 64008 4572 64008 6096 62484 7620 60960 9144 57912 10668 53340 12192 48768 13716 44196 13716 38100 L 13716 36576 C 12192 39624 9144 41148 7620 42672 4572 44196 1524 44196 0 44196 L 0 38100 C 4572 38100 6096 38100 9144 35052 12192 32004 12192 27432 12192 22860 12192 18288 12192 13716 9144 10668 6096 7620 4572 6096 1524 6096 L 0 685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9669"/><draw:equation draw:name="f8" draw:formula="0 / ?f6"/><draw:equation draw:name="f9" draw:formula="18288 / ?f6"/><draw:equation draw:name="f10" draw:formula="0 / ?f7"/><draw:equation draw:name="f11" draw:formula="69669 / ?f7"/></draw:enhanced-geometry></draw:custom-shape><draw:custom-shape svg:x="0.305in" svg:y="0.065in" svg:width="0.00833in" svg:height="0.025in" draw:id="id726" draw:style-name="a727" draw:name="Shape 983"><svg:title/><svg:desc/><draw:enhanced-geometry draw:type="non-primitive" svg:viewBox="0 0 7620 22860" draw:enhanced-path="M 1524 0 L 7620 0 7620 10668 C 7620 13716 7620 16764 6096 18288 6096 21336 4572 22860 1524 22860 L 0 19812 C 1524 19812 3048 18288 3048 16764 4572 15240 4572 12192 4572 9144 L 1524 9144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draw:equation draw:name="f7" draw:formula="?f4 / 22860"/><draw:equation draw:name="f8" draw:formula="0 / ?f6"/><draw:equation draw:name="f9" draw:formula="7620 / ?f6"/><draw:equation draw:name="f10" draw:formula="0 / ?f7"/><draw:equation draw:name="f11" draw:formula="22860 / ?f7"/></draw:enhanced-geometry></draw:custom-shape><draw:custom-shape svg:x="0.325in" svg:y="0in" svg:width="0.04in" svg:height="0.075in" draw:id="id727" draw:style-name="a728" draw:name="Shape 984"><svg:title/><svg:desc/><draw:enhanced-geometry draw:type="non-primitive" svg:viewBox="0 0 36576 68580" draw:enhanced-path="M 19812 0 C 25908 0 28956 3048 32004 6096 35052 10668 36576 15240 36576 19812 36576 24384 35052 28956 33528 32004 30480 36576 25908 42672 19812 48768 16764 53340 13716 56388 12192 57912 10668 59436 10668 60960 9144 62484 L 36576 62484 36576 68580 0 68580 C 0 65532 1524 62484 3048 59436 6096 54864 9144 50292 15240 45720 21336 38100 25908 33528 27432 28956 28956 25908 30480 22860 30480 19812 30480 15240 28956 12192 27432 10668 25908 7620 22860 6096 19812 6096 16764 6096 13716 7620 10668 10668 9144 13716 7620 16764 7620 21336 L 1524 19812 C 1524 13716 4572 9144 7620 6096 10668 3048 15240 0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8580"/><draw:equation draw:name="f8" draw:formula="0 / ?f6"/><draw:equation draw:name="f9" draw:formula="36576 / ?f6"/><draw:equation draw:name="f10" draw:formula="0 / ?f7"/><draw:equation draw:name="f11" draw:formula="68580 / ?f7"/></draw:enhanced-geometry></draw:custom-shape><draw:custom-shape svg:x="0.36833in" svg:y="0.01912in" svg:width="0.0175in" svg:height="0.03755in" draw:id="id728" draw:style-name="a729" draw:name="Shape 985"><svg:title/><svg:desc/><draw:enhanced-geometry draw:type="non-primitive" svg:viewBox="0 0 16002 34334" draw:enhanced-path="M 16002 0 L 16002 12998 7620 28238 16002 28238 16002 34334 0 34334 0 28238 1600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002"/><draw:equation draw:name="f7" draw:formula="?f4 / 34334"/><draw:equation draw:name="f8" draw:formula="0 / ?f6"/><draw:equation draw:name="f9" draw:formula="16002 / ?f6"/><draw:equation draw:name="f10" draw:formula="0 / ?f7"/><draw:equation draw:name="f11" draw:formula="34334 / ?f7"/></draw:enhanced-geometry></draw:custom-shape><draw:custom-shape svg:x="0.38583in" svg:y="0in" svg:width="0.02417in" svg:height="0.075in" draw:id="id729" draw:style-name="a730" draw:name="Shape 986"><svg:title/><svg:desc/><draw:enhanced-geometry draw:type="non-primitive" svg:viewBox="0 0 22098 68580" draw:enhanced-path="M 9906 0 L 14478 0 14478 45720 22098 45720 22098 51816 14478 51816 14478 68580 8382 68580 8382 51816 0 51816 0 45720 8382 45720 8382 15240 0 30480 0 17482 990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098"/><draw:equation draw:name="f7" draw:formula="?f4 / 68580"/><draw:equation draw:name="f8" draw:formula="0 / ?f6"/><draw:equation draw:name="f9" draw:formula="22098 / ?f6"/><draw:equation draw:name="f10" draw:formula="0 / ?f7"/><draw:equation draw:name="f11" draw:formula="68580 / ?f7"/></draw:enhanced-geometry></draw:custom-shape><draw:custom-shape svg:x="0.43833in" svg:y="0.00167in" svg:width="0.045in" svg:height="0.075in" draw:id="id730" draw:style-name="a731" draw:name="Shape 987"><svg:title/><svg:desc/><draw:enhanced-geometry draw:type="non-primitive" svg:viewBox="0 0 41148 68580" draw:enhanced-path="M 30480 0 C 33528 0 38100 1524 41148 3048 L 39624 10668 C 36576 7620 33528 6096 28956 6096 24384 6096 21336 7620 16764 12192 13716 15240 12192 19812 10668 24384 L 36576 24384 35052 30480 10668 30480 10668 36576 35052 36576 33528 42672 12192 42672 C 12192 50292 13716 54864 16764 57912 19812 60960 24384 62484 28956 62484 33528 62484 36576 60960 39624 57912 L 39624 65532 C 36576 68580 33528 68580 28956 68580 16764 68580 7620 60960 6096 42672 L 0 42672 1524 36576 4572 36576 C 4572 36576 4572 35052 4572 35052 L 4572 30480 0 30480 1524 24384 4572 24384 C 6096 16764 9144 10668 13716 7620 18288 3048 22860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68580"/><draw:equation draw:name="f8" draw:formula="0 / ?f6"/><draw:equation draw:name="f9" draw:formula="41148 / ?f6"/><draw:equation draw:name="f10" draw:formula="0 / ?f7"/><draw:equation draw:name="f11" draw:formula="68580 / ?f7"/></draw:enhanced-geometry></draw:custom-shape></draw:g></text:p>
          </table:table-cell>
          <table:covered-table-cell/>
          <table:table-cell table:style-name="TableCell431" table:number-columns-spanned="2">
            <text:p text:style-name="P432"><text:span text:style-name="T433">9,21%</text:span></text:p>
          </table:table-cell>
          <table:covered-table-cell/>
          <table:table-cell table:style-name="TableCell434">
            <text:p text:style-name="P435"><draw:g draw:name="Group 12027" draw:id="id746" draw:style-name="a747" text:anchor-type="as-char"><svg:title/><svg:desc/><draw:custom-shape svg:x="0in" svg:y="0in" svg:width="0.02167in" svg:height="0.075in" draw:id="id732" draw:style-name="a733" draw:name="Shape 989"><svg:title/><svg:desc/><draw:enhanced-geometry draw:type="non-primitive" svg:viewBox="0 0 19812 68580" draw:enhanced-path="M 15240 0 L 19812 0 19812 68580 13716 68580 13716 15240 C 12192 18288 9144 19812 7620 21336 4572 22860 1524 24384 0 24384 L 0 16764 C 3048 15240 6096 12192 9144 9144 12192 6096 13716 3048 1524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812"/><draw:equation draw:name="f7" draw:formula="?f4 / 68580"/><draw:equation draw:name="f8" draw:formula="0 / ?f6"/><draw:equation draw:name="f9" draw:formula="19812 / ?f6"/><draw:equation draw:name="f10" draw:formula="0 / ?f7"/><draw:equation draw:name="f11" draw:formula="68580 / ?f7"/></draw:enhanced-geometry></draw:custom-shape><draw:custom-shape svg:x="0.04167in" svg:y="0in" svg:width="0.04in" svg:height="0.075in" draw:id="id733" draw:style-name="a734" draw:name="Shape 990"><svg:title/><svg:desc/><draw:enhanced-geometry draw:type="non-primitive" svg:viewBox="0 0 36576 68580" draw:enhanced-path="M 19812 0 C 24384 0 28956 3048 32004 6096 35052 10668 36576 15240 36576 19812 36576 24384 35052 28956 33528 32004 30480 36576 25908 42672 19812 48768 15240 53340 12192 56388 12192 57912 10668 59436 9144 60960 9144 62484 L 36576 62484 36576 68580 0 68580 C 0 65532 0 62484 3048 59436 4572 54864 9144 50292 13716 45720 21336 38100 24384 33528 27432 28956 28956 25908 30480 22860 30480 19812 30480 15240 28956 12192 27432 10668 24384 7620 21336 6096 18288 6096 15240 6096 12192 7620 10668 10668 7620 13716 7620 16764 7620 21336 L 1524 19812 C 1524 13716 3048 9144 6096 6096 9144 3048 13716 0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8580"/><draw:equation draw:name="f8" draw:formula="0 / ?f6"/><draw:equation draw:name="f9" draw:formula="36576 / ?f6"/><draw:equation draw:name="f10" draw:formula="0 / ?f7"/><draw:equation draw:name="f11" draw:formula="68580 / ?f7"/></draw:enhanced-geometry></draw:custom-shape><draw:custom-shape svg:x="0.08833in" svg:y="0in" svg:width="0.02in" svg:height="0.07667in" draw:id="id734" draw:style-name="a735" draw:name="Shape 991"><svg:title/><svg:desc/><draw:enhanced-geometry draw:type="non-primitive" svg:viewBox="0 0 18288 70104" draw:enhanced-path="M 18288 0 L 18288 0 18288 6097 18288 6096 C 13716 6096 10668 9144 9144 12192 6096 16764 6096 24384 6096 35052 6096 47244 6096 54864 9144 59436 12192 62484 13716 64008 18288 64008 L 18288 64008 18288 70104 18288 70104 C 12192 70104 7620 68580 4572 62484 1524 57912 0 48768 0 35052 0 24384 1524 15240 4572 9144 7620 3048 12192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10833in" svg:y="0in" svg:width="0.02in" svg:height="0.07667in" draw:id="id735" draw:style-name="a736" draw:name="Shape 992"><svg:title/><svg:desc/><draw:enhanced-geometry draw:type="non-primitive" svg:viewBox="0 0 18288 70103" draw:enhanced-path="M 0 0 L 12192 7620 C 15240 13716 18288 22860 18288 35052 18288 47244 16764 56388 13716 62484 L 0 70103 0 64007 7620 59436 C 10668 54864 12192 47244 12192 35052 12192 24384 10668 16764 7620 12192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3"/><draw:equation draw:name="f8" draw:formula="0 / ?f6"/><draw:equation draw:name="f9" draw:formula="18288 / ?f6"/><draw:equation draw:name="f10" draw:formula="0 / ?f7"/><draw:equation draw:name="f11" draw:formula="70103 / ?f7"/></draw:enhanced-geometry></draw:custom-shape><draw:custom-shape svg:x="0.13833in" svg:y="0.065in" svg:width="0.01in" svg:height="0.01167in" draw:id="id736" draw:style-name="a737" draw:name="Shape 14851"><svg:title/><svg:desc/><draw:enhanced-geometry draw:type="non-primitive" svg:viewBox="0 0 9144 10668" draw:enhanced-path="M 0 0 L 9144 0 9144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0668"/><draw:equation draw:name="f8" draw:formula="0 / ?f6"/><draw:equation draw:name="f9" draw:formula="9144 / ?f6"/><draw:equation draw:name="f10" draw:formula="0 / ?f7"/><draw:equation draw:name="f11" draw:formula="10668 / ?f7"/></draw:enhanced-geometry></draw:custom-shape><draw:custom-shape svg:x="0.15667in" svg:y="0in" svg:width="0.04167in" svg:height="0.075in" draw:id="id737" draw:style-name="a738" draw:name="Shape 994"><svg:title/><svg:desc/><draw:enhanced-geometry draw:type="non-primitive" svg:viewBox="0 0 38100 68580" draw:enhanced-path="M 19812 0 C 25908 0 30480 3048 33528 6096 36576 10668 38100 15240 38100 19812 38100 24384 36576 28956 33528 32004 32004 36576 27432 42672 21336 48768 16764 53340 13716 56388 12192 57912 12192 59436 10668 60960 10668 62484 L 38100 62484 38100 68580 1524 68580 C 0 65532 1524 62484 4572 59436 6096 54864 9144 50292 15240 45720 21336 38100 25908 33528 28956 28956 30480 25908 32004 22860 32004 19812 32004 15240 30480 12192 27432 10668 25908 7620 22860 6096 19812 6096 16764 6096 13716 7620 12192 10668 9144 13716 9144 16764 9144 21336 L 3048 19812 C 3048 13716 4572 9144 7620 6096 10668 3048 15240 0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100"/><draw:equation draw:name="f7" draw:formula="?f4 / 68580"/><draw:equation draw:name="f8" draw:formula="0 / ?f6"/><draw:equation draw:name="f9" draw:formula="38100 / ?f6"/><draw:equation draw:name="f10" draw:formula="0 / ?f7"/><draw:equation draw:name="f11" draw:formula="68580 / ?f7"/></draw:enhanced-geometry></draw:custom-shape><draw:custom-shape svg:x="0.205in" svg:y="0in" svg:width="0.04in" svg:height="0.07667in" draw:id="id738" draw:style-name="a739" draw:name="Shape 995"><svg:title/><svg:desc/><draw:enhanced-geometry draw:type="non-primitive" svg:viewBox="0 0 36576 70104" draw:enhanced-path="M 18288 0 C 22860 0 25908 3048 28956 6096 33528 9144 35052 13716 35052 18288 35052 21336 33528 24384 32004 27432 32004 28956 30480 30480 27432 32004 28956 33528 30480 33528 32004 35052 33528 36576 33528 38100 35052 41148 35052 44196 36576 45720 36576 48768 36576 54864 33528 60960 30480 64008 27432 68580 22860 70104 16764 70104 12192 70104 9144 68580 4572 65532 1524 62484 0 57912 0 51816 L 6096 50292 C 7620 59436 10668 64008 16764 64008 21336 64008 24384 64008 25908 60960 28956 57912 30480 53340 30480 50292 30480 45720 28956 42672 25908 39624 24384 36576 21336 35052 18288 35052 16764 35052 15240 36576 13716 36576 L 15240 28956 C 19812 28956 22860 28956 24384 25908 27432 24384 28956 21336 28956 18288 28956 13716 27432 12192 25908 9144 22860 7620 21336 6096 18288 6096 15240 6096 12192 7620 10668 9144 9144 12192 7620 15240 7620 18288 L 1524 16764 C 1524 12192 3048 7620 6096 4572 10668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70104"/><draw:equation draw:name="f8" draw:formula="0 / ?f6"/><draw:equation draw:name="f9" draw:formula="36576 / ?f6"/><draw:equation draw:name="f10" draw:formula="0 / ?f7"/><draw:equation draw:name="f11" draw:formula="70104 / ?f7"/></draw:enhanced-geometry></draw:custom-shape><draw:custom-shape svg:x="0.25167in" svg:y="0in" svg:width="0.02in" svg:height="0.07667in" draw:id="id739" draw:style-name="a740" draw:name="Shape 996"><svg:title/><svg:desc/><draw:enhanced-geometry draw:type="non-primitive" svg:viewBox="0 0 18288 70104" draw:enhanced-path="M 18288 0 L 18288 6097 10668 10668 C 7620 12192 7620 15240 7620 18288 7620 21336 7620 24384 10668 25908 L 18288 28956 18288 35814 16764 35052 C 13716 35052 10668 36576 9144 39624 6096 42672 6096 45720 6096 50292 6096 54864 6096 57912 9144 60960 L 18288 64008 18288 70104 4572 65532 C 1524 60960 0 56388 0 50292 0 45720 0 41148 1524 38100 3048 35052 6096 33528 9144 32004 6096 30480 4572 28956 3048 27432 1524 24384 1524 21336 1524 18288 1524 13716 3048 9144 6096 6096 L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27167in" svg:y="0in" svg:width="0.02in" svg:height="0.07667in" draw:id="id740" draw:style-name="a741" draw:name="Shape 997"><svg:title/><svg:desc/><draw:enhanced-geometry draw:type="non-primitive" svg:viewBox="0 0 18288 70104" draw:enhanced-path="M 0 0 C 4572 0 7620 3048 10668 6096 13716 9144 16764 13716 16764 18288 16764 21336 15240 24384 13716 27432 13716 28956 10668 30480 9144 32004 12192 33528 13716 36576 15240 39624 16764 42672 18288 45720 18288 50292 18288 56388 15240 60960 12192 65532 9144 68580 4572 70104 0 70104 L 0 70104 0 64008 0 64008 C 3048 64008 6096 64008 7620 60960 10668 57912 12192 54864 12192 50292 12192 45720 10668 42672 7620 39624 L 0 35814 0 28956 0 28956 C 3048 28956 4572 28956 7620 25908 9144 24384 10668 21336 10668 18288 10668 15240 9144 12192 6096 10668 4572 7620 1524 6096 0 6096 L 0 6097 0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3in" svg:y="0.065in" svg:width="0.00833in" svg:height="0.025in" draw:id="id741" draw:style-name="a742" draw:name="Shape 998"><svg:title/><svg:desc/><draw:enhanced-geometry draw:type="non-primitive" svg:viewBox="0 0 7620 22860" draw:enhanced-path="M 1524 0 L 7620 0 7620 10668 C 7620 13716 7620 16764 6096 18288 6096 21336 4572 22860 1524 22860 L 0 19812 C 1524 19812 3048 18288 4572 16764 4572 15240 4572 12192 4572 9144 L 1524 9144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draw:equation draw:name="f7" draw:formula="?f4 / 22860"/><draw:equation draw:name="f8" draw:formula="0 / ?f6"/><draw:equation draw:name="f9" draw:formula="7620 / ?f6"/><draw:equation draw:name="f10" draw:formula="0 / ?f7"/><draw:equation draw:name="f11" draw:formula="22860 / ?f7"/></draw:enhanced-geometry></draw:custom-shape><draw:custom-shape svg:x="0.32in" svg:y="0in" svg:width="0.02in" svg:height="0.07667in" draw:id="id742" draw:style-name="a743" draw:name="Shape 999"><svg:title/><svg:desc/><draw:enhanced-geometry draw:type="non-primitive" svg:viewBox="0 0 18288 70104" draw:enhanced-path="M 18288 0 L 18288 0 18288 6097 18288 6096 C 15240 6096 12192 9144 10668 12192 7620 16764 6096 24384 6096 35052 6096 47244 7620 54864 10668 59436 L 18288 63247 18288 70104 18288 70104 C 13716 70104 9144 68580 6096 62484 3048 57912 0 48768 0 35052 0 24384 1524 15240 4572 9144 7620 3048 12192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34in" svg:y="0in" svg:width="0.02in" svg:height="0.07667in" draw:id="id743" draw:style-name="a744" draw:name="Shape 1000"><svg:title/><svg:desc/><draw:enhanced-geometry draw:type="non-primitive" svg:viewBox="0 0 18288 70103" draw:enhanced-path="M 0 0 L 13716 7620 C 16764 13716 18288 22860 18288 35052 18288 47244 16764 56388 13716 62484 L 0 70103 0 63246 1524 64008 C 4572 64008 7620 62484 9144 59436 12192 54864 12192 47244 12192 35052 12192 24384 12192 16764 9144 12192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3"/><draw:equation draw:name="f8" draw:formula="0 / ?f6"/><draw:equation draw:name="f9" draw:formula="18288 / ?f6"/><draw:equation draw:name="f10" draw:formula="0 / ?f7"/><draw:equation draw:name="f11" draw:formula="70103 / ?f7"/></draw:enhanced-geometry></draw:custom-shape><draw:custom-shape svg:x="0.36667in" svg:y="0in" svg:width="0.04in" svg:height="0.07667in" draw:id="id744" draw:style-name="a745" draw:name="Shape 1001"><svg:title/><svg:desc/><draw:enhanced-geometry draw:type="non-primitive" svg:viewBox="0 0 36576 70104" draw:enhanced-path="M 19812 0 C 24384 0 27432 3048 30480 6096 33528 9144 35052 13716 35052 18288 35052 21336 35052 24384 33528 27432 33528 28956 30480 30480 28956 32004 30480 33528 32004 33528 33528 35052 35052 36576 35052 38100 36576 41148 36576 44196 36576 45720 36576 48768 36576 54864 35052 60960 32004 64008 27432 68580 24384 70104 18288 70104 13716 70104 9144 68580 6096 65532 3048 62484 1524 57912 0 51816 L 6096 50292 C 7620 59436 12192 64008 18288 64008 21336 64008 24384 64008 27432 60960 30480 57912 30480 53340 30480 50292 30480 45720 30480 42672 27432 39624 25908 36576 22860 35052 19812 35052 18288 35052 16764 36576 13716 36576 L 15240 28956 16764 28956 C 21336 28956 24384 28956 25908 25908 28956 24384 28956 21336 28956 18288 28956 13716 28956 12192 27432 9144 24384 7620 22860 6096 19812 6096 16764 6096 13716 7620 12192 9144 10668 12192 9144 15240 7620 18288 L 1524 16764 C 3048 12192 4572 7620 7620 4572 10668 1524 15240 0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70104"/><draw:equation draw:name="f8" draw:formula="0 / ?f6"/><draw:equation draw:name="f9" draw:formula="36576 / ?f6"/><draw:equation draw:name="f10" draw:formula="0 / ?f7"/><draw:equation draw:name="f11" draw:formula="70104 / ?f7"/></draw:enhanced-geometry></draw:custom-shape><draw:custom-shape svg:x="0.43333in" svg:y="0.00167in" svg:width="0.045in" svg:height="0.075in" draw:id="id745" draw:style-name="a746" draw:name="Shape 1002"><svg:title/><svg:desc/><draw:enhanced-geometry draw:type="non-primitive" svg:viewBox="0 0 41148 68580" draw:enhanced-path="M 30480 0 C 35052 0 38100 1524 41148 3048 L 39624 10668 C 36576 7620 33528 6096 28956 6096 24384 6096 21336 7620 18288 12192 15240 15240 12192 19812 12192 24384 L 36576 24384 36576 30480 10668 30480 10668 36576 35052 36576 35052 42672 12192 42672 C 12192 50292 15240 54864 18288 57912 21336 60960 24384 62484 28956 62484 33528 62484 36576 60960 39624 57912 L 39624 65532 C 36576 68580 33528 68580 30480 68580 16764 68580 9144 60960 6096 42672 L 0 42672 1524 36576 4572 36576 C 4572 36576 4572 35052 4572 35052 L 4572 30480 0 30480 1524 24384 6096 24384 C 6096 16764 9144 10668 13716 7620 18288 3048 24384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68580"/><draw:equation draw:name="f8" draw:formula="0 / ?f6"/><draw:equation draw:name="f9" draw:formula="41148 / ?f6"/><draw:equation draw:name="f10" draw:formula="0 / ?f7"/><draw:equation draw:name="f11" draw:formula="68580 / ?f7"/></draw:enhanced-geometry></draw:custom-shape></draw:g></text:p>
          </table:table-cell>
          <table:table-cell table:style-name="TableCell436">
            <text:p text:style-name="P437"><text:span text:style-name="T438">22,19%</text:span></text:p>
          </table:table-cell>
          <table:table-cell>
            <text:p text:style-name="P437"/>
          </table:table-cell>
        </table:table-row>
        <table:table-row table:style-name="TableRow439">
          <table:table-cell table:style-name="TableCell440" table:number-columns-spanned="2">
            <text:p text:style-name="P441"><text:span text:style-name="T442">625</text:span></text:p>
          </table:table-cell>
          <table:covered-table-cell/>
          <table:table-cell table:style-name="TableCell443">
            <text:p text:style-name="P444"><text:span text:style-name="T445">PRIMAS DE SEGUROS</text:span></text:p>
          </table:table-cell>
          <table:table-cell table:style-name="TableCell446" table:number-columns-spanned="2">
            <text:p text:style-name="P447"><draw:g draw:name="Group 12052" draw:id="id757" draw:style-name="a758" text:anchor-type="as-char"><svg:title/><svg:desc/><draw:custom-shape svg:x="0in" svg:y="0.00333in" svg:width="0.04in" svg:height="0.07167in" draw:id="id747" draw:style-name="a748" draw:name="Shape 1005"><svg:title/><svg:desc/><draw:enhanced-geometry draw:type="non-primitive" svg:viewBox="0 0 36576 65532" draw:enhanced-path="M 0 0 L 36576 0 36576 7620 C 30480 13716 24384 22860 21336 33528 16764 44196 13716 54864 13716 65532 L 7620 65532 C 7620 60960 7620 53340 10668 45720 12192 38100 15240 32004 18288 24384 21336 16764 25908 12192 30480 6096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5532"/><draw:equation draw:name="f8" draw:formula="0 / ?f6"/><draw:equation draw:name="f9" draw:formula="36576 / ?f6"/><draw:equation draw:name="f10" draw:formula="0 / ?f7"/><draw:equation draw:name="f11" draw:formula="65532 / ?f7"/></draw:enhanced-geometry></draw:custom-shape><draw:custom-shape svg:x="0.05in" svg:y="0.065in" svg:width="0.01in" svg:height="0.01167in" draw:id="id748" draw:style-name="a749" draw:name="Shape 14853"><svg:title/><svg:desc/><draw:enhanced-geometry draw:type="non-primitive" svg:viewBox="0 0 9144 10668" draw:enhanced-path="M 0 0 L 9144 0 9144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0668"/><draw:equation draw:name="f8" draw:formula="0 / ?f6"/><draw:equation draw:name="f9" draw:formula="9144 / ?f6"/><draw:equation draw:name="f10" draw:formula="0 / ?f7"/><draw:equation draw:name="f11" draw:formula="10668 / ?f7"/></draw:enhanced-geometry></draw:custom-shape><draw:custom-shape svg:x="0.06833in" svg:y="0in" svg:width="0.04in" svg:height="0.07667in" draw:id="id749" draw:style-name="a750" draw:name="Shape 1007"><svg:title/><svg:desc/><draw:enhanced-geometry draw:type="non-primitive" svg:viewBox="0 0 36576 70104" draw:enhanced-path="M 19812 0 C 24384 0 27432 3048 30480 6096 33528 9144 35052 13716 35052 18288 35052 21336 35052 24384 33528 27432 32004 28956 30480 30480 28956 32004 30480 33528 32004 33528 33528 35052 35052 36576 35052 38100 36576 41148 36576 44196 36576 45720 36576 48768 36576 54864 35052 60960 32004 64008 27432 68580 22860 70104 18288 70104 13716 70104 9144 68580 6096 65532 3048 62484 1524 57912 0 51816 L 6096 50292 C 7620 59436 12192 64008 18288 64008 21336 64008 24384 64008 27432 60960 30480 57912 30480 53340 30480 50292 30480 45720 30480 42672 27432 39624 25908 36576 22860 35052 19812 35052 18288 35052 16764 36576 13716 36576 L 15240 28956 16764 28956 C 21336 28956 24384 28956 25908 25908 28956 24384 28956 21336 28956 18288 28956 13716 28956 12192 25908 9144 24384 7620 22860 6096 19812 6096 16764 6096 13716 7620 12192 9144 10668 12192 9144 15240 7620 18288 L 1524 16764 C 3048 12192 4572 7620 7620 4572 10668 1524 15240 0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70104"/><draw:equation draw:name="f8" draw:formula="0 / ?f6"/><draw:equation draw:name="f9" draw:formula="36576 / ?f6"/><draw:equation draw:name="f10" draw:formula="0 / ?f7"/><draw:equation draw:name="f11" draw:formula="70104 / ?f7"/></draw:enhanced-geometry></draw:custom-shape><draw:custom-shape svg:x="0.12in" svg:y="0in" svg:width="0.02167in" svg:height="0.075in" draw:id="id750" draw:style-name="a751" draw:name="Shape 1008"><svg:title/><svg:desc/><draw:enhanced-geometry draw:type="non-primitive" svg:viewBox="0 0 19812 68580" draw:enhanced-path="M 16764 0 L 19812 0 19812 68580 13716 68580 13716 15240 C 12192 18288 10668 19812 7620 21336 6096 22860 3048 24384 0 24384 L 0 16764 C 4572 15240 7620 12192 10668 9144 13716 6096 15240 3048 167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812"/><draw:equation draw:name="f7" draw:formula="?f4 / 68580"/><draw:equation draw:name="f8" draw:formula="0 / ?f6"/><draw:equation draw:name="f9" draw:formula="19812 / ?f6"/><draw:equation draw:name="f10" draw:formula="0 / ?f7"/><draw:equation draw:name="f11" draw:formula="68580 / ?f7"/></draw:enhanced-geometry></draw:custom-shape><draw:custom-shape svg:x="0.16667in" svg:y="0in" svg:width="0.02167in" svg:height="0.075in" draw:id="id751" draw:style-name="a752" draw:name="Shape 1009"><svg:title/><svg:desc/><draw:enhanced-geometry draw:type="non-primitive" svg:viewBox="0 0 19812 68580" draw:enhanced-path="M 16764 0 L 19812 0 19812 68580 13716 68580 13716 15240 C 12192 18288 10668 19812 7620 21336 4572 22860 3048 24384 0 24384 L 0 16764 C 4572 15240 7620 12192 10668 9144 13716 6096 15240 3048 167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812"/><draw:equation draw:name="f7" draw:formula="?f4 / 68580"/><draw:equation draw:name="f8" draw:formula="0 / ?f6"/><draw:equation draw:name="f9" draw:formula="19812 / ?f6"/><draw:equation draw:name="f10" draw:formula="0 / ?f7"/><draw:equation draw:name="f11" draw:formula="68580 / ?f7"/></draw:enhanced-geometry></draw:custom-shape><draw:custom-shape svg:x="0.21167in" svg:y="0.065in" svg:width="0.00833in" svg:height="0.025in" draw:id="id752" draw:style-name="a753" draw:name="Shape 1010"><svg:title/><svg:desc/><draw:enhanced-geometry draw:type="non-primitive" svg:viewBox="0 0 7620 22860" draw:enhanced-path="M 1524 0 L 7620 0 7620 10668 C 7620 13716 7620 16764 6096 18288 6096 21336 4572 22860 1524 22860 L 0 19812 C 1524 19812 3048 18288 4572 16764 4572 15240 4572 12192 4572 9144 L 1524 9144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draw:equation draw:name="f7" draw:formula="?f4 / 22860"/><draw:equation draw:name="f8" draw:formula="0 / ?f6"/><draw:equation draw:name="f9" draw:formula="7620 / ?f6"/><draw:equation draw:name="f10" draw:formula="0 / ?f7"/><draw:equation draw:name="f11" draw:formula="22860 / ?f7"/></draw:enhanced-geometry></draw:custom-shape><draw:custom-shape svg:x="0.23167in" svg:y="0in" svg:width="0.02in" svg:height="0.07667in" draw:id="id753" draw:style-name="a754" draw:name="Shape 1011"><svg:title/><svg:desc/><draw:enhanced-geometry draw:type="non-primitive" svg:viewBox="0 0 18288 70104" draw:enhanced-path="M 18288 0 L 18288 6096 C 15240 6096 13716 7620 10668 10668 9144 12192 7620 15240 7620 18288 7620 21336 9144 24384 10668 25908 13716 28956 15240 28956 18288 28956 L 18288 35052 C 15240 35052 12192 36576 10668 39624 7620 42672 6096 45720 6096 50292 6096 54864 7620 57912 10668 60960 12192 64008 15240 64008 18288 64008 L 18288 70104 C 13716 70104 9144 68580 6096 65532 1524 60960 0 56388 0 50292 0 45720 1524 41148 3048 38100 4572 35052 6096 33528 9144 32004 7620 30480 4572 28956 4572 27432 3048 24384 1524 21336 1524 18288 1524 13716 3048 9144 6096 6096 9144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25167in" svg:y="0in" svg:width="0.02in" svg:height="0.07667in" draw:id="id754" draw:style-name="a755" draw:name="Shape 1012"><svg:title/><svg:desc/><draw:enhanced-geometry draw:type="non-primitive" svg:viewBox="0 0 18288 70104" draw:enhanced-path="M 0 0 C 4572 0 9144 3048 12192 6096 15240 9144 16764 13716 16764 18288 16764 21336 16764 24384 15240 27432 13716 28956 12192 30480 9144 32004 12192 33528 15240 36576 16764 39624 18288 42672 18288 45720 18288 50292 18288 56388 16764 60960 13716 65532 10668 68580 6096 70104 0 70104 L 0 64008 C 4572 64008 6096 64008 9144 60960 10668 57912 12192 54864 12192 50292 12192 45720 10668 42672 9144 39624 6096 36576 3048 35052 0 35052 L 0 28956 C 3048 28956 6096 28956 7620 25908 10668 24384 10668 21336 10668 18288 10668 15240 10668 12192 7620 10668 6096 7620 3048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27833in" svg:y="0in" svg:width="0.04in" svg:height="0.07667in" draw:id="id755" draw:style-name="a756" draw:name="Shape 1013"><svg:title/><svg:desc/><draw:enhanced-geometry draw:type="non-primitive" svg:viewBox="0 0 36576 70104" draw:enhanced-path="M 19812 0 C 24384 0 27432 3048 30480 6096 33528 9144 35052 13716 35052 18288 35052 21336 35052 24384 33528 27432 32004 28956 30480 30480 28956 32004 30480 33528 32004 33528 33528 35052 35052 36576 35052 38100 36576 41148 36576 44196 36576 45720 36576 48768 36576 54864 35052 60960 32004 64008 27432 68580 22860 70104 18288 70104 13716 70104 9144 68580 6096 65532 3048 62484 1524 57912 0 51816 L 6096 50292 C 7620 59436 12192 64008 18288 64008 21336 64008 24384 64008 27432 60960 30480 57912 30480 53340 30480 50292 30480 45720 30480 42672 27432 39624 25908 36576 22860 35052 19812 35052 18288 35052 16764 36576 13716 36576 L 15240 28956 16764 28956 C 21336 28956 24384 28956 25908 25908 28956 24384 28956 21336 28956 18288 28956 13716 28956 12192 25908 9144 24384 7620 22860 6096 19812 6096 16764 6096 13716 7620 12192 9144 10668 12192 9144 15240 7620 18288 L 1524 16764 C 3048 12192 4572 7620 7620 4572 10668 1524 15240 0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70104"/><draw:equation draw:name="f8" draw:formula="0 / ?f6"/><draw:equation draw:name="f9" draw:formula="36576 / ?f6"/><draw:equation draw:name="f10" draw:formula="0 / ?f7"/><draw:equation draw:name="f11" draw:formula="70104 / ?f7"/></draw:enhanced-geometry></draw:custom-shape><draw:custom-shape svg:x="0.345in" svg:y="0.00167in" svg:width="0.045in" svg:height="0.075in" draw:id="id756" draw:style-name="a757" draw:name="Shape 1014"><svg:title/><svg:desc/><draw:enhanced-geometry draw:type="non-primitive" svg:viewBox="0 0 41148 68580" draw:enhanced-path="M 30480 0 C 35052 0 38100 1524 41148 3048 L 39624 10668 C 36576 7620 33528 6096 28956 6096 24384 6096 21336 7620 18288 12192 13716 15240 12192 19812 12192 24384 L 36576 24384 36576 30480 10668 30480 10668 36576 35052 36576 35052 42672 12192 42672 C 12192 50292 15240 54864 18288 57912 21336 60960 24384 62484 28956 62484 33528 62484 36576 60960 39624 57912 L 39624 65532 C 36576 68580 33528 68580 28956 68580 16764 68580 9144 60960 6096 42672 L 0 42672 1524 36576 4572 36576 C 4572 36576 4572 35052 4572 35052 L 4572 30480 0 30480 1524 24384 6096 24384 C 6096 16764 9144 10668 13716 7620 18288 3048 24384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68580"/><draw:equation draw:name="f8" draw:formula="0 / ?f6"/><draw:equation draw:name="f9" draw:formula="41148 / ?f6"/><draw:equation draw:name="f10" draw:formula="0 / ?f7"/><draw:equation draw:name="f11" draw:formula="68580 / ?f7"/></draw:enhanced-geometry></draw:custom-shape></draw:g></text:p>
          </table:table-cell>
          <table:covered-table-cell/>
          <table:table-cell table:style-name="TableCell448" table:number-columns-spanned="2">
            <text:p text:style-name="P449"><text:span text:style-name="T450">0,09%</text:span></text:p>
          </table:table-cell>
          <table:covered-table-cell/>
          <table:table-cell table:style-name="TableCell451" table:number-columns-spanned="2">
            <text:p text:style-name="P452"><draw:g draw:name="Group 12063" draw:id="id768" draw:style-name="a769" text:anchor-type="as-char"><svg:title/><svg:desc/><draw:custom-shape svg:x="0in" svg:y="0.00333in" svg:width="0.04in" svg:height="0.07167in" draw:id="id758" draw:style-name="a759" draw:name="Shape 1016"><svg:title/><svg:desc/><draw:enhanced-geometry draw:type="non-primitive" svg:viewBox="0 0 36576 65532" draw:enhanced-path="M 0 0 L 36576 0 36576 7620 C 30480 13716 24384 22860 21336 33528 16764 44196 13716 54864 13716 65532 L 7620 65532 C 7620 60960 7620 53340 10668 45720 12192 38100 15240 32004 18288 24384 21336 16764 25908 12192 30480 6096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5532"/><draw:equation draw:name="f8" draw:formula="0 / ?f6"/><draw:equation draw:name="f9" draw:formula="36576 / ?f6"/><draw:equation draw:name="f10" draw:formula="0 / ?f7"/><draw:equation draw:name="f11" draw:formula="65532 / ?f7"/></draw:enhanced-geometry></draw:custom-shape><draw:custom-shape svg:x="0.05in" svg:y="0.065in" svg:width="0.01in" svg:height="0.01167in" draw:id="id759" draw:style-name="a760" draw:name="Shape 14855"><svg:title/><svg:desc/><draw:enhanced-geometry draw:type="non-primitive" svg:viewBox="0 0 9144 10668" draw:enhanced-path="M 0 0 L 9144 0 9144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0668"/><draw:equation draw:name="f8" draw:formula="0 / ?f6"/><draw:equation draw:name="f9" draw:formula="9144 / ?f6"/><draw:equation draw:name="f10" draw:formula="0 / ?f7"/><draw:equation draw:name="f11" draw:formula="10668 / ?f7"/></draw:enhanced-geometry></draw:custom-shape><draw:custom-shape svg:x="0.06833in" svg:y="0in" svg:width="0.02in" svg:height="0.07667in" draw:id="id760" draw:style-name="a761" draw:name="Shape 1018"><svg:title/><svg:desc/><draw:enhanced-geometry draw:type="non-primitive" svg:viewBox="0 0 18288 70104" draw:enhanced-path="M 18288 0 L 18288 6096 C 15240 6096 13716 7620 10668 10668 9144 12192 7620 15240 7620 18288 7620 21336 9144 24384 10668 25908 13716 28956 15240 28956 18288 28956 L 18288 35052 C 15240 35052 12192 36576 10668 39624 7620 42672 6096 45720 6096 50292 6096 54864 7620 57912 10668 60960 12192 64008 15240 64008 18288 64008 L 18288 70104 C 13716 70104 9144 68580 6096 65532 3048 60960 0 56388 0 50292 0 45720 1524 41148 3048 38100 4572 35052 7620 33528 9144 32004 7620 30480 6096 28956 4572 27432 3048 24384 1524 21336 1524 18288 1524 13716 3048 9144 7620 6096 10668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08833in" svg:y="0in" svg:width="0.02in" svg:height="0.07667in" draw:id="id761" draw:style-name="a762" draw:name="Shape 1019"><svg:title/><svg:desc/><draw:enhanced-geometry draw:type="non-primitive" svg:viewBox="0 0 18288 70104" draw:enhanced-path="M 0 0 C 6096 0 9144 3048 12192 6096 15240 9144 16764 13716 16764 18288 16764 21336 16764 24384 15240 27432 13716 28956 12192 30480 10668 32004 12192 33528 15240 36576 16764 39624 18288 42672 18288 45720 18288 50292 18288 56388 16764 60960 13716 65532 10668 68580 6096 70104 0 70104 L 0 64008 C 4572 64008 7620 64008 9144 60960 12192 57912 12192 54864 12192 50292 12192 45720 12192 42672 9144 39624 6096 36576 4572 35052 0 35052 L 0 28956 C 3048 28956 6096 28956 7620 25908 10668 24384 10668 21336 10668 18288 10668 15240 10668 12192 7620 10668 6096 7620 3048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115in" svg:y="0.00333in" svg:width="0.04in" svg:height="0.07167in" draw:id="id762" draw:style-name="a763" draw:name="Shape 1020"><svg:title/><svg:desc/><draw:enhanced-geometry draw:type="non-primitive" svg:viewBox="0 0 36576 65532" draw:enhanced-path="M 0 0 L 36576 0 36576 7620 C 32004 13716 25908 22860 21336 33528 18288 44196 15240 54864 13716 65532 L 7620 65532 C 9144 60960 9144 53340 12192 45720 13716 38100 16764 32004 19812 24384 22860 16764 27432 12192 30480 6096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5532"/><draw:equation draw:name="f8" draw:formula="0 / ?f6"/><draw:equation draw:name="f9" draw:formula="36576 / ?f6"/><draw:equation draw:name="f10" draw:formula="0 / ?f7"/><draw:equation draw:name="f11" draw:formula="65532 / ?f7"/></draw:enhanced-geometry></draw:custom-shape><draw:custom-shape svg:x="0.16667in" svg:y="0in" svg:width="0.02167in" svg:height="0.075in" draw:id="id763" draw:style-name="a764" draw:name="Shape 1021"><svg:title/><svg:desc/><draw:enhanced-geometry draw:type="non-primitive" svg:viewBox="0 0 19812 68580" draw:enhanced-path="M 16764 0 L 19812 0 19812 68580 13716 68580 13716 15240 C 12192 18288 10668 19812 7620 21336 4572 22860 3048 24384 0 24384 L 0 16764 C 4572 15240 7620 12192 10668 9144 13716 6096 15240 3048 167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812"/><draw:equation draw:name="f7" draw:formula="?f4 / 68580"/><draw:equation draw:name="f8" draw:formula="0 / ?f6"/><draw:equation draw:name="f9" draw:formula="19812 / ?f6"/><draw:equation draw:name="f10" draw:formula="0 / ?f7"/><draw:equation draw:name="f11" draw:formula="68580 / ?f7"/></draw:enhanced-geometry></draw:custom-shape><draw:custom-shape svg:x="0.21167in" svg:y="0.065in" svg:width="0.00833in" svg:height="0.025in" draw:id="id764" draw:style-name="a765" draw:name="Shape 1022"><svg:title/><svg:desc/><draw:enhanced-geometry draw:type="non-primitive" svg:viewBox="0 0 7620 22860" draw:enhanced-path="M 1524 0 L 7620 0 7620 10668 C 7620 13716 7620 16764 6096 18288 6096 21336 4572 22860 1524 22860 L 0 19812 C 1524 19812 3048 18288 4572 16764 4572 15240 4572 12192 4572 9144 L 1524 9144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draw:equation draw:name="f7" draw:formula="?f4 / 22860"/><draw:equation draw:name="f8" draw:formula="0 / ?f6"/><draw:equation draw:name="f9" draw:formula="7620 / ?f6"/><draw:equation draw:name="f10" draw:formula="0 / ?f7"/><draw:equation draw:name="f11" draw:formula="22860 / ?f7"/></draw:enhanced-geometry></draw:custom-shape><draw:custom-shape svg:x="0.23167in" svg:y="0in" svg:width="0.04in" svg:height="0.07667in" draw:id="id765" draw:style-name="a766" draw:name="Shape 1023"><svg:title/><svg:desc/><draw:enhanced-geometry draw:type="non-primitive" svg:viewBox="0 0 36576 70104" draw:enhanced-path="M 18288 0 C 22860 0 27432 3048 30480 6096 33528 9144 35052 13716 35052 18288 35052 21336 35052 24384 33528 27432 32004 28956 30480 30480 28956 32004 30480 33528 32004 33528 33528 35052 33528 36576 35052 38100 36576 41148 36576 44196 36576 45720 36576 48768 36576 54864 35052 60960 32004 64008 27432 68580 22860 70104 18288 70104 13716 70104 9144 68580 6096 65532 3048 62484 1524 57912 0 51816 L 6096 50292 C 7620 59436 12192 64008 18288 64008 21336 64008 24384 64008 27432 60960 28956 57912 30480 53340 30480 50292 30480 45720 30480 42672 27432 39624 25908 36576 22860 35052 19812 35052 18288 35052 16764 36576 13716 36576 L 15240 28956 16764 28956 C 19812 28956 22860 28956 25908 25908 28956 24384 28956 21336 28956 18288 28956 13716 28956 12192 25908 9144 24384 7620 21336 6096 19812 6096 16764 6096 13716 7620 12192 9144 9144 12192 9144 15240 7620 18288 L 1524 16764 C 3048 12192 4572 7620 7620 4572 10668 1524 15240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70104"/><draw:equation draw:name="f8" draw:formula="0 / ?f6"/><draw:equation draw:name="f9" draw:formula="36576 / ?f6"/><draw:equation draw:name="f10" draw:formula="0 / ?f7"/><draw:equation draw:name="f11" draw:formula="70104 / ?f7"/></draw:enhanced-geometry></draw:custom-shape><draw:custom-shape svg:x="0.27833in" svg:y="0.00333in" svg:width="0.04in" svg:height="0.07333in" draw:id="id766" draw:style-name="a767" draw:name="Shape 1024"><svg:title/><svg:desc/><draw:enhanced-geometry draw:type="non-primitive" svg:viewBox="0 0 36576 67056" draw:enhanced-path="M 6096 0 L 35052 0 35052 6096 12192 6096 9144 24384 C 12192 22860 16764 21336 19812 21336 24384 21336 28956 24384 32004 27432 35052 32004 36576 36576 36576 44196 36576 50292 35052 56388 32004 60960 28956 65532 24384 67056 18288 67056 13716 67056 9144 65532 6096 62484 3048 59436 1524 54864 0 48768 L 6096 48768 C 7620 53340 9144 56388 10668 57912 12192 60960 15240 60960 18288 60960 21336 60960 24384 59436 27432 56388 28956 53340 30480 48768 30480 44196 30480 39624 30480 35052 27432 32004 24384 28956 22860 27432 18288 27432 16764 27432 13716 28956 12192 30480 10668 32004 9144 33528 7620 36576 L 1524 35052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7056"/><draw:equation draw:name="f8" draw:formula="0 / ?f6"/><draw:equation draw:name="f9" draw:formula="36576 / ?f6"/><draw:equation draw:name="f10" draw:formula="0 / ?f7"/><draw:equation draw:name="f11" draw:formula="67056 / ?f7"/></draw:enhanced-geometry></draw:custom-shape><draw:custom-shape svg:x="0.345in" svg:y="0.00167in" svg:width="0.045in" svg:height="0.075in" draw:id="id767" draw:style-name="a768" draw:name="Shape 1025"><svg:title/><svg:desc/><draw:enhanced-geometry draw:type="non-primitive" svg:viewBox="0 0 41148 68580" draw:enhanced-path="M 30480 0 C 35052 0 38100 1524 41148 3048 L 39624 10668 C 36576 7620 33528 6096 28956 6096 24384 6096 21336 7620 18288 12192 13716 15240 12192 19812 12192 24384 L 36576 24384 36576 30480 10668 30480 10668 36576 35052 36576 35052 42672 12192 42672 C 12192 50292 15240 54864 18288 57912 21336 60960 24384 62484 28956 62484 33528 62484 36576 60960 39624 57912 L 39624 65532 C 36576 68580 33528 68580 28956 68580 16764 68580 9144 60960 6096 42672 L 0 42672 1524 36576 4572 36576 C 4572 36576 4572 35052 4572 35052 L 4572 30480 0 30480 1524 24384 6096 24384 C 6096 16764 9144 10668 13716 7620 18288 3048 24384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68580"/><draw:equation draw:name="f8" draw:formula="0 / ?f6"/><draw:equation draw:name="f9" draw:formula="41148 / ?f6"/><draw:equation draw:name="f10" draw:formula="0 / ?f7"/><draw:equation draw:name="f11" draw:formula="68580 / ?f7"/></draw:enhanced-geometry></draw:custom-shape></draw:g></text:p>
          </table:table-cell>
          <table:covered-table-cell/>
          <table:table-cell table:style-name="TableCell453" table:number-columns-spanned="2">
            <text:p text:style-name="P454"><text:span text:style-name="T455">0,13%</text:span></text:p>
          </table:table-cell>
          <table:covered-table-cell/>
          <table:table-cell table:style-name="TableCell456">
            <text:p text:style-name="P457"><draw:g draw:name="Group 12074" draw:id="id779" draw:style-name="a780" text:anchor-type="as-char"><svg:title/><svg:desc/><draw:custom-shape svg:x="0in" svg:y="0.04667in" svg:width="0.025in" svg:height="0.01in" draw:id="id769" draw:style-name="a770" draw:name="Shape 14857"><svg:title/><svg:desc/><draw:enhanced-geometry draw:type="non-primitive" svg:viewBox="0 0 22859 9144" draw:enhanced-path="M 0 0 L 22859 0 22859 9144 0 914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859"/><draw:equation draw:name="f7" draw:formula="?f4 / 9144"/><draw:equation draw:name="f8" draw:formula="0 / ?f6"/><draw:equation draw:name="f9" draw:formula="22859 / ?f6"/><draw:equation draw:name="f10" draw:formula="0 / ?f7"/><draw:equation draw:name="f11" draw:formula="9144 / ?f7"/></draw:enhanced-geometry></draw:custom-shape><draw:custom-shape svg:x="0.03167in" svg:y="0.00333in" svg:width="0.04in" svg:height="0.07333in" draw:id="id770" draw:style-name="a771" draw:name="Shape 1028"><svg:title/><svg:desc/><draw:enhanced-geometry draw:type="non-primitive" svg:viewBox="0 0 36576 67056" draw:enhanced-path="M 6096 0 L 35052 0 35052 6096 10668 6096 9144 24384 C 12192 22860 15240 21336 19812 21336 24384 21336 27432 24384 30480 27432 35052 32004 36576 36576 36576 44196 36576 50292 35052 56388 30480 60960 27432 65532 22860 67056 16764 67056 12192 67056 9144 65532 4572 62484 1524 59436 0 54864 0 48768 L 6096 48768 C 6096 53340 7620 56388 9144 57912 12192 60960 13716 60960 16764 60960 21336 60960 24384 59436 25908 56388 28956 53340 30480 48768 30480 44196 30480 39624 28956 35052 25908 32004 24384 28956 21336 27432 18288 27432 15240 27432 13716 28956 12192 30480 9144 32004 9144 33528 7620 36576 L 1524 35052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7056"/><draw:equation draw:name="f8" draw:formula="0 / ?f6"/><draw:equation draw:name="f9" draw:formula="36576 / ?f6"/><draw:equation draw:name="f10" draw:formula="0 / ?f7"/><draw:equation draw:name="f11" draw:formula="67056 / ?f7"/></draw:enhanced-geometry></draw:custom-shape><draw:custom-shape svg:x="0.07833in" svg:y="0.00333in" svg:width="0.04in" svg:height="0.07333in" draw:id="id771" draw:style-name="a772" draw:name="Shape 1029"><svg:title/><svg:desc/><draw:enhanced-geometry draw:type="non-primitive" svg:viewBox="0 0 36576 67056" draw:enhanced-path="M 6096 0 L 35052 0 35052 6096 10668 6096 9144 24384 C 12192 22860 15240 21336 18288 21336 22860 21336 27432 24384 30480 27432 35052 32004 36576 36576 36576 44196 36576 50292 35052 56388 30480 60960 27432 65532 22860 67056 16764 67056 12192 67056 9144 65532 4572 62484 1524 59436 0 54864 0 48768 L 6096 48768 C 6096 53340 7620 56388 9144 57912 12192 60960 13716 60960 16764 60960 21336 60960 24384 59436 25908 56388 28956 53340 30480 48768 30480 44196 30480 39624 28956 35052 25908 32004 24384 28956 21336 27432 18288 27432 15240 27432 13716 28956 12192 30480 9144 32004 7620 33528 7620 36576 L 1524 35052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7056"/><draw:equation draw:name="f8" draw:formula="0 / ?f6"/><draw:equation draw:name="f9" draw:formula="36576 / ?f6"/><draw:equation draw:name="f10" draw:formula="0 / ?f7"/><draw:equation draw:name="f11" draw:formula="67056 / ?f7"/></draw:enhanced-geometry></draw:custom-shape><draw:custom-shape svg:x="0.12667in" svg:y="0.05833in" svg:width="0.01833in" svg:height="0.01833in" draw:id="id772" draw:style-name="a773" draw:name="Shape 1030"><svg:title/><svg:desc/><draw:enhanced-geometry draw:type="non-primitive" svg:viewBox="0 0 16764 16764" draw:enhanced-path="M 0 0 L 6096 0 C 6096 7620 10668 10668 15240 10668 L 16764 10287 16764 16256 15240 16764 C 10668 16764 7620 15240 4572 13716 1524 10668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125in" svg:y="0in" svg:width="0.02in" svg:height="0.04833in" draw:id="id773" draw:style-name="a774" draw:name="Shape 1031"><svg:title/><svg:desc/><draw:enhanced-geometry draw:type="non-primitive" svg:viewBox="0 0 18288 44196" draw:enhanced-path="M 16764 0 L 18288 762 18288 6096 C 15240 6096 12192 7620 9144 10668 6096 13716 6096 18288 6096 22860 6096 28956 6096 32004 9144 35052 12192 38100 15240 38100 18288 38100 L 18288 43891 16764 44196 C 12192 44196 7620 42672 4572 39624 1524 35052 0 30480 0 22860 0 16764 1524 10668 4572 6096 7620 3048 12192 0 167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145in" svg:y="0.00083in" svg:width="0.02in" svg:height="0.07528in" draw:id="id774" draw:style-name="a775" draw:name="Shape 1032"><svg:title/><svg:desc/><draw:enhanced-geometry draw:type="non-primitive" svg:viewBox="0 0 18288 68834" draw:enhanced-path="M 0 0 L 7620 3810 C 10668 5334 13716 8382 15240 12954 16764 17526 18288 25146 18288 32766 18288 41910 16764 49530 15240 55626 13716 60198 10668 63246 7620 66294 L 0 68834 0 62865 4572 61722 C 7620 60198 9144 57150 10668 52578 12192 48006 12192 43434 12192 37338 L 12192 35814 C 10668 38862 9144 40386 6096 41910 L 0 43129 0 37338 C 3048 37338 6096 37338 7620 34290 10668 31242 12192 26670 12192 22098 12192 17526 10668 12954 7620 9906 6096 6858 3048 5334 0 5334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8834"/><draw:equation draw:name="f8" draw:formula="0 / ?f6"/><draw:equation draw:name="f9" draw:formula="18288 / ?f6"/><draw:equation draw:name="f10" draw:formula="0 / ?f7"/><draw:equation draw:name="f11" draw:formula="68834 / ?f7"/></draw:enhanced-geometry></draw:custom-shape><draw:custom-shape svg:x="0.17333in" svg:y="0.065in" svg:width="0.01in" svg:height="0.025in" draw:id="id775" draw:style-name="a776" draw:name="Shape 1033"><svg:title/><svg:desc/><draw:enhanced-geometry draw:type="non-primitive" svg:viewBox="0 0 9144 22860" draw:enhanced-path="M 3048 0 L 9144 0 9144 10668 C 9144 13716 7620 16764 7620 18288 6096 21336 4572 22860 3048 22860 L 0 19812 C 1524 19812 3048 18288 4572 16764 4572 15240 6096 12192 6096 9144 L 3048 9144 304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22860"/><draw:equation draw:name="f8" draw:formula="0 / ?f6"/><draw:equation draw:name="f9" draw:formula="9144 / ?f6"/><draw:equation draw:name="f10" draw:formula="0 / ?f7"/><draw:equation draw:name="f11" draw:formula="22860 / ?f7"/></draw:enhanced-geometry></draw:custom-shape><draw:custom-shape svg:x="0.195in" svg:y="0.00333in" svg:width="0.04in" svg:height="0.07333in" draw:id="id776" draw:style-name="a777" draw:name="Shape 1034"><svg:title/><svg:desc/><draw:enhanced-geometry draw:type="non-primitive" svg:viewBox="0 0 36576 67056" draw:enhanced-path="M 6096 0 L 35052 0 35052 6096 10668 6096 7620 24384 C 12192 22860 15240 21336 18288 21336 22860 21336 27432 24384 30480 27432 33528 32004 36576 36576 36576 44196 36576 50292 33528 56388 30480 60960 27432 65532 22860 67056 16764 67056 12192 67056 7620 65532 4572 62484 1524 59436 0 54864 0 48768 L 6096 48768 C 6096 53340 7620 56388 9144 57912 12192 60960 13716 60960 16764 60960 19812 60960 22860 59436 25908 56388 28956 53340 30480 48768 30480 44196 30480 39624 28956 35052 25908 32004 24384 28956 21336 27432 16764 27432 15240 27432 13716 28956 10668 30480 9144 32004 7620 33528 7620 36576 L 1524 35052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7056"/><draw:equation draw:name="f8" draw:formula="0 / ?f6"/><draw:equation draw:name="f9" draw:formula="36576 / ?f6"/><draw:equation draw:name="f10" draw:formula="0 / ?f7"/><draw:equation draw:name="f11" draw:formula="67056 / ?f7"/></draw:enhanced-geometry></draw:custom-shape><draw:custom-shape svg:x="0.24167in" svg:y="0in" svg:width="0.04in" svg:height="0.075in" draw:id="id777" draw:style-name="a778" draw:name="Shape 1035"><svg:title/><svg:desc/><draw:enhanced-geometry draw:type="non-primitive" svg:viewBox="0 0 36576 68580" draw:enhanced-path="M 18288 0 C 24384 0 28956 3048 32004 6096 35052 10668 36576 15240 36576 19812 36576 24384 35052 28956 32004 32004 30480 36576 25908 42672 19812 48768 15240 53340 12192 56388 10668 57912 10668 59436 9144 60960 9144 62484 L 36576 62484 36576 68580 0 68580 C 0 65532 0 62484 3048 59436 4572 54864 7620 50292 13716 45720 19812 38100 24384 33528 27432 28956 28956 25908 30480 22860 30480 19812 30480 15240 28956 12192 25908 10668 24384 7620 21336 6096 18288 6096 15240 6096 12192 7620 10668 10668 7620 13716 7620 16764 7620 21336 L 1524 19812 C 1524 13716 3048 9144 6096 6096 9144 3048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8580"/><draw:equation draw:name="f8" draw:formula="0 / ?f6"/><draw:equation draw:name="f9" draw:formula="36576 / ?f6"/><draw:equation draw:name="f10" draw:formula="0 / ?f7"/><draw:equation draw:name="f11" draw:formula="68580 / ?f7"/></draw:enhanced-geometry></draw:custom-shape><draw:custom-shape svg:x="0.30667in" svg:y="0.00167in" svg:width="0.045in" svg:height="0.075in" draw:id="id778" draw:style-name="a779" draw:name="Shape 1036"><svg:title/><svg:desc/><draw:enhanced-geometry draw:type="non-primitive" svg:viewBox="0 0 41148 68580" draw:enhanced-path="M 30480 0 C 35052 0 38100 1524 41148 3048 L 39624 10668 C 36576 7620 33528 6096 28956 6096 24384 6096 21336 7620 18288 12192 15240 15240 12192 19812 12192 24384 L 36576 24384 36576 30480 10668 30480 10668 36576 35052 36576 35052 42672 12192 42672 C 13716 50292 15240 54864 18288 57912 21336 60960 24384 62484 28956 62484 33528 62484 38100 60960 39624 57912 L 39624 65532 C 36576 68580 33528 68580 30480 68580 16764 68580 9144 60960 6096 42672 L 0 42672 1524 36576 4572 36576 C 4572 36576 4572 35052 4572 35052 L 4572 30480 0 30480 1524 24384 6096 24384 C 7620 16764 9144 10668 13716 7620 18288 3048 24384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68580"/><draw:equation draw:name="f8" draw:formula="0 / ?f6"/><draw:equation draw:name="f9" draw:formula="41148 / ?f6"/><draw:equation draw:name="f10" draw:formula="0 / ?f7"/><draw:equation draw:name="f11" draw:formula="68580 / ?f7"/></draw:enhanced-geometry></draw:custom-shape></draw:g></text:p>
          </table:table-cell>
          <table:table-cell table:style-name="TableCell458">
            <text:p text:style-name="P459"><text:span text:style-name="T460">-7,11%</text:span></text:p>
          </table:table-cell>
          <table:table-cell>
            <text:p text:style-name="P459"/>
          </table:table-cell>
        </table:table-row>
        <table:table-row table:style-name="TableRow461">
          <table:table-cell table:style-name="TableCell462" table:number-columns-spanned="2">
            <text:p text:style-name="P463"><text:span text:style-name="T464">626</text:span></text:p>
          </table:table-cell>
          <table:covered-table-cell/>
          <table:table-cell table:style-name="TableCell465">
            <text:p text:style-name="P466"><text:span text:style-name="T467">SERVICIOS BANCARIOS Y SIMILARES</text:span></text:p>
          </table:table-cell>
          <table:table-cell table:style-name="TableCell468" table:number-columns-spanned="2">
            <text:p text:style-name="P469"><draw:g draw:name="Group 12099" draw:id="id793" draw:style-name="a794" text:anchor-type="as-char"><svg:title/><svg:desc/><draw:custom-shape svg:x="0in" svg:y="0in" svg:width="0.02167in" svg:height="0.075in" draw:id="id780" draw:style-name="a781" draw:name="Shape 1039"><svg:title/><svg:desc/><draw:enhanced-geometry draw:type="non-primitive" svg:viewBox="0 0 19812 68580" draw:enhanced-path="M 15240 0 L 19812 0 19812 68580 13716 68580 13716 15240 C 12192 18288 9144 19812 6096 21336 4572 22860 1524 24384 0 24384 L 0 16764 C 3048 15240 6096 12192 9144 9144 12192 6096 13716 3048 1524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812"/><draw:equation draw:name="f7" draw:formula="?f4 / 68580"/><draw:equation draw:name="f8" draw:formula="0 / ?f6"/><draw:equation draw:name="f9" draw:formula="19812 / ?f6"/><draw:equation draw:name="f10" draw:formula="0 / ?f7"/><draw:equation draw:name="f11" draw:formula="68580 / ?f7"/></draw:enhanced-geometry></draw:custom-shape><draw:custom-shape svg:x="0.04in" svg:y="0in" svg:width="0.04167in" svg:height="0.075in" draw:id="id781" draw:style-name="a782" draw:name="Shape 1040"><svg:title/><svg:desc/><draw:enhanced-geometry draw:type="non-primitive" svg:viewBox="0 0 38100 68580" draw:enhanced-path="M 19812 0 C 25908 0 30480 3048 33528 6096 36576 10668 38100 15240 38100 19812 38100 24384 36576 28956 33528 32004 32004 36576 27432 42672 21336 48768 16764 53340 13716 56388 12192 57912 12192 59436 10668 60960 10668 62484 L 38100 62484 38100 68580 1524 68580 C 0 65532 1524 62484 4572 59436 6096 54864 9144 50292 15240 45720 21336 38100 25908 33528 28956 28956 30480 25908 32004 22860 32004 19812 32004 15240 30480 12192 27432 10668 25908 7620 22860 6096 19812 6096 16764 6096 13716 7620 12192 10668 9144 13716 9144 16764 9144 21336 L 3048 19812 C 3048 13716 4572 9144 7620 6096 10668 3048 15240 0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100"/><draw:equation draw:name="f7" draw:formula="?f4 / 68580"/><draw:equation draw:name="f8" draw:formula="0 / ?f6"/><draw:equation draw:name="f9" draw:formula="38100 / ?f6"/><draw:equation draw:name="f10" draw:formula="0 / ?f7"/><draw:equation draw:name="f11" draw:formula="68580 / ?f7"/></draw:enhanced-geometry></draw:custom-shape><draw:custom-shape svg:x="0.09167in" svg:y="0.065in" svg:width="0.01in" svg:height="0.01167in" draw:id="id782" draw:style-name="a783" draw:name="Shape 14859"><svg:title/><svg:desc/><draw:enhanced-geometry draw:type="non-primitive" svg:viewBox="0 0 9144 10668" draw:enhanced-path="M 0 0 L 9144 0 9144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0668"/><draw:equation draw:name="f8" draw:formula="0 / ?f6"/><draw:equation draw:name="f9" draw:formula="9144 / ?f6"/><draw:equation draw:name="f10" draw:formula="0 / ?f7"/><draw:equation draw:name="f11" draw:formula="10668 / ?f7"/></draw:enhanced-geometry></draw:custom-shape><draw:custom-shape svg:x="0.11in" svg:y="0.00333in" svg:width="0.04in" svg:height="0.07167in" draw:id="id783" draw:style-name="a784" draw:name="Shape 1042"><svg:title/><svg:desc/><draw:enhanced-geometry draw:type="non-primitive" svg:viewBox="0 0 36576 65532" draw:enhanced-path="M 0 0 L 36576 0 36576 7620 C 32004 13716 25908 22860 21336 33528 16764 44196 15240 54864 13716 65532 L 7620 65532 C 7620 60960 9144 53340 10668 45720 13716 38100 16764 32004 19812 24384 22860 16764 27432 12192 30480 6096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5532"/><draw:equation draw:name="f8" draw:formula="0 / ?f6"/><draw:equation draw:name="f9" draw:formula="36576 / ?f6"/><draw:equation draw:name="f10" draw:formula="0 / ?f7"/><draw:equation draw:name="f11" draw:formula="65532 / ?f7"/></draw:enhanced-geometry></draw:custom-shape><draw:custom-shape svg:x="0.15667in" svg:y="0in" svg:width="0.02in" svg:height="0.07667in" draw:id="id784" draw:style-name="a785" draw:name="Shape 1043"><svg:title/><svg:desc/><draw:enhanced-geometry draw:type="non-primitive" svg:viewBox="0 0 18288 70103" draw:enhanced-path="M 18288 0 L 18288 6096 10668 10668 C 9144 12192 7620 15240 7620 18288 7620 21336 9144 24384 10668 25908 L 18288 28956 18288 35052 10668 39624 C 7620 42671 6096 45720 6096 50292 6096 54864 7620 57912 10668 60959 L 18288 64008 18288 70103 6096 65532 C 3048 60959 0 56388 0 50292 0 45720 1524 41147 3048 38100 4572 35052 7620 33528 9144 32003 7620 30480 6096 28956 4572 27432 3048 24384 1524 21336 1524 18288 1524 13715 3048 9144 7620 6096 L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3"/><draw:equation draw:name="f8" draw:formula="0 / ?f6"/><draw:equation draw:name="f9" draw:formula="18288 / ?f6"/><draw:equation draw:name="f10" draw:formula="0 / ?f7"/><draw:equation draw:name="f11" draw:formula="70103 / ?f7"/></draw:enhanced-geometry></draw:custom-shape><draw:custom-shape svg:x="0.17667in" svg:y="0in" svg:width="0.02in" svg:height="0.07667in" draw:id="id785" draw:style-name="a786" draw:name="Shape 1044"><svg:title/><svg:desc/><draw:enhanced-geometry draw:type="non-primitive" svg:viewBox="0 0 18288 70104" draw:enhanced-path="M 0 0 C 6096 0 9144 3048 12192 6096 15240 9144 16764 13716 16764 18288 16764 21336 16764 24384 15240 27432 13716 28956 12192 30480 10668 32004 12192 33528 15240 36576 16764 39624 18288 42672 18288 45720 18288 50292 18288 56388 16764 60960 13716 65532 10668 68580 6096 70104 0 70104 L 0 70104 0 64008 0 64008 C 4572 64008 7620 64008 9144 60960 12192 57912 12192 54864 12192 50292 12192 45720 12192 42672 9144 39624 6096 36576 4572 35052 0 35052 L 0 35053 0 28956 0 28956 C 3048 28956 6096 28956 7620 25908 10668 24384 10668 21336 10668 18288 10668 15240 10668 12192 7620 10668 6096 7620 3048 6096 0 6096 L 0 6097 0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20333in" svg:y="0in" svg:width="0.02in" svg:height="0.07667in" draw:id="id786" draw:style-name="a787" draw:name="Shape 1045"><svg:title/><svg:desc/><draw:enhanced-geometry draw:type="non-primitive" svg:viewBox="0 0 18288 70104" draw:enhanced-path="M 18288 0 L 18288 0 18288 6097 18288 6096 C 15240 6096 12192 9144 10668 12192 7620 16764 6096 24384 6096 35052 6096 47244 7620 54864 10668 59436 12192 62484 15240 64008 18288 64008 L 18288 64008 18288 70104 18288 70104 C 13716 70104 9144 68580 6096 62484 1524 57912 0 48768 0 35052 0 24384 1524 15240 4572 9144 7620 3048 12192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22333in" svg:y="0in" svg:width="0.02in" svg:height="0.07667in" draw:id="id787" draw:style-name="a788" draw:name="Shape 1046"><svg:title/><svg:desc/><draw:enhanced-geometry draw:type="non-primitive" svg:viewBox="0 0 18288 70103" draw:enhanced-path="M 0 0 L 13716 7620 C 16764 13716 18288 22860 18288 35052 18288 47244 16764 56388 13716 62484 L 0 70103 0 64008 9144 59436 C 12192 54864 12192 47244 12192 35052 12192 24384 12192 16764 9144 12192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3"/><draw:equation draw:name="f8" draw:formula="0 / ?f6"/><draw:equation draw:name="f9" draw:formula="18288 / ?f6"/><draw:equation draw:name="f10" draw:formula="0 / ?f7"/><draw:equation draw:name="f11" draw:formula="70103 / ?f7"/></draw:enhanced-geometry></draw:custom-shape><draw:custom-shape svg:x="0.25333in" svg:y="0.065in" svg:width="0.00833in" svg:height="0.025in" draw:id="id788" draw:style-name="a789" draw:name="Shape 1047"><svg:title/><svg:desc/><draw:enhanced-geometry draw:type="non-primitive" svg:viewBox="0 0 7620 22860" draw:enhanced-path="M 1524 0 L 7620 0 7620 10668 C 7620 13716 7620 16764 6096 18288 6096 21336 4572 22860 1524 22860 L 0 19812 C 1524 19812 3048 18288 3048 16764 4572 15240 4572 12192 4572 9144 L 1524 9144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draw:equation draw:name="f7" draw:formula="?f4 / 22860"/><draw:equation draw:name="f8" draw:formula="0 / ?f6"/><draw:equation draw:name="f9" draw:formula="7620 / ?f6"/><draw:equation draw:name="f10" draw:formula="0 / ?f7"/><draw:equation draw:name="f11" draw:formula="22860 / ?f7"/></draw:enhanced-geometry></draw:custom-shape><draw:custom-shape svg:x="0.27333in" svg:y="0in" svg:width="0.02in" svg:height="0.07667in" draw:id="id789" draw:style-name="a790" draw:name="Shape 1048"><svg:title/><svg:desc/><draw:enhanced-geometry draw:type="non-primitive" svg:viewBox="0 0 18288 70104" draw:enhanced-path="M 18288 0 L 18288 6096 C 15240 6096 13716 7620 10668 10668 9144 12192 7620 15240 7620 18288 7620 21336 9144 24384 10668 25908 13716 28956 15240 28956 18288 28956 L 18288 35052 C 15240 35052 12192 36576 10668 39624 7620 42672 6096 45720 6096 50292 6096 54864 7620 57912 10668 60960 12192 64008 15240 64008 18288 64008 L 18288 70104 C 13716 70104 9144 68580 6096 65532 1524 60960 0 56388 0 50292 0 45720 1524 41148 3048 38100 4572 35052 6096 33528 9144 32004 7620 30480 4572 28956 3048 27432 3048 24384 1524 21336 1524 18288 1524 13716 3048 9144 6096 6096 9144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29333in" svg:y="0in" svg:width="0.02in" svg:height="0.07667in" draw:id="id790" draw:style-name="a791" draw:name="Shape 1049"><svg:title/><svg:desc/><draw:enhanced-geometry draw:type="non-primitive" svg:viewBox="0 0 18288 70104" draw:enhanced-path="M 0 0 C 4572 0 9144 3048 12192 6096 15240 9144 16764 13716 16764 18288 16764 21336 16764 24384 15240 27432 13716 28956 12192 30480 9144 32004 12192 33528 15240 36576 16764 39624 18288 42672 18288 45720 18288 50292 18288 56388 16764 60960 13716 65532 9144 68580 6096 70104 0 70104 L 0 64008 C 3048 64008 6096 64008 9144 60960 10668 57912 12192 54864 12192 50292 12192 45720 10668 42672 9144 39624 6096 36576 3048 35052 0 35052 L 0 28956 C 3048 28956 6096 28956 7620 25908 10668 24384 10668 21336 10668 18288 10668 15240 10668 12192 7620 10668 6096 7620 3048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32in" svg:y="0.00333in" svg:width="0.04in" svg:height="0.07167in" draw:id="id791" draw:style-name="a792" draw:name="Shape 1050"><svg:title/><svg:desc/><draw:enhanced-geometry draw:type="non-primitive" svg:viewBox="0 0 36576 65532" draw:enhanced-path="M 0 0 L 36576 0 36576 7620 C 30480 13716 25908 22860 21336 33528 16764 44196 15240 54864 13716 65532 L 7620 65532 C 7620 60960 9144 53340 10668 45720 13716 38100 15240 32004 19812 24384 22860 16764 27432 12192 30480 6096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5532"/><draw:equation draw:name="f8" draw:formula="0 / ?f6"/><draw:equation draw:name="f9" draw:formula="36576 / ?f6"/><draw:equation draw:name="f10" draw:formula="0 / ?f7"/><draw:equation draw:name="f11" draw:formula="65532 / ?f7"/></draw:enhanced-geometry></draw:custom-shape><draw:custom-shape svg:x="0.38667in" svg:y="0.00167in" svg:width="0.045in" svg:height="0.075in" draw:id="id792" draw:style-name="a793" draw:name="Shape 1051"><svg:title/><svg:desc/><draw:enhanced-geometry draw:type="non-primitive" svg:viewBox="0 0 41148 68580" draw:enhanced-path="M 30480 0 C 33528 0 38100 1524 41148 3048 L 39624 10668 C 36576 7620 33528 6096 28956 6096 24384 6096 21336 7620 16764 12192 13716 15240 12192 19812 12192 24384 L 36576 24384 35052 30480 10668 30480 10668 36576 35052 36576 33528 42672 12192 42672 C 12192 50292 15240 54864 18288 57912 21336 60960 24384 62484 28956 62484 33528 62484 36576 60960 39624 57912 L 39624 65532 C 36576 68580 33528 68580 28956 68580 16764 68580 9144 60960 6096 42672 L 0 42672 1524 36576 4572 36576 C 4572 36576 4572 35052 4572 35052 L 4572 30480 0 30480 1524 24384 4572 24384 C 6096 16764 9144 10668 13716 7620 18288 3048 22860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68580"/><draw:equation draw:name="f8" draw:formula="0 / ?f6"/><draw:equation draw:name="f9" draw:formula="41148 / ?f6"/><draw:equation draw:name="f10" draw:formula="0 / ?f7"/><draw:equation draw:name="f11" draw:formula="68580 / ?f7"/></draw:enhanced-geometry></draw:custom-shape></draw:g></text:p>
          </table:table-cell>
          <table:covered-table-cell/>
          <table:table-cell table:style-name="TableCell470" table:number-columns-spanned="2">
            <text:p text:style-name="P471"><text:span text:style-name="T472">0,15%</text:span></text:p>
          </table:table-cell>
          <table:covered-table-cell/>
          <table:table-cell table:style-name="TableCell473" table:number-columns-spanned="2">
            <text:p text:style-name="P474"><draw:g draw:name="Group 12110" draw:id="id810" draw:style-name="a811" text:anchor-type="as-char"><svg:title/><svg:desc/><draw:custom-shape svg:x="0in" svg:y="0in" svg:width="0.02167in" svg:height="0.075in" draw:id="id794" draw:style-name="a795" draw:name="Shape 1053"><svg:title/><svg:desc/><draw:enhanced-geometry draw:type="non-primitive" svg:viewBox="0 0 19812 68580" draw:enhanced-path="M 15240 0 L 19812 0 19812 68580 13716 68580 13716 15240 C 12192 18288 9144 19812 6096 21336 4572 22860 1524 24384 0 24384 L 0 16764 C 3048 15240 6096 12192 9144 9144 12192 6096 13716 3048 1524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812"/><draw:equation draw:name="f7" draw:formula="?f4 / 68580"/><draw:equation draw:name="f8" draw:formula="0 / ?f6"/><draw:equation draw:name="f9" draw:formula="19812 / ?f6"/><draw:equation draw:name="f10" draw:formula="0 / ?f7"/><draw:equation draw:name="f11" draw:formula="68580 / ?f7"/></draw:enhanced-geometry></draw:custom-shape><draw:custom-shape svg:x="0.04in" svg:y="0in" svg:width="0.04167in" svg:height="0.075in" draw:id="id795" draw:style-name="a796" draw:name="Shape 1054"><svg:title/><svg:desc/><draw:enhanced-geometry draw:type="non-primitive" svg:viewBox="0 0 38100 68580" draw:enhanced-path="M 19812 0 C 25908 0 30480 3048 33528 6096 36576 10668 38100 15240 38100 19812 38100 24384 36576 28956 33528 32004 32004 36576 27432 42672 21336 48768 16764 53340 13716 56388 12192 57912 12192 59436 10668 60960 10668 62484 L 38100 62484 38100 68580 1524 68580 C 0 65532 1524 62484 4572 59436 6096 54864 9144 50292 15240 45720 21336 38100 25908 33528 28956 28956 30480 25908 32004 22860 32004 19812 32004 15240 30480 12192 27432 10668 25908 7620 22860 6096 19812 6096 16764 6096 13716 7620 12192 10668 9144 13716 9144 16764 9144 21336 L 3048 19812 C 3048 13716 4572 9144 7620 6096 10668 3048 15240 0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100"/><draw:equation draw:name="f7" draw:formula="?f4 / 68580"/><draw:equation draw:name="f8" draw:formula="0 / ?f6"/><draw:equation draw:name="f9" draw:formula="38100 / ?f6"/><draw:equation draw:name="f10" draw:formula="0 / ?f7"/><draw:equation draw:name="f11" draw:formula="68580 / ?f7"/></draw:enhanced-geometry></draw:custom-shape><draw:custom-shape svg:x="0.09167in" svg:y="0.065in" svg:width="0.01in" svg:height="0.01167in" draw:id="id796" draw:style-name="a797" draw:name="Shape 14861"><svg:title/><svg:desc/><draw:enhanced-geometry draw:type="non-primitive" svg:viewBox="0 0 9144 10668" draw:enhanced-path="M 0 0 L 9144 0 9144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0668"/><draw:equation draw:name="f8" draw:formula="0 / ?f6"/><draw:equation draw:name="f9" draw:formula="9144 / ?f6"/><draw:equation draw:name="f10" draw:formula="0 / ?f7"/><draw:equation draw:name="f11" draw:formula="10668 / ?f7"/></draw:enhanced-geometry></draw:custom-shape><draw:custom-shape svg:x="0.11167in" svg:y="0.05833in" svg:width="0.01833in" svg:height="0.01833in" draw:id="id797" draw:style-name="a798" draw:name="Shape 1056"><svg:title/><svg:desc/><draw:enhanced-geometry draw:type="non-primitive" svg:viewBox="0 0 16764 16764" draw:enhanced-path="M 0 0 L 6096 0 C 7620 7620 10668 10668 16764 10668 L 16764 16764 C 12192 16764 7620 15240 6096 13716 3048 10668 1524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11in" svg:y="0in" svg:width="0.02in" svg:height="0.04833in" draw:id="id798" draw:style-name="a799" draw:name="Shape 1057"><svg:title/><svg:desc/><draw:enhanced-geometry draw:type="non-primitive" svg:viewBox="0 0 18288 44196" draw:enhanced-path="M 18288 0 L 18288 6858 10668 10668 C 7620 13716 6096 18288 6096 22860 6096 28956 7620 32004 10668 35052 12192 38100 15240 38100 18288 38100 L 18288 44196 C 13716 44196 9144 42672 6096 39624 1524 35052 0 30480 0 22860 0 16764 1524 10668 6096 6096 9144 3048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13in" svg:y="0in" svg:width="0.02in" svg:height="0.07667in" draw:id="id799" draw:style-name="a800" draw:name="Shape 1058"><svg:title/><svg:desc/><draw:enhanced-geometry draw:type="non-primitive" svg:viewBox="0 0 18288 70104" draw:enhanced-path="M 0 0 C 3048 0 6096 1524 9144 4572 12192 6096 15240 9144 16764 13716 18288 18288 18288 25908 18288 33528 18288 42672 18288 50292 16764 56388 15240 60960 12192 64008 9144 67056 6096 70104 3048 70104 0 70104 L 0 64008 C 1524 64008 4572 64008 6096 62484 7620 60960 9144 57912 10668 53340 12192 48768 13716 44196 13716 38100 L 13716 36576 C 12192 39624 9144 41148 7620 42672 4572 44196 1524 44196 0 44196 L 0 38100 C 4572 38100 7620 38100 9144 35052 12192 32004 12192 27432 12192 22860 12192 18288 12192 13716 9144 10668 6096 7620 4572 6096 1524 6096 L 0 685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15667in" svg:y="0in" svg:width="0.02in" svg:height="0.07667in" draw:id="id800" draw:style-name="a801" draw:name="Shape 1059"><svg:title/><svg:desc/><draw:enhanced-geometry draw:type="non-primitive" svg:viewBox="0 0 18288 70104" draw:enhanced-path="M 18288 0 L 18288 6096 C 15240 6096 13716 7620 10668 10668 9144 12192 7620 15240 7620 18288 7620 21336 9144 24384 10668 25908 13716 28956 15240 28956 18288 28956 L 18288 35052 C 15240 35052 12192 36576 10668 39624 7620 42672 6096 45720 6096 50292 6096 54864 7620 57912 10668 60960 12192 64008 15240 64008 18288 64008 L 18288 70104 C 13716 70104 9144 68580 6096 65532 3048 60960 0 56388 0 50292 0 45720 1524 41148 3048 38100 4572 35052 7620 33528 9144 32004 7620 30480 6096 28956 4572 27432 3048 24384 1524 21336 1524 18288 1524 13716 3048 9144 7620 6096 10668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17667in" svg:y="0in" svg:width="0.02in" svg:height="0.07667in" draw:id="id801" draw:style-name="a802" draw:name="Shape 1060"><svg:title/><svg:desc/><draw:enhanced-geometry draw:type="non-primitive" svg:viewBox="0 0 18288 70104" draw:enhanced-path="M 0 0 C 6096 0 9144 3048 12192 6096 15240 9144 16764 13716 16764 18288 16764 21336 16764 24384 15240 27432 13716 28956 12192 30480 10668 32004 12192 33528 15240 36576 16764 39624 18288 42672 18288 45720 18288 50292 18288 56388 16764 60960 13716 65532 10668 68580 6096 70104 0 70104 L 0 64008 C 4572 64008 7620 64008 9144 60960 12192 57912 12192 54864 12192 50292 12192 45720 12192 42672 9144 39624 6096 36576 4572 35052 0 35052 L 0 28956 C 3048 28956 6096 28956 7620 25908 10668 24384 10668 21336 10668 18288 10668 15240 10668 12192 7620 10668 6096 7620 3048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2in" svg:y="0.01912in" svg:width="0.0175in" svg:height="0.03755in" draw:id="id802" draw:style-name="a803" draw:name="Shape 1061"><svg:title/><svg:desc/><draw:enhanced-geometry draw:type="non-primitive" svg:viewBox="0 0 16002 34334" draw:enhanced-path="M 16002 0 L 16002 12998 7620 28238 16002 28238 16002 34334 0 34334 0 28238 1600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002"/><draw:equation draw:name="f7" draw:formula="?f4 / 34334"/><draw:equation draw:name="f8" draw:formula="0 / ?f6"/><draw:equation draw:name="f9" draw:formula="16002 / ?f6"/><draw:equation draw:name="f10" draw:formula="0 / ?f7"/><draw:equation draw:name="f11" draw:formula="34334 / ?f7"/></draw:enhanced-geometry></draw:custom-shape><draw:custom-shape svg:x="0.2175in" svg:y="0in" svg:width="0.02417in" svg:height="0.075in" draw:id="id803" draw:style-name="a804" draw:name="Shape 1062"><svg:title/><svg:desc/><draw:enhanced-geometry draw:type="non-primitive" svg:viewBox="0 0 22098 68580" draw:enhanced-path="M 9906 0 L 14478 0 14478 45720 22098 45720 22098 51816 14478 51816 14478 68580 8382 68580 8382 51816 0 51816 0 45720 8382 45720 8382 15240 0 30480 0 17482 990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098"/><draw:equation draw:name="f7" draw:formula="?f4 / 68580"/><draw:equation draw:name="f8" draw:formula="0 / ?f6"/><draw:equation draw:name="f9" draw:formula="22098 / ?f6"/><draw:equation draw:name="f10" draw:formula="0 / ?f7"/><draw:equation draw:name="f11" draw:formula="68580 / ?f7"/></draw:enhanced-geometry></draw:custom-shape><draw:custom-shape svg:x="0.25333in" svg:y="0.065in" svg:width="0.00833in" svg:height="0.025in" draw:id="id804" draw:style-name="a805" draw:name="Shape 1063"><svg:title/><svg:desc/><draw:enhanced-geometry draw:type="non-primitive" svg:viewBox="0 0 7620 22860" draw:enhanced-path="M 1524 0 L 7620 0 7620 10668 C 7620 13716 7620 16764 6096 18288 6096 21336 4572 22860 1524 22860 L 0 19812 C 1524 19812 3048 18288 3048 16764 4572 15240 4572 12192 4572 9144 L 1524 9144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draw:equation draw:name="f7" draw:formula="?f4 / 22860"/><draw:equation draw:name="f8" draw:formula="0 / ?f6"/><draw:equation draw:name="f9" draw:formula="7620 / ?f6"/><draw:equation draw:name="f10" draw:formula="0 / ?f7"/><draw:equation draw:name="f11" draw:formula="22860 / ?f7"/></draw:enhanced-geometry></draw:custom-shape><draw:custom-shape svg:x="0.27333in" svg:y="0.00111in" svg:width="0.02in" svg:height="0.07524in" draw:id="id805" draw:style-name="a806" draw:name="Shape 1064"><svg:title/><svg:desc/><draw:enhanced-geometry draw:type="non-primitive" svg:viewBox="0 0 18288 68797" draw:enhanced-path="M 18288 0 L 18288 6386 9144 14224 C 6096 17271 6096 24892 6096 34036 7620 30988 9144 29464 12192 27940 L 18288 25501 18288 30988 10668 35559 C 7620 38608 6096 41656 6096 46227 6096 52324 7620 55371 10668 58420 L 18288 62230 18288 68797 11811 67564 C 9525 66421 7620 64515 6096 61468 1524 56896 0 47752 0 37084 0 23368 1524 14224 6096 8127 L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8797"/><draw:equation draw:name="f8" draw:formula="0 / ?f6"/><draw:equation draw:name="f9" draw:formula="18288 / ?f6"/><draw:equation draw:name="f10" draw:formula="0 / ?f7"/><draw:equation draw:name="f11" draw:formula="68797 / ?f7"/></draw:enhanced-geometry></draw:custom-shape><draw:custom-shape svg:x="0.29333in" svg:y="0.02833in" svg:width="0.02in" svg:height="0.04833in" draw:id="id806" draw:style-name="a807" draw:name="Shape 1065"><svg:title/><svg:desc/><draw:enhanced-geometry draw:type="non-primitive" svg:viewBox="0 0 18288 44196" draw:enhanced-path="M 1524 0 C 6096 0 10668 3048 13716 6096 16764 10668 18288 15240 18288 22860 18288 25908 18288 30480 16764 33528 15240 38100 12192 41148 9144 42672 7620 44196 4572 44196 1524 44196 L 0 43906 0 37338 1524 38100 C 4572 38100 6096 36576 9144 35052 10668 32004 12192 27432 12192 22860 12192 16764 10668 13716 9144 10668 6096 7620 4572 6096 0 6096 L 0 6097 0 610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29333in" svg:y="0in" svg:width="0.01833in" svg:height="0.01833in" draw:id="id807" draw:style-name="a808" draw:name="Shape 1066"><svg:title/><svg:desc/><draw:enhanced-geometry draw:type="non-primitive" svg:viewBox="0 0 16764 16764" draw:enhanced-path="M 1524 0 C 6096 0 9144 1524 12192 4572 15240 7620 16764 12192 16764 16764 L 10668 16764 C 10668 13716 9144 12192 7620 10668 6096 7620 3048 6096 1524 6096 L 0 7402 0 1016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32in" svg:y="0.00333in" svg:width="0.04in" svg:height="0.07333in" draw:id="id808" draw:style-name="a809" draw:name="Shape 1067"><svg:title/><svg:desc/><draw:enhanced-geometry draw:type="non-primitive" svg:viewBox="0 0 36576 67056" draw:enhanced-path="M 6096 0 L 35052 0 35052 6096 12192 6096 9144 24384 C 12192 22860 16764 21336 19812 21336 24384 21336 28956 24384 32004 27432 35052 32004 36576 36576 36576 44196 36576 50292 35052 56388 32004 60960 28956 65532 24384 67056 18288 67056 13716 67056 9144 65532 6096 62484 3048 59436 1524 54864 0 48768 L 6096 48768 C 7620 53340 9144 56388 10668 57912 12192 60960 15240 60960 18288 60960 21336 60960 24384 59436 27432 56388 28956 53340 30480 48768 30480 44196 30480 39624 28956 35052 27432 32004 24384 28956 21336 27432 18288 27432 16764 27432 13716 28956 12192 30480 10668 32004 9144 33528 7620 36576 L 1524 35052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7056"/><draw:equation draw:name="f8" draw:formula="0 / ?f6"/><draw:equation draw:name="f9" draw:formula="36576 / ?f6"/><draw:equation draw:name="f10" draw:formula="0 / ?f7"/><draw:equation draw:name="f11" draw:formula="67056 / ?f7"/></draw:enhanced-geometry></draw:custom-shape><draw:custom-shape svg:x="0.38667in" svg:y="0.00167in" svg:width="0.045in" svg:height="0.075in" draw:id="id809" draw:style-name="a810" draw:name="Shape 1068"><svg:title/><svg:desc/><draw:enhanced-geometry draw:type="non-primitive" svg:viewBox="0 0 41148 68580" draw:enhanced-path="M 30480 0 C 33528 0 38100 1524 41148 3048 L 39624 10668 C 36576 7620 33528 6096 28956 6096 24384 6096 21336 7620 16764 12192 13716 15240 12192 19812 12192 24384 L 36576 24384 35052 30480 10668 30480 10668 36576 35052 36576 33528 42672 12192 42672 C 12192 50292 15240 54864 18288 57912 21336 60960 24384 62484 28956 62484 33528 62484 36576 60960 39624 57912 L 39624 65532 C 36576 68580 33528 68580 28956 68580 16764 68580 9144 60960 6096 42672 L 0 42672 1524 36576 4572 36576 C 4572 36576 4572 35052 4572 35052 L 4572 30480 0 30480 1524 24384 4572 24384 C 6096 16764 9144 10668 13716 7620 18288 3048 22860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68580"/><draw:equation draw:name="f8" draw:formula="0 / ?f6"/><draw:equation draw:name="f9" draw:formula="41148 / ?f6"/><draw:equation draw:name="f10" draw:formula="0 / ?f7"/><draw:equation draw:name="f11" draw:formula="68580 / ?f7"/></draw:enhanced-geometry></draw:custom-shape></draw:g></text:p>
          </table:table-cell>
          <table:covered-table-cell/>
          <table:table-cell table:style-name="TableCell475" table:number-columns-spanned="2">
            <text:p text:style-name="P476"><text:span text:style-name="T477">0,22%</text:span></text:p>
          </table:table-cell>
          <table:covered-table-cell/>
          <table:table-cell table:style-name="TableCell478">
            <text:p text:style-name="P479"><draw:g draw:name="Group 12121" draw:id="id821" draw:style-name="a822" text:anchor-type="as-char"><svg:title/><svg:desc/><draw:custom-shape svg:x="0in" svg:y="0.04667in" svg:width="0.025in" svg:height="0.01in" draw:id="id811" draw:style-name="a812" draw:name="Shape 14863"><svg:title/><svg:desc/><draw:enhanced-geometry draw:type="non-primitive" svg:viewBox="0 0 22859 9144" draw:enhanced-path="M 0 0 L 22859 0 22859 9144 0 914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859"/><draw:equation draw:name="f7" draw:formula="?f4 / 9144"/><draw:equation draw:name="f8" draw:formula="0 / ?f6"/><draw:equation draw:name="f9" draw:formula="22859 / ?f6"/><draw:equation draw:name="f10" draw:formula="0 / ?f7"/><draw:equation draw:name="f11" draw:formula="9144 / ?f7"/></draw:enhanced-geometry></draw:custom-shape><draw:custom-shape svg:x="0.03167in" svg:y="0in" svg:width="0.04in" svg:height="0.075in" draw:id="id812" draw:style-name="a813" draw:name="Shape 1071"><svg:title/><svg:desc/><draw:enhanced-geometry draw:type="non-primitive" svg:viewBox="0 0 36576 68580" draw:enhanced-path="M 19812 0 C 24384 0 28956 3048 32004 6096 35052 10668 36576 15240 36576 19812 36576 24384 35052 28956 33528 32004 30480 36576 25908 42672 19812 48768 15240 53340 12192 56388 12192 57912 10668 59436 9144 60960 9144 62484 L 36576 62484 36576 68580 0 68580 C 0 65532 0 62484 3048 59436 4572 54864 9144 50292 13716 45720 21336 38100 24384 33528 27432 28956 28956 25908 30480 22860 30480 19812 30480 15240 28956 12192 27432 10668 24384 7620 21336 6096 18288 6096 15240 6096 12192 7620 10668 10668 7620 13716 7620 16764 7620 21336 L 1524 19812 C 1524 13716 3048 9144 6096 6096 9144 3048 13716 0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8580"/><draw:equation draw:name="f8" draw:formula="0 / ?f6"/><draw:equation draw:name="f9" draw:formula="36576 / ?f6"/><draw:equation draw:name="f10" draw:formula="0 / ?f7"/><draw:equation draw:name="f11" draw:formula="68580 / ?f7"/></draw:enhanced-geometry></draw:custom-shape><draw:custom-shape svg:x="0.07833in" svg:y="0in" svg:width="0.02in" svg:height="0.07667in" draw:id="id813" draw:style-name="a814" draw:name="Shape 1072"><svg:title/><svg:desc/><draw:enhanced-geometry draw:type="non-primitive" svg:viewBox="0 0 18288 70104" draw:enhanced-path="M 18288 0 L 18288 0 18288 6097 18288 6096 C 13716 6096 10668 9144 9144 12192 6096 16764 6096 24384 6096 35052 6096 47244 6096 54864 9144 59436 12192 62484 13716 64008 18288 64008 L 18288 64008 18288 70104 18288 70104 C 12192 70104 7620 68580 4572 62484 1524 57912 0 48768 0 35052 0 24384 1524 15240 4572 9144 7620 3048 12192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09833in" svg:y="0in" svg:width="0.02in" svg:height="0.07667in" draw:id="id814" draw:style-name="a815" draw:name="Shape 1073"><svg:title/><svg:desc/><draw:enhanced-geometry draw:type="non-primitive" svg:viewBox="0 0 18288 70103" draw:enhanced-path="M 0 0 L 12192 7620 C 15240 13716 18288 22860 18288 35052 18288 47244 16764 56388 13716 62484 L 0 70103 0 64007 7620 59436 C 10668 54864 12192 47244 12192 35052 12192 24384 10668 16764 7620 12192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3"/><draw:equation draw:name="f8" draw:formula="0 / ?f6"/><draw:equation draw:name="f9" draw:formula="18288 / ?f6"/><draw:equation draw:name="f10" draw:formula="0 / ?f7"/><draw:equation draw:name="f11" draw:formula="70103 / ?f7"/></draw:enhanced-geometry></draw:custom-shape><draw:custom-shape svg:x="0.125in" svg:y="0in" svg:width="0.04in" svg:height="0.07667in" draw:id="id815" draw:style-name="a816" draw:name="Shape 1074"><svg:title/><svg:desc/><draw:enhanced-geometry draw:type="non-primitive" svg:viewBox="0 0 36576 70104" draw:enhanced-path="M 18288 0 C 22860 0 25908 3048 30480 6096 33528 9144 35052 13716 35052 18288 35052 21336 33528 24384 32004 27432 32004 28956 30480 30480 27432 32004 28956 33528 30480 33528 32004 35052 33528 36576 33528 38100 35052 41148 35052 44196 36576 45720 36576 48768 36576 54864 33528 60960 30480 64008 27432 68580 22860 70104 16764 70104 12192 70104 9144 68580 4572 65532 1524 62484 0 57912 0 51816 L 6096 50292 C 7620 59436 10668 64008 16764 64008 21336 64008 24384 64008 25908 60960 28956 57912 30480 53340 30480 50292 30480 45720 28956 42672 25908 39624 24384 36576 21336 35052 18288 35052 16764 35052 15240 36576 13716 36576 L 15240 28956 C 19812 28956 22860 28956 24384 25908 27432 24384 28956 21336 28956 18288 28956 13716 27432 12192 25908 9144 22860 7620 21336 6096 18288 6096 15240 6096 12192 7620 10668 9144 9144 12192 7620 15240 7620 18288 L 1524 16764 C 1524 12192 4572 7620 7620 4572 10668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70104"/><draw:equation draw:name="f8" draw:formula="0 / ?f6"/><draw:equation draw:name="f9" draw:formula="36576 / ?f6"/><draw:equation draw:name="f10" draw:formula="0 / ?f7"/><draw:equation draw:name="f11" draw:formula="70104 / ?f7"/></draw:enhanced-geometry></draw:custom-shape><draw:custom-shape svg:x="0.17333in" svg:y="0.065in" svg:width="0.01in" svg:height="0.025in" draw:id="id816" draw:style-name="a817" draw:name="Shape 1075"><svg:title/><svg:desc/><draw:enhanced-geometry draw:type="non-primitive" svg:viewBox="0 0 9144 22860" draw:enhanced-path="M 3048 0 L 9144 0 9144 10668 C 9144 13716 7620 16764 7620 18288 6096 21336 4572 22860 3048 22860 L 0 19812 C 1524 19812 3048 18288 4572 16764 4572 15240 6096 12192 6096 9144 L 3048 9144 304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22860"/><draw:equation draw:name="f8" draw:formula="0 / ?f6"/><draw:equation draw:name="f9" draw:formula="9144 / ?f6"/><draw:equation draw:name="f10" draw:formula="0 / ?f7"/><draw:equation draw:name="f11" draw:formula="22860 / ?f7"/></draw:enhanced-geometry></draw:custom-shape><draw:custom-shape svg:x="0.195in" svg:y="0.00333in" svg:width="0.04in" svg:height="0.07167in" draw:id="id817" draw:style-name="a818" draw:name="Shape 1076"><svg:title/><svg:desc/><draw:enhanced-geometry draw:type="non-primitive" svg:viewBox="0 0 36576 65532" draw:enhanced-path="M 0 0 L 36576 0 36576 7620 C 30480 13716 24384 22860 19812 33528 16764 44196 13716 54864 13716 65532 L 7620 65532 C 7620 60960 7620 53340 10668 45720 12192 38100 15240 32004 18288 24384 21336 16764 25908 12192 30480 6096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5532"/><draw:equation draw:name="f8" draw:formula="0 / ?f6"/><draw:equation draw:name="f9" draw:formula="36576 / ?f6"/><draw:equation draw:name="f10" draw:formula="0 / ?f7"/><draw:equation draw:name="f11" draw:formula="65532 / ?f7"/></draw:enhanced-geometry></draw:custom-shape><draw:custom-shape svg:x="0.24167in" svg:y="0in" svg:width="0.02in" svg:height="0.07667in" draw:id="id818" draw:style-name="a819" draw:name="Shape 1077"><svg:title/><svg:desc/><draw:enhanced-geometry draw:type="non-primitive" svg:viewBox="0 0 18288 70104" draw:enhanced-path="M 18288 0 L 18288 6096 C 15240 6096 12192 7620 10668 10668 7620 12192 7620 15240 7620 18288 7620 21336 7620 24384 10668 25908 12192 28956 15240 28956 18288 28956 L 18288 35814 16764 35052 C 13716 35052 10668 36576 9144 39624 6096 42672 6096 45720 6096 50292 6096 54864 6096 57912 9144 60960 12192 64008 13716 64008 18288 64008 L 18288 70104 C 12192 70104 7620 68580 4572 65532 1524 60960 0 56388 0 50292 0 45720 0 41148 1524 38100 3048 35052 6096 33528 9144 32004 6096 30480 4572 28956 3048 27432 1524 24384 1524 21336 1524 18288 1524 13716 3048 9144 6096 6096 9144 1524 12192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26167in" svg:y="0in" svg:width="0.02in" svg:height="0.07667in" draw:id="id819" draw:style-name="a820" draw:name="Shape 1078"><svg:title/><svg:desc/><draw:enhanced-geometry draw:type="non-primitive" svg:viewBox="0 0 18288 70104" draw:enhanced-path="M 0 0 C 4572 0 7620 3048 10668 6096 15240 9144 16764 13716 16764 18288 16764 21336 15240 24384 13716 27432 13716 28956 10668 30480 9144 32004 12192 33528 13716 36576 15240 39624 16764 42672 18288 45720 18288 50292 18288 56388 15240 60960 12192 65532 9144 68580 4572 70104 0 70104 L 0 64008 C 3048 64008 6096 64008 7620 60960 10668 57912 12192 54864 12192 50292 12192 45720 10668 42672 7620 39624 L 0 35814 0 28956 C 3048 28956 4572 28956 7620 25908 9144 24384 10668 21336 10668 18288 10668 15240 9144 12192 6096 10668 4572 7620 1524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30667in" svg:y="0.00167in" svg:width="0.045in" svg:height="0.075in" draw:id="id820" draw:style-name="a821" draw:name="Shape 1079"><svg:title/><svg:desc/><draw:enhanced-geometry draw:type="non-primitive" svg:viewBox="0 0 41148 68580" draw:enhanced-path="M 30480 0 C 35052 0 38100 1524 41148 3048 L 39624 10668 C 36576 7620 33528 6096 28956 6096 24384 6096 21336 7620 18288 12192 15240 15240 12192 19812 12192 24384 L 36576 24384 36576 30480 10668 30480 10668 36576 35052 36576 35052 42672 12192 42672 C 13716 50292 15240 54864 18288 57912 21336 60960 24384 62484 28956 62484 33528 62484 38100 60960 39624 57912 L 39624 65532 C 36576 68580 33528 68580 30480 68580 16764 68580 9144 60960 6096 42672 L 0 42672 1524 36576 4572 36576 C 4572 36576 4572 35052 4572 35052 L 4572 30480 0 30480 1524 24384 6096 24384 C 7620 16764 9144 10668 13716 7620 18288 3048 24384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68580"/><draw:equation draw:name="f8" draw:formula="0 / ?f6"/><draw:equation draw:name="f9" draw:formula="41148 / ?f6"/><draw:equation draw:name="f10" draw:formula="0 / ?f7"/><draw:equation draw:name="f11" draw:formula="68580 / ?f7"/></draw:enhanced-geometry></draw:custom-shape></draw:g></text:p>
          </table:table-cell>
          <table:table-cell table:style-name="TableCell480">
            <text:p text:style-name="P481"><text:span text:style-name="T482">-1,57%</text:span></text:p>
          </table:table-cell>
          <table:table-cell>
            <text:p text:style-name="P481"/>
          </table:table-cell>
        </table:table-row>
        <table:table-row table:style-name="TableRow483">
          <table:table-cell table:style-name="TableCell484" table:number-columns-spanned="2">
            <text:p text:style-name="P485"><text:span text:style-name="T486">627</text:span></text:p>
          </table:table-cell>
          <table:covered-table-cell/>
          <table:table-cell table:style-name="TableCell487">
            <text:p text:style-name="P488"><text:span text:style-name="T489">PUBLICIDAD,PROPAGANDA ,Y RELACIONES PB.<text:s/></text:span></text:p>
          </table:table-cell>
          <table:table-cell table:style-name="TableCell490" table:number-columns-spanned="2">
            <text:p text:style-name="P491"><draw:g draw:name="Group 12146" draw:id="id840" draw:style-name="a841" text:anchor-type="as-char"><svg:title/><svg:desc/><draw:custom-shape svg:x="0in" svg:y="0in" svg:width="0.02167in" svg:height="0.075in" draw:id="id822" draw:style-name="a823" draw:name="Shape 1082"><svg:title/><svg:desc/><draw:enhanced-geometry draw:type="non-primitive" svg:viewBox="0 0 19812 68580" draw:enhanced-path="M 15240 0 L 19812 0 19812 68580 13716 68580 13716 15240 C 12192 18288 9144 19812 6096 21336 4572 22860 1524 24384 0 24384 L 0 16764 C 3048 15240 6096 12192 9144 9144 12192 6096 13716 3048 1524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812"/><draw:equation draw:name="f7" draw:formula="?f4 / 68580"/><draw:equation draw:name="f8" draw:formula="0 / ?f6"/><draw:equation draw:name="f9" draw:formula="19812 / ?f6"/><draw:equation draw:name="f10" draw:formula="0 / ?f7"/><draw:equation draw:name="f11" draw:formula="68580 / ?f7"/></draw:enhanced-geometry></draw:custom-shape><draw:custom-shape svg:x="0.04in" svg:y="0in" svg:width="0.04167in" svg:height="0.075in" draw:id="id823" draw:style-name="a824" draw:name="Shape 1083"><svg:title/><svg:desc/><draw:enhanced-geometry draw:type="non-primitive" svg:viewBox="0 0 38100 68580" draw:enhanced-path="M 19812 0 C 25908 0 30480 3048 33528 6096 36576 10668 38100 15240 38100 19812 38100 24384 36576 28956 33528 32004 32004 36576 27432 42672 21336 48768 16764 53340 13716 56388 12192 57912 12192 59436 10668 60960 10668 62484 L 38100 62484 38100 68580 1524 68580 C 0 65532 1524 62484 4572 59436 6096 54864 9144 50292 15240 45720 21336 38100 25908 33528 28956 28956 30480 25908 32004 22860 32004 19812 32004 15240 30480 12192 27432 10668 25908 7620 22860 6096 19812 6096 16764 6096 13716 7620 12192 10668 9144 13716 9144 16764 9144 21336 L 3048 19812 C 3048 13716 4572 9144 7620 6096 10668 3048 15240 0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100"/><draw:equation draw:name="f7" draw:formula="?f4 / 68580"/><draw:equation draw:name="f8" draw:formula="0 / ?f6"/><draw:equation draw:name="f9" draw:formula="38100 / ?f6"/><draw:equation draw:name="f10" draw:formula="0 / ?f7"/><draw:equation draw:name="f11" draw:formula="68580 / ?f7"/></draw:enhanced-geometry></draw:custom-shape><draw:custom-shape svg:x="0.08667in" svg:y="0.00333in" svg:width="0.04in" svg:height="0.07333in" draw:id="id824" draw:style-name="a825" draw:name="Shape 1084"><svg:title/><svg:desc/><draw:enhanced-geometry draw:type="non-primitive" svg:viewBox="0 0 36576 67056" draw:enhanced-path="M 6096 0 L 35052 0 35052 6096 12192 6096 9144 24384 C 12192 22860 16764 21336 19812 21336 24384 21336 28956 24384 32004 27432 35052 32004 36576 36576 36576 44196 36576 50292 35052 56388 32004 60960 28956 65532 24384 67056 18288 67056 13716 67056 9144 65532 6096 62484 3048 59436 1524 54864 0 48768 L 6096 48768 C 7620 53340 9144 56388 10668 57912 13716 60960 15240 60960 18288 60960 21336 60960 24384 59436 27432 56388 30480 53340 30480 48768 30480 44196 30480 39624 30480 35052 27432 32004 25908 28956 22860 27432 18288 27432 16764 27432 15240 28956 12192 30480 10668 32004 9144 33528 7620 36576 L 1524 35052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7056"/><draw:equation draw:name="f8" draw:formula="0 / ?f6"/><draw:equation draw:name="f9" draw:formula="36576 / ?f6"/><draw:equation draw:name="f10" draw:formula="0 / ?f7"/><draw:equation draw:name="f11" draw:formula="67056 / ?f7"/></draw:enhanced-geometry></draw:custom-shape><draw:custom-shape svg:x="0.13833in" svg:y="0.065in" svg:width="0.01in" svg:height="0.01167in" draw:id="id825" draw:style-name="a826" draw:name="Shape 14865"><svg:title/><svg:desc/><draw:enhanced-geometry draw:type="non-primitive" svg:viewBox="0 0 9144 10668" draw:enhanced-path="M 0 0 L 9144 0 9144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0668"/><draw:equation draw:name="f8" draw:formula="0 / ?f6"/><draw:equation draw:name="f9" draw:formula="9144 / ?f6"/><draw:equation draw:name="f10" draw:formula="0 / ?f7"/><draw:equation draw:name="f11" draw:formula="10668 / ?f7"/></draw:enhanced-geometry></draw:custom-shape><draw:custom-shape svg:x="0.15667in" svg:y="0in" svg:width="0.02in" svg:height="0.07667in" draw:id="id826" draw:style-name="a827" draw:name="Shape 1086"><svg:title/><svg:desc/><draw:enhanced-geometry draw:type="non-primitive" svg:viewBox="0 0 18288 70104" draw:enhanced-path="M 18288 0 L 18288 6096 C 15240 6096 13716 7620 10668 10668 9144 12192 7620 15240 7620 18288 7620 21336 9144 24384 10668 25908 13716 28956 15240 28956 18288 28956 L 18288 35052 C 15240 35052 12192 36576 10668 39624 7620 42672 6096 45720 6096 50292 6096 54864 7620 57912 10668 60960 12192 64008 15240 64008 18288 64008 L 18288 70104 C 13716 70104 9144 68580 6096 65532 1524 60960 0 56388 0 50292 0 45720 1524 41148 3048 38100 4572 35052 6096 33528 9144 32004 7620 30480 4572 28956 4572 27432 3048 24384 1524 21336 1524 18288 1524 13716 3048 9144 6096 6096 9144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17667in" svg:y="0in" svg:width="0.02in" svg:height="0.07667in" draw:id="id827" draw:style-name="a828" draw:name="Shape 1087"><svg:title/><svg:desc/><draw:enhanced-geometry draw:type="non-primitive" svg:viewBox="0 0 18288 70104" draw:enhanced-path="M 0 0 C 4572 0 9144 3048 12192 6096 15240 9144 16764 13716 16764 18288 16764 21336 16764 24384 15240 27432 13716 28956 12192 30480 9144 32004 12192 33528 15240 36576 16764 39624 18288 42672 18288 45720 18288 50292 18288 56388 16764 60960 13716 65532 10668 68580 6096 70104 0 70104 L 0 64008 C 4572 64008 6096 64008 9144 60960 12192 57912 12192 54864 12192 50292 12192 45720 12192 42672 9144 39624 6096 36576 3048 35052 0 35052 L 0 28956 C 3048 28956 6096 28956 7620 25908 10668 24384 10668 21336 10668 18288 10668 15240 10668 12192 7620 10668 6096 7620 3048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20333in" svg:y="0in" svg:width="0.02in" svg:height="0.07667in" draw:id="id828" draw:style-name="a829" draw:name="Shape 1088"><svg:title/><svg:desc/><draw:enhanced-geometry draw:type="non-primitive" svg:viewBox="0 0 18288 70104" draw:enhanced-path="M 18288 0 L 18288 6097 10668 10668 C 9144 12192 7620 15240 7620 18288 7620 21336 9144 24384 10668 25908 L 18288 28956 18288 35053 10668 39624 C 7620 42672 6096 45720 6096 50292 6096 54864 7620 57912 10668 60960 L 18288 64008 18288 70104 6096 65532 C 3048 60960 0 56388 0 50292 0 45720 1524 41148 3048 38100 4572 35052 6096 33528 9144 32004 7620 30480 4572 28956 4572 27432 3048 24384 1524 21336 1524 18288 1524 13716 3048 9144 6096 6096 L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22333in" svg:y="0in" svg:width="0.02in" svg:height="0.07667in" draw:id="id829" draw:style-name="a830" draw:name="Shape 1089"><svg:title/><svg:desc/><draw:enhanced-geometry draw:type="non-primitive" svg:viewBox="0 0 18288 70104" draw:enhanced-path="M 0 0 C 4572 0 9144 3048 12192 6096 15240 9144 16764 13716 16764 18288 16764 21336 16764 24384 15240 27432 13716 28956 12192 30480 9144 32004 12192 33528 15240 36576 16764 39624 18288 42672 18288 45720 18288 50292 18288 56388 16764 60960 13716 65532 10668 68580 6096 70104 0 70104 L 0 70104 0 64008 0 64008 C 4572 64008 6096 64008 9144 60960 12192 57912 12192 54864 12192 50292 12192 45720 12192 42672 9144 39624 6096 36576 3048 35052 0 35052 L 0 35053 0 28956 0 28956 C 3048 28956 6096 28956 7620 25908 10668 24384 10668 21336 10668 18288 10668 15240 10668 12192 7620 10668 6096 7620 3048 6096 0 6096 L 0 6097 0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25in" svg:y="0in" svg:width="0.02in" svg:height="0.07667in" draw:id="id830" draw:style-name="a831" draw:name="Shape 1090"><svg:title/><svg:desc/><draw:enhanced-geometry draw:type="non-primitive" svg:viewBox="0 0 18288 70104" draw:enhanced-path="M 18288 0 L 18288 0 18288 6097 18288 6096 C 15240 6096 12192 9144 10668 12192 7620 16764 6096 24384 6096 35052 6096 47244 7620 54864 10668 59436 12192 62484 15240 64008 18288 64008 L 18288 64008 18288 70104 18288 70104 C 13716 70104 9144 68580 6096 62484 1524 57912 0 48768 0 35052 0 24384 1524 15240 4572 9144 7620 3048 12192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27in" svg:y="0in" svg:width="0.02in" svg:height="0.07667in" draw:id="id831" draw:style-name="a832" draw:name="Shape 1091"><svg:title/><svg:desc/><draw:enhanced-geometry draw:type="non-primitive" svg:viewBox="0 0 18288 70103" draw:enhanced-path="M 0 0 L 13716 7620 C 16764 13716 18288 22860 18288 35052 18288 47244 16764 56388 13716 62484 L 0 70103 0 64008 9144 59436 C 12192 54864 12192 47244 12192 35052 12192 24384 12192 16764 9144 12192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3"/><draw:equation draw:name="f8" draw:formula="0 / ?f6"/><draw:equation draw:name="f9" draw:formula="18288 / ?f6"/><draw:equation draw:name="f10" draw:formula="0 / ?f7"/><draw:equation draw:name="f11" draw:formula="70103 / ?f7"/></draw:enhanced-geometry></draw:custom-shape><draw:custom-shape svg:x="0.3in" svg:y="0.065in" svg:width="0.00833in" svg:height="0.025in" draw:id="id832" draw:style-name="a833" draw:name="Shape 1092"><svg:title/><svg:desc/><draw:enhanced-geometry draw:type="non-primitive" svg:viewBox="0 0 7620 22860" draw:enhanced-path="M 1524 0 L 7620 0 7620 10668 C 7620 13716 7620 16764 6096 18288 6096 21336 4572 22860 1524 22860 L 0 19812 C 1524 19812 3048 18288 3048 16764 4572 15240 4572 12192 4572 9144 L 1524 9144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draw:equation draw:name="f7" draw:formula="?f4 / 22860"/><draw:equation draw:name="f8" draw:formula="0 / ?f6"/><draw:equation draw:name="f9" draw:formula="7620 / ?f6"/><draw:equation draw:name="f10" draw:formula="0 / ?f7"/><draw:equation draw:name="f11" draw:formula="22860 / ?f7"/></draw:enhanced-geometry></draw:custom-shape><draw:custom-shape svg:x="0.32167in" svg:y="0.05833in" svg:width="0.01833in" svg:height="0.01833in" draw:id="id833" draw:style-name="a834" draw:name="Shape 1093"><svg:title/><svg:desc/><draw:enhanced-geometry draw:type="non-primitive" svg:viewBox="0 0 16764 16764" draw:enhanced-path="M 0 0 L 6096 0 C 7620 7620 10668 10668 16764 10668 L 16764 10668 16764 16328 15240 16764 C 12192 16764 7620 15240 4572 13716 3048 10668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32in" svg:y="0in" svg:width="0.02in" svg:height="0.04833in" draw:id="id834" draw:style-name="a835" draw:name="Shape 1094"><svg:title/><svg:desc/><draw:enhanced-geometry draw:type="non-primitive" svg:viewBox="0 0 18288 44196" draw:enhanced-path="M 18288 0 L 18288 0 18288 6096 18288 6096 C 15240 6096 12192 7620 10668 10668 7620 13716 6096 18288 6096 22860 6096 28956 7620 32004 10668 35052 12192 38100 15240 38100 18288 38100 L 18288 38100 18288 44196 18288 44196 C 12192 44196 9144 42672 6096 39624 1524 35052 0 30480 0 22860 0 16764 1524 10668 4572 6096 9144 3048 12192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34in" svg:y="0in" svg:width="0.02in" svg:height="0.07619in" draw:id="id835" draw:style-name="a836" draw:name="Shape 1095"><svg:title/><svg:desc/><draw:enhanced-geometry draw:type="non-primitive" svg:viewBox="0 0 18288 69668" draw:enhanced-path="M 0 0 L 9144 4572 C 12192 6096 13716 9144 16764 13716 18288 18288 18288 25908 18288 33528 18288 42672 18288 50292 15240 56388 13716 60960 12192 64008 9144 67056 L 0 69668 0 64008 6096 62484 C 7620 60960 9144 57912 10668 53340 12192 48768 13716 44196 13716 38100 L 13716 36576 C 12192 39624 9144 41148 7620 42672 L 0 44196 0 38100 9144 35052 C 10668 32004 12192 27432 12192 22860 12192 18288 10668 13716 9144 10668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9668"/><draw:equation draw:name="f8" draw:formula="0 / ?f6"/><draw:equation draw:name="f9" draw:formula="18288 / ?f6"/><draw:equation draw:name="f10" draw:formula="0 / ?f7"/><draw:equation draw:name="f11" draw:formula="69668 / ?f7"/></draw:enhanced-geometry></draw:custom-shape><draw:custom-shape svg:x="0.36667in" svg:y="0.00111in" svg:width="0.02in" svg:height="0.07524in" draw:id="id836" draw:style-name="a837" draw:name="Shape 1096"><svg:title/><svg:desc/><draw:enhanced-geometry draw:type="non-primitive" svg:viewBox="0 0 18288 68797" draw:enhanced-path="M 18288 0 L 18288 6386 9144 14224 C 6096 17271 6096 24892 6096 34036 7620 30988 9144 29464 12192 27940 L 18288 25501 18288 30988 10668 35559 C 7620 38608 6096 41656 6096 46227 6096 52324 7620 55371 10668 58420 L 18288 62230 18288 68797 11811 67564 C 9525 66421 7620 64515 6096 61468 1524 56896 0 47752 0 37084 0 23368 1524 14224 6096 8127 L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8797"/><draw:equation draw:name="f8" draw:formula="0 / ?f6"/><draw:equation draw:name="f9" draw:formula="18288 / ?f6"/><draw:equation draw:name="f10" draw:formula="0 / ?f7"/><draw:equation draw:name="f11" draw:formula="68797 / ?f7"/></draw:enhanced-geometry></draw:custom-shape><draw:custom-shape svg:x="0.38667in" svg:y="0.02833in" svg:width="0.02in" svg:height="0.04833in" draw:id="id837" draw:style-name="a838" draw:name="Shape 1097"><svg:title/><svg:desc/><draw:enhanced-geometry draw:type="non-primitive" svg:viewBox="0 0 18288 44196" draw:enhanced-path="M 1524 0 C 6096 0 10668 3048 13716 6096 16764 10668 18288 15240 18288 22860 18288 25908 18288 30480 16764 33528 15240 38100 12192 41148 9144 42672 7620 44196 4572 44196 1524 44196 L 0 43906 0 37338 1524 38100 C 4572 38100 6096 36576 9144 35052 10668 32004 12192 27432 12192 22860 12192 16764 10668 13716 9144 10668 6096 7620 4572 6096 0 6096 L 0 6097 0 610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38667in" svg:y="0in" svg:width="0.01833in" svg:height="0.01833in" draw:id="id838" draw:style-name="a839" draw:name="Shape 1098"><svg:title/><svg:desc/><draw:enhanced-geometry draw:type="non-primitive" svg:viewBox="0 0 16764 16764" draw:enhanced-path="M 1524 0 C 6096 0 9144 1524 12192 4572 15240 7620 16764 12192 16764 16764 L 10668 16764 C 10668 13716 9144 12192 7620 10668 6096 7620 3048 6096 1524 6096 L 0 7402 0 1016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43333in" svg:y="0.00167in" svg:width="0.045in" svg:height="0.075in" draw:id="id839" draw:style-name="a840" draw:name="Shape 1099"><svg:title/><svg:desc/><draw:enhanced-geometry draw:type="non-primitive" svg:viewBox="0 0 41148 68580" draw:enhanced-path="M 30480 0 C 33528 0 38100 1524 41148 3048 L 39624 10668 C 36576 7620 33528 6096 28956 6096 24384 6096 21336 7620 16764 12192 13716 15240 12192 19812 10668 24384 L 36576 24384 35052 30480 10668 30480 10668 36576 35052 36576 33528 42672 12192 42672 C 12192 50292 13716 54864 16764 57912 19812 60960 24384 62484 28956 62484 33528 62484 36576 60960 39624 57912 L 39624 65532 C 36576 68580 33528 68580 28956 68580 16764 68580 7620 60960 6096 42672 L 0 42672 1524 36576 4572 36576 C 4572 36576 4572 35052 4572 35052 L 4572 30480 0 30480 1524 24384 4572 24384 C 6096 16764 9144 10668 13716 7620 18288 3048 22860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68580"/><draw:equation draw:name="f8" draw:formula="0 / ?f6"/><draw:equation draw:name="f9" draw:formula="41148 / ?f6"/><draw:equation draw:name="f10" draw:formula="0 / ?f7"/><draw:equation draw:name="f11" draw:formula="68580 / ?f7"/></draw:enhanced-geometry></draw:custom-shape></draw:g></text:p>
          </table:table-cell>
          <table:covered-table-cell/>
          <table:table-cell table:style-name="TableCell492" table:number-columns-spanned="2">
            <text:p text:style-name="P493"><text:span text:style-name="T494">1,49%</text:span></text:p>
          </table:table-cell>
          <table:covered-table-cell/>
          <table:table-cell table:style-name="TableCell495" table:number-columns-spanned="2">
            <text:p text:style-name="P496"><draw:g draw:name="Group 12157" draw:id="id855" draw:style-name="a856" text:anchor-type="as-char"><svg:title/><svg:desc/><draw:custom-shape svg:x="0in" svg:y="0in" svg:width="0.02167in" svg:height="0.075in" draw:id="id841" draw:style-name="a842" draw:name="Shape 1101"><svg:title/><svg:desc/><draw:enhanced-geometry draw:type="non-primitive" svg:viewBox="0 0 19812 68580" draw:enhanced-path="M 15240 0 L 19812 0 19812 68580 13716 68580 13716 15240 C 12192 18288 9144 19812 6096 21336 4572 22860 1524 24384 0 24384 L 0 16764 C 3048 15240 6096 12192 9144 9144 12192 6096 13716 3048 1524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812"/><draw:equation draw:name="f7" draw:formula="?f4 / 68580"/><draw:equation draw:name="f8" draw:formula="0 / ?f6"/><draw:equation draw:name="f9" draw:formula="19812 / ?f6"/><draw:equation draw:name="f10" draw:formula="0 / ?f7"/><draw:equation draw:name="f11" draw:formula="68580 / ?f7"/></draw:enhanced-geometry></draw:custom-shape><draw:custom-shape svg:x="0.04167in" svg:y="0in" svg:width="0.04in" svg:height="0.07667in" draw:id="id842" draw:style-name="a843" draw:name="Shape 1102"><svg:title/><svg:desc/><draw:enhanced-geometry draw:type="non-primitive" svg:viewBox="0 0 36576 70104" draw:enhanced-path="M 18288 0 C 22860 0 25908 3048 28956 6096 32004 9144 35052 13716 35052 18288 35052 21336 33528 24384 32004 27432 32004 28956 28956 30480 27432 32004 28956 33528 30480 33528 32004 35052 33528 36576 33528 38100 35052 41148 35052 44196 36576 45720 36576 48768 36576 54864 33528 60960 30480 64008 25908 68580 22860 70104 16764 70104 12192 70104 7620 68580 4572 65532 1524 62484 0 57912 0 51816 L 6096 50292 C 7620 59436 10668 64008 16764 64008 19812 64008 22860 64008 25908 60960 28956 57912 30480 53340 30480 50292 30480 45720 28956 42672 25908 39624 24384 36576 21336 35052 18288 35052 16764 35052 15240 36576 13716 36576 L 15240 28956 C 19812 28956 22860 28956 24384 25908 27432 24384 28956 21336 28956 18288 28956 13716 27432 12192 25908 9144 22860 7620 21336 6096 18288 6096 15240 6096 12192 7620 10668 9144 9144 12192 7620 15240 7620 18288 L 1524 16764 C 1524 12192 3048 7620 6096 4572 9144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70104"/><draw:equation draw:name="f8" draw:formula="0 / ?f6"/><draw:equation draw:name="f9" draw:formula="36576 / ?f6"/><draw:equation draw:name="f10" draw:formula="0 / ?f7"/><draw:equation draw:name="f11" draw:formula="70104 / ?f7"/></draw:enhanced-geometry></draw:custom-shape><draw:custom-shape svg:x="0.08667in" svg:y="0.00333in" svg:width="0.04in" svg:height="0.07333in" draw:id="id843" draw:style-name="a844" draw:name="Shape 1103"><svg:title/><svg:desc/><draw:enhanced-geometry draw:type="non-primitive" svg:viewBox="0 0 36576 67056" draw:enhanced-path="M 6096 0 L 35052 0 35052 6096 12192 6096 9144 24384 C 12192 22860 16764 21336 19812 21336 24384 21336 28956 24384 32004 27432 35052 32004 36576 36576 36576 44196 36576 50292 35052 56388 32004 60960 28956 65532 24384 67056 18288 67056 13716 67056 9144 65532 6096 62484 3048 59436 1524 54864 0 48768 L 6096 48768 C 7620 53340 9144 56388 10668 57912 13716 60960 15240 60960 18288 60960 21336 60960 24384 59436 27432 56388 30480 53340 30480 48768 30480 44196 30480 39624 30480 35052 27432 32004 25908 28956 22860 27432 18288 27432 16764 27432 15240 28956 12192 30480 10668 32004 9144 33528 7620 36576 L 1524 35052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7056"/><draw:equation draw:name="f8" draw:formula="0 / ?f6"/><draw:equation draw:name="f9" draw:formula="36576 / ?f6"/><draw:equation draw:name="f10" draw:formula="0 / ?f7"/><draw:equation draw:name="f11" draw:formula="67056 / ?f7"/></draw:enhanced-geometry></draw:custom-shape><draw:custom-shape svg:x="0.13833in" svg:y="0.065in" svg:width="0.01in" svg:height="0.01167in" draw:id="id844" draw:style-name="a845" draw:name="Shape 14867"><svg:title/><svg:desc/><draw:enhanced-geometry draw:type="non-primitive" svg:viewBox="0 0 9144 10668" draw:enhanced-path="M 0 0 L 9144 0 9144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0668"/><draw:equation draw:name="f8" draw:formula="0 / ?f6"/><draw:equation draw:name="f9" draw:formula="9144 / ?f6"/><draw:equation draw:name="f10" draw:formula="0 / ?f7"/><draw:equation draw:name="f11" draw:formula="10668 / ?f7"/></draw:enhanced-geometry></draw:custom-shape><draw:custom-shape svg:x="0.15667in" svg:y="0in" svg:width="0.04in" svg:height="0.07667in" draw:id="id845" draw:style-name="a846" draw:name="Shape 1105"><svg:title/><svg:desc/><draw:enhanced-geometry draw:type="non-primitive" svg:viewBox="0 0 36576 70104" draw:enhanced-path="M 19812 0 C 24384 0 27432 3048 30480 6096 33528 9144 35052 13716 35052 18288 35052 21336 35052 24384 33528 27432 32004 28956 30480 30480 28956 32004 30480 33528 32004 33528 33528 35052 35052 36576 35052 38100 36576 41148 36576 44196 36576 45720 36576 48768 36576 54864 35052 60960 32004 64008 27432 68580 22860 70104 18288 70104 13716 70104 9144 68580 6096 65532 3048 62484 1524 57912 0 51816 L 6096 50292 C 7620 59436 12192 64008 18288 64008 21336 64008 24384 64008 27432 60960 28956 57912 30480 53340 30480 50292 30480 45720 30480 42672 27432 39624 25908 36576 22860 35052 19812 35052 18288 35052 16764 36576 13716 36576 L 15240 28956 16764 28956 C 21336 28956 22860 28956 25908 25908 28956 24384 28956 21336 28956 18288 28956 13716 28956 12192 25908 9144 24384 7620 22860 6096 19812 6096 16764 6096 13716 7620 12192 9144 10668 12192 9144 15240 7620 18288 L 1524 16764 C 3048 12192 4572 7620 7620 4572 10668 1524 15240 0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70104"/><draw:equation draw:name="f8" draw:formula="0 / ?f6"/><draw:equation draw:name="f9" draw:formula="36576 / ?f6"/><draw:equation draw:name="f10" draw:formula="0 / ?f7"/><draw:equation draw:name="f11" draw:formula="70104 / ?f7"/></draw:enhanced-geometry></draw:custom-shape><draw:custom-shape svg:x="0.20333in" svg:y="0in" svg:width="0.04in" svg:height="0.075in" draw:id="id846" draw:style-name="a847" draw:name="Shape 1106"><svg:title/><svg:desc/><draw:enhanced-geometry draw:type="non-primitive" svg:viewBox="0 0 36576 68580" draw:enhanced-path="M 19812 0 C 25908 0 30480 3048 33528 6096 35052 10668 36576 15240 36576 19812 36576 24384 36576 28956 33528 32004 32004 36576 27432 42672 19812 48768 16764 53340 13716 56388 12192 57912 10668 59436 10668 60960 9144 62484 L 36576 62484 36576 68580 0 68580 C 0 65532 1524 62484 3048 59436 6096 54864 9144 50292 15240 45720 21336 38100 25908 33528 27432 28956 30480 25908 30480 22860 30480 19812 30480 15240 30480 12192 27432 10668 25908 7620 22860 6096 19812 6096 16764 6096 13716 7620 12192 10668 9144 13716 7620 16764 7620 21336 L 1524 19812 C 3048 13716 4572 9144 7620 6096 10668 3048 15240 0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8580"/><draw:equation draw:name="f8" draw:formula="0 / ?f6"/><draw:equation draw:name="f9" draw:formula="36576 / ?f6"/><draw:equation draw:name="f10" draw:formula="0 / ?f7"/><draw:equation draw:name="f11" draw:formula="68580 / ?f7"/></draw:enhanced-geometry></draw:custom-shape><draw:custom-shape svg:x="0.25in" svg:y="0in" svg:width="0.02in" svg:height="0.07667in" draw:id="id847" draw:style-name="a848" draw:name="Shape 1107"><svg:title/><svg:desc/><draw:enhanced-geometry draw:type="non-primitive" svg:viewBox="0 0 18288 70104" draw:enhanced-path="M 18288 0 L 18288 6096 C 15240 6096 13716 7620 10668 10668 9144 12192 7620 15240 7620 18288 7620 21336 9144 24384 10668 25908 13716 28956 15240 28956 18288 28956 L 18288 35052 C 15240 35052 12192 36576 10668 39624 7620 42672 6096 45720 6096 50292 6096 54864 7620 57912 10668 60960 12192 64008 15240 64008 18288 64008 L 18288 70104 C 13716 70104 9144 68580 6096 65532 1524 60960 0 56388 0 50292 0 45720 1524 41148 3048 38100 4572 35052 6096 33528 9144 32004 7620 30480 4572 28956 4572 27432 3048 24384 1524 21336 1524 18288 1524 13716 3048 9144 6096 6096 9144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27in" svg:y="0in" svg:width="0.02in" svg:height="0.07667in" draw:id="id848" draw:style-name="a849" draw:name="Shape 1108"><svg:title/><svg:desc/><draw:enhanced-geometry draw:type="non-primitive" svg:viewBox="0 0 18288 70104" draw:enhanced-path="M 0 0 C 4572 0 9144 3048 12192 6096 15240 9144 16764 13716 16764 18288 16764 21336 16764 24384 15240 27432 13716 28956 12192 30480 9144 32004 12192 33528 15240 36576 16764 39624 18288 42672 18288 45720 18288 50292 18288 56388 16764 60960 13716 65532 10668 68580 6096 70104 0 70104 L 0 64008 C 4572 64008 6096 64008 9144 60960 12192 57912 12192 54864 12192 50292 12192 45720 12192 42672 9144 39624 6096 36576 3048 35052 0 35052 L 0 28956 C 3048 28956 6096 28956 7620 25908 10668 24384 10668 21336 10668 18288 10668 15240 10668 12192 7620 10668 6096 7620 3048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3in" svg:y="0.065in" svg:width="0.00833in" svg:height="0.025in" draw:id="id849" draw:style-name="a850" draw:name="Shape 1109"><svg:title/><svg:desc/><draw:enhanced-geometry draw:type="non-primitive" svg:viewBox="0 0 7620 22860" draw:enhanced-path="M 1524 0 L 7620 0 7620 10668 C 7620 13716 7620 16764 6096 18288 6096 21336 4572 22860 1524 22860 L 0 19812 C 1524 19812 3048 18288 3048 16764 4572 15240 4572 12192 4572 9144 L 1524 9144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draw:equation draw:name="f7" draw:formula="?f4 / 22860"/><draw:equation draw:name="f8" draw:formula="0 / ?f6"/><draw:equation draw:name="f9" draw:formula="7620 / ?f6"/><draw:equation draw:name="f10" draw:formula="0 / ?f7"/><draw:equation draw:name="f11" draw:formula="22860 / ?f7"/></draw:enhanced-geometry></draw:custom-shape><draw:custom-shape svg:x="0.32167in" svg:y="0.05833in" svg:width="0.01833in" svg:height="0.01833in" draw:id="id850" draw:style-name="a851" draw:name="Shape 1110"><svg:title/><svg:desc/><draw:enhanced-geometry draw:type="non-primitive" svg:viewBox="0 0 16764 16764" draw:enhanced-path="M 0 0 L 6096 0 C 7620 7620 10668 10668 16764 10668 L 16764 10668 16764 16328 15240 16764 C 12192 16764 7620 15240 4572 13716 3048 10668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32in" svg:y="0in" svg:width="0.02in" svg:height="0.04833in" draw:id="id851" draw:style-name="a852" draw:name="Shape 1111"><svg:title/><svg:desc/><draw:enhanced-geometry draw:type="non-primitive" svg:viewBox="0 0 18288 44196" draw:enhanced-path="M 18288 0 L 18288 0 18288 6096 18288 6096 C 15240 6096 12192 7620 10668 10668 7620 13716 6096 18288 6096 22860 6096 28956 7620 32004 10668 35052 12192 38100 15240 38100 18288 38100 L 18288 38100 18288 44196 18288 44196 C 12192 44196 9144 42672 6096 39624 1524 35052 0 30480 0 22860 0 16764 1524 10668 4572 6096 9144 3048 12192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34in" svg:y="0in" svg:width="0.02in" svg:height="0.07619in" draw:id="id852" draw:style-name="a853" draw:name="Shape 1112"><svg:title/><svg:desc/><draw:enhanced-geometry draw:type="non-primitive" svg:viewBox="0 0 18288 69668" draw:enhanced-path="M 0 0 L 9144 4572 C 12192 6096 13716 9144 16764 13716 18288 18288 18288 25908 18288 33528 18288 42672 18288 50292 15240 56388 13716 60960 12192 64008 9144 67056 L 0 69668 0 64008 6096 62484 C 7620 60960 9144 57912 10668 53340 12192 48768 13716 44196 13716 38100 L 13716 36576 C 12192 39624 9144 41148 7620 42672 L 0 44196 0 38100 9144 35052 C 10668 32004 12192 27432 12192 22860 12192 18288 10668 13716 9144 10668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9668"/><draw:equation draw:name="f8" draw:formula="0 / ?f6"/><draw:equation draw:name="f9" draw:formula="18288 / ?f6"/><draw:equation draw:name="f10" draw:formula="0 / ?f7"/><draw:equation draw:name="f11" draw:formula="69668 / ?f7"/></draw:enhanced-geometry></draw:custom-shape><draw:custom-shape svg:x="0.36667in" svg:y="0.00333in" svg:width="0.04in" svg:height="0.07167in" draw:id="id853" draw:style-name="a854" draw:name="Shape 1113"><svg:title/><svg:desc/><draw:enhanced-geometry draw:type="non-primitive" svg:viewBox="0 0 36576 65532" draw:enhanced-path="M 0 0 L 36576 0 36576 7620 C 30480 13716 25908 22860 21336 33528 16764 44196 15240 54864 13716 65532 L 7620 65532 C 7620 60960 9144 53340 10668 45720 13716 38100 15240 32004 19812 24384 22860 16764 27432 12192 30480 6096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5532"/><draw:equation draw:name="f8" draw:formula="0 / ?f6"/><draw:equation draw:name="f9" draw:formula="36576 / ?f6"/><draw:equation draw:name="f10" draw:formula="0 / ?f7"/><draw:equation draw:name="f11" draw:formula="65532 / ?f7"/></draw:enhanced-geometry></draw:custom-shape><draw:custom-shape svg:x="0.43333in" svg:y="0.00167in" svg:width="0.045in" svg:height="0.075in" draw:id="id854" draw:style-name="a855" draw:name="Shape 1114"><svg:title/><svg:desc/><draw:enhanced-geometry draw:type="non-primitive" svg:viewBox="0 0 41148 68580" draw:enhanced-path="M 30480 0 C 33528 0 38100 1524 41148 3048 L 39624 10668 C 36576 7620 33528 6096 28956 6096 24384 6096 21336 7620 16764 12192 13716 15240 12192 19812 10668 24384 L 36576 24384 35052 30480 10668 30480 10668 36576 35052 36576 33528 42672 12192 42672 C 12192 50292 13716 54864 16764 57912 19812 60960 24384 62484 28956 62484 33528 62484 36576 60960 39624 57912 L 39624 65532 C 36576 68580 33528 68580 28956 68580 16764 68580 7620 60960 6096 42672 L 0 42672 1524 36576 4572 36576 C 4572 36576 4572 35052 4572 35052 L 4572 30480 0 30480 1524 24384 4572 24384 C 6096 16764 9144 10668 13716 7620 18288 3048 22860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68580"/><draw:equation draw:name="f8" draw:formula="0 / ?f6"/><draw:equation draw:name="f9" draw:formula="41148 / ?f6"/><draw:equation draw:name="f10" draw:formula="0 / ?f7"/><draw:equation draw:name="f11" draw:formula="68580 / ?f7"/></draw:enhanced-geometry></draw:custom-shape></draw:g></text:p>
          </table:table-cell>
          <table:covered-table-cell/>
          <table:table-cell table:style-name="TableCell497" table:number-columns-spanned="2">
            <text:p text:style-name="P498"><text:span text:style-name="T499">2,30%</text:span></text:p>
          </table:table-cell>
          <table:covered-table-cell/>
          <table:table-cell table:style-name="TableCell500">
            <text:p text:style-name="P501"><draw:g draw:name="Group 12168" draw:id="id872" draw:style-name="a873" text:anchor-type="as-char"><svg:title/><svg:desc/><draw:custom-shape svg:x="0in" svg:y="0.04667in" svg:width="0.025in" svg:height="0.01in" draw:id="id856" draw:style-name="a857" draw:name="Shape 14869"><svg:title/><svg:desc/><draw:enhanced-geometry draw:type="non-primitive" svg:viewBox="0 0 22860 9144" draw:enhanced-path="M 0 0 L 22860 0 22860 9144 0 914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860"/><draw:equation draw:name="f7" draw:formula="?f4 / 9144"/><draw:equation draw:name="f8" draw:formula="0 / ?f6"/><draw:equation draw:name="f9" draw:formula="22860 / ?f6"/><draw:equation draw:name="f10" draw:formula="0 / ?f7"/><draw:equation draw:name="f11" draw:formula="9144 / ?f7"/></draw:enhanced-geometry></draw:custom-shape><draw:custom-shape svg:x="0.03333in" svg:y="0.05833in" svg:width="0.01833in" svg:height="0.01833in" draw:id="id857" draw:style-name="a858" draw:name="Shape 1117"><svg:title/><svg:desc/><draw:enhanced-geometry draw:type="non-primitive" svg:viewBox="0 0 16764 16764" draw:enhanced-path="M 0 0 L 6096 0 C 7620 7620 10668 10668 15240 10668 L 16764 10363 16764 16256 15240 16764 C 10668 16764 7620 15240 4572 13716 1524 10668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03167in" svg:y="0in" svg:width="0.02in" svg:height="0.04833in" draw:id="id858" draw:style-name="a859" draw:name="Shape 1118"><svg:title/><svg:desc/><draw:enhanced-geometry draw:type="non-primitive" svg:viewBox="0 0 18288 44196" draw:enhanced-path="M 16764 0 L 18288 653 18288 6097 18288 6096 C 15240 6096 12192 7620 9144 10668 7620 13716 6096 18288 6096 22860 6096 28956 7620 32004 9144 35052 12192 38100 15240 38100 18288 38100 L 18288 38100 18288 43891 16764 44196 C 12192 44196 7620 42672 4572 39624 1524 35052 0 30480 0 22860 0 16764 1524 10668 4572 6096 7620 3048 12192 0 167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05167in" svg:y="0.00071in" svg:width="0.02in" svg:height="0.0754in" draw:id="id859" draw:style-name="a860" draw:name="Shape 1119"><svg:title/><svg:desc/><draw:enhanced-geometry draw:type="non-primitive" svg:viewBox="0 0 18288 68942" draw:enhanced-path="M 0 0 L 9144 3918 C 12192 5443 13716 8491 15240 13062 16764 17635 18288 25255 18288 32874 18288 42018 16764 49638 15240 55735 13716 60306 10668 63355 7620 66403 L 0 68942 0 63050 6096 61831 C 7620 60306 9144 57259 10668 52687 12192 48115 12192 43543 12192 37447 L 12192 35923 C 10668 38970 9144 40494 6096 42018 L 0 43238 0 37447 7620 34399 C 10668 31350 12192 26779 12192 22206 12192 17635 10668 13062 7620 10015 L 0 5443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8942"/><draw:equation draw:name="f8" draw:formula="0 / ?f6"/><draw:equation draw:name="f9" draw:formula="18288 / ?f6"/><draw:equation draw:name="f10" draw:formula="0 / ?f7"/><draw:equation draw:name="f11" draw:formula="68942 / ?f7"/></draw:enhanced-geometry></draw:custom-shape><draw:custom-shape svg:x="0.08167in" svg:y="0.065in" svg:width="0.01in" svg:height="0.01167in" draw:id="id860" draw:style-name="a861" draw:name="Shape 14870"><svg:title/><svg:desc/><draw:enhanced-geometry draw:type="non-primitive" svg:viewBox="0 0 9144 10668" draw:enhanced-path="M 0 0 L 9144 0 9144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0668"/><draw:equation draw:name="f8" draw:formula="0 / ?f6"/><draw:equation draw:name="f9" draw:formula="9144 / ?f6"/><draw:equation draw:name="f10" draw:formula="0 / ?f7"/><draw:equation draw:name="f11" draw:formula="10668 / ?f7"/></draw:enhanced-geometry></draw:custom-shape><draw:custom-shape svg:x="0.09833in" svg:y="0.01875in" svg:width="0.01667in" svg:height="0.03792in" draw:id="id861" draw:style-name="a862" draw:name="Shape 1121"><svg:title/><svg:desc/><draw:enhanced-geometry draw:type="non-primitive" svg:viewBox="0 0 15240 34671" draw:enhanced-path="M 15240 0 L 15240 13335 6096 28575 15240 28575 15240 34671 0 34671 0 28575 1524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5240"/><draw:equation draw:name="f7" draw:formula="?f4 / 34671"/><draw:equation draw:name="f8" draw:formula="0 / ?f6"/><draw:equation draw:name="f9" draw:formula="15240 / ?f6"/><draw:equation draw:name="f10" draw:formula="0 / ?f7"/><draw:equation draw:name="f11" draw:formula="34671 / ?f7"/></draw:enhanced-geometry></draw:custom-shape><draw:custom-shape svg:x="0.115in" svg:y="0in" svg:width="0.025in" svg:height="0.075in" draw:id="id862" draw:style-name="a863" draw:name="Shape 1122"><svg:title/><svg:desc/><draw:enhanced-geometry draw:type="non-primitive" svg:viewBox="0 0 22860 68580" draw:enhanced-path="M 9144 0 L 15240 0 15240 45720 22860 45720 22860 51816 15240 51816 15240 68580 9144 68580 9144 51816 0 51816 0 45720 9144 45720 9144 15240 0 30480 0 17145 914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860"/><draw:equation draw:name="f7" draw:formula="?f4 / 68580"/><draw:equation draw:name="f8" draw:formula="0 / ?f6"/><draw:equation draw:name="f9" draw:formula="22860 / ?f6"/><draw:equation draw:name="f10" draw:formula="0 / ?f7"/><draw:equation draw:name="f11" draw:formula="68580 / ?f7"/></draw:enhanced-geometry></draw:custom-shape><draw:custom-shape svg:x="0.145in" svg:y="0.01875in" svg:width="0.01667in" svg:height="0.03792in" draw:id="id863" draw:style-name="a864" draw:name="Shape 1123"><svg:title/><svg:desc/><draw:enhanced-geometry draw:type="non-primitive" svg:viewBox="0 0 15240 34671" draw:enhanced-path="M 15240 0 L 15240 13335 6096 28575 15240 28575 15240 34671 0 34671 0 28575 1524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5240"/><draw:equation draw:name="f7" draw:formula="?f4 / 34671"/><draw:equation draw:name="f8" draw:formula="0 / ?f6"/><draw:equation draw:name="f9" draw:formula="15240 / ?f6"/><draw:equation draw:name="f10" draw:formula="0 / ?f7"/><draw:equation draw:name="f11" draw:formula="34671 / ?f7"/></draw:enhanced-geometry></draw:custom-shape><draw:custom-shape svg:x="0.16167in" svg:y="0in" svg:width="0.025in" svg:height="0.075in" draw:id="id864" draw:style-name="a865" draw:name="Shape 1124"><svg:title/><svg:desc/><draw:enhanced-geometry draw:type="non-primitive" svg:viewBox="0 0 22860 68580" draw:enhanced-path="M 9144 0 L 15240 0 15240 45720 22860 45720 22860 51816 15240 51816 15240 68580 9144 68580 9144 51816 0 51816 0 45720 9144 45720 9144 15240 0 30480 0 17145 914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860"/><draw:equation draw:name="f7" draw:formula="?f4 / 68580"/><draw:equation draw:name="f8" draw:formula="0 / ?f6"/><draw:equation draw:name="f9" draw:formula="22860 / ?f6"/><draw:equation draw:name="f10" draw:formula="0 / ?f7"/><draw:equation draw:name="f11" draw:formula="68580 / ?f7"/></draw:enhanced-geometry></draw:custom-shape><draw:custom-shape svg:x="0.195in" svg:y="0in" svg:width="0.02in" svg:height="0.07667in" draw:id="id865" draw:style-name="a866" draw:name="Shape 1125"><svg:title/><svg:desc/><draw:enhanced-geometry draw:type="non-primitive" svg:viewBox="0 0 18288 70104" draw:enhanced-path="M 18288 0 L 18288 6097 10668 10668 C 7620 12192 7620 15240 7620 18288 7620 21336 7620 24384 10668 25908 L 18288 28956 18288 35052 9144 39624 C 6096 42672 6096 45720 6096 50292 6096 54864 6096 57912 9144 60960 L 18288 64008 18288 70104 4572 65532 C 1524 60960 0 56388 0 50292 0 45720 0 41148 1524 38100 3048 35052 6096 33528 9144 32004 6096 30480 4572 28956 3048 27432 1524 24384 1524 21336 1524 18288 1524 13716 3048 9144 6096 6096 L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215in" svg:y="0in" svg:width="0.02in" svg:height="0.07667in" draw:id="id866" draw:style-name="a867" draw:name="Shape 1126"><svg:title/><svg:desc/><draw:enhanced-geometry draw:type="non-primitive" svg:viewBox="0 0 18288 70104" draw:enhanced-path="M 0 0 C 4572 0 7620 3048 10668 6096 15240 9144 16764 13716 16764 18288 16764 21336 15240 24384 13716 27432 13716 28956 10668 30480 9144 32004 12192 33528 13716 36576 15240 39624 16764 42672 18288 45720 18288 50292 18288 56388 15240 60960 12192 65532 9144 68580 4572 70104 0 70104 L 0 70104 0 64008 0 64008 C 3048 64008 6096 64008 7620 60960 10668 57912 12192 54864 12192 50292 12192 45720 10668 42672 7620 39624 6096 36576 3048 35052 0 35052 L 0 35052 0 28956 0 28956 C 3048 28956 4572 28956 7620 25908 9144 24384 10668 21336 10668 18288 10668 15240 9144 12192 7620 10668 4572 7620 3048 6096 0 6096 L 0 6097 0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24333in" svg:y="0.065in" svg:width="0.01in" svg:height="0.025in" draw:id="id867" draw:style-name="a868" draw:name="Shape 1127"><svg:title/><svg:desc/><draw:enhanced-geometry draw:type="non-primitive" svg:viewBox="0 0 9144 22860" draw:enhanced-path="M 3048 0 L 9144 0 9144 10668 C 9144 13716 7620 16764 7620 18288 6096 21336 4572 22860 3048 22860 L 0 19812 C 1524 19812 3048 18288 4572 16764 4572 15240 6096 12192 6096 9144 L 3048 9144 304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22860"/><draw:equation draw:name="f8" draw:formula="0 / ?f6"/><draw:equation draw:name="f9" draw:formula="9144 / ?f6"/><draw:equation draw:name="f10" draw:formula="0 / ?f7"/><draw:equation draw:name="f11" draw:formula="22860 / ?f7"/></draw:enhanced-geometry></draw:custom-shape><draw:custom-shape svg:x="0.26333in" svg:y="0.00111in" svg:width="0.02in" svg:height="0.07556in" draw:id="id868" draw:style-name="a869" draw:name="Shape 1128"><svg:title/><svg:desc/><draw:enhanced-geometry draw:type="non-primitive" svg:viewBox="0 0 18288 69088" draw:enhanced-path="M 18288 0 L 18288 5081 18288 5080 C 15240 5080 12192 8128 10668 11176 7620 15748 6096 23368 6096 34036 6096 46228 7620 53848 10668 58420 L 18288 62231 18288 69088 18288 69088 C 13716 69088 9144 67564 6096 61468 3048 56897 0 47753 0 34036 0 23368 1524 14224 6096 8128 L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9088"/><draw:equation draw:name="f8" draw:formula="0 / ?f6"/><draw:equation draw:name="f9" draw:formula="18288 / ?f6"/><draw:equation draw:name="f10" draw:formula="0 / ?f7"/><draw:equation draw:name="f11" draw:formula="69088 / ?f7"/></draw:enhanced-geometry></draw:custom-shape><draw:custom-shape svg:x="0.28333in" svg:y="0in" svg:width="0.02in" svg:height="0.07667in" draw:id="id869" draw:style-name="a870" draw:name="Shape 1129"><svg:title/><svg:desc/><draw:enhanced-geometry draw:type="non-primitive" svg:viewBox="0 0 18288 70104" draw:enhanced-path="M 1524 0 C 6096 0 10668 3048 13716 7620 16764 13716 18288 22860 18288 35052 18288 47244 16764 56388 13716 62484 L 0 70104 0 63247 1524 64008 C 4572 64008 7620 62484 9144 59436 12192 54864 12192 47244 12192 35052 12192 24384 12192 16764 9144 12192 L 0 6097 0 1016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31667in" svg:y="0in" svg:width="0.02167in" svg:height="0.075in" draw:id="id870" draw:style-name="a871" draw:name="Shape 1130"><svg:title/><svg:desc/><draw:enhanced-geometry draw:type="non-primitive" svg:viewBox="0 0 19812 68580" draw:enhanced-path="M 15240 0 L 19812 0 19812 68580 13716 68580 13716 15240 C 10668 18288 9144 19812 6096 21336 4572 22860 1524 24384 0 24384 L 0 16764 C 3048 15240 6096 12192 9144 9144 12192 6096 13716 3048 1524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812"/><draw:equation draw:name="f7" draw:formula="?f4 / 68580"/><draw:equation draw:name="f8" draw:formula="0 / ?f6"/><draw:equation draw:name="f9" draw:formula="19812 / ?f6"/><draw:equation draw:name="f10" draw:formula="0 / ?f7"/><draw:equation draw:name="f11" draw:formula="68580 / ?f7"/></draw:enhanced-geometry></draw:custom-shape><draw:custom-shape svg:x="0.37667in" svg:y="0.00167in" svg:width="0.045in" svg:height="0.075in" draw:id="id871" draw:style-name="a872" draw:name="Shape 1131"><svg:title/><svg:desc/><draw:enhanced-geometry draw:type="non-primitive" svg:viewBox="0 0 41148 68580" draw:enhanced-path="M 30480 0 C 35052 0 38100 1524 41148 3048 L 39624 10668 C 36576 7620 33528 6096 28956 6096 24384 6096 21336 7620 18288 12192 15240 15240 12192 19812 12192 24384 L 36576 24384 36576 30480 10668 30480 10668 36576 35052 36576 35052 42672 12192 42672 C 12192 50292 15240 54864 18288 57912 21336 60960 24384 62484 28956 62484 33528 62484 38100 60960 39624 57912 L 39624 65532 C 36576 68580 33528 68580 30480 68580 16764 68580 9144 60960 6096 42672 L 0 42672 1524 36576 4572 36576 C 4572 36576 4572 35052 4572 35052 L 4572 30480 0 30480 1524 24384 6096 24384 C 6096 16764 9144 10668 13716 7620 18288 3048 24384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68580"/><draw:equation draw:name="f8" draw:formula="0 / ?f6"/><draw:equation draw:name="f9" draw:formula="41148 / ?f6"/><draw:equation draw:name="f10" draw:formula="0 / ?f7"/><draw:equation draw:name="f11" draw:formula="68580 / ?f7"/></draw:enhanced-geometry></draw:custom-shape></draw:g></text:p>
          </table:table-cell>
          <table:table-cell table:style-name="TableCell502">
            <text:p text:style-name="P503"><text:span text:style-name="T504">-6,98%</text:span></text:p>
          </table:table-cell>
          <table:table-cell>
            <text:p text:style-name="P503"/>
          </table:table-cell>
        </table:table-row>
        <table:table-row table:style-name="TableRow505">
          <table:table-cell table:style-name="TableCell506" table:number-columns-spanned="2">
            <text:p text:style-name="P507"><text:span text:style-name="T508">628</text:span></text:p>
          </table:table-cell>
          <table:covered-table-cell/>
          <table:table-cell table:style-name="TableCell509">
            <text:p text:style-name="P510"><text:span text:style-name="T511">SUMINISTROS</text:span></text:p>
          </table:table-cell>
          <table:table-cell table:style-name="TableCell512" table:number-columns-spanned="2">
            <text:p text:style-name="P513"><draw:g draw:name="Group 12193" draw:id="id886" draw:style-name="a887" text:anchor-type="as-char"><svg:title/><svg:desc/><draw:custom-shape svg:x="0in" svg:y="0in" svg:width="0.04in" svg:height="0.07667in" draw:id="id873" draw:style-name="a874" draw:name="Shape 1134"><svg:title/><svg:desc/><draw:enhanced-geometry draw:type="non-primitive" svg:viewBox="0 0 36576 70104" draw:enhanced-path="M 18288 0 C 22860 0 25908 3048 28956 6096 33528 9144 35052 13716 35052 18288 35052 21336 33528 24384 32004 27432 32004 28956 30480 30480 27432 32004 28956 33528 30480 33528 32004 35052 33528 36576 33528 38100 35052 41148 35052 44196 36576 45720 36576 48768 36576 54864 33528 60960 30480 64008 27432 68580 22860 70104 16764 70104 12192 70104 7620 68580 4572 65532 1524 62484 0 57912 0 51816 L 6096 50292 C 7620 59436 10668 64008 16764 64008 21336 64008 22860 64008 25908 60960 28956 57912 30480 53340 30480 50292 30480 45720 28956 42672 25908 39624 24384 36576 21336 35052 18288 35052 16764 35052 15240 36576 13716 36576 L 15240 28956 C 19812 28956 22860 28956 24384 25908 27432 24384 28956 21336 28956 18288 28956 13716 27432 12192 25908 9144 22860 7620 21336 6096 18288 6096 15240 6096 12192 7620 10668 9144 9144 12192 7620 15240 7620 18288 L 1524 16764 C 1524 12192 3048 7620 6096 4572 9144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70104"/><draw:equation draw:name="f8" draw:formula="0 / ?f6"/><draw:equation draw:name="f9" draw:formula="36576 / ?f6"/><draw:equation draw:name="f10" draw:formula="0 / ?f7"/><draw:equation draw:name="f11" draw:formula="70104 / ?f7"/></draw:enhanced-geometry></draw:custom-shape><draw:custom-shape svg:x="0.04667in" svg:y="0.00333in" svg:width="0.04in" svg:height="0.07333in" draw:id="id874" draw:style-name="a875" draw:name="Shape 1135"><svg:title/><svg:desc/><draw:enhanced-geometry draw:type="non-primitive" svg:viewBox="0 0 36576 67056" draw:enhanced-path="M 6096 0 L 35052 0 35052 6096 10668 6096 7620 24384 C 12192 22860 15240 21336 18288 21336 22860 21336 27432 24384 30480 27432 33528 32004 36576 36576 36576 44196 36576 50292 33528 56388 30480 60960 27432 65532 22860 67056 16764 67056 12192 67056 7620 65532 4572 62484 1524 59436 0 54864 0 48768 L 6096 48768 C 6096 53340 7620 56388 9144 57912 12192 60960 13716 60960 16764 60960 19812 60960 22860 59436 25908 56388 28956 53340 30480 48768 30480 44196 30480 39624 28956 35052 25908 32004 24384 28956 21336 27432 16764 27432 15240 27432 13716 28956 10668 30480 9144 32004 7620 33528 7620 36576 L 1524 35052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7056"/><draw:equation draw:name="f8" draw:formula="0 / ?f6"/><draw:equation draw:name="f9" draw:formula="36576 / ?f6"/><draw:equation draw:name="f10" draw:formula="0 / ?f7"/><draw:equation draw:name="f11" draw:formula="67056 / ?f7"/></draw:enhanced-geometry></draw:custom-shape><draw:custom-shape svg:x="0.09667in" svg:y="0.065in" svg:width="0.01in" svg:height="0.01167in" draw:id="id875" draw:style-name="a876" draw:name="Shape 14873"><svg:title/><svg:desc/><draw:enhanced-geometry draw:type="non-primitive" svg:viewBox="0 0 9144 10668" draw:enhanced-path="M 0 0 L 9144 0 9144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0668"/><draw:equation draw:name="f8" draw:formula="0 / ?f6"/><draw:equation draw:name="f9" draw:formula="9144 / ?f6"/><draw:equation draw:name="f10" draw:formula="0 / ?f7"/><draw:equation draw:name="f11" draw:formula="10668 / ?f7"/></draw:enhanced-geometry></draw:custom-shape><draw:custom-shape svg:x="0.115in" svg:y="0in" svg:width="0.02in" svg:height="0.07667in" draw:id="id876" draw:style-name="a877" draw:name="Shape 1137"><svg:title/><svg:desc/><draw:enhanced-geometry draw:type="non-primitive" svg:viewBox="0 0 18288 70104" draw:enhanced-path="M 18288 0 L 18288 6096 C 15240 6096 13716 7620 10668 10668 9144 12192 7620 15240 7620 18288 7620 21336 9144 24384 10668 25908 13716 28956 15240 28956 18288 28956 L 18288 35052 C 15240 35052 12192 36576 10668 39624 7620 42672 6096 45720 6096 50292 6096 54864 7620 57912 10668 60960 12192 64008 15240 64008 18288 64008 L 18288 70104 C 13716 70104 9144 68580 6096 65532 3048 60960 0 56388 0 50292 0 45720 1524 41148 3048 38100 4572 35052 6096 33528 9144 32004 7620 30480 4572 28956 4572 27432 3048 24384 1524 21336 1524 18288 1524 13716 3048 9144 6096 6096 10668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135in" svg:y="0in" svg:width="0.02in" svg:height="0.07667in" draw:id="id877" draw:style-name="a878" draw:name="Shape 1138"><svg:title/><svg:desc/><draw:enhanced-geometry draw:type="non-primitive" svg:viewBox="0 0 18288 70104" draw:enhanced-path="M 0 0 C 4572 0 9144 3048 12192 6096 15240 9144 16764 13716 16764 18288 16764 21336 16764 24384 15240 27432 13716 28956 12192 30480 9144 32004 12192 33528 15240 36576 16764 39624 18288 42672 18288 45720 18288 50292 18288 56388 16764 60960 13716 65532 10668 68580 6096 70104 0 70104 L 0 64008 C 4572 64008 6096 64008 9144 60960 12192 57912 12192 54864 12192 50292 12192 45720 12192 42672 9144 39624 6096 36576 3048 35052 0 35052 L 0 28956 C 3048 28956 6096 28956 7620 25908 10668 24384 10668 21336 10668 18288 10668 15240 10668 12192 7620 10668 6096 7620 3048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16167in" svg:y="0in" svg:width="0.02in" svg:height="0.07667in" draw:id="id878" draw:style-name="a879" draw:name="Shape 1139"><svg:title/><svg:desc/><draw:enhanced-geometry draw:type="non-primitive" svg:viewBox="0 0 18288 70104" draw:enhanced-path="M 18288 0 L 18288 6096 C 15240 6096 12192 9144 10668 12192 7620 16764 6096 24384 6096 35052 6096 47244 7620 54864 10668 59436 L 18288 63246 18288 70104 C 13716 70104 9144 68580 6096 62484 3048 57912 0 48768 0 35052 0 24384 1524 15240 4572 9144 9144 3048 12192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18167in" svg:y="0in" svg:width="0.02in" svg:height="0.07667in" draw:id="id879" draw:style-name="a880" draw:name="Shape 1140"><svg:title/><svg:desc/><draw:enhanced-geometry draw:type="non-primitive" svg:viewBox="0 0 18288 70104" draw:enhanced-path="M 0 0 C 6096 0 10668 3048 13716 7620 16764 13716 18288 22860 18288 35052 18288 47244 16764 56388 13716 62484 10668 67056 6096 70104 0 70104 L 0 63246 1524 64008 C 4572 64008 7620 62484 9144 59436 12192 54864 12192 47244 12192 35052 12192 24384 12192 16764 9144 12192 7620 9144 4572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20833in" svg:y="0in" svg:width="0.04in" svg:height="0.07667in" draw:id="id880" draw:style-name="a881" draw:name="Shape 1141"><svg:title/><svg:desc/><draw:enhanced-geometry draw:type="non-primitive" svg:viewBox="0 0 36576 70104" draw:enhanced-path="M 19812 0 C 24384 0 27432 3048 30480 6096 33528 9144 35052 13716 35052 18288 35052 21336 35052 24384 33528 27432 32004 28956 30480 30480 28956 32004 30480 33528 32004 33528 33528 35052 35052 36576 35052 38100 36576 41148 36576 44196 36576 45720 36576 48768 36576 54864 35052 60960 32004 64008 27432 68580 22860 70104 18288 70104 13716 70104 9144 68580 6096 65532 3048 62484 1524 57912 0 51816 L 6096 50292 C 7620 59436 12192 64008 18288 64008 21336 64008 24384 64008 27432 60960 30480 57912 30480 53340 30480 50292 30480 45720 30480 42672 27432 39624 25908 36576 22860 35052 19812 35052 18288 35052 16764 36576 13716 36576 L 15240 28956 16764 28956 C 21336 28956 24384 28956 25908 25908 28956 24384 28956 21336 28956 18288 28956 13716 28956 12192 25908 9144 24384 7620 22860 6096 19812 6096 16764 6096 13716 7620 12192 9144 10668 12192 9144 15240 7620 18288 L 1524 16764 C 3048 12192 4572 7620 7620 4572 10668 1524 15240 0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70104"/><draw:equation draw:name="f8" draw:formula="0 / ?f6"/><draw:equation draw:name="f9" draw:formula="36576 / ?f6"/><draw:equation draw:name="f10" draw:formula="0 / ?f7"/><draw:equation draw:name="f11" draw:formula="70104 / ?f7"/></draw:enhanced-geometry></draw:custom-shape><draw:custom-shape svg:x="0.25833in" svg:y="0.065in" svg:width="0.00833in" svg:height="0.025in" draw:id="id881" draw:style-name="a882" draw:name="Shape 1142"><svg:title/><svg:desc/><draw:enhanced-geometry draw:type="non-primitive" svg:viewBox="0 0 7620 22860" draw:enhanced-path="M 1524 0 L 7620 0 7620 10668 C 7620 13716 7620 16764 6096 18288 6096 21336 4572 22860 1524 22860 L 0 19812 C 1524 19812 3048 18288 3048 16764 4572 15240 4572 12192 4572 9144 L 1524 9144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draw:equation draw:name="f7" draw:formula="?f4 / 22860"/><draw:equation draw:name="f8" draw:formula="0 / ?f6"/><draw:equation draw:name="f9" draw:formula="7620 / ?f6"/><draw:equation draw:name="f10" draw:formula="0 / ?f7"/><draw:equation draw:name="f11" draw:formula="22860 / ?f7"/></draw:enhanced-geometry></draw:custom-shape><draw:custom-shape svg:x="0.27833in" svg:y="0in" svg:width="0.04in" svg:height="0.07667in" draw:id="id882" draw:style-name="a883" draw:name="Shape 1143"><svg:title/><svg:desc/><draw:enhanced-geometry draw:type="non-primitive" svg:viewBox="0 0 36576 70104" draw:enhanced-path="M 18288 0 C 22860 0 27432 3048 30480 6096 33528 9144 35052 13716 35052 18288 35052 21336 35052 24384 33528 27432 32004 28956 30480 30480 28956 32004 30480 33528 32004 33528 33528 35052 33528 36576 35052 38100 36576 41148 36576 44196 36576 45720 36576 48768 36576 54864 35052 60960 32004 64008 27432 68580 22860 70104 18288 70104 13716 70104 9144 68580 6096 65532 3048 62484 1524 57912 0 51816 L 6096 50292 C 7620 59436 12192 64008 18288 64008 21336 64008 24384 64008 27432 60960 28956 57912 30480 53340 30480 50292 30480 45720 28956 42672 27432 39624 25908 36576 22860 35052 19812 35052 18288 35052 16764 36576 13716 36576 L 15240 28956 16764 28956 C 19812 28956 22860 28956 25908 25908 27432 24384 28956 21336 28956 18288 28956 13716 28956 12192 25908 9144 24384 7620 21336 6096 19812 6096 16764 6096 13716 7620 12192 9144 9144 12192 9144 15240 7620 18288 L 1524 16764 C 3048 12192 4572 7620 7620 4572 10668 1524 15240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70104"/><draw:equation draw:name="f8" draw:formula="0 / ?f6"/><draw:equation draw:name="f9" draw:formula="36576 / ?f6"/><draw:equation draw:name="f10" draw:formula="0 / ?f7"/><draw:equation draw:name="f11" draw:formula="70104 / ?f7"/></draw:enhanced-geometry></draw:custom-shape><draw:custom-shape svg:x="0.325in" svg:y="0in" svg:width="0.02in" svg:height="0.07667in" draw:id="id883" draw:style-name="a884" draw:name="Shape 1144"><svg:title/><svg:desc/><draw:enhanced-geometry draw:type="non-primitive" svg:viewBox="0 0 18288 70104" draw:enhanced-path="M 18288 0 L 18288 6096 C 15240 6096 12192 9144 10668 12192 7620 16764 6096 24384 6096 35052 6096 47244 7620 54864 10668 59436 12192 62484 15240 64008 18288 64008 L 18288 70104 C 13716 70104 9144 68580 6096 62484 1524 57912 0 48768 0 35052 0 24384 1524 15240 4572 9144 7620 3048 12192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345in" svg:y="0in" svg:width="0.02in" svg:height="0.07667in" draw:id="id884" draw:style-name="a885" draw:name="Shape 1145"><svg:title/><svg:desc/><draw:enhanced-geometry draw:type="non-primitive" svg:viewBox="0 0 18288 70104" draw:enhanced-path="M 0 0 C 6096 0 10668 3048 13716 7620 16764 13716 18288 22860 18288 35052 18288 47244 16764 56388 13716 62484 10668 67056 6096 70104 0 70104 L 0 64008 C 4572 64008 6096 62484 9144 59436 12192 54864 12192 47244 12192 35052 12192 24384 12192 16764 9144 12192 6096 9144 3048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39167in" svg:y="0.00167in" svg:width="0.045in" svg:height="0.075in" draw:id="id885" draw:style-name="a886" draw:name="Shape 1146"><svg:title/><svg:desc/><draw:enhanced-geometry draw:type="non-primitive" svg:viewBox="0 0 41148 68580" draw:enhanced-path="M 30480 0 C 33528 0 38100 1524 41148 3048 L 39624 10668 C 36576 7620 33528 6096 28956 6096 24384 6096 21336 7620 16764 12192 13716 15240 12192 19812 12192 24384 L 36576 24384 35052 30480 10668 30480 10668 36576 35052 36576 33528 42672 12192 42672 C 12192 50292 15240 54864 18288 57912 21336 60960 24384 62484 28956 62484 33528 62484 36576 60960 39624 57912 L 39624 65532 C 36576 68580 33528 68580 28956 68580 16764 68580 9144 60960 6096 42672 L 0 42672 1524 36576 4572 36576 C 4572 36576 4572 35052 4572 35052 L 4572 30480 0 30480 1524 24384 4572 24384 C 6096 16764 9144 10668 13716 7620 18288 3048 22860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68580"/><draw:equation draw:name="f8" draw:formula="0 / ?f6"/><draw:equation draw:name="f9" draw:formula="41148 / ?f6"/><draw:equation draw:name="f10" draw:formula="0 / ?f7"/><draw:equation draw:name="f11" draw:formula="68580 / ?f7"/></draw:enhanced-geometry></draw:custom-shape></draw:g></text:p>
          </table:table-cell>
          <table:covered-table-cell/>
          <table:table-cell table:style-name="TableCell514" table:number-columns-spanned="2">
            <text:p text:style-name="P515"><text:span text:style-name="T516">0,42%</text:span></text:p>
          </table:table-cell>
          <table:covered-table-cell/>
          <table:table-cell table:style-name="TableCell517" table:number-columns-spanned="2">
            <text:p text:style-name="P518"><draw:g draw:name="Group 12204" draw:id="id899" draw:style-name="a900" text:anchor-type="as-char"><svg:title/><svg:desc/><draw:custom-shape svg:x="0in" svg:y="0in" svg:width="0.04in" svg:height="0.07667in" draw:id="id887" draw:style-name="a888" draw:name="Shape 1148"><svg:title/><svg:desc/><draw:enhanced-geometry draw:type="non-primitive" svg:viewBox="0 0 36576 70104" draw:enhanced-path="M 18288 0 C 22860 0 25908 3048 28956 6096 33528 9144 35052 13716 35052 18288 35052 21336 33528 24384 32004 27432 32004 28956 30480 30480 27432 32004 28956 33528 30480 33528 32004 35052 33528 36576 33528 38100 35052 41148 35052 44196 36576 45720 36576 48768 36576 54864 33528 60960 30480 64008 27432 68580 22860 70104 16764 70104 12192 70104 7620 68580 4572 65532 1524 62484 0 57912 0 51816 L 6096 50292 C 7620 59436 10668 64008 16764 64008 21336 64008 22860 64008 25908 60960 28956 57912 30480 53340 30480 50292 30480 45720 28956 42672 25908 39624 24384 36576 21336 35052 18288 35052 16764 35052 15240 36576 13716 36576 L 15240 28956 C 19812 28956 22860 28956 24384 25908 27432 24384 28956 21336 28956 18288 28956 13716 27432 12192 25908 9144 22860 7620 21336 6096 18288 6096 15240 6096 12192 7620 10668 9144 9144 12192 7620 15240 7620 18288 L 1524 16764 C 1524 12192 3048 7620 6096 4572 9144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70104"/><draw:equation draw:name="f8" draw:formula="0 / ?f6"/><draw:equation draw:name="f9" draw:formula="36576 / ?f6"/><draw:equation draw:name="f10" draw:formula="0 / ?f7"/><draw:equation draw:name="f11" draw:formula="70104 / ?f7"/></draw:enhanced-geometry></draw:custom-shape><draw:custom-shape svg:x="0.045in" svg:y="0in" svg:width="0.04167in" svg:height="0.075in" draw:id="id888" draw:style-name="a889" draw:name="Shape 1149"><svg:title/><svg:desc/><draw:enhanced-geometry draw:type="non-primitive" svg:viewBox="0 0 38100 68580" draw:enhanced-path="M 19812 0 C 25908 0 30480 3048 33528 6096 36576 10668 38100 15240 38100 19812 38100 24384 36576 28956 33528 32004 32004 36576 27432 42672 21336 48768 16764 53340 13716 56388 12192 57912 12192 59436 10668 60960 10668 62484 L 38100 62484 38100 68580 1524 68580 C 0 65532 1524 62484 4572 59436 6096 54864 9144 50292 15240 45720 21336 38100 25908 33528 28956 28956 30480 25908 32004 22860 32004 19812 32004 15240 30480 12192 27432 10668 25908 7620 22860 6096 19812 6096 16764 6096 13716 7620 12192 10668 9144 13716 9144 16764 9144 21336 L 3048 19812 C 3048 13716 4572 9144 7620 6096 10668 3048 15240 0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100"/><draw:equation draw:name="f7" draw:formula="?f4 / 68580"/><draw:equation draw:name="f8" draw:formula="0 / ?f6"/><draw:equation draw:name="f9" draw:formula="38100 / ?f6"/><draw:equation draw:name="f10" draw:formula="0 / ?f7"/><draw:equation draw:name="f11" draw:formula="68580 / ?f7"/></draw:enhanced-geometry></draw:custom-shape><draw:custom-shape svg:x="0.09667in" svg:y="0.065in" svg:width="0.01in" svg:height="0.01167in" draw:id="id889" draw:style-name="a890" draw:name="Shape 14875"><svg:title/><svg:desc/><draw:enhanced-geometry draw:type="non-primitive" svg:viewBox="0 0 9144 10668" draw:enhanced-path="M 0 0 L 9144 0 9144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0668"/><draw:equation draw:name="f8" draw:formula="0 / ?f6"/><draw:equation draw:name="f9" draw:formula="9144 / ?f6"/><draw:equation draw:name="f10" draw:formula="0 / ?f7"/><draw:equation draw:name="f11" draw:formula="10668 / ?f7"/></draw:enhanced-geometry></draw:custom-shape><draw:custom-shape svg:x="0.115in" svg:y="0.00333in" svg:width="0.04in" svg:height="0.07333in" draw:id="id890" draw:style-name="a891" draw:name="Shape 1151"><svg:title/><svg:desc/><draw:enhanced-geometry draw:type="non-primitive" svg:viewBox="0 0 36576 67056" draw:enhanced-path="M 6096 0 L 35052 0 35052 6096 12192 6096 9144 24384 C 12192 22860 16764 21336 19812 21336 24384 21336 28956 24384 32004 27432 35052 32004 36576 36576 36576 44196 36576 50292 35052 56388 32004 60960 28956 65532 24384 67056 18288 67056 13716 67056 9144 65532 6096 62484 3048 59436 1524 54864 0 48768 L 6096 48768 C 7620 53340 9144 56388 10668 57912 12192 60960 15240 60960 18288 60960 21336 60960 24384 59436 27432 56388 30480 53340 30480 48768 30480 44196 30480 39624 30480 35052 27432 32004 25908 28956 22860 27432 18288 27432 16764 27432 15240 28956 12192 30480 10668 32004 9144 33528 7620 36576 L 1524 35052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7056"/><draw:equation draw:name="f8" draw:formula="0 / ?f6"/><draw:equation draw:name="f9" draw:formula="36576 / ?f6"/><draw:equation draw:name="f10" draw:formula="0 / ?f7"/><draw:equation draw:name="f11" draw:formula="67056 / ?f7"/></draw:enhanced-geometry></draw:custom-shape><draw:custom-shape svg:x="0.16167in" svg:y="0.00111in" svg:width="0.02in" svg:height="0.07524in" draw:id="id891" draw:style-name="a892" draw:name="Shape 1152"><svg:title/><svg:desc/><draw:enhanced-geometry draw:type="non-primitive" svg:viewBox="0 0 18288 68798" draw:enhanced-path="M 18288 0 L 18288 6386 9144 14224 C 7620 17272 6096 24892 6096 34036 7620 30988 9144 29464 12192 27940 L 18288 25502 18288 31750 10668 35560 C 7620 38608 6096 41656 6096 46228 6096 52324 7620 55372 10668 58420 L 18288 62230 18288 68798 11811 67564 C 9525 66421 7620 64516 6096 61468 3048 56896 0 47752 0 37084 0 23368 3048 14224 6096 8128 L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8798"/><draw:equation draw:name="f8" draw:formula="0 / ?f6"/><draw:equation draw:name="f9" draw:formula="18288 / ?f6"/><draw:equation draw:name="f10" draw:formula="0 / ?f7"/><draw:equation draw:name="f11" draw:formula="68798 / ?f7"/></draw:enhanced-geometry></draw:custom-shape><draw:custom-shape svg:x="0.18167in" svg:y="0.02833in" svg:width="0.02in" svg:height="0.04833in" draw:id="id892" draw:style-name="a893" draw:name="Shape 1153"><svg:title/><svg:desc/><draw:enhanced-geometry draw:type="non-primitive" svg:viewBox="0 0 18288 44196" draw:enhanced-path="M 1524 0 C 6096 0 10668 3048 13716 6096 16764 10668 18288 15240 18288 22860 18288 25908 18288 30480 16764 33528 15240 38100 12192 41148 10668 42672 7620 44196 4572 44196 1524 44196 L 0 43906 0 37338 1524 38100 C 4572 38100 7620 36576 9144 35052 12192 32004 12192 27432 12192 22860 12192 16764 12192 13716 9144 10668 7620 7620 4572 6096 1524 6096 L 0 6858 0 610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18167in" svg:y="0in" svg:width="0.01833in" svg:height="0.01833in" draw:id="id893" draw:style-name="a894" draw:name="Shape 1154"><svg:title/><svg:desc/><draw:enhanced-geometry draw:type="non-primitive" svg:viewBox="0 0 16764 16764" draw:enhanced-path="M 1524 0 C 6096 0 9144 1524 12192 4572 15240 7620 16764 12192 16764 16764 L 10668 16764 C 10668 13716 9144 12192 7620 10668 6096 7620 4572 6096 1524 6096 L 0 7402 0 1016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20833in" svg:y="0.00333in" svg:width="0.04in" svg:height="0.07167in" draw:id="id894" draw:style-name="a895" draw:name="Shape 1155"><svg:title/><svg:desc/><draw:enhanced-geometry draw:type="non-primitive" svg:viewBox="0 0 36576 65532" draw:enhanced-path="M 0 0 L 36576 0 36576 7620 C 32004 13716 25908 22860 21336 33528 16764 44196 15240 54864 13716 65532 L 7620 65532 C 7620 60960 9144 53340 10668 45720 13716 38100 16764 32004 19812 24384 22860 16764 27432 12192 30480 6096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5532"/><draw:equation draw:name="f8" draw:formula="0 / ?f6"/><draw:equation draw:name="f9" draw:formula="36576 / ?f6"/><draw:equation draw:name="f10" draw:formula="0 / ?f7"/><draw:equation draw:name="f11" draw:formula="65532 / ?f7"/></draw:enhanced-geometry></draw:custom-shape><draw:custom-shape svg:x="0.25833in" svg:y="0.065in" svg:width="0.00833in" svg:height="0.025in" draw:id="id895" draw:style-name="a896" draw:name="Shape 1156"><svg:title/><svg:desc/><draw:enhanced-geometry draw:type="non-primitive" svg:viewBox="0 0 7620 22860" draw:enhanced-path="M 1524 0 L 7620 0 7620 10668 C 7620 13716 7620 16764 6096 18288 6096 21336 4572 22860 1524 22860 L 0 19812 C 1524 19812 3048 18288 3048 16764 4572 15240 4572 12192 4572 9144 L 1524 9144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draw:equation draw:name="f7" draw:formula="?f4 / 22860"/><draw:equation draw:name="f8" draw:formula="0 / ?f6"/><draw:equation draw:name="f9" draw:formula="7620 / ?f6"/><draw:equation draw:name="f10" draw:formula="0 / ?f7"/><draw:equation draw:name="f11" draw:formula="22860 / ?f7"/></draw:enhanced-geometry></draw:custom-shape><draw:custom-shape svg:x="0.27833in" svg:y="0.00333in" svg:width="0.04in" svg:height="0.07167in" draw:id="id896" draw:style-name="a897" draw:name="Shape 1157"><svg:title/><svg:desc/><draw:enhanced-geometry draw:type="non-primitive" svg:viewBox="0 0 36576 65532" draw:enhanced-path="M 0 0 L 36576 0 36576 7620 C 30480 13716 25908 22860 21336 33528 16764 44196 15240 54864 13716 65532 L 7620 65532 C 7620 60960 9144 53340 10668 45720 13716 38100 15240 32004 19812 24384 22860 16764 27432 12192 30480 6096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5532"/><draw:equation draw:name="f8" draw:formula="0 / ?f6"/><draw:equation draw:name="f9" draw:formula="36576 / ?f6"/><draw:equation draw:name="f10" draw:formula="0 / ?f7"/><draw:equation draw:name="f11" draw:formula="65532 / ?f7"/></draw:enhanced-geometry></draw:custom-shape><draw:custom-shape svg:x="0.325in" svg:y="0.00333in" svg:width="0.04in" svg:height="0.07333in" draw:id="id897" draw:style-name="a898" draw:name="Shape 1158"><svg:title/><svg:desc/><draw:enhanced-geometry draw:type="non-primitive" svg:viewBox="0 0 36576 67056" draw:enhanced-path="M 6096 0 L 35052 0 35052 6096 12192 6096 9144 24384 C 12192 22860 16764 21336 19812 21336 24384 21336 28956 24384 32004 27432 35052 32004 36576 36576 36576 44196 36576 50292 35052 56388 32004 60960 28956 65532 24384 67056 18288 67056 13716 67056 9144 65532 6096 62484 3048 59436 1524 54864 0 48768 L 6096 48768 C 7620 53340 9144 56388 10668 57912 12192 60960 15240 60960 18288 60960 21336 60960 24384 59436 27432 56388 28956 53340 30480 48768 30480 44196 30480 39624 28956 35052 27432 32004 24384 28956 21336 27432 18288 27432 16764 27432 13716 28956 12192 30480 10668 32004 9144 33528 7620 36576 L 1524 35052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7056"/><draw:equation draw:name="f8" draw:formula="0 / ?f6"/><draw:equation draw:name="f9" draw:formula="36576 / ?f6"/><draw:equation draw:name="f10" draw:formula="0 / ?f7"/><draw:equation draw:name="f11" draw:formula="67056 / ?f7"/></draw:enhanced-geometry></draw:custom-shape><draw:custom-shape svg:x="0.39167in" svg:y="0.00167in" svg:width="0.045in" svg:height="0.075in" draw:id="id898" draw:style-name="a899" draw:name="Shape 1159"><svg:title/><svg:desc/><draw:enhanced-geometry draw:type="non-primitive" svg:viewBox="0 0 41148 68580" draw:enhanced-path="M 30480 0 C 33528 0 38100 1524 41148 3048 L 39624 10668 C 36576 7620 33528 6096 28956 6096 24384 6096 21336 7620 16764 12192 13716 15240 12192 19812 12192 24384 L 36576 24384 35052 30480 10668 30480 10668 36576 35052 36576 33528 42672 12192 42672 C 12192 50292 15240 54864 18288 57912 21336 60960 24384 62484 28956 62484 33528 62484 36576 60960 39624 57912 L 39624 65532 C 36576 68580 33528 68580 28956 68580 16764 68580 9144 60960 6096 42672 L 0 42672 1524 36576 4572 36576 C 4572 36576 4572 35052 4572 35052 L 4572 30480 0 30480 1524 24384 4572 24384 C 6096 16764 9144 10668 13716 7620 18288 3048 22860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68580"/><draw:equation draw:name="f8" draw:formula="0 / ?f6"/><draw:equation draw:name="f9" draw:formula="41148 / ?f6"/><draw:equation draw:name="f10" draw:formula="0 / ?f7"/><draw:equation draw:name="f11" draw:formula="68580 / ?f7"/></draw:enhanced-geometry></draw:custom-shape></draw:g></text:p>
          </table:table-cell>
          <table:covered-table-cell/>
          <table:table-cell table:style-name="TableCell519" table:number-columns-spanned="2">
            <text:p text:style-name="P520"><text:span text:style-name="T521">0,55%</text:span></text:p>
          </table:table-cell>
          <table:covered-table-cell/>
          <table:table-cell table:style-name="TableCell522">
            <text:p text:style-name="P523"><draw:g draw:name="Group 12215" draw:id="id909" draw:style-name="a910" text:anchor-type="as-char"><svg:title/><svg:desc/><draw:custom-shape svg:x="0in" svg:y="0in" svg:width="0.04in" svg:height="0.07667in" draw:id="id900" draw:style-name="a901" draw:name="Shape 1161"><svg:title/><svg:desc/><draw:enhanced-geometry draw:type="non-primitive" svg:viewBox="0 0 36576 70104" draw:enhanced-path="M 18288 0 C 22860 0 27432 3048 30480 6096 33528 9144 35052 13716 35052 18288 35052 21336 33528 24384 33528 27432 32004 28956 30480 30480 27432 32004 30480 33528 32004 33528 32004 35052 33528 36576 35052 38100 35052 41148 36576 44196 36576 45720 36576 48768 36576 54864 35052 60960 30480 64008 27432 68580 22860 70104 18288 70104 12192 70104 9144 68580 6096 65532 1524 62484 0 57912 0 51816 L 6096 50292 C 7620 59436 10668 64008 18288 64008 21336 64008 24384 64008 25908 60960 28956 57912 30480 53340 30480 50292 30480 45720 28956 42672 27432 39624 24384 36576 21336 35052 18288 35052 16764 35052 15240 36576 13716 36576 L 15240 28956 16764 28956 C 19812 28956 22860 28956 25908 25908 27432 24384 28956 21336 28956 18288 28956 13716 27432 12192 25908 9144 24384 7620 21336 6096 18288 6096 15240 6096 13716 7620 10668 9144 9144 12192 7620 15240 7620 18288 L 1524 16764 C 1524 12192 4572 7620 7620 4572 10668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70104"/><draw:equation draw:name="f8" draw:formula="0 / ?f6"/><draw:equation draw:name="f9" draw:formula="36576 / ?f6"/><draw:equation draw:name="f10" draw:formula="0 / ?f7"/><draw:equation draw:name="f11" draw:formula="70104 / ?f7"/></draw:enhanced-geometry></draw:custom-shape><draw:custom-shape svg:x="0.05in" svg:y="0.065in" svg:width="0.01in" svg:height="0.01167in" draw:id="id901" draw:style-name="a902" draw:name="Shape 14877"><svg:title/><svg:desc/><draw:enhanced-geometry draw:type="non-primitive" svg:viewBox="0 0 9144 10668" draw:enhanced-path="M 0 0 L 9144 0 9144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0668"/><draw:equation draw:name="f8" draw:formula="0 / ?f6"/><draw:equation draw:name="f9" draw:formula="9144 / ?f6"/><draw:equation draw:name="f10" draw:formula="0 / ?f7"/><draw:equation draw:name="f11" draw:formula="10668 / ?f7"/></draw:enhanced-geometry></draw:custom-shape><draw:custom-shape svg:x="0.07in" svg:y="0in" svg:width="0.04in" svg:height="0.075in" draw:id="id902" draw:style-name="a903" draw:name="Shape 1163"><svg:title/><svg:desc/><draw:enhanced-geometry draw:type="non-primitive" svg:viewBox="0 0 36576 68580" draw:enhanced-path="M 18288 0 C 24384 0 28956 3048 32004 6096 35052 10668 36576 15240 36576 19812 36576 24384 35052 28956 32004 32004 30480 36576 25908 42672 19812 48768 15240 53340 12192 56388 12192 57912 10668 59436 9144 60960 9144 62484 L 36576 62484 36576 68580 0 68580 C 0 65532 0 62484 3048 59436 4572 54864 9144 50292 13716 45720 21336 38100 24384 33528 27432 28956 28956 25908 30480 22860 30480 19812 30480 15240 28956 12192 27432 10668 24384 7620 21336 6096 18288 6096 15240 6096 12192 7620 10668 10668 7620 13716 7620 16764 7620 21336 L 1524 19812 C 1524 13716 3048 9144 6096 6096 9144 3048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8580"/><draw:equation draw:name="f8" draw:formula="0 / ?f6"/><draw:equation draw:name="f9" draw:formula="36576 / ?f6"/><draw:equation draw:name="f10" draw:formula="0 / ?f7"/><draw:equation draw:name="f11" draw:formula="68580 / ?f7"/></draw:enhanced-geometry></draw:custom-shape><draw:custom-shape svg:x="0.11667in" svg:y="0in" svg:width="0.04in" svg:height="0.07667in" draw:id="id903" draw:style-name="a904" draw:name="Shape 1164"><svg:title/><svg:desc/><draw:enhanced-geometry draw:type="non-primitive" svg:viewBox="0 0 36576 70104" draw:enhanced-path="M 18288 0 C 22860 0 25908 3048 30480 6096 33528 9144 35052 13716 35052 18288 35052 21336 33528 24384 33528 27432 32004 28956 30480 30480 27432 32004 28956 33528 30480 33528 32004 35052 33528 36576 35052 38100 35052 41148 36576 44196 36576 45720 36576 48768 36576 54864 35052 60960 30480 64008 27432 68580 22860 70104 16764 70104 12192 70104 9144 68580 4572 65532 1524 62484 0 57912 0 51816 L 6096 50292 C 7620 59436 10668 64008 16764 64008 21336 64008 24384 64008 25908 60960 28956 57912 30480 53340 30480 50292 30480 45720 28956 42672 27432 39624 24384 36576 21336 35052 18288 35052 16764 35052 15240 36576 13716 36576 L 15240 28956 16764 28956 C 19812 28956 22860 28956 24384 25908 27432 24384 28956 21336 28956 18288 28956 13716 27432 12192 25908 9144 24384 7620 21336 6096 18288 6096 15240 6096 13716 7620 10668 9144 9144 12192 7620 15240 7620 18288 L 1524 16764 C 1524 12192 4572 7620 7620 4572 10668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70104"/><draw:equation draw:name="f8" draw:formula="0 / ?f6"/><draw:equation draw:name="f9" draw:formula="36576 / ?f6"/><draw:equation draw:name="f10" draw:formula="0 / ?f7"/><draw:equation draw:name="f11" draw:formula="70104 / ?f7"/></draw:enhanced-geometry></draw:custom-shape><draw:custom-shape svg:x="0.16333in" svg:y="0.00333in" svg:width="0.04in" svg:height="0.07333in" draw:id="id904" draw:style-name="a905" draw:name="Shape 1165"><svg:title/><svg:desc/><draw:enhanced-geometry draw:type="non-primitive" svg:viewBox="0 0 36576 67056" draw:enhanced-path="M 6096 0 L 35052 0 35052 6096 10668 6096 9144 24384 C 12192 22860 15240 21336 18288 21336 22860 21336 27432 24384 30480 27432 35052 32004 36576 36576 36576 44196 36576 50292 35052 56388 30480 60960 27432 65532 22860 67056 16764 67056 12192 67056 9144 65532 4572 62484 1524 59436 0 54864 0 48768 L 6096 48768 C 6096 53340 7620 56388 9144 57912 12192 60960 13716 60960 16764 60960 21336 60960 24384 59436 25908 56388 28956 53340 30480 48768 30480 44196 30480 39624 28956 35052 25908 32004 24384 28956 21336 27432 18288 27432 15240 27432 13716 28956 12192 30480 9144 32004 7620 33528 7620 36576 L 1524 35052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7056"/><draw:equation draw:name="f8" draw:formula="0 / ?f6"/><draw:equation draw:name="f9" draw:formula="36576 / ?f6"/><draw:equation draw:name="f10" draw:formula="0 / ?f7"/><draw:equation draw:name="f11" draw:formula="67056 / ?f7"/></draw:enhanced-geometry></draw:custom-shape><draw:custom-shape svg:x="0.21167in" svg:y="0.065in" svg:width="0.01in" svg:height="0.025in" draw:id="id905" draw:style-name="a906" draw:name="Shape 1166"><svg:title/><svg:desc/><draw:enhanced-geometry draw:type="non-primitive" svg:viewBox="0 0 9144 22860" draw:enhanced-path="M 3048 0 L 9144 0 9144 10668 C 9144 13716 7620 16764 7620 18288 6096 21336 4572 22860 3048 22860 L 0 19812 C 1524 19812 3048 18288 4572 16764 4572 15240 6096 12192 6096 9144 L 3048 9144 304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22860"/><draw:equation draw:name="f8" draw:formula="0 / ?f6"/><draw:equation draw:name="f9" draw:formula="9144 / ?f6"/><draw:equation draw:name="f10" draw:formula="0 / ?f7"/><draw:equation draw:name="f11" draw:formula="22860 / ?f7"/></draw:enhanced-geometry></draw:custom-shape><draw:custom-shape svg:x="0.23333in" svg:y="0.00333in" svg:width="0.04in" svg:height="0.07333in" draw:id="id906" draw:style-name="a907" draw:name="Shape 1167"><svg:title/><svg:desc/><draw:enhanced-geometry draw:type="non-primitive" svg:viewBox="0 0 36576 67056" draw:enhanced-path="M 6096 0 L 35052 0 35052 6096 10668 6096 7620 24384 C 12192 22860 15240 21336 18288 21336 22860 21336 27432 24384 30480 27432 33528 32004 36576 36576 36576 44196 36576 50292 33528 56388 30480 60960 27432 65532 22860 67056 16764 67056 12192 67056 7620 65532 4572 62484 1524 59436 0 54864 0 48768 L 6096 48768 C 6096 53340 7620 56388 9144 57912 12192 60960 13716 60960 16764 60960 19812 60960 22860 59436 25908 56388 28956 53340 30480 48768 30480 44196 30480 39624 28956 35052 25908 32004 24384 28956 21336 27432 16764 27432 15240 27432 13716 28956 10668 30480 9144 32004 7620 33528 7620 36576 L 1524 35052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7056"/><draw:equation draw:name="f8" draw:formula="0 / ?f6"/><draw:equation draw:name="f9" draw:formula="36576 / ?f6"/><draw:equation draw:name="f10" draw:formula="0 / ?f7"/><draw:equation draw:name="f11" draw:formula="67056 / ?f7"/></draw:enhanced-geometry></draw:custom-shape><draw:custom-shape svg:x="0.28in" svg:y="0.00333in" svg:width="0.04in" svg:height="0.07333in" draw:id="id907" draw:style-name="a908" draw:name="Shape 1168"><svg:title/><svg:desc/><draw:enhanced-geometry draw:type="non-primitive" svg:viewBox="0 0 36576 67056" draw:enhanced-path="M 6096 0 L 35052 0 35052 6096 10668 6096 7620 24384 C 12192 22860 15240 21336 18288 21336 22860 21336 27432 24384 30480 27432 33528 32004 36576 36576 36576 44196 36576 50292 33528 56388 30480 60960 27432 65532 22860 67056 16764 67056 12192 67056 7620 65532 4572 62484 1524 59436 0 54864 0 48768 L 6096 48768 C 6096 53340 7620 56388 9144 57912 12192 60960 13716 60960 16764 60960 19812 60960 22860 59436 25908 56388 28956 53340 30480 48768 30480 44196 30480 39624 28956 35052 25908 32004 24384 28956 21336 27432 16764 27432 15240 27432 13716 28956 12192 30480 9144 32004 7620 33528 7620 36576 L 1524 35052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7056"/><draw:equation draw:name="f8" draw:formula="0 / ?f6"/><draw:equation draw:name="f9" draw:formula="36576 / ?f6"/><draw:equation draw:name="f10" draw:formula="0 / ?f7"/><draw:equation draw:name="f11" draw:formula="67056 / ?f7"/></draw:enhanced-geometry></draw:custom-shape><draw:custom-shape svg:x="0.345in" svg:y="0.00167in" svg:width="0.045in" svg:height="0.075in" draw:id="id908" draw:style-name="a909" draw:name="Shape 1169"><svg:title/><svg:desc/><draw:enhanced-geometry draw:type="non-primitive" svg:viewBox="0 0 41148 68580" draw:enhanced-path="M 30480 0 C 35052 0 38100 1524 41148 3048 L 39624 10668 C 36576 7620 33528 6096 28956 6096 24384 6096 21336 7620 18288 12192 15240 15240 12192 19812 12192 24384 L 36576 24384 36576 30480 10668 30480 10668 36576 35052 36576 35052 42672 12192 42672 C 13716 50292 15240 54864 18288 57912 21336 60960 24384 62484 28956 62484 33528 62484 38100 60960 39624 57912 L 39624 65532 C 36576 68580 33528 68580 30480 68580 16764 68580 9144 60960 6096 42672 L 0 42672 1524 36576 4572 36576 C 4572 36576 4572 35052 4572 35052 L 4572 30480 0 30480 1524 24384 6096 24384 C 7620 16764 9144 10668 13716 7620 18288 3048 24384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68580"/><draw:equation draw:name="f8" draw:formula="0 / ?f6"/><draw:equation draw:name="f9" draw:formula="41148 / ?f6"/><draw:equation draw:name="f10" draw:formula="0 / ?f7"/><draw:equation draw:name="f11" draw:formula="68580 / ?f7"/></draw:enhanced-geometry></draw:custom-shape></draw:g></text:p>
          </table:table-cell>
          <table:table-cell table:style-name="TableCell524">
            <text:p text:style-name="P525"><text:span text:style-name="T526">9,93%</text:span></text:p>
          </table:table-cell>
          <table:table-cell>
            <text:p text:style-name="P525"/>
          </table:table-cell>
        </table:table-row>
        <table:table-row table:style-name="TableRow527">
          <table:table-cell table:style-name="TableCell528" table:number-columns-spanned="2">
            <text:p text:style-name="P529"><text:span text:style-name="T530">629</text:span></text:p>
          </table:table-cell>
          <table:covered-table-cell/>
          <table:table-cell table:style-name="TableCell531">
            <text:p text:style-name="P532"><text:span text:style-name="T533">OTROS SERVICIOS</text:span></text:p>
          </table:table-cell>
          <table:table-cell table:style-name="TableCell534" table:number-columns-spanned="2">
            <text:p text:style-name="P535"><draw:g draw:name="Group 12240" draw:id="id927" draw:style-name="a928" text:anchor-type="as-char"><svg:title/><svg:desc/><draw:custom-shape svg:x="0in" svg:y="0in" svg:width="0.04in" svg:height="0.075in" draw:id="id910" draw:style-name="a911" draw:name="Shape 1172"><svg:title/><svg:desc/><draw:enhanced-geometry draw:type="non-primitive" svg:viewBox="0 0 36576 68580" draw:enhanced-path="M 19812 0 C 25908 0 30480 3048 33528 6096 35052 10668 36576 15240 36576 19812 36576 24384 36576 28956 33528 32004 32004 36576 27432 42672 21336 48768 16764 53340 13716 56388 12192 57912 12192 59436 10668 60960 9144 62484 L 36576 62484 36576 68580 0 68580 C 0 65532 1524 62484 3048 59436 6096 54864 9144 50292 15240 45720 21336 38100 25908 33528 27432 28956 30480 25908 30480 22860 30480 19812 30480 15240 30480 12192 27432 10668 25908 7620 22860 6096 19812 6096 16764 6096 13716 7620 12192 10668 9144 13716 7620 16764 7620 21336 L 1524 19812 C 3048 13716 4572 9144 7620 6096 10668 3048 15240 0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8580"/><draw:equation draw:name="f8" draw:formula="0 / ?f6"/><draw:equation draw:name="f9" draw:formula="36576 / ?f6"/><draw:equation draw:name="f10" draw:formula="0 / ?f7"/><draw:equation draw:name="f11" draw:formula="68580 / ?f7"/></draw:enhanced-geometry></draw:custom-shape><draw:custom-shape svg:x="0.05167in" svg:y="0.065in" svg:width="0.01in" svg:height="0.01167in" draw:id="id911" draw:style-name="a912" draw:name="Shape 14879"><svg:title/><svg:desc/><draw:enhanced-geometry draw:type="non-primitive" svg:viewBox="0 0 9144 10668" draw:enhanced-path="M 0 0 L 9144 0 9144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0668"/><draw:equation draw:name="f8" draw:formula="0 / ?f6"/><draw:equation draw:name="f9" draw:formula="9144 / ?f6"/><draw:equation draw:name="f10" draw:formula="0 / ?f7"/><draw:equation draw:name="f11" draw:formula="10668 / ?f7"/></draw:enhanced-geometry></draw:custom-shape><draw:custom-shape svg:x="0.07in" svg:y="0in" svg:width="0.04in" svg:height="0.075in" draw:id="id912" draw:style-name="a913" draw:name="Shape 1174"><svg:title/><svg:desc/><draw:enhanced-geometry draw:type="non-primitive" svg:viewBox="0 0 36576 68580" draw:enhanced-path="M 19812 0 C 25908 0 30480 3048 32004 6096 35052 10668 36576 15240 36576 19812 36576 24384 35052 28956 33528 32004 30480 36576 27432 42672 19812 48768 16764 53340 13716 56388 12192 57912 10668 59436 10668 60960 9144 62484 L 36576 62484 36576 68580 0 68580 C 0 65532 1524 62484 3048 59436 6096 54864 9144 50292 15240 45720 21336 38100 25908 33528 27432 28956 30480 25908 30480 22860 30480 19812 30480 15240 30480 12192 27432 10668 25908 7620 22860 6096 19812 6096 16764 6096 13716 7620 10668 10668 9144 13716 7620 16764 7620 21336 L 1524 19812 C 3048 13716 4572 9144 7620 6096 10668 3048 15240 0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8580"/><draw:equation draw:name="f8" draw:formula="0 / ?f6"/><draw:equation draw:name="f9" draw:formula="36576 / ?f6"/><draw:equation draw:name="f10" draw:formula="0 / ?f7"/><draw:equation draw:name="f11" draw:formula="68580 / ?f7"/></draw:enhanced-geometry></draw:custom-shape><draw:custom-shape svg:x="0.11667in" svg:y="0in" svg:width="0.04in" svg:height="0.07667in" draw:id="id913" draw:style-name="a914" draw:name="Shape 1175"><svg:title/><svg:desc/><draw:enhanced-geometry draw:type="non-primitive" svg:viewBox="0 0 36576 70104" draw:enhanced-path="M 19812 0 C 24384 0 27432 3048 30480 6096 33528 9144 35052 13716 35052 18288 35052 21336 35052 24384 33528 27432 32004 28956 30480 30480 28956 32004 30480 33528 32004 33528 33528 35052 35052 36576 35052 38100 36576 41148 36576 44196 36576 45720 36576 48768 36576 54864 35052 60960 32004 64008 27432 68580 22860 70104 18288 70104 13716 70104 9144 68580 6096 65532 3048 62484 1524 57912 0 51816 L 6096 50292 C 7620 59436 12192 64008 18288 64008 21336 64008 24384 64008 27432 60960 28956 57912 30480 53340 30480 50292 30480 45720 30480 42672 27432 39624 25908 36576 22860 35052 19812 35052 18288 35052 16764 36576 13716 36576 L 15240 28956 16764 28956 C 21336 28956 24384 28956 25908 25908 28956 24384 28956 21336 28956 18288 28956 13716 28956 12192 25908 9144 24384 7620 22860 6096 19812 6096 16764 6096 13716 7620 12192 9144 10668 12192 9144 15240 7620 18288 L 1524 16764 C 3048 12192 4572 7620 7620 4572 10668 1524 15240 0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70104"/><draw:equation draw:name="f8" draw:formula="0 / ?f6"/><draw:equation draw:name="f9" draw:formula="36576 / ?f6"/><draw:equation draw:name="f10" draw:formula="0 / ?f7"/><draw:equation draw:name="f11" draw:formula="70104 / ?f7"/></draw:enhanced-geometry></draw:custom-shape><draw:custom-shape svg:x="0.16333in" svg:y="0.00334in" svg:width="0.04in" svg:height="0.07167in" draw:id="id914" draw:style-name="a915" draw:name="Shape 1176"><svg:title/><svg:desc/><draw:enhanced-geometry draw:type="non-primitive" svg:viewBox="0 0 36576 65532" draw:enhanced-path="M 0 0 L 36576 0 36576 7620 C 30480 13716 25908 22860 21336 33528 16764 44196 15240 54864 13716 65532 L 7620 65532 C 7620 60960 9144 53340 10668 45720 13716 38100 15240 32004 19812 24384 22860 16764 27432 12192 30480 6096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5532"/><draw:equation draw:name="f8" draw:formula="0 / ?f6"/><draw:equation draw:name="f9" draw:formula="36576 / ?f6"/><draw:equation draw:name="f10" draw:formula="0 / ?f7"/><draw:equation draw:name="f11" draw:formula="65532 / ?f7"/></draw:enhanced-geometry></draw:custom-shape><draw:custom-shape svg:x="0.215in" svg:y="0.065in" svg:width="0.01in" svg:height="0.01167in" draw:id="id915" draw:style-name="a916" draw:name="Shape 14880"><svg:title/><svg:desc/><draw:enhanced-geometry draw:type="non-primitive" svg:viewBox="0 0 9144 10668" draw:enhanced-path="M 0 0 L 9144 0 9144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0668"/><draw:equation draw:name="f8" draw:formula="0 / ?f6"/><draw:equation draw:name="f9" draw:formula="9144 / ?f6"/><draw:equation draw:name="f10" draw:formula="0 / ?f7"/><draw:equation draw:name="f11" draw:formula="10668 / ?f7"/></draw:enhanced-geometry></draw:custom-shape><draw:custom-shape svg:x="0.23333in" svg:y="0in" svg:width="0.02in" svg:height="0.07667in" draw:id="id916" draw:style-name="a917" draw:name="Shape 1178"><svg:title/><svg:desc/><draw:enhanced-geometry draw:type="non-primitive" svg:viewBox="0 0 18288 70104" draw:enhanced-path="M 18288 0 L 18288 6096 C 15240 6096 13716 7620 10668 10668 9144 12192 7620 15240 7620 18288 7620 21336 9144 24384 10668 25908 12192 28956 15240 28956 18288 28956 L 18288 35052 C 15240 35052 12192 36576 9144 39624 7620 42672 6096 45720 6096 50292 6096 54864 7620 57912 9144 60960 12192 64008 15240 64008 18288 64008 L 18288 70104 C 13716 70104 9144 68580 6096 65532 1524 60960 0 56388 0 50292 0 45720 1524 41148 3048 38100 4572 35052 6096 33528 9144 32004 6096 30480 4572 28956 3048 27432 3048 24384 1524 21336 1524 18288 1524 13716 3048 9144 6096 6096 9144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25333in" svg:y="0in" svg:width="0.02in" svg:height="0.07667in" draw:id="id917" draw:style-name="a918" draw:name="Shape 1179"><svg:title/><svg:desc/><draw:enhanced-geometry draw:type="non-primitive" svg:viewBox="0 0 18288 70104" draw:enhanced-path="M 0 0 C 4572 0 9144 3048 12192 6096 15240 9144 16764 13716 16764 18288 16764 21336 16764 24384 15240 27432 13716 28956 12192 30480 9144 32004 12192 33528 15240 36576 16764 39624 18288 42672 18288 45720 18288 50292 18288 56388 16764 60960 13716 65532 9144 68580 6096 70104 0 70104 L 0 64008 C 3048 64008 6096 64008 9144 60960 10668 57912 12192 54864 12192 50292 12192 45720 10668 42672 9144 39624 6096 36576 3048 35052 0 35052 L 0 28956 C 3048 28956 6096 28956 7620 25908 9144 24384 10668 21336 10668 18288 10668 15240 9144 12192 7620 10668 6096 7620 3048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28in" svg:y="0in" svg:width="0.04in" svg:height="0.075in" draw:id="id918" draw:style-name="a919" draw:name="Shape 1180"><svg:title/><svg:desc/><draw:enhanced-geometry draw:type="non-primitive" svg:viewBox="0 0 36576 68580" draw:enhanced-path="M 19812 0 C 25908 0 28956 3048 32004 6096 35052 10668 36576 15240 36576 19812 36576 24384 35052 28956 33528 32004 30480 36576 27432 42672 19812 48768 16764 53340 13716 56388 12192 57912 10668 59436 10668 60960 9144 62484 L 36576 62484 36576 68580 0 68580 C 0 65532 1524 62484 3048 59436 6096 54864 9144 50292 15240 45720 21336 38100 25908 33528 27432 28956 28956 25908 30480 22860 30480 19812 30480 15240 28956 12192 27432 10668 25908 7620 22860 6096 19812 6096 16764 6096 13716 7620 10668 10668 9144 13716 7620 16764 7620 21336 L 1524 19812 C 1524 13716 4572 9144 7620 6096 10668 3048 15240 0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8580"/><draw:equation draw:name="f8" draw:formula="0 / ?f6"/><draw:equation draw:name="f9" draw:formula="36576 / ?f6"/><draw:equation draw:name="f10" draw:formula="0 / ?f7"/><draw:equation draw:name="f11" draw:formula="68580 / ?f7"/></draw:enhanced-geometry></draw:custom-shape><draw:custom-shape svg:x="0.32833in" svg:y="0.05834in" svg:width="0.01833in" svg:height="0.01833in" draw:id="id919" draw:style-name="a920" draw:name="Shape 1181"><svg:title/><svg:desc/><draw:enhanced-geometry draw:type="non-primitive" svg:viewBox="0 0 16764 16764" draw:enhanced-path="M 0 0 L 6096 0 C 7620 7620 10668 10668 16764 10668 L 16764 10668 16764 16328 15240 16764 C 12192 16764 7620 15240 4572 13716 3048 10668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32667in" svg:y="0in" svg:width="0.02in" svg:height="0.04833in" draw:id="id920" draw:style-name="a921" draw:name="Shape 1182"><svg:title/><svg:desc/><draw:enhanced-geometry draw:type="non-primitive" svg:viewBox="0 0 18288 44196" draw:enhanced-path="M 18288 0 L 18288 0 18288 6096 18288 6096 C 15240 6096 12192 7620 10668 10668 7620 13716 6096 18288 6096 22860 6096 28956 7620 32004 9144 35052 12192 38100 15240 38100 18288 38100 L 18288 38100 18288 44196 18288 44196 C 12192 44196 9144 42672 4572 39624 1524 35052 0 30480 0 22860 0 16764 1524 10668 4572 6096 9144 3048 12192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34667in" svg:y="0in" svg:width="0.02in" svg:height="0.07619in" draw:id="id921" draw:style-name="a922" draw:name="Shape 1183"><svg:title/><svg:desc/><draw:enhanced-geometry draw:type="non-primitive" svg:viewBox="0 0 18288 69668" draw:enhanced-path="M 0 0 L 9144 4572 C 12192 6096 13716 9144 15240 13716 18288 18288 18288 25908 18288 33528 18288 42672 18288 50292 15240 56388 13716 60960 12192 64008 9144 67056 L 0 69668 0 64008 6096 62484 C 7620 60960 9144 57912 10668 53340 12192 48768 12192 44196 12192 38100 L 12192 36576 C 12192 39624 9144 41148 7620 42672 L 0 44196 0 38100 9144 35052 C 10668 32004 12192 27432 12192 22860 12192 18288 10668 13716 9144 10668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9668"/><draw:equation draw:name="f8" draw:formula="0 / ?f6"/><draw:equation draw:name="f9" draw:formula="18288 / ?f6"/><draw:equation draw:name="f10" draw:formula="0 / ?f7"/><draw:equation draw:name="f11" draw:formula="69668 / ?f7"/></draw:enhanced-geometry></draw:custom-shape><draw:custom-shape svg:x="0.37667in" svg:y="0.065in" svg:width="0.00833in" svg:height="0.025in" draw:id="id922" draw:style-name="a923" draw:name="Shape 1184"><svg:title/><svg:desc/><draw:enhanced-geometry draw:type="non-primitive" svg:viewBox="0 0 7620 22860" draw:enhanced-path="M 1524 0 L 7620 0 7620 10668 C 7620 13716 7620 16764 6096 18288 4572 21336 3048 22860 1524 22860 L 0 19812 C 1524 19812 3048 18288 3048 16764 4572 15240 4572 12192 4572 9144 L 1524 9144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draw:equation draw:name="f7" draw:formula="?f4 / 22860"/><draw:equation draw:name="f8" draw:formula="0 / ?f6"/><draw:equation draw:name="f9" draw:formula="7620 / ?f6"/><draw:equation draw:name="f10" draw:formula="0 / ?f7"/><draw:equation draw:name="f11" draw:formula="22860 / ?f7"/></draw:enhanced-geometry></draw:custom-shape><draw:custom-shape svg:x="0.39667in" svg:y="0in" svg:width="0.04in" svg:height="0.07667in" draw:id="id923" draw:style-name="a924" draw:name="Shape 1185"><svg:title/><svg:desc/><draw:enhanced-geometry draw:type="non-primitive" svg:viewBox="0 0 36576 70104" draw:enhanced-path="M 18288 0 C 22860 0 27432 3048 30480 6096 33528 9144 35052 13716 35052 18288 35052 21336 35052 24384 33528 27432 32004 28956 30480 30480 28956 32004 30480 33528 32004 33528 32004 35052 33528 36576 35052 38100 35052 41148 36576 44196 36576 45720 36576 48768 36576 54864 35052 60960 30480 64008 27432 68580 22860 70104 18288 70104 12192 70104 9144 68580 6096 65532 1524 62484 0 57912 0 51816 L 6096 50292 C 7620 59436 12192 64008 18288 64008 21336 64008 24384 64008 25908 60960 28956 57912 30480 53340 30480 50292 30480 45720 28956 42672 27432 39624 24384 36576 21336 35052 18288 35052 16764 35052 15240 36576 13716 36576 L 15240 28956 16764 28956 C 19812 28956 22860 28956 25908 25908 27432 24384 28956 21336 28956 18288 28956 13716 27432 12192 25908 9144 24384 7620 21336 6096 18288 6096 15240 6096 13716 7620 10668 9144 9144 12192 7620 15240 7620 18288 L 1524 16764 C 3048 12192 4572 7620 7620 4572 10668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70104"/><draw:equation draw:name="f8" draw:formula="0 / ?f6"/><draw:equation draw:name="f9" draw:formula="36576 / ?f6"/><draw:equation draw:name="f10" draw:formula="0 / ?f7"/><draw:equation draw:name="f11" draw:formula="70104 / ?f7"/></draw:enhanced-geometry></draw:custom-shape><draw:custom-shape svg:x="0.44333in" svg:y="0in" svg:width="0.02in" svg:height="0.07667in" draw:id="id924" draw:style-name="a925" draw:name="Shape 1186"><svg:title/><svg:desc/><draw:enhanced-geometry draw:type="non-primitive" svg:viewBox="0 0 18288 70104" draw:enhanced-path="M 18288 0 L 18288 6096 C 15240 6096 12192 9144 9144 12192 7620 16764 6096 24384 6096 35052 6096 47244 7620 54864 9144 59436 12192 62484 15240 64008 18288 64008 L 18288 70104 C 12192 70104 9144 68580 4572 62484 1524 57912 0 48768 0 35052 0 24384 1524 15240 4572 9144 7620 3048 12192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46333in" svg:y="0in" svg:width="0.02in" svg:height="0.07667in" draw:id="id925" draw:style-name="a926" draw:name="Shape 1187"><svg:title/><svg:desc/><draw:enhanced-geometry draw:type="non-primitive" svg:viewBox="0 0 18288 70104" draw:enhanced-path="M 0 0 C 6096 0 9144 3048 12192 7620 16764 13716 18288 22860 18288 35052 18288 47244 16764 56388 13716 62484 10668 67056 6096 70104 0 70104 L 0 64008 C 3048 64008 6096 62484 9144 59436 10668 54864 12192 47244 12192 35052 12192 24384 10668 16764 9144 12192 6096 9144 3048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51in" svg:y="0.00167in" svg:width="0.045in" svg:height="0.075in" draw:id="id926" draw:style-name="a927" draw:name="Shape 1188"><svg:title/><svg:desc/><draw:enhanced-geometry draw:type="non-primitive" svg:viewBox="0 0 41148 68580" draw:enhanced-path="M 28956 0 C 33528 0 38100 1524 41148 3048 L 39624 10668 C 36576 7620 32004 6096 28956 6096 24384 6096 19812 7620 16764 12192 13716 15240 12192 19812 10668 24384 L 36576 24384 35052 30480 10668 30480 10668 36576 35052 36576 33528 42672 10668 42672 C 12192 50292 13716 54864 16764 57912 19812 60960 24384 62484 28956 62484 33528 62484 36576 60960 39624 57912 L 39624 65532 C 36576 68580 33528 68580 28956 68580 15240 68580 7620 60960 4572 42672 L 0 42672 0 36576 4572 36576 C 4572 36576 4572 35052 4572 35052 L 4572 30480 0 30480 0 24384 4572 24384 C 6096 16764 9144 10668 13716 7620 18288 3048 22860 0 2895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68580"/><draw:equation draw:name="f8" draw:formula="0 / ?f6"/><draw:equation draw:name="f9" draw:formula="41148 / ?f6"/><draw:equation draw:name="f10" draw:formula="0 / ?f7"/><draw:equation draw:name="f11" draw:formula="68580 / ?f7"/></draw:enhanced-geometry></draw:custom-shape></draw:g></text:p>
          </table:table-cell>
          <table:covered-table-cell/>
          <table:table-cell table:style-name="TableCell536" table:number-columns-spanned="2">
            <text:p text:style-name="P537"><text:span text:style-name="T538">26,49%</text:span></text:p>
          </table:table-cell>
          <table:covered-table-cell/>
          <table:table-cell table:style-name="TableCell539" table:number-columns-spanned="2">
            <text:p text:style-name="P540"><draw:g draw:name="Group 12251" draw:id="id947" draw:style-name="a948" text:anchor-type="as-char"><svg:title/><svg:desc/><draw:custom-shape svg:x="0.00167in" svg:y="0.05833in" svg:width="0.01833in" svg:height="0.01833in" draw:id="id928" draw:style-name="a929" draw:name="Shape 1190"><svg:title/><svg:desc/><draw:enhanced-geometry draw:type="non-primitive" svg:viewBox="0 0 16764 16764" draw:enhanced-path="M 0 0 L 6096 0 C 6096 7620 9144 10668 15240 10668 L 16764 10287 16764 16256 15240 16764 C 10668 16764 7620 15240 4572 13716 1524 10668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in" svg:y="0in" svg:width="0.02in" svg:height="0.04833in" draw:id="id929" draw:style-name="a930" draw:name="Shape 1191"><svg:title/><svg:desc/><draw:enhanced-geometry draw:type="non-primitive" svg:viewBox="0 0 18288 44196" draw:enhanced-path="M 16764 0 L 18288 762 18288 6097 18288 6096 C 15240 6096 12192 7620 9144 10668 6096 13716 6096 18288 6096 22860 6096 28956 6096 32004 9144 35052 12192 38100 13716 38100 18288 38100 L 18288 38100 18288 43891 16764 44196 C 12192 44196 7620 42672 4572 39624 1524 35052 0 30480 0 22860 0 16764 1524 10668 4572 6096 7620 3048 12192 0 167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02in" svg:y="0.00083in" svg:width="0.02in" svg:height="0.07528in" draw:id="id930" draw:style-name="a931" draw:name="Shape 1192"><svg:title/><svg:desc/><draw:enhanced-geometry draw:type="non-primitive" svg:viewBox="0 0 18288 68834" draw:enhanced-path="M 0 0 L 7620 3810 C 10668 5334 13716 8382 15240 12954 16764 17526 18288 25146 18288 32766 18288 41910 16764 49530 15240 55626 13716 60198 10668 63246 7620 66294 L 0 68834 0 62865 4572 61722 C 7620 60198 9144 57150 10668 52578 12192 48006 12192 43434 12192 37338 L 12192 35814 C 10668 38862 9144 40386 6096 41910 L 0 43129 0 37338 7620 34290 C 10668 31242 12192 26670 12192 22098 12192 17526 10668 12954 7620 9906 L 0 5335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8834"/><draw:equation draw:name="f8" draw:formula="0 / ?f6"/><draw:equation draw:name="f9" draw:formula="18288 / ?f6"/><draw:equation draw:name="f10" draw:formula="0 / ?f7"/><draw:equation draw:name="f11" draw:formula="68834 / ?f7"/></draw:enhanced-geometry></draw:custom-shape><draw:custom-shape svg:x="0.04333in" svg:y="0.01875in" svg:width="0.01667in" svg:height="0.03792in" draw:id="id931" draw:style-name="a932" draw:name="Shape 1193"><svg:title/><svg:desc/><draw:enhanced-geometry draw:type="non-primitive" svg:viewBox="0 0 15240 34671" draw:enhanced-path="M 15240 0 L 15240 13335 6096 28575 15240 28575 15240 34671 0 34671 0 28575 1524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5240"/><draw:equation draw:name="f7" draw:formula="?f4 / 34671"/><draw:equation draw:name="f8" draw:formula="0 / ?f6"/><draw:equation draw:name="f9" draw:formula="15240 / ?f6"/><draw:equation draw:name="f10" draw:formula="0 / ?f7"/><draw:equation draw:name="f11" draw:formula="34671 / ?f7"/></draw:enhanced-geometry></draw:custom-shape><draw:custom-shape svg:x="0.06in" svg:y="0in" svg:width="0.025in" svg:height="0.075in" draw:id="id932" draw:style-name="a933" draw:name="Shape 1194"><svg:title/><svg:desc/><draw:enhanced-geometry draw:type="non-primitive" svg:viewBox="0 0 22860 68580" draw:enhanced-path="M 9144 0 L 15240 0 15240 45720 22860 45720 22860 51816 15240 51816 15240 68580 9144 68580 9144 51816 0 51816 0 45720 9144 45720 9144 15240 0 30480 0 17145 914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860"/><draw:equation draw:name="f7" draw:formula="?f4 / 68580"/><draw:equation draw:name="f8" draw:formula="0 / ?f6"/><draw:equation draw:name="f9" draw:formula="22860 / ?f6"/><draw:equation draw:name="f10" draw:formula="0 / ?f7"/><draw:equation draw:name="f11" draw:formula="68580 / ?f7"/></draw:enhanced-geometry></draw:custom-shape><draw:custom-shape svg:x="0.09333in" svg:y="0.05833in" svg:width="0.01833in" svg:height="0.01833in" draw:id="id933" draw:style-name="a934" draw:name="Shape 1195"><svg:title/><svg:desc/><draw:enhanced-geometry draw:type="non-primitive" svg:viewBox="0 0 16764 16764" draw:enhanced-path="M 0 0 L 6096 0 C 7620 7620 10668 10668 16764 10668 L 16764 16764 C 12192 16764 9144 15240 6096 13716 3048 10668 1524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09167in" svg:y="0in" svg:width="0.02in" svg:height="0.04833in" draw:id="id934" draw:style-name="a935" draw:name="Shape 1196"><svg:title/><svg:desc/><draw:enhanced-geometry draw:type="non-primitive" svg:viewBox="0 0 18288 44196" draw:enhanced-path="M 18288 0 L 18288 6858 10668 10668 C 7620 13716 6096 18288 6096 22860 6096 28956 7620 32004 10668 35052 L 18288 37592 18288 44196 C 13716 44196 9144 42672 6096 39624 3048 35052 0 30480 0 22860 0 16764 3048 10668 6096 6096 9144 3048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11167in" svg:y="0in" svg:width="0.02in" svg:height="0.07667in" draw:id="id935" draw:style-name="a936" draw:name="Shape 1197"><svg:title/><svg:desc/><draw:enhanced-geometry draw:type="non-primitive" svg:viewBox="0 0 18288 70104" draw:enhanced-path="M 0 0 C 3048 0 6096 1524 9144 4572 12192 6096 15240 9144 16764 13716 18288 18288 18288 25908 18288 33528 18288 42672 18288 50292 16764 56388 15240 60960 12192 64008 9144 67056 6096 70104 3048 70104 0 70104 L 0 64008 C 1524 64008 4572 64008 6096 62484 7620 60960 10668 57912 10668 53340 12192 48768 13716 44196 13716 38100 L 13716 36576 C 12192 39624 10668 41148 7620 42672 4572 44196 3048 44196 0 44196 L 0 37592 1524 38100 C 4572 38100 7620 38100 9144 35052 12192 32004 12192 27432 12192 22860 12192 18288 12192 13716 9144 10668 7620 7620 4572 6096 1524 6096 L 0 685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14333in" svg:y="0.065in" svg:width="0.01in" svg:height="0.01167in" draw:id="id936" draw:style-name="a937" draw:name="Shape 14883"><svg:title/><svg:desc/><draw:enhanced-geometry draw:type="non-primitive" svg:viewBox="0 0 9144 10668" draw:enhanced-path="M 0 0 L 9144 0 9144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0668"/><draw:equation draw:name="f8" draw:formula="0 / ?f6"/><draw:equation draw:name="f9" draw:formula="9144 / ?f6"/><draw:equation draw:name="f10" draw:formula="0 / ?f7"/><draw:equation draw:name="f11" draw:formula="10668 / ?f7"/></draw:enhanced-geometry></draw:custom-shape><draw:custom-shape svg:x="0.16667in" svg:y="0in" svg:width="0.02167in" svg:height="0.075in" draw:id="id937" draw:style-name="a938" draw:name="Shape 1199"><svg:title/><svg:desc/><draw:enhanced-geometry draw:type="non-primitive" svg:viewBox="0 0 19812 68580" draw:enhanced-path="M 16764 0 L 19812 0 19812 68580 13716 68580 13716 15240 C 12192 18288 10668 19812 7620 21336 4572 22860 3048 24384 0 24384 L 0 16764 C 4572 15240 7620 12192 10668 9144 13716 6096 15240 3048 167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812"/><draw:equation draw:name="f7" draw:formula="?f4 / 68580"/><draw:equation draw:name="f8" draw:formula="0 / ?f6"/><draw:equation draw:name="f9" draw:formula="19812 / ?f6"/><draw:equation draw:name="f10" draw:formula="0 / ?f7"/><draw:equation draw:name="f11" draw:formula="68580 / ?f7"/></draw:enhanced-geometry></draw:custom-shape><draw:custom-shape svg:x="0.21333in" svg:y="0in" svg:width="0.02167in" svg:height="0.075in" draw:id="id938" draw:style-name="a939" draw:name="Shape 1200"><svg:title/><svg:desc/><draw:enhanced-geometry draw:type="non-primitive" svg:viewBox="0 0 19812 68580" draw:enhanced-path="M 16764 0 L 19812 0 19812 68580 13716 68580 13716 15240 C 12192 18288 10668 19812 7620 21336 4572 22860 3048 24384 0 24384 L 0 16764 C 4572 15240 7620 12192 10668 9144 13716 6096 15240 3048 167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812"/><draw:equation draw:name="f7" draw:formula="?f4 / 68580"/><draw:equation draw:name="f8" draw:formula="0 / ?f6"/><draw:equation draw:name="f9" draw:formula="19812 / ?f6"/><draw:equation draw:name="f10" draw:formula="0 / ?f7"/><draw:equation draw:name="f11" draw:formula="68580 / ?f7"/></draw:enhanced-geometry></draw:custom-shape><draw:custom-shape svg:x="0.255in" svg:y="0.00333in" svg:width="0.04in" svg:height="0.07333in" draw:id="id939" draw:style-name="a940" draw:name="Shape 1201"><svg:title/><svg:desc/><draw:enhanced-geometry draw:type="non-primitive" svg:viewBox="0 0 36576 67056" draw:enhanced-path="M 6096 0 L 35052 0 35052 6096 12192 6096 9144 24384 C 12192 22860 16764 21336 19812 21336 24384 21336 28956 24384 32004 27432 35052 32004 36576 36576 36576 44196 36576 50292 35052 56388 32004 60960 28956 65532 24384 67056 18288 67056 13716 67056 9144 65532 6096 62484 3048 59436 1524 54864 0 48768 L 6096 48768 C 7620 53340 9144 56388 10668 57912 12192 60960 15240 60960 18288 60960 21336 60960 24384 59436 27432 56388 28956 53340 30480 48768 30480 44196 30480 39624 30480 35052 27432 32004 24384 28956 22860 27432 18288 27432 16764 27432 13716 28956 12192 30480 10668 32004 9144 33528 7620 36576 L 1524 35052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7056"/><draw:equation draw:name="f8" draw:formula="0 / ?f6"/><draw:equation draw:name="f9" draw:formula="36576 / ?f6"/><draw:equation draw:name="f10" draw:formula="0 / ?f7"/><draw:equation draw:name="f11" draw:formula="67056 / ?f7"/></draw:enhanced-geometry></draw:custom-shape><draw:custom-shape svg:x="0.305in" svg:y="0.065in" svg:width="0.00833in" svg:height="0.025in" draw:id="id940" draw:style-name="a941" draw:name="Shape 1202"><svg:title/><svg:desc/><draw:enhanced-geometry draw:type="non-primitive" svg:viewBox="0 0 7620 22860" draw:enhanced-path="M 1524 0 L 7620 0 7620 10668 C 7620 13716 7620 16764 6096 18288 6096 21336 4572 22860 1524 22860 L 0 19812 C 1524 19812 3048 18288 3048 16764 4572 15240 4572 12192 4572 9144 L 1524 9144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draw:equation draw:name="f7" draw:formula="?f4 / 22860"/><draw:equation draw:name="f8" draw:formula="0 / ?f6"/><draw:equation draw:name="f9" draw:formula="7620 / ?f6"/><draw:equation draw:name="f10" draw:formula="0 / ?f7"/><draw:equation draw:name="f11" draw:formula="22860 / ?f7"/></draw:enhanced-geometry></draw:custom-shape><draw:custom-shape svg:x="0.32167in" svg:y="0.01912in" svg:width="0.0175in" svg:height="0.03755in" draw:id="id941" draw:style-name="a942" draw:name="Shape 1203"><svg:title/><svg:desc/><draw:enhanced-geometry draw:type="non-primitive" svg:viewBox="0 0 16002 34334" draw:enhanced-path="M 16002 0 L 16002 12998 7620 28238 16002 28238 16002 34334 0 34334 0 28238 1600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002"/><draw:equation draw:name="f7" draw:formula="?f4 / 34334"/><draw:equation draw:name="f8" draw:formula="0 / ?f6"/><draw:equation draw:name="f9" draw:formula="16002 / ?f6"/><draw:equation draw:name="f10" draw:formula="0 / ?f7"/><draw:equation draw:name="f11" draw:formula="34334 / ?f7"/></draw:enhanced-geometry></draw:custom-shape><draw:custom-shape svg:x="0.33917in" svg:y="0in" svg:width="0.02417in" svg:height="0.075in" draw:id="id942" draw:style-name="a943" draw:name="Shape 1204"><svg:title/><svg:desc/><draw:enhanced-geometry draw:type="non-primitive" svg:viewBox="0 0 22098 68580" draw:enhanced-path="M 9906 0 L 14478 0 14478 45720 22098 45720 22098 51816 14478 51816 14478 68580 8382 68580 8382 51816 0 51816 0 45720 8382 45720 8382 15240 0 30480 0 17482 990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098"/><draw:equation draw:name="f7" draw:formula="?f4 / 68580"/><draw:equation draw:name="f8" draw:formula="0 / ?f6"/><draw:equation draw:name="f9" draw:formula="22098 / ?f6"/><draw:equation draw:name="f10" draw:formula="0 / ?f7"/><draw:equation draw:name="f11" draw:formula="68580 / ?f7"/></draw:enhanced-geometry></draw:custom-shape><draw:custom-shape svg:x="0.37333in" svg:y="0.05833in" svg:width="0.01833in" svg:height="0.01833in" draw:id="id943" draw:style-name="a944" draw:name="Shape 1205"><svg:title/><svg:desc/><draw:enhanced-geometry draw:type="non-primitive" svg:viewBox="0 0 16764 16764" draw:enhanced-path="M 0 0 L 6096 0 C 7620 7620 10668 10668 16764 10668 L 16764 10668 16764 16328 15240 16764 C 12192 16764 7620 15240 4572 13716 3048 10668 1524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37167in" svg:y="0in" svg:width="0.02in" svg:height="0.04833in" draw:id="id944" draw:style-name="a945" draw:name="Shape 1206"><svg:title/><svg:desc/><draw:enhanced-geometry draw:type="non-primitive" svg:viewBox="0 0 18288 44196" draw:enhanced-path="M 18288 0 L 18288 0 18288 6096 18288 6096 C 15240 6096 12192 7620 10668 10668 7620 13716 6096 18288 6096 22860 6096 28956 7620 32004 10668 35052 12192 38100 15240 38100 18288 38100 L 18288 38100 18288 44196 18288 44196 C 13716 44196 9144 42672 6096 39624 1524 35052 0 30480 0 22860 0 16764 1524 10668 6096 6096 9144 3048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39167in" svg:y="0in" svg:width="0.02in" svg:height="0.07619in" draw:id="id945" draw:style-name="a946" draw:name="Shape 1207"><svg:title/><svg:desc/><draw:enhanced-geometry draw:type="non-primitive" svg:viewBox="0 0 18288 69668" draw:enhanced-path="M 0 0 L 9144 4572 C 12192 6096 15240 9144 16764 13716 18288 18288 18288 25908 18288 33528 18288 42672 18288 50292 16764 56388 13716 60960 12192 64008 9144 67056 L 0 69668 0 64008 6096 62484 C 7620 60960 9144 57912 10668 53340 12192 48768 13716 44196 13716 38100 L 13716 36576 C 12192 39624 9144 41148 7620 42672 L 0 44196 0 38100 9144 35052 C 10668 32004 12192 27432 12192 22860 12192 18288 10668 13716 9144 10668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9668"/><draw:equation draw:name="f8" draw:formula="0 / ?f6"/><draw:equation draw:name="f9" draw:formula="18288 / ?f6"/><draw:equation draw:name="f10" draw:formula="0 / ?f7"/><draw:equation draw:name="f11" draw:formula="69668 / ?f7"/></draw:enhanced-geometry></draw:custom-shape><draw:custom-shape svg:x="0.43833in" svg:y="0.00167in" svg:width="0.045in" svg:height="0.075in" draw:id="id946" draw:style-name="a947" draw:name="Shape 1208"><svg:title/><svg:desc/><draw:enhanced-geometry draw:type="non-primitive" svg:viewBox="0 0 41148 68580" draw:enhanced-path="M 30480 0 C 33528 0 38100 1524 41148 3048 L 39624 10668 C 36576 7620 33528 6096 28956 6096 24384 6096 21336 7620 16764 12192 13716 15240 12192 19812 10668 24384 L 36576 24384 35052 30480 10668 30480 10668 36576 35052 36576 33528 42672 12192 42672 C 12192 50292 13716 54864 16764 57912 19812 60960 24384 62484 28956 62484 33528 62484 36576 60960 39624 57912 L 39624 65532 C 36576 68580 33528 68580 28956 68580 16764 68580 7620 60960 6096 42672 L 0 42672 1524 36576 4572 36576 C 4572 36576 4572 35052 4572 35052 L 4572 30480 0 30480 1524 24384 4572 24384 C 6096 16764 9144 10668 13716 7620 18288 3048 22860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68580"/><draw:equation draw:name="f8" draw:formula="0 / ?f6"/><draw:equation draw:name="f9" draw:formula="41148 / ?f6"/><draw:equation draw:name="f10" draw:formula="0 / ?f7"/><draw:equation draw:name="f11" draw:formula="68580 / ?f7"/></draw:enhanced-geometry></draw:custom-shape></draw:g></text:p>
          </table:table-cell>
          <table:covered-table-cell/>
          <table:table-cell table:style-name="TableCell541" table:number-columns-spanned="2">
            <text:p text:style-name="P542"><text:span text:style-name="T543">16,13%</text:span></text:p>
          </table:table-cell>
          <table:covered-table-cell/>
          <table:table-cell table:style-name="TableCell544">
            <text:p text:style-name="P545"><draw:g draw:name="Group 12262" draw:id="id964" draw:style-name="a965" text:anchor-type="as-char"><svg:title/><svg:desc/><draw:custom-shape svg:x="0in" svg:y="0in" svg:width="0.02167in" svg:height="0.075in" draw:id="id948" draw:style-name="a949" draw:name="Shape 1210"><svg:title/><svg:desc/><draw:enhanced-geometry draw:type="non-primitive" svg:viewBox="0 0 19812 68580" draw:enhanced-path="M 15240 0 L 19812 0 19812 68580 13716 68580 13716 15240 C 12192 18288 9144 19812 7620 21336 4572 22860 1524 24384 0 24384 L 0 16764 C 3048 15240 6096 12192 9144 9144 12192 6096 13716 3048 1524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812"/><draw:equation draw:name="f7" draw:formula="?f4 / 68580"/><draw:equation draw:name="f8" draw:formula="0 / ?f6"/><draw:equation draw:name="f9" draw:formula="19812 / ?f6"/><draw:equation draw:name="f10" draw:formula="0 / ?f7"/><draw:equation draw:name="f11" draw:formula="68580 / ?f7"/></draw:enhanced-geometry></draw:custom-shape><draw:custom-shape svg:x="0.045in" svg:y="0.065in" svg:width="0.01in" svg:height="0.01167in" draw:id="id949" draw:style-name="a950" draw:name="Shape 14885"><svg:title/><svg:desc/><draw:enhanced-geometry draw:type="non-primitive" svg:viewBox="0 0 9144 10668" draw:enhanced-path="M 0 0 L 9144 0 9144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0668"/><draw:equation draw:name="f8" draw:formula="0 / ?f6"/><draw:equation draw:name="f9" draw:formula="9144 / ?f6"/><draw:equation draw:name="f10" draw:formula="0 / ?f7"/><draw:equation draw:name="f11" draw:formula="10668 / ?f7"/></draw:enhanced-geometry></draw:custom-shape><draw:custom-shape svg:x="0.065in" svg:y="0in" svg:width="0.04in" svg:height="0.075in" draw:id="id950" draw:style-name="a951" draw:name="Shape 1212"><svg:title/><svg:desc/><draw:enhanced-geometry draw:type="non-primitive" svg:viewBox="0 0 36576 68580" draw:enhanced-path="M 18288 0 C 24384 0 28956 3048 32004 6096 35052 10668 36576 15240 36576 19812 36576 24384 35052 28956 32004 32004 30480 36576 25908 42672 19812 48768 15240 53340 12192 56388 12192 57912 10668 59436 9144 60960 9144 62484 L 36576 62484 36576 68580 0 68580 C 0 65532 0 62484 3048 59436 4572 54864 9144 50292 13716 45720 21336 38100 24384 33528 27432 28956 28956 25908 30480 22860 30480 19812 30480 15240 28956 12192 27432 10668 24384 7620 21336 6096 18288 6096 15240 6096 12192 7620 10668 10668 7620 13716 7620 16764 7620 21336 L 1524 19812 C 1524 13716 3048 9144 6096 6096 9144 3048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8580"/><draw:equation draw:name="f8" draw:formula="0 / ?f6"/><draw:equation draw:name="f9" draw:formula="36576 / ?f6"/><draw:equation draw:name="f10" draw:formula="0 / ?f7"/><draw:equation draw:name="f11" draw:formula="68580 / ?f7"/></draw:enhanced-geometry></draw:custom-shape><draw:custom-shape svg:x="0.11167in" svg:y="0in" svg:width="0.02in" svg:height="0.07667in" draw:id="id951" draw:style-name="a952" draw:name="Shape 1213"><svg:title/><svg:desc/><draw:enhanced-geometry draw:type="non-primitive" svg:viewBox="0 0 18288 70104" draw:enhanced-path="M 18288 0 L 18288 6096 C 15240 6096 12192 7620 10668 10668 7620 12192 7620 15240 7620 18288 7620 21336 7620 24384 10668 25908 12192 28956 15240 28956 18288 28956 L 18288 35052 C 13716 35052 12192 36576 9144 39624 7620 42672 6096 45720 6096 50292 6096 54864 7620 57912 9144 60960 12192 64008 15240 64008 18288 64008 L 18288 70104 C 12192 70104 7620 68580 4572 65532 1524 60960 0 56388 0 50292 0 45720 0 41148 1524 38100 3048 35052 6096 33528 9144 32004 6096 30480 4572 28956 3048 27432 1524 24384 1524 21336 1524 18288 1524 13716 3048 9144 6096 6096 9144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13167in" svg:y="0in" svg:width="0.02in" svg:height="0.07667in" draw:id="id952" draw:style-name="a953" draw:name="Shape 1214"><svg:title/><svg:desc/><draw:enhanced-geometry draw:type="non-primitive" svg:viewBox="0 0 18288 70104" draw:enhanced-path="M 0 0 C 4572 0 7620 3048 12192 6096 15240 9144 16764 13716 16764 18288 16764 21336 15240 24384 15240 27432 13716 28956 10668 30480 9144 32004 12192 33528 13716 36576 15240 39624 16764 42672 18288 45720 18288 50292 18288 56388 16764 60960 12192 65532 9144 68580 4572 70104 0 70104 L 0 64008 C 3048 64008 6096 64008 7620 60960 10668 57912 12192 54864 12192 50292 12192 45720 10668 42672 7620 39624 6096 36576 3048 35052 0 35052 L 0 28956 C 3048 28956 4572 28956 7620 25908 9144 24384 10668 21336 10668 18288 10668 15240 9144 12192 7620 10668 4572 7620 3048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15833in" svg:y="0in" svg:width="0.02in" svg:height="0.07667in" draw:id="id953" draw:style-name="a954" draw:name="Shape 1215"><svg:title/><svg:desc/><draw:enhanced-geometry draw:type="non-primitive" svg:viewBox="0 0 18288 70104" draw:enhanced-path="M 18288 0 L 18288 6096 C 15240 6096 12192 7620 10668 10668 7620 12192 7620 15240 7620 18288 7620 21336 7620 24384 10668 25908 12192 28956 15240 28956 18288 28956 L 18288 35052 C 13716 35052 12192 36576 9144 39624 6096 42672 6096 45720 6096 50292 6096 54864 6096 57912 9144 60960 12192 64008 15240 64008 18288 64008 L 18288 70104 C 12192 70104 7620 68580 4572 65532 1524 60960 0 56388 0 50292 0 45720 0 41148 1524 38100 3048 35052 6096 33528 9144 32004 6096 30480 4572 28956 3048 27432 1524 24384 1524 21336 1524 18288 1524 13716 3048 9144 6096 6096 9144 1524 12192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17833in" svg:y="0in" svg:width="0.02in" svg:height="0.07667in" draw:id="id954" draw:style-name="a955" draw:name="Shape 1216"><svg:title/><svg:desc/><draw:enhanced-geometry draw:type="non-primitive" svg:viewBox="0 0 18288 70104" draw:enhanced-path="M 0 0 C 4572 0 7620 3048 12192 6096 15240 9144 16764 13716 16764 18288 16764 21336 15240 24384 13716 27432 13716 28956 10668 30480 9144 32004 12192 33528 13716 36576 15240 39624 16764 42672 18288 45720 18288 50292 18288 56388 16764 60960 12192 65532 9144 68580 4572 70104 0 70104 L 0 64008 C 3048 64008 6096 64008 7620 60960 10668 57912 12192 54864 12192 50292 12192 45720 10668 42672 7620 39624 6096 36576 3048 35052 0 35052 L 0 28956 C 3048 28956 4572 28956 7620 25908 9144 24384 10668 21336 10668 18288 10668 15240 9144 12192 7620 10668 4572 7620 3048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20833in" svg:y="0.065in" svg:width="0.01in" svg:height="0.01167in" draw:id="id955" draw:style-name="a956" draw:name="Shape 14886"><svg:title/><svg:desc/><draw:enhanced-geometry draw:type="non-primitive" svg:viewBox="0 0 9144 10668" draw:enhanced-path="M 0 0 L 9144 0 9144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0668"/><draw:equation draw:name="f8" draw:formula="0 / ?f6"/><draw:equation draw:name="f9" draw:formula="9144 / ?f6"/><draw:equation draw:name="f10" draw:formula="0 / ?f7"/><draw:equation draw:name="f11" draw:formula="10668 / ?f7"/></draw:enhanced-geometry></draw:custom-shape><draw:custom-shape svg:x="0.22833in" svg:y="0.00333in" svg:width="0.04in" svg:height="0.07167in" draw:id="id956" draw:style-name="a957" draw:name="Shape 1218"><svg:title/><svg:desc/><draw:enhanced-geometry draw:type="non-primitive" svg:viewBox="0 0 36576 65532" draw:enhanced-path="M 0 0 L 36576 0 36576 7620 C 30480 13716 24384 22860 19812 33528 16764 44196 13716 54864 13716 65532 L 7620 65532 C 7620 60960 7620 53340 10668 45720 12192 38100 15240 32004 18288 24384 21336 16764 25908 12192 30480 6096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5532"/><draw:equation draw:name="f8" draw:formula="0 / ?f6"/><draw:equation draw:name="f9" draw:formula="36576 / ?f6"/><draw:equation draw:name="f10" draw:formula="0 / ?f7"/><draw:equation draw:name="f11" draw:formula="65532 / ?f7"/></draw:enhanced-geometry></draw:custom-shape><draw:custom-shape svg:x="0.28in" svg:y="0in" svg:width="0.02167in" svg:height="0.075in" draw:id="id957" draw:style-name="a958" draw:name="Shape 1219"><svg:title/><svg:desc/><draw:enhanced-geometry draw:type="non-primitive" svg:viewBox="0 0 19812 68580" draw:enhanced-path="M 15240 0 L 19812 0 19812 68580 13716 68580 13716 15240 C 12192 18288 9144 19812 6096 21336 4572 22860 1524 24384 0 24384 L 0 16764 C 3048 15240 6096 12192 9144 9144 12192 6096 13716 3048 1524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812"/><draw:equation draw:name="f7" draw:formula="?f4 / 68580"/><draw:equation draw:name="f8" draw:formula="0 / ?f6"/><draw:equation draw:name="f9" draw:formula="19812 / ?f6"/><draw:equation draw:name="f10" draw:formula="0 / ?f7"/><draw:equation draw:name="f11" draw:formula="68580 / ?f7"/></draw:enhanced-geometry></draw:custom-shape><draw:custom-shape svg:x="0.32167in" svg:y="0in" svg:width="0.04in" svg:height="0.07667in" draw:id="id958" draw:style-name="a959" draw:name="Shape 1220"><svg:title/><svg:desc/><draw:enhanced-geometry draw:type="non-primitive" svg:viewBox="0 0 36576 70104" draw:enhanced-path="M 18288 0 C 22860 0 25908 3048 28956 6096 32004 9144 35052 13716 35052 18288 35052 21336 33528 24384 32004 27432 32004 28956 28956 30480 27432 32004 28956 33528 30480 33528 32004 35052 33528 36576 33528 38100 35052 41148 35052 44196 36576 45720 36576 48768 36576 54864 33528 60960 30480 64008 25908 68580 22860 70104 16764 70104 12192 70104 7620 68580 4572 65532 1524 62484 0 57912 0 51816 L 6096 50292 C 7620 59436 10668 64008 16764 64008 19812 64008 22860 64008 25908 60960 28956 57912 30480 53340 30480 50292 30480 45720 28956 42672 25908 39624 24384 36576 21336 35052 18288 35052 16764 35052 15240 36576 13716 36576 L 15240 28956 C 19812 28956 22860 28956 24384 25908 27432 24384 28956 21336 28956 18288 28956 13716 27432 12192 25908 9144 22860 7620 21336 6096 18288 6096 15240 6096 12192 7620 10668 9144 9144 12192 7620 15240 7620 18288 L 1524 16764 C 1524 12192 3048 7620 6096 4572 9144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70104"/><draw:equation draw:name="f8" draw:formula="0 / ?f6"/><draw:equation draw:name="f9" draw:formula="36576 / ?f6"/><draw:equation draw:name="f10" draw:formula="0 / ?f7"/><draw:equation draw:name="f11" draw:formula="70104 / ?f7"/></draw:enhanced-geometry></draw:custom-shape><draw:custom-shape svg:x="0.37in" svg:y="0.065in" svg:width="0.00833in" svg:height="0.025in" draw:id="id959" draw:style-name="a960" draw:name="Shape 1221"><svg:title/><svg:desc/><draw:enhanced-geometry draw:type="non-primitive" svg:viewBox="0 0 7620 22860" draw:enhanced-path="M 1524 0 L 7620 0 7620 10668 C 7620 13716 7620 16764 6096 18288 6096 21336 4572 22860 1524 22860 L 0 19812 C 1524 19812 3048 18288 4572 16764 4572 15240 4572 12192 4572 9144 L 1524 9144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draw:equation draw:name="f7" draw:formula="?f4 / 22860"/><draw:equation draw:name="f8" draw:formula="0 / ?f6"/><draw:equation draw:name="f9" draw:formula="7620 / ?f6"/><draw:equation draw:name="f10" draw:formula="0 / ?f7"/><draw:equation draw:name="f11" draw:formula="22860 / ?f7"/></draw:enhanced-geometry></draw:custom-shape><draw:custom-shape svg:x="0.39in" svg:y="0in" svg:width="0.02in" svg:height="0.07667in" draw:id="id960" draw:style-name="a961" draw:name="Shape 1222"><svg:title/><svg:desc/><draw:enhanced-geometry draw:type="non-primitive" svg:viewBox="0 0 18288 70104" draw:enhanced-path="M 18288 0 L 18288 6096 C 15240 6096 13716 7620 10668 10668 9144 12192 7620 15240 7620 18288 7620 21336 9144 24384 10668 25908 13716 28956 15240 28956 18288 28956 L 18288 35052 C 15240 35052 12192 36576 10668 39624 7620 42672 6096 45720 6096 50292 6096 54864 7620 57912 10668 60960 12192 64008 15240 64008 18288 64008 L 18288 70104 C 13716 70104 9144 68580 6096 65532 3048 60960 0 56388 0 50292 0 45720 1524 41148 3048 38100 4572 35052 6096 33528 9144 32004 7620 30480 4572 28956 4572 27432 3048 24384 1524 21336 1524 18288 1524 13716 3048 9144 6096 6096 10668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41in" svg:y="0in" svg:width="0.02in" svg:height="0.07667in" draw:id="id961" draw:style-name="a962" draw:name="Shape 1223"><svg:title/><svg:desc/><draw:enhanced-geometry draw:type="non-primitive" svg:viewBox="0 0 18288 70104" draw:enhanced-path="M 0 0 C 4572 0 9144 3048 12192 6096 15240 9144 16764 13716 16764 18288 16764 21336 16764 24384 15240 27432 13716 28956 12192 30480 9144 32004 12192 33528 15240 36576 16764 39624 18288 42672 18288 45720 18288 50292 18288 56388 16764 60960 13716 65532 10668 68580 6096 70104 0 70104 L 0 64008 C 4572 64008 6096 64008 9144 60960 12192 57912 12192 54864 12192 50292 12192 45720 12192 42672 9144 39624 6096 36576 3048 35052 0 35052 L 0 28956 C 3048 28956 6096 28956 7620 25908 10668 24384 10668 21336 10668 18288 10668 15240 10668 12192 7620 10668 6096 7620 3048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44167in" svg:y="0in" svg:width="0.02167in" svg:height="0.075in" draw:id="id962" draw:style-name="a963" draw:name="Shape 1224"><svg:title/><svg:desc/><draw:enhanced-geometry draw:type="non-primitive" svg:viewBox="0 0 19812 68580" draw:enhanced-path="M 16764 0 L 19812 0 19812 68580 13716 68580 13716 15240 C 12192 18288 10668 19812 7620 21336 4572 22860 3048 24384 0 24384 L 0 16764 C 4572 15240 7620 12192 10668 9144 13716 6096 15240 3048 167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812"/><draw:equation draw:name="f7" draw:formula="?f4 / 68580"/><draw:equation draw:name="f8" draw:formula="0 / ?f6"/><draw:equation draw:name="f9" draw:formula="19812 / ?f6"/><draw:equation draw:name="f10" draw:formula="0 / ?f7"/><draw:equation draw:name="f11" draw:formula="68580 / ?f7"/></draw:enhanced-geometry></draw:custom-shape><draw:custom-shape svg:x="0.50333in" svg:y="0.00167in" svg:width="0.045in" svg:height="0.075in" draw:id="id963" draw:style-name="a964" draw:name="Shape 1225"><svg:title/><svg:desc/><draw:enhanced-geometry draw:type="non-primitive" svg:viewBox="0 0 41148 68580" draw:enhanced-path="M 30480 0 C 35052 0 38100 1524 41148 3048 L 39624 10668 C 36576 7620 33528 6096 28956 6096 24384 6096 21336 7620 18288 12192 13716 15240 12192 19812 12192 24384 L 36576 24384 36576 30480 10668 30480 10668 36576 35052 36576 35052 42672 12192 42672 C 12192 50292 15240 54864 18288 57912 21336 60960 24384 62484 28956 62484 33528 62484 36576 60960 39624 57912 L 39624 65532 C 36576 68580 33528 68580 30480 68580 16764 68580 9144 60960 6096 42672 L 0 42672 1524 36576 4572 36576 C 4572 36576 4572 35052 4572 35052 L 4572 30480 0 30480 1524 24384 6096 24384 C 6096 16764 9144 10668 13716 7620 18288 3048 24384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68580"/><draw:equation draw:name="f8" draw:formula="0 / ?f6"/><draw:equation draw:name="f9" draw:formula="41148 / ?f6"/><draw:equation draw:name="f10" draw:formula="0 / ?f7"/><draw:equation draw:name="f11" draw:formula="68580 / ?f7"/></draw:enhanced-geometry></draw:custom-shape></draw:g></text:p>
          </table:table-cell>
          <table:table-cell table:style-name="TableCell546">
            <text:p text:style-name="P547"><text:span text:style-name="T548">135,78%</text:span></text:p>
          </table:table-cell>
          <table:table-cell>
            <text:p text:style-name="P547"/>
          </table:table-cell>
        </table:table-row>
        <table:table-row table:style-name="TableRow549">
          <table:table-cell table:style-name="TableCell550" table:number-columns-spanned="2">
            <text:p text:style-name="P551"><text:span text:style-name="T552">631</text:span></text:p>
          </table:table-cell>
          <table:covered-table-cell/>
          <table:table-cell table:style-name="TableCell553">
            <text:p text:style-name="P554"><text:span text:style-name="T555">OTROS TRIBUTOS</text:span></text:p>
          </table:table-cell>
          <table:table-cell table:style-name="TableCell556" table:number-columns-spanned="2">
            <text:p text:style-name="P557"><draw:g draw:name="Group 12287" draw:id="id982" draw:style-name="a983" text:anchor-type="as-char"><svg:title/><svg:desc/><draw:custom-shape svg:x="0in" svg:y="0in" svg:width="0.02in" svg:height="0.07667in" draw:id="id965" draw:style-name="a966" draw:name="Shape 1228"><svg:title/><svg:desc/><draw:enhanced-geometry draw:type="non-primitive" svg:viewBox="0 0 18288 70104" draw:enhanced-path="M 18288 0 L 18288 6096 C 15240 6096 12192 7620 10668 10668 7620 12192 7620 15240 7620 18288 7620 21336 7620 24384 10668 25908 12192 28956 15240 28956 18288 28956 L 18288 35814 16764 35052 C 13716 35052 10668 36576 9144 39624 6096 42672 6096 45720 6096 50292 6096 54864 6096 57912 9144 60960 12192 64008 13716 64008 18288 64008 L 18288 70104 C 12192 70104 7620 68580 4572 65532 1524 60960 0 56388 0 50292 0 45720 0 41148 1524 38100 3048 35052 6096 33528 9144 32004 6096 30480 4572 28956 3048 27432 1524 24384 1524 21336 1524 18288 1524 13716 3048 9144 6096 6096 9144 1524 12192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02in" svg:y="0in" svg:width="0.02in" svg:height="0.07667in" draw:id="id966" draw:style-name="a967" draw:name="Shape 1229"><svg:title/><svg:desc/><draw:enhanced-geometry draw:type="non-primitive" svg:viewBox="0 0 18288 70104" draw:enhanced-path="M 0 0 C 4572 0 7620 3048 10668 6096 15240 9144 16764 13716 16764 18288 16764 21336 15240 24384 13716 27432 13716 28956 10668 30480 9144 32004 12192 33528 13716 36576 15240 39624 16764 42672 18288 45720 18288 50292 18288 56388 15240 60960 12192 65532 9144 68580 4572 70104 0 70104 L 0 64008 C 3048 64008 6096 64008 7620 60960 10668 57912 12192 54864 12192 50292 12192 45720 10668 42672 7620 39624 L 0 35814 0 28956 C 3048 28956 4572 28956 7620 25908 9144 24384 10668 21336 10668 18288 10668 15240 9144 12192 6096 10668 4572 7620 1524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05in" svg:y="0.065in" svg:width="0.01in" svg:height="0.01167in" draw:id="id967" draw:style-name="a968" draw:name="Shape 14889"><svg:title/><svg:desc/><draw:enhanced-geometry draw:type="non-primitive" svg:viewBox="0 0 9144 10668" draw:enhanced-path="M 0 0 L 9144 0 9144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0668"/><draw:equation draw:name="f8" draw:formula="0 / ?f6"/><draw:equation draw:name="f9" draw:formula="9144 / ?f6"/><draw:equation draw:name="f10" draw:formula="0 / ?f7"/><draw:equation draw:name="f11" draw:formula="10668 / ?f7"/></draw:enhanced-geometry></draw:custom-shape><draw:custom-shape svg:x="0.065in" svg:y="0.01912in" svg:width="0.0175in" svg:height="0.03755in" draw:id="id968" draw:style-name="a969" draw:name="Shape 1231"><svg:title/><svg:desc/><draw:enhanced-geometry draw:type="non-primitive" svg:viewBox="0 0 16002 34335" draw:enhanced-path="M 16002 0 L 16002 12998 7620 28239 16002 28239 16002 34335 0 34335 0 28239 1600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002"/><draw:equation draw:name="f7" draw:formula="?f4 / 34335"/><draw:equation draw:name="f8" draw:formula="0 / ?f6"/><draw:equation draw:name="f9" draw:formula="16002 / ?f6"/><draw:equation draw:name="f10" draw:formula="0 / ?f7"/><draw:equation draw:name="f11" draw:formula="34335 / ?f7"/></draw:enhanced-geometry></draw:custom-shape><draw:custom-shape svg:x="0.0825in" svg:y="0in" svg:width="0.02417in" svg:height="0.075in" draw:id="id969" draw:style-name="a970" draw:name="Shape 1232"><svg:title/><svg:desc/><draw:enhanced-geometry draw:type="non-primitive" svg:viewBox="0 0 22098 68580" draw:enhanced-path="M 9906 0 L 14478 0 14478 45720 22098 45720 22098 51816 14478 51816 14478 68580 8382 68580 8382 51816 0 51816 0 45720 8382 45720 8382 15240 0 30480 0 17481 990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098"/><draw:equation draw:name="f7" draw:formula="?f4 / 68580"/><draw:equation draw:name="f8" draw:formula="0 / ?f6"/><draw:equation draw:name="f9" draw:formula="22098 / ?f6"/><draw:equation draw:name="f10" draw:formula="0 / ?f7"/><draw:equation draw:name="f11" draw:formula="68580 / ?f7"/></draw:enhanced-geometry></draw:custom-shape><draw:custom-shape svg:x="0.11667in" svg:y="0.05833in" svg:width="0.01833in" svg:height="0.01833in" draw:id="id970" draw:style-name="a971" draw:name="Shape 1233"><svg:title/><svg:desc/><draw:enhanced-geometry draw:type="non-primitive" svg:viewBox="0 0 16764 16764" draw:enhanced-path="M 0 0 L 6096 0 C 7620 7620 10668 10668 16764 10668 L 16764 16764 C 12192 16764 9144 15240 6096 13716 3048 10668 1524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115in" svg:y="0in" svg:width="0.02in" svg:height="0.04833in" draw:id="id971" draw:style-name="a972" draw:name="Shape 1234"><svg:title/><svg:desc/><draw:enhanced-geometry draw:type="non-primitive" svg:viewBox="0 0 18288 44196" draw:enhanced-path="M 18288 0 L 18288 6858 10668 10668 C 7620 13716 6096 18288 6096 22860 6096 28956 7620 32004 10668 35052 L 18288 37592 18288 44196 C 13716 44196 9144 42672 6096 39624 3048 35052 0 30480 0 22860 0 16764 3048 10668 6096 6096 9144 3048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135in" svg:y="0in" svg:width="0.02in" svg:height="0.07667in" draw:id="id972" draw:style-name="a973" draw:name="Shape 1235"><svg:title/><svg:desc/><draw:enhanced-geometry draw:type="non-primitive" svg:viewBox="0 0 18288 70104" draw:enhanced-path="M 0 0 C 3048 0 6096 1524 9144 4572 12192 6096 15240 9144 16764 13716 18288 18288 18288 25908 18288 33528 18288 42672 18288 50292 16764 56388 15240 60960 12192 64008 9144 67056 6096 70104 3048 70104 0 70104 L 0 64008 C 1524 64008 4572 64008 6096 62484 9144 60960 10668 57912 12192 53340 12192 48768 13716 44196 13716 38100 L 13716 36576 C 12192 39624 10668 41148 7620 42672 4572 44196 3048 44196 0 44196 L 0 37592 1524 38100 C 4572 38100 7620 38100 9144 35052 12192 32004 12192 27432 12192 22860 12192 18288 12192 13716 9144 10668 7620 7620 4572 6096 1524 6096 L 0 685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16333in" svg:y="0.05833in" svg:width="0.01833in" svg:height="0.01833in" draw:id="id973" draw:style-name="a974" draw:name="Shape 1236"><svg:title/><svg:desc/><draw:enhanced-geometry draw:type="non-primitive" svg:viewBox="0 0 16764 16764" draw:enhanced-path="M 0 0 L 6096 0 C 7620 7620 10668 10668 16764 10668 L 16764 16764 C 12192 16764 9144 15240 6096 13716 3048 10668 1524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16167in" svg:y="0in" svg:width="0.02in" svg:height="0.04833in" draw:id="id974" draw:style-name="a975" draw:name="Shape 1237"><svg:title/><svg:desc/><draw:enhanced-geometry draw:type="non-primitive" svg:viewBox="0 0 18288 44196" draw:enhanced-path="M 18288 0 L 18288 6858 10668 10668 C 7620 13716 6096 18288 6096 22860 6096 28956 7620 32004 10668 35052 L 18288 37592 18288 44196 C 13716 44196 9144 42672 6096 39624 3048 35052 0 30480 0 22860 0 16764 3048 10668 6096 6096 9144 3048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18167in" svg:y="0in" svg:width="0.02in" svg:height="0.07667in" draw:id="id975" draw:style-name="a976" draw:name="Shape 1238"><svg:title/><svg:desc/><draw:enhanced-geometry draw:type="non-primitive" svg:viewBox="0 0 18288 70104" draw:enhanced-path="M 0 0 C 3048 0 6096 1524 9144 4572 12192 6096 15240 9144 16764 13716 18288 18288 18288 25908 18288 33528 18288 42672 18288 50292 16764 56388 15240 60960 12192 64008 9144 67056 6096 70104 3048 70104 0 70104 L 0 64008 C 1524 64008 4572 64008 6096 62484 7620 60960 10668 57912 10668 53340 12192 48768 13716 44196 13716 38100 L 13716 36576 C 12192 39624 10668 41148 7620 42672 4572 44196 3048 44196 0 44196 L 0 37592 1524 38100 C 4572 38100 7620 38100 9144 35052 12192 32004 12192 27432 12192 22860 12192 18288 12192 13716 9144 10668 6096 7620 4572 6096 1524 6096 L 0 685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21167in" svg:y="0.065in" svg:width="0.00833in" svg:height="0.025in" draw:id="id976" draw:style-name="a977" draw:name="Shape 1239"><svg:title/><svg:desc/><draw:enhanced-geometry draw:type="non-primitive" svg:viewBox="0 0 7620 22860" draw:enhanced-path="M 1524 0 L 7620 0 7620 10668 C 7620 13716 7620 16764 6096 18288 6096 21336 4572 22860 1524 22860 L 0 19812 C 1524 19812 3048 18288 4572 16764 4572 15240 4572 12192 4572 9144 L 1524 9144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draw:equation draw:name="f7" draw:formula="?f4 / 22860"/><draw:equation draw:name="f8" draw:formula="0 / ?f6"/><draw:equation draw:name="f9" draw:formula="7620 / ?f6"/><draw:equation draw:name="f10" draw:formula="0 / ?f7"/><draw:equation draw:name="f11" draw:formula="22860 / ?f7"/></draw:enhanced-geometry></draw:custom-shape><draw:custom-shape svg:x="0.23333in" svg:y="0.05833in" svg:width="0.01833in" svg:height="0.01833in" draw:id="id977" draw:style-name="a978" draw:name="Shape 1240"><svg:title/><svg:desc/><draw:enhanced-geometry draw:type="non-primitive" svg:viewBox="0 0 16764 16764" draw:enhanced-path="M 0 0 L 6096 0 C 7620 7620 10668 10668 16764 10668 L 16764 16328 15240 16764 C 12192 16764 7620 15240 6096 13716 3048 10668 1524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23167in" svg:y="0in" svg:width="0.02in" svg:height="0.04833in" draw:id="id978" draw:style-name="a979" draw:name="Shape 1241"><svg:title/><svg:desc/><draw:enhanced-geometry draw:type="non-primitive" svg:viewBox="0 0 18288 44196" draw:enhanced-path="M 18288 0 L 18288 6096 C 15240 6096 12192 7620 10668 10668 7620 13716 6096 18288 6096 22860 6096 28956 7620 32004 10668 35052 12192 38100 15240 38100 18288 38100 L 18288 44196 C 13716 44196 9144 42672 6096 39624 1524 35052 0 30480 0 22860 0 16764 1524 10668 6096 6096 9144 3048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25167in" svg:y="0in" svg:width="0.02in" svg:height="0.07619in" draw:id="id979" draw:style-name="a980" draw:name="Shape 1242"><svg:title/><svg:desc/><draw:enhanced-geometry draw:type="non-primitive" svg:viewBox="0 0 18288 69669" draw:enhanced-path="M 0 0 C 3048 0 6096 1524 9144 4572 12192 6096 15240 9144 16764 13716 18288 18288 18288 25908 18288 33528 18288 42672 18288 50292 16764 56388 13716 60960 12192 64008 9144 67056 L 0 69669 0 64008 C 1524 64008 4572 64008 6096 62484 7620 60960 9144 57912 10668 53340 12192 48768 13716 44196 13716 38100 L 13716 36576 C 12192 39624 9144 41148 7620 42672 4572 44196 1524 44196 0 44196 L 0 38100 C 4572 38100 6096 38100 9144 35052 12192 32004 12192 27432 12192 22860 12192 18288 10668 13716 9144 10668 6096 7620 4572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9669"/><draw:equation draw:name="f8" draw:formula="0 / ?f6"/><draw:equation draw:name="f9" draw:formula="18288 / ?f6"/><draw:equation draw:name="f10" draw:formula="0 / ?f7"/><draw:equation draw:name="f11" draw:formula="69669 / ?f7"/></draw:enhanced-geometry></draw:custom-shape><draw:custom-shape svg:x="0.27833in" svg:y="0.00333in" svg:width="0.04in" svg:height="0.07167in" draw:id="id980" draw:style-name="a981" draw:name="Shape 1243"><svg:title/><svg:desc/><draw:enhanced-geometry draw:type="non-primitive" svg:viewBox="0 0 36576 65532" draw:enhanced-path="M 0 0 L 36576 0 36576 7620 C 32004 13716 25908 22860 21336 33528 16764 44196 15240 54864 13716 65532 L 7620 65532 C 7620 60960 9144 53340 10668 45720 13716 38100 16764 32004 19812 24384 22860 16764 27432 12192 30480 6096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5532"/><draw:equation draw:name="f8" draw:formula="0 / ?f6"/><draw:equation draw:name="f9" draw:formula="36576 / ?f6"/><draw:equation draw:name="f10" draw:formula="0 / ?f7"/><draw:equation draw:name="f11" draw:formula="65532 / ?f7"/></draw:enhanced-geometry></draw:custom-shape><draw:custom-shape svg:x="0.345in" svg:y="0.00167in" svg:width="0.045in" svg:height="0.075in" draw:id="id981" draw:style-name="a982" draw:name="Shape 1244"><svg:title/><svg:desc/><draw:enhanced-geometry draw:type="non-primitive" svg:viewBox="0 0 41148 68580" draw:enhanced-path="M 30480 0 C 35052 0 38100 1524 41148 3048 L 39624 10668 C 36576 7620 33528 6096 28956 6096 24384 6096 21336 7620 18288 12192 13716 15240 12192 19812 12192 24384 L 36576 24384 36576 30480 10668 30480 10668 36576 35052 36576 35052 42672 12192 42672 C 12192 50292 15240 54864 18288 57912 21336 60960 24384 62484 28956 62484 33528 62484 36576 60960 39624 57912 L 39624 65532 C 36576 68580 33528 68580 28956 68580 16764 68580 9144 60960 6096 42672 L 0 42672 1524 36576 4572 36576 C 4572 36576 4572 35052 4572 35052 L 4572 30480 0 30480 1524 24384 6096 24384 C 6096 16764 9144 10668 13716 7620 18288 3048 24384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68580"/><draw:equation draw:name="f8" draw:formula="0 / ?f6"/><draw:equation draw:name="f9" draw:formula="41148 / ?f6"/><draw:equation draw:name="f10" draw:formula="0 / ?f7"/><draw:equation draw:name="f11" draw:formula="68580 / ?f7"/></draw:enhanced-geometry></draw:custom-shape></draw:g></text:p>
          </table:table-cell>
          <table:covered-table-cell/>
          <table:table-cell table:style-name="TableCell558" table:number-columns-spanned="2">
            <text:p text:style-name="P559"><text:span text:style-name="T560">0,10%</text:span></text:p>
          </table:table-cell>
          <table:covered-table-cell/>
          <table:table-cell table:style-name="TableCell561" table:number-columns-spanned="2">
            <text:p text:style-name="P562"><draw:g draw:name="Group 12298" draw:id="id997" draw:style-name="a998" text:anchor-type="as-char"><svg:title/><svg:desc/><draw:custom-shape svg:x="0in" svg:y="0.00333in" svg:width="0.04in" svg:height="0.07167in" draw:id="id983" draw:style-name="a984" draw:name="Shape 1246"><svg:title/><svg:desc/><draw:enhanced-geometry draw:type="non-primitive" svg:viewBox="0 0 36576 65532" draw:enhanced-path="M 0 0 L 36576 0 36576 7620 C 30480 13716 24384 22860 21336 33528 16764 44196 13716 54864 13716 65532 L 7620 65532 C 7620 60960 7620 53340 10668 45720 12192 38100 15240 32004 18288 24384 21336 16764 25908 12192 30480 6096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5532"/><draw:equation draw:name="f8" draw:formula="0 / ?f6"/><draw:equation draw:name="f9" draw:formula="36576 / ?f6"/><draw:equation draw:name="f10" draw:formula="0 / ?f7"/><draw:equation draw:name="f11" draw:formula="65532 / ?f7"/></draw:enhanced-geometry></draw:custom-shape><draw:custom-shape svg:x="0.05in" svg:y="0.065in" svg:width="0.01in" svg:height="0.01167in" draw:id="id984" draw:style-name="a985" draw:name="Shape 14891"><svg:title/><svg:desc/><draw:enhanced-geometry draw:type="non-primitive" svg:viewBox="0 0 9144 10668" draw:enhanced-path="M 0 0 L 9144 0 9144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0668"/><draw:equation draw:name="f8" draw:formula="0 / ?f6"/><draw:equation draw:name="f9" draw:formula="9144 / ?f6"/><draw:equation draw:name="f10" draw:formula="0 / ?f7"/><draw:equation draw:name="f11" draw:formula="10668 / ?f7"/></draw:enhanced-geometry></draw:custom-shape><draw:custom-shape svg:x="0.06833in" svg:y="0.00333in" svg:width="0.04in" svg:height="0.07167in" draw:id="id985" draw:style-name="a986" draw:name="Shape 1248"><svg:title/><svg:desc/><draw:enhanced-geometry draw:type="non-primitive" svg:viewBox="0 0 36576 65532" draw:enhanced-path="M 0 0 L 36576 0 36576 7620 C 32004 13716 25908 22860 21336 33528 18288 44196 15240 54864 13716 65532 L 7620 65532 C 7620 60960 9144 53340 12192 45720 13716 38100 16764 32004 19812 24384 22860 16764 27432 12192 30480 6096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5532"/><draw:equation draw:name="f8" draw:formula="0 / ?f6"/><draw:equation draw:name="f9" draw:formula="36576 / ?f6"/><draw:equation draw:name="f10" draw:formula="0 / ?f7"/><draw:equation draw:name="f11" draw:formula="65532 / ?f7"/></draw:enhanced-geometry></draw:custom-shape><draw:custom-shape svg:x="0.11667in" svg:y="0.05833in" svg:width="0.01833in" svg:height="0.01833in" draw:id="id986" draw:style-name="a987" draw:name="Shape 1249"><svg:title/><svg:desc/><draw:enhanced-geometry draw:type="non-primitive" svg:viewBox="0 0 16764 16764" draw:enhanced-path="M 0 0 L 6096 0 C 7620 7620 10668 10668 16764 10668 L 16764 16764 C 12192 16764 9144 15240 6096 13716 3048 10668 1524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115in" svg:y="0in" svg:width="0.02in" svg:height="0.04833in" draw:id="id987" draw:style-name="a988" draw:name="Shape 1250"><svg:title/><svg:desc/><draw:enhanced-geometry draw:type="non-primitive" svg:viewBox="0 0 18288 44196" draw:enhanced-path="M 18288 0 L 18288 6858 10668 10668 C 7620 13716 6096 18288 6096 22860 6096 28956 7620 32004 10668 35052 L 18288 37592 18288 44196 C 13716 44196 9144 42672 6096 39624 3048 35052 0 30480 0 22860 0 16764 3048 10668 6096 6096 9144 3048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135in" svg:y="0in" svg:width="0.02in" svg:height="0.07667in" draw:id="id988" draw:style-name="a989" draw:name="Shape 1251"><svg:title/><svg:desc/><draw:enhanced-geometry draw:type="non-primitive" svg:viewBox="0 0 18288 70104" draw:enhanced-path="M 0 0 C 3048 0 6096 1524 9144 4572 12192 6096 15240 9144 16764 13716 18288 18288 18288 25908 18288 33528 18288 42672 18288 50292 16764 56388 15240 60960 12192 64008 9144 67056 6096 70104 3048 70104 0 70104 L 0 64008 C 1524 64008 4572 64008 6096 62484 9144 60960 10668 57912 12192 53340 12192 48768 13716 44196 13716 38100 L 13716 36576 C 12192 39624 10668 41148 7620 42672 4572 44196 3048 44196 0 44196 L 0 37592 1524 38100 C 4572 38100 7620 38100 9144 35052 12192 32004 12192 27432 12192 22860 12192 18288 12192 13716 9144 10668 7620 7620 4572 6096 1524 6096 L 0 685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16667in" svg:y="0in" svg:width="0.02167in" svg:height="0.075in" draw:id="id989" draw:style-name="a990" draw:name="Shape 1252"><svg:title/><svg:desc/><draw:enhanced-geometry draw:type="non-primitive" svg:viewBox="0 0 19812 68580" draw:enhanced-path="M 16764 0 L 19812 0 19812 68580 13716 68580 13716 15240 C 12192 18288 10668 19812 7620 21336 4572 22860 3048 24384 0 24384 L 0 16764 C 4572 15240 7620 12192 10668 9144 13716 6096 15240 3048 167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812"/><draw:equation draw:name="f7" draw:formula="?f4 / 68580"/><draw:equation draw:name="f8" draw:formula="0 / ?f6"/><draw:equation draw:name="f9" draw:formula="19812 / ?f6"/><draw:equation draw:name="f10" draw:formula="0 / ?f7"/><draw:equation draw:name="f11" draw:formula="68580 / ?f7"/></draw:enhanced-geometry></draw:custom-shape><draw:custom-shape svg:x="0.21167in" svg:y="0.065in" svg:width="0.00833in" svg:height="0.025in" draw:id="id990" draw:style-name="a991" draw:name="Shape 1253"><svg:title/><svg:desc/><draw:enhanced-geometry draw:type="non-primitive" svg:viewBox="0 0 7620 22860" draw:enhanced-path="M 1524 0 L 7620 0 7620 10668 C 7620 13716 7620 16764 6096 18288 6096 21336 4572 22860 1524 22860 L 0 19812 C 1524 19812 3048 18288 4572 16764 4572 15240 4572 12192 4572 9144 L 1524 9144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draw:equation draw:name="f7" draw:formula="?f4 / 22860"/><draw:equation draw:name="f8" draw:formula="0 / ?f6"/><draw:equation draw:name="f9" draw:formula="7620 / ?f6"/><draw:equation draw:name="f10" draw:formula="0 / ?f7"/><draw:equation draw:name="f11" draw:formula="22860 / ?f7"/></draw:enhanced-geometry></draw:custom-shape><draw:custom-shape svg:x="0.23167in" svg:y="0.00111in" svg:width="0.02in" svg:height="0.07524in" draw:id="id991" draw:style-name="a992" draw:name="Shape 1254"><svg:title/><svg:desc/><draw:enhanced-geometry draw:type="non-primitive" svg:viewBox="0 0 18288 68797" draw:enhanced-path="M 18288 0 L 18288 6386 9144 14224 C 6096 17271 6096 24892 6096 34036 7620 30988 9144 29464 12192 27940 L 18288 25501 18288 30988 10668 35559 C 7620 38608 6096 41656 6096 46227 6096 52324 7620 55371 10668 58420 L 18288 62230 18288 68797 11811 67564 C 9525 66421 7620 64516 6096 61468 1524 56896 0 47752 0 37084 0 23368 1524 14224 6096 8127 L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8797"/><draw:equation draw:name="f8" draw:formula="0 / ?f6"/><draw:equation draw:name="f9" draw:formula="18288 / ?f6"/><draw:equation draw:name="f10" draw:formula="0 / ?f7"/><draw:equation draw:name="f11" draw:formula="68797 / ?f7"/></draw:enhanced-geometry></draw:custom-shape><draw:custom-shape svg:x="0.25167in" svg:y="0.02833in" svg:width="0.02in" svg:height="0.04833in" draw:id="id992" draw:style-name="a993" draw:name="Shape 1255"><svg:title/><svg:desc/><draw:enhanced-geometry draw:type="non-primitive" svg:viewBox="0 0 18288 44196" draw:enhanced-path="M 1524 0 C 6096 0 10668 3048 13716 6096 16764 10668 18288 15240 18288 22860 18288 25908 18288 30480 16764 33528 15240 38100 12192 41148 9144 42672 7620 44196 4572 44196 1524 44196 L 0 43906 0 37338 1524 38100 C 4572 38100 6096 36576 9144 35052 10668 32004 12192 27432 12192 22860 12192 16764 12192 13716 9144 10668 6096 7620 4572 6096 0 6096 L 0 6097 0 610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25167in" svg:y="0in" svg:width="0.01833in" svg:height="0.01833in" draw:id="id993" draw:style-name="a994" draw:name="Shape 1256"><svg:title/><svg:desc/><draw:enhanced-geometry draw:type="non-primitive" svg:viewBox="0 0 16764 16764" draw:enhanced-path="M 1524 0 C 6096 0 9144 1524 12192 4572 15240 7620 16764 12192 16764 16764 L 10668 16764 C 10668 13716 9144 12192 7620 10668 6096 7620 3048 6096 1524 6096 L 0 7402 0 1016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275in" svg:y="0.01912in" svg:width="0.0175in" svg:height="0.03755in" draw:id="id994" draw:style-name="a995" draw:name="Shape 1257"><svg:title/><svg:desc/><draw:enhanced-geometry draw:type="non-primitive" svg:viewBox="0 0 16002 34334" draw:enhanced-path="M 16002 0 L 16002 12998 7620 28238 16002 28238 16002 34334 0 34334 0 28238 1600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002"/><draw:equation draw:name="f7" draw:formula="?f4 / 34334"/><draw:equation draw:name="f8" draw:formula="0 / ?f6"/><draw:equation draw:name="f9" draw:formula="16002 / ?f6"/><draw:equation draw:name="f10" draw:formula="0 / ?f7"/><draw:equation draw:name="f11" draw:formula="34334 / ?f7"/></draw:enhanced-geometry></draw:custom-shape><draw:custom-shape svg:x="0.2925in" svg:y="0in" svg:width="0.02417in" svg:height="0.075in" draw:id="id995" draw:style-name="a996" draw:name="Shape 1258"><svg:title/><svg:desc/><draw:enhanced-geometry draw:type="non-primitive" svg:viewBox="0 0 22098 68580" draw:enhanced-path="M 9906 0 L 14478 0 14478 45720 22098 45720 22098 51816 14478 51816 14478 68580 8382 68580 8382 51816 0 51816 0 45720 8382 45720 8382 15240 0 30480 0 17482 990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098"/><draw:equation draw:name="f7" draw:formula="?f4 / 68580"/><draw:equation draw:name="f8" draw:formula="0 / ?f6"/><draw:equation draw:name="f9" draw:formula="22098 / ?f6"/><draw:equation draw:name="f10" draw:formula="0 / ?f7"/><draw:equation draw:name="f11" draw:formula="68580 / ?f7"/></draw:enhanced-geometry></draw:custom-shape><draw:custom-shape svg:x="0.345in" svg:y="0.00167in" svg:width="0.045in" svg:height="0.075in" draw:id="id996" draw:style-name="a997" draw:name="Shape 1259"><svg:title/><svg:desc/><draw:enhanced-geometry draw:type="non-primitive" svg:viewBox="0 0 41148 68580" draw:enhanced-path="M 30480 0 C 35052 0 38100 1524 41148 3048 L 39624 10668 C 36576 7620 33528 6096 28956 6096 24384 6096 21336 7620 18288 12192 13716 15240 12192 19812 12192 24384 L 36576 24384 36576 30480 10668 30480 10668 36576 35052 36576 35052 42672 12192 42672 C 12192 50292 15240 54864 18288 57912 21336 60960 24384 62484 28956 62484 33528 62484 36576 60960 39624 57912 L 39624 65532 C 36576 68580 33528 68580 28956 68580 16764 68580 9144 60960 6096 42672 L 0 42672 1524 36576 4572 36576 C 4572 36576 4572 35052 4572 35052 L 4572 30480 0 30480 1524 24384 6096 24384 C 6096 16764 9144 10668 13716 7620 18288 3048 24384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68580"/><draw:equation draw:name="f8" draw:formula="0 / ?f6"/><draw:equation draw:name="f9" draw:formula="41148 / ?f6"/><draw:equation draw:name="f10" draw:formula="0 / ?f7"/><draw:equation draw:name="f11" draw:formula="68580 / ?f7"/></draw:enhanced-geometry></draw:custom-shape></draw:g></text:p>
          </table:table-cell>
          <table:covered-table-cell/>
          <table:table-cell table:style-name="TableCell563" table:number-columns-spanned="2">
            <text:p text:style-name="P564"><text:span text:style-name="T565">0,13%</text:span></text:p>
          </table:table-cell>
          <table:covered-table-cell/>
          <table:table-cell table:style-name="TableCell566">
            <text:p text:style-name="P567"><draw:g draw:name="Group 12309" draw:id="id1007" draw:style-name="a1008" text:anchor-type="as-char"><svg:title/><svg:desc/><draw:custom-shape svg:x="0in" svg:y="0.00333in" svg:width="0.04in" svg:height="0.07167in" draw:id="id998" draw:style-name="a999" draw:name="Shape 1261"><svg:title/><svg:desc/><draw:enhanced-geometry draw:type="non-primitive" svg:viewBox="0 0 36576 65532" draw:enhanced-path="M 0 0 L 36576 0 36576 7620 C 30480 13716 25908 22860 21336 33528 16764 44196 13716 54864 13716 65532 L 7620 65532 C 7620 60960 9144 53340 10668 45720 12192 38100 15240 32004 18288 24384 22860 16764 25908 12192 30480 6096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5532"/><draw:equation draw:name="f8" draw:formula="0 / ?f6"/><draw:equation draw:name="f9" draw:formula="36576 / ?f6"/><draw:equation draw:name="f10" draw:formula="0 / ?f7"/><draw:equation draw:name="f11" draw:formula="65532 / ?f7"/></draw:enhanced-geometry></draw:custom-shape><draw:custom-shape svg:x="0.04667in" svg:y="0in" svg:width="0.02in" svg:height="0.07667in" draw:id="id999" draw:style-name="a1000" draw:name="Shape 1262"><svg:title/><svg:desc/><draw:enhanced-geometry draw:type="non-primitive" svg:viewBox="0 0 18288 70104" draw:enhanced-path="M 18288 0 L 18288 0 18288 6097 18288 6096 C 13716 6096 12192 9144 9144 12192 7620 16764 6096 24384 6096 35052 6096 47244 7620 54864 9144 59436 12192 62484 15240 64008 18288 64008 L 18288 64008 18288 70104 18288 70104 C 12192 70104 7620 68580 4572 62484 1524 57912 0 48768 0 35052 0 24384 1524 15240 4572 9144 7620 3048 12192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06667in" svg:y="0in" svg:width="0.02in" svg:height="0.07667in" draw:id="id1000" draw:style-name="a1001" draw:name="Shape 1263"><svg:title/><svg:desc/><draw:enhanced-geometry draw:type="non-primitive" svg:viewBox="0 0 18288 70103" draw:enhanced-path="M 0 0 L 12192 7620 C 16764 13716 18288 22860 18288 35052 18288 47244 16764 56388 13716 62484 L 0 70103 0 64008 9144 59436 C 10668 54864 12192 47244 12192 35052 12192 24384 10668 16764 7620 12192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3"/><draw:equation draw:name="f8" draw:formula="0 / ?f6"/><draw:equation draw:name="f9" draw:formula="18288 / ?f6"/><draw:equation draw:name="f10" draw:formula="0 / ?f7"/><draw:equation draw:name="f11" draw:formula="70103 / ?f7"/></draw:enhanced-geometry></draw:custom-shape><draw:custom-shape svg:x="0.09333in" svg:y="0in" svg:width="0.02in" svg:height="0.07667in" draw:id="id1001" draw:style-name="a1002" draw:name="Shape 1264"><svg:title/><svg:desc/><draw:enhanced-geometry draw:type="non-primitive" svg:viewBox="0 0 18288 70103" draw:enhanced-path="M 18288 0 L 18288 6096 10668 10668 C 7620 12192 7620 15240 7620 18288 7620 21336 7620 24384 10668 25908 L 18288 28956 18288 35052 9144 39624 C 6096 42671 6096 45720 6096 50292 6096 54864 6096 57912 9144 60959 L 18288 64008 18288 70103 4572 65532 C 1524 60959 0 56388 0 50292 0 45720 0 41147 1524 38100 3048 35052 6096 33528 9144 32003 6096 30480 4572 28956 3048 27432 1524 24384 1524 21336 1524 18288 1524 13715 3048 9144 6096 6096 L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3"/><draw:equation draw:name="f8" draw:formula="0 / ?f6"/><draw:equation draw:name="f9" draw:formula="18288 / ?f6"/><draw:equation draw:name="f10" draw:formula="0 / ?f7"/><draw:equation draw:name="f11" draw:formula="70103 / ?f7"/></draw:enhanced-geometry></draw:custom-shape><draw:custom-shape svg:x="0.11333in" svg:y="0in" svg:width="0.02in" svg:height="0.07667in" draw:id="id1002" draw:style-name="a1003" draw:name="Shape 1265"><svg:title/><svg:desc/><draw:enhanced-geometry draw:type="non-primitive" svg:viewBox="0 0 18288 70104" draw:enhanced-path="M 0 0 C 4572 0 7620 3048 12192 6096 15240 9144 16764 13716 16764 18288 16764 21336 15240 24384 13716 27432 13716 28956 10668 30480 9144 32004 12192 33528 13716 36576 15240 39624 16764 42672 18288 45720 18288 50292 18288 56388 16764 60960 12192 65532 9144 68580 4572 70104 0 70104 L 0 70104 0 64008 0 64008 C 3048 64008 6096 64008 7620 60960 10668 57912 12192 54864 12192 50292 12192 45720 10668 42672 7620 39624 6096 36576 3048 35052 0 35052 L 0 35052 0 28956 0 28956 C 3048 28956 4572 28956 7620 25908 9144 24384 10668 21336 10668 18288 10668 15240 9144 12192 7620 10668 4572 7620 3048 6096 0 6096 L 0 6097 0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14167in" svg:y="0.065in" svg:width="0.01in" svg:height="0.025in" draw:id="id1003" draw:style-name="a1004" draw:name="Shape 1266"><svg:title/><svg:desc/><draw:enhanced-geometry draw:type="non-primitive" svg:viewBox="0 0 9144 22860" draw:enhanced-path="M 3048 0 L 9144 0 9144 10668 C 9144 13716 7620 16764 7620 18288 6096 21336 4572 22860 3048 22860 L 0 19812 C 1524 19812 3048 18288 4572 16764 4572 15240 6096 12192 6096 9144 L 3048 9144 304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22860"/><draw:equation draw:name="f8" draw:formula="0 / ?f6"/><draw:equation draw:name="f9" draw:formula="9144 / ?f6"/><draw:equation draw:name="f10" draw:formula="0 / ?f7"/><draw:equation draw:name="f11" draw:formula="22860 / ?f7"/></draw:enhanced-geometry></draw:custom-shape><draw:custom-shape svg:x="0.16333in" svg:y="0in" svg:width="0.04in" svg:height="0.07667in" draw:id="id1004" draw:style-name="a1005" draw:name="Shape 1267"><svg:title/><svg:desc/><draw:enhanced-geometry draw:type="non-primitive" svg:viewBox="0 0 36576 70104" draw:enhanced-path="M 18288 0 C 22860 0 25908 3048 28956 6096 32004 9144 35052 13716 35052 18288 35052 21336 33528 24384 32004 27432 32004 28956 30480 30480 27432 32004 28956 33528 30480 33528 32004 35052 33528 36576 33528 38100 35052 41148 35052 44196 36576 45720 36576 48768 36576 54864 33528 60960 30480 64008 25908 68580 22860 70104 16764 70104 12192 70104 7620 68580 4572 65532 1524 62484 0 57912 0 51816 L 6096 50292 C 7620 59436 10668 64008 16764 64008 21336 64008 22860 64008 25908 60960 28956 57912 30480 53340 30480 50292 30480 45720 28956 42672 25908 39624 24384 36576 21336 35052 18288 35052 16764 35052 15240 36576 13716 36576 L 15240 28956 C 19812 28956 22860 28956 24384 25908 27432 24384 28956 21336 28956 18288 28956 13716 27432 12192 25908 9144 22860 7620 21336 6096 18288 6096 15240 6096 12192 7620 10668 9144 9144 12192 7620 15240 7620 18288 L 1524 16764 C 1524 12192 3048 7620 6096 4572 9144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70104"/><draw:equation draw:name="f8" draw:formula="0 / ?f6"/><draw:equation draw:name="f9" draw:formula="36576 / ?f6"/><draw:equation draw:name="f10" draw:formula="0 / ?f7"/><draw:equation draw:name="f11" draw:formula="70104 / ?f7"/></draw:enhanced-geometry></draw:custom-shape><draw:custom-shape svg:x="0.21in" svg:y="0in" svg:width="0.04in" svg:height="0.07667in" draw:id="id1005" draw:style-name="a1006" draw:name="Shape 1268"><svg:title/><svg:desc/><draw:enhanced-geometry draw:type="non-primitive" svg:viewBox="0 0 36576 70104" draw:enhanced-path="M 18288 0 C 22860 0 25908 3048 28956 6096 33528 9144 35052 13716 35052 18288 35052 21336 33528 24384 32004 27432 32004 28956 30480 30480 27432 32004 28956 33528 30480 33528 32004 35052 33528 36576 33528 38100 35052 41148 35052 44196 36576 45720 36576 48768 36576 54864 33528 60960 30480 64008 27432 68580 22860 70104 16764 70104 12192 70104 9144 68580 4572 65532 1524 62484 0 57912 0 51816 L 6096 50292 C 7620 59436 10668 64008 16764 64008 21336 64008 24384 64008 25908 60960 28956 57912 30480 53340 30480 50292 30480 45720 28956 42672 25908 39624 24384 36576 21336 35052 18288 35052 16764 35052 15240 36576 13716 36576 L 15240 28956 C 19812 28956 22860 28956 24384 25908 27432 24384 28956 21336 28956 18288 28956 13716 27432 12192 25908 9144 22860 7620 21336 6096 18288 6096 15240 6096 12192 7620 10668 9144 9144 12192 7620 15240 7620 18288 L 1524 16764 C 1524 12192 3048 7620 6096 4572 10668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70104"/><draw:equation draw:name="f8" draw:formula="0 / ?f6"/><draw:equation draw:name="f9" draw:formula="36576 / ?f6"/><draw:equation draw:name="f10" draw:formula="0 / ?f7"/><draw:equation draw:name="f11" draw:formula="70104 / ?f7"/></draw:enhanced-geometry></draw:custom-shape><draw:custom-shape svg:x="0.275in" svg:y="0.00167in" svg:width="0.045in" svg:height="0.075in" draw:id="id1006" draw:style-name="a1007" draw:name="Shape 1269"><svg:title/><svg:desc/><draw:enhanced-geometry draw:type="non-primitive" svg:viewBox="0 0 41148 68580" draw:enhanced-path="M 30480 0 C 35052 0 38100 1524 41148 3048 L 39624 10668 C 36576 7620 33528 6096 28956 6096 24384 6096 21336 7620 18288 12192 15240 15240 12192 19812 12192 24384 L 36576 24384 36576 30480 10668 30480 10668 36576 35052 36576 35052 42672 12192 42672 C 13716 50292 15240 54864 18288 57912 21336 60960 24384 62484 28956 62484 33528 62484 38100 60960 39624 57912 L 39624 65532 C 38100 68580 33528 68580 30480 68580 16764 68580 9144 60960 6096 42672 L 0 42672 1524 36576 6096 36576 C 4572 36576 4572 35052 4572 35052 L 4572 30480 0 30480 1524 24384 6096 24384 C 7620 16764 9144 10668 13716 7620 18288 3048 24384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68580"/><draw:equation draw:name="f8" draw:formula="0 / ?f6"/><draw:equation draw:name="f9" draw:formula="41148 / ?f6"/><draw:equation draw:name="f10" draw:formula="0 / ?f7"/><draw:equation draw:name="f11" draw:formula="68580 / ?f7"/></draw:enhanced-geometry></draw:custom-shape></draw:g></text:p>
          </table:table-cell>
          <table:table-cell table:style-name="TableCell568">
            <text:p text:style-name="P569"><text:span text:style-name="T570">9,09%</text:span></text:p>
          </table:table-cell>
          <table:table-cell>
            <text:p text:style-name="P569"/>
          </table:table-cell>
        </table:table-row>
        <table:table-row table:style-name="TableRow571">
          <table:table-cell table:style-name="TableCell572" table:number-columns-spanned="2">
            <text:p text:style-name="P573"><text:span text:style-name="T574">640</text:span></text:p>
          </table:table-cell>
          <table:covered-table-cell/>
          <table:table-cell table:style-name="TableCell575">
            <text:p text:style-name="P576"><text:span text:style-name="T577">GASTOS DE PERSONAL</text:span></text:p>
          </table:table-cell>
          <table:table-cell table:style-name="TableCell578" table:number-columns-spanned="2">
            <text:p text:style-name="P579"><draw:g draw:name="Group 12334" draw:id="id1024" draw:style-name="a1025" text:anchor-type="as-char"><svg:title/><svg:desc/><draw:custom-shape svg:x="0in" svg:y="0in" svg:width="0.04in" svg:height="0.07667in" draw:id="id1008" draw:style-name="a1009" draw:name="Shape 1272"><svg:title/><svg:desc/><draw:enhanced-geometry draw:type="non-primitive" svg:viewBox="0 0 36576 70104" draw:enhanced-path="M 19812 0 C 24384 0 27432 3048 30480 6096 33528 9144 35052 13716 35052 18288 35052 21336 35052 24384 33528 27432 32004 28956 30480 30480 28956 32004 30480 33528 32004 33528 33528 35052 35052 36576 35052 38100 36576 41148 36576 44196 36576 45720 36576 48768 36576 54864 35052 60960 32004 64008 27432 68580 22860 70104 18288 70104 13716 70104 9144 68580 6096 65532 3048 62484 1524 57912 0 51816 L 6096 50292 C 7620 59436 12192 64008 18288 64008 21336 64008 24384 64008 27432 60960 30480 57912 30480 53340 30480 50292 30480 45720 30480 42672 27432 39624 25908 36576 22860 35052 19812 35052 18288 35052 16764 36576 13716 36576 L 15240 28956 16764 28956 C 21336 28956 24384 28956 25908 25908 28956 24384 28956 21336 28956 18288 28956 13716 28956 12192 25908 9144 24384 7620 22860 6096 19812 6096 16764 6096 13716 7620 12192 9144 10668 12192 9144 15240 7620 18288 L 1524 16764 C 3048 12192 4572 7620 7620 4572 10668 1524 15240 0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70104"/><draw:equation draw:name="f8" draw:formula="0 / ?f6"/><draw:equation draw:name="f9" draw:formula="36576 / ?f6"/><draw:equation draw:name="f10" draw:formula="0 / ?f7"/><draw:equation draw:name="f11" draw:formula="70104 / ?f7"/></draw:enhanced-geometry></draw:custom-shape><draw:custom-shape svg:x="0.05167in" svg:y="0.065in" svg:width="0.01in" svg:height="0.01167in" draw:id="id1009" draw:style-name="a1010" draw:name="Shape 14893"><svg:title/><svg:desc/><draw:enhanced-geometry draw:type="non-primitive" svg:viewBox="0 0 9144 10668" draw:enhanced-path="M 0 0 L 9144 0 9144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0668"/><draw:equation draw:name="f8" draw:formula="0 / ?f6"/><draw:equation draw:name="f9" draw:formula="9144 / ?f6"/><draw:equation draw:name="f10" draw:formula="0 / ?f7"/><draw:equation draw:name="f11" draw:formula="10668 / ?f7"/></draw:enhanced-geometry></draw:custom-shape><draw:custom-shape svg:x="0.07167in" svg:y="0.05834in" svg:width="0.01833in" svg:height="0.01833in" draw:id="id1010" draw:style-name="a1011" draw:name="Shape 1274"><svg:title/><svg:desc/><draw:enhanced-geometry draw:type="non-primitive" svg:viewBox="0 0 16764 16764" draw:enhanced-path="M 0 0 L 6096 0 C 7620 7620 10668 10668 16764 10668 L 16764 16328 15240 16764 C 12192 16764 7620 15240 6096 13716 3048 10668 1524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07in" svg:y="0in" svg:width="0.02in" svg:height="0.04833in" draw:id="id1011" draw:style-name="a1012" draw:name="Shape 1275"><svg:title/><svg:desc/><draw:enhanced-geometry draw:type="non-primitive" svg:viewBox="0 0 18288 44196" draw:enhanced-path="M 18288 0 L 18288 6096 C 15240 6096 12192 7620 10668 10668 7620 13716 6096 18288 6096 22860 6096 28956 7620 32004 10668 35052 12192 38100 15240 38100 18288 38100 L 18288 44196 C 13716 44196 9144 42672 6096 39624 1524 35052 0 30480 0 22860 0 16764 1524 10668 6096 6096 9144 3048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09in" svg:y="0in" svg:width="0.02in" svg:height="0.07619in" draw:id="id1012" draw:style-name="a1013" draw:name="Shape 1276"><svg:title/><svg:desc/><draw:enhanced-geometry draw:type="non-primitive" svg:viewBox="0 0 18288 69669" draw:enhanced-path="M 0 0 C 3048 0 6096 1524 9144 4572 12192 6096 15240 9144 16764 13716 18288 18288 18288 25908 18288 33528 18288 42672 18288 50292 16764 56388 13716 60960 12192 64008 9144 67056 L 0 69669 0 64008 C 1524 64008 4572 64008 6096 62484 7620 60960 9144 57912 10668 53340 12192 48768 13716 44196 13716 38100 L 13716 36576 C 12192 39624 9144 41148 7620 42672 4572 44196 1524 44196 0 44196 L 0 38100 C 4572 38100 6096 38100 9144 35052 10668 32004 12192 27432 12192 22860 12192 18288 10668 13716 9144 10668 6096 7620 4572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9669"/><draw:equation draw:name="f8" draw:formula="0 / ?f6"/><draw:equation draw:name="f9" draw:formula="18288 / ?f6"/><draw:equation draw:name="f10" draw:formula="0 / ?f7"/><draw:equation draw:name="f11" draw:formula="69669 / ?f7"/></draw:enhanced-geometry></draw:custom-shape><draw:custom-shape svg:x="0.11667in" svg:y="0.00334in" svg:width="0.04in" svg:height="0.07333in" draw:id="id1013" draw:style-name="a1014" draw:name="Shape 1277"><svg:title/><svg:desc/><draw:enhanced-geometry draw:type="non-primitive" svg:viewBox="0 0 36576 67056" draw:enhanced-path="M 6096 0 L 35052 0 35052 6096 12192 6096 9144 24384 C 12192 22860 16764 21336 19812 21336 24384 21336 28956 24384 32004 27432 35052 32004 36576 36576 36576 44196 36576 50292 35052 56388 32004 60960 28956 65532 24384 67056 18288 67056 13716 67056 9144 65532 6096 62484 3048 59436 1524 54864 0 48768 L 6096 48768 C 7620 53340 9144 56388 10668 57912 12192 60960 15240 60960 18288 60960 21336 60960 24384 59436 27432 56388 28956 53340 30480 48768 30480 44196 30480 39624 30480 35052 27432 32004 24384 28956 22860 27432 18288 27432 16764 27432 13716 28956 12192 30480 10668 32004 9144 33528 7620 36576 L 1524 35052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7056"/><draw:equation draw:name="f8" draw:formula="0 / ?f6"/><draw:equation draw:name="f9" draw:formula="36576 / ?f6"/><draw:equation draw:name="f10" draw:formula="0 / ?f7"/><draw:equation draw:name="f11" draw:formula="67056 / ?f7"/></draw:enhanced-geometry></draw:custom-shape><draw:custom-shape svg:x="0.16333in" svg:y="0in" svg:width="0.04in" svg:height="0.075in" draw:id="id1014" draw:style-name="a1015" draw:name="Shape 1278"><svg:title/><svg:desc/><draw:enhanced-geometry draw:type="non-primitive" svg:viewBox="0 0 36576 68580" draw:enhanced-path="M 19812 0 C 25908 0 30480 3048 32004 6096 35052 10668 36576 15240 36576 19812 36576 24384 35052 28956 33528 32004 30480 36576 27432 42672 19812 48768 16764 53340 13716 56388 12192 57912 10668 59436 10668 60960 9144 62484 L 36576 62484 36576 68580 0 68580 C 0 65532 1524 62484 3048 59436 6096 54864 9144 50292 15240 45720 21336 38100 25908 33528 27432 28956 30480 25908 30480 22860 30480 19812 30480 15240 30480 12192 27432 10668 25908 7620 22860 6096 19812 6096 16764 6096 13716 7620 10668 10668 9144 13716 7620 16764 7620 21336 L 1524 19812 C 3048 13716 4572 9144 7620 6096 10668 3048 15240 0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8580"/><draw:equation draw:name="f8" draw:formula="0 / ?f6"/><draw:equation draw:name="f9" draw:formula="36576 / ?f6"/><draw:equation draw:name="f10" draw:formula="0 / ?f7"/><draw:equation draw:name="f11" draw:formula="68580 / ?f7"/></draw:enhanced-geometry></draw:custom-shape><draw:custom-shape svg:x="0.215in" svg:y="0.065in" svg:width="0.01in" svg:height="0.01167in" draw:id="id1015" draw:style-name="a1016" draw:name="Shape 14894"><svg:title/><svg:desc/><draw:enhanced-geometry draw:type="non-primitive" svg:viewBox="0 0 9144 10668" draw:enhanced-path="M 0 0 L 9144 0 9144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0668"/><draw:equation draw:name="f8" draw:formula="0 / ?f6"/><draw:equation draw:name="f9" draw:formula="9144 / ?f6"/><draw:equation draw:name="f10" draw:formula="0 / ?f7"/><draw:equation draw:name="f11" draw:formula="10668 / ?f7"/></draw:enhanced-geometry></draw:custom-shape><draw:custom-shape svg:x="0.23333in" svg:y="0in" svg:width="0.04in" svg:height="0.07667in" draw:id="id1016" draw:style-name="a1017" draw:name="Shape 1280"><svg:title/><svg:desc/><draw:enhanced-geometry draw:type="non-primitive" svg:viewBox="0 0 36576 70104" draw:enhanced-path="M 18288 0 C 22860 0 27432 3048 30480 6096 33528 9144 35052 13716 35052 18288 35052 21336 35052 24384 33528 27432 32004 28956 30480 30480 28956 32004 30480 33528 32004 33528 33528 35052 33528 36576 35052 38100 35052 41148 36576 44196 36576 45720 36576 48768 36576 54864 35052 60960 30480 64008 27432 68580 22860 70104 18288 70104 13716 70104 9144 68580 6096 65532 3048 62484 0 57912 0 51816 L 6096 50292 C 7620 59436 12192 64008 18288 64008 21336 64008 24384 64008 27432 60960 28956 57912 30480 53340 30480 50292 30480 45720 28956 42672 27432 39624 24384 36576 22860 35052 18288 35052 18288 35052 15240 36576 13716 36576 L 15240 28956 16764 28956 C 19812 28956 22860 28956 25908 25908 27432 24384 28956 21336 28956 18288 28956 13716 27432 12192 25908 9144 24384 7620 21336 6096 18288 6096 16764 6096 13716 7620 12192 9144 9144 12192 7620 15240 7620 18288 L 1524 16764 C 3048 12192 4572 7620 7620 4572 10668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70104"/><draw:equation draw:name="f8" draw:formula="0 / ?f6"/><draw:equation draw:name="f9" draw:formula="36576 / ?f6"/><draw:equation draw:name="f10" draw:formula="0 / ?f7"/><draw:equation draw:name="f11" draw:formula="70104 / ?f7"/></draw:enhanced-geometry></draw:custom-shape><draw:custom-shape svg:x="0.27667in" svg:y="0.01912in" svg:width="0.0175in" svg:height="0.03755in" draw:id="id1017" draw:style-name="a1018" draw:name="Shape 1281"><svg:title/><svg:desc/><draw:enhanced-geometry draw:type="non-primitive" svg:viewBox="0 0 16002 34334" draw:enhanced-path="M 16002 0 L 16002 12998 7620 28238 16002 28238 16002 34334 0 34334 0 28238 1600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002"/><draw:equation draw:name="f7" draw:formula="?f4 / 34334"/><draw:equation draw:name="f8" draw:formula="0 / ?f6"/><draw:equation draw:name="f9" draw:formula="16002 / ?f6"/><draw:equation draw:name="f10" draw:formula="0 / ?f7"/><draw:equation draw:name="f11" draw:formula="34334 / ?f7"/></draw:enhanced-geometry></draw:custom-shape><draw:custom-shape svg:x="0.29417in" svg:y="0in" svg:width="0.02417in" svg:height="0.075in" draw:id="id1018" draw:style-name="a1019" draw:name="Shape 1282"><svg:title/><svg:desc/><draw:enhanced-geometry draw:type="non-primitive" svg:viewBox="0 0 22098 68580" draw:enhanced-path="M 9906 0 L 14478 0 14478 45720 22098 45720 22098 51816 14478 51816 14478 68580 8382 68580 8382 51816 0 51816 0 45720 8382 45720 8382 15240 0 30480 0 17482 990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098"/><draw:equation draw:name="f7" draw:formula="?f4 / 68580"/><draw:equation draw:name="f8" draw:formula="0 / ?f6"/><draw:equation draw:name="f9" draw:formula="22098 / ?f6"/><draw:equation draw:name="f10" draw:formula="0 / ?f7"/><draw:equation draw:name="f11" draw:formula="68580 / ?f7"/></draw:enhanced-geometry></draw:custom-shape><draw:custom-shape svg:x="0.32667in" svg:y="0in" svg:width="0.04in" svg:height="0.07667in" draw:id="id1019" draw:style-name="a1020" draw:name="Shape 1283"><svg:title/><svg:desc/><draw:enhanced-geometry draw:type="non-primitive" svg:viewBox="0 0 36576 70104" draw:enhanced-path="M 18288 0 C 22860 0 27432 3048 30480 6096 33528 9144 35052 13716 35052 18288 35052 21336 35052 24384 33528 27432 32004 28956 30480 30480 28956 32004 30480 33528 32004 33528 33528 35052 33528 36576 35052 38100 35052 41148 36576 44196 36576 45720 36576 48768 36576 54864 35052 60960 30480 64008 27432 68580 22860 70104 18288 70104 13716 70104 9144 68580 6096 65532 3048 62484 0 57912 0 51816 L 6096 50292 C 7620 59436 12192 64008 18288 64008 21336 64008 24384 64008 27432 60960 28956 57912 30480 53340 30480 50292 30480 45720 28956 42672 27432 39624 24384 36576 22860 35052 18288 35052 18288 35052 15240 36576 13716 36576 L 15240 28956 16764 28956 C 19812 28956 22860 28956 25908 25908 27432 24384 28956 21336 28956 18288 28956 13716 27432 12192 25908 9144 24384 7620 21336 6096 18288 6096 16764 6096 13716 7620 12192 9144 9144 12192 7620 15240 7620 18288 L 1524 16764 C 3048 12192 4572 7620 7620 4572 10668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70104"/><draw:equation draw:name="f8" draw:formula="0 / ?f6"/><draw:equation draw:name="f9" draw:formula="36576 / ?f6"/><draw:equation draw:name="f10" draw:formula="0 / ?f7"/><draw:equation draw:name="f11" draw:formula="70104 / ?f7"/></draw:enhanced-geometry></draw:custom-shape><draw:custom-shape svg:x="0.37667in" svg:y="0.065in" svg:width="0.00833in" svg:height="0.025in" draw:id="id1020" draw:style-name="a1021" draw:name="Shape 1284"><svg:title/><svg:desc/><draw:enhanced-geometry draw:type="non-primitive" svg:viewBox="0 0 7620 22860" draw:enhanced-path="M 1524 0 L 7620 0 7620 10668 C 7620 13716 7620 16764 6096 18288 4572 21336 3048 22860 1524 22860 L 0 19812 C 1524 19812 3048 18288 3048 16764 4572 15240 4572 12192 4572 9144 L 1524 9144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draw:equation draw:name="f7" draw:formula="?f4 / 22860"/><draw:equation draw:name="f8" draw:formula="0 / ?f6"/><draw:equation draw:name="f9" draw:formula="7620 / ?f6"/><draw:equation draw:name="f10" draw:formula="0 / ?f7"/><draw:equation draw:name="f11" draw:formula="22860 / ?f7"/></draw:enhanced-geometry></draw:custom-shape><draw:custom-shape svg:x="0.39667in" svg:y="0in" svg:width="0.04in" svg:height="0.07667in" draw:id="id1021" draw:style-name="a1022" draw:name="Shape 1285"><svg:title/><svg:desc/><draw:enhanced-geometry draw:type="non-primitive" svg:viewBox="0 0 36576 70104" draw:enhanced-path="M 18288 0 C 22860 0 27432 3048 30480 6096 33528 9144 35052 13716 35052 18288 35052 21336 35052 24384 33528 27432 32004 28956 30480 30480 28956 32004 30480 33528 32004 33528 32004 35052 33528 36576 35052 38100 35052 41148 36576 44196 36576 45720 36576 48768 36576 54864 35052 60960 30480 64008 27432 68580 22860 70104 18288 70104 12192 70104 9144 68580 6096 65532 1524 62484 0 57912 0 51816 L 6096 50292 C 7620 59436 12192 64008 18288 64008 21336 64008 24384 64008 25908 60960 28956 57912 30480 53340 30480 50292 30480 45720 28956 42672 27432 39624 24384 36576 21336 35052 18288 35052 16764 35052 15240 36576 13716 36576 L 15240 28956 16764 28956 C 19812 28956 22860 28956 25908 25908 27432 24384 28956 21336 28956 18288 28956 13716 27432 12192 25908 9144 24384 7620 21336 6096 18288 6096 15240 6096 13716 7620 10668 9144 9144 12192 7620 15240 7620 18288 L 1524 16764 C 3048 12192 4572 7620 7620 4572 10668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70104"/><draw:equation draw:name="f8" draw:formula="0 / ?f6"/><draw:equation draw:name="f9" draw:formula="36576 / ?f6"/><draw:equation draw:name="f10" draw:formula="0 / ?f7"/><draw:equation draw:name="f11" draw:formula="70104 / ?f7"/></draw:enhanced-geometry></draw:custom-shape><draw:custom-shape svg:x="0.44333in" svg:y="0in" svg:width="0.04in" svg:height="0.07667in" draw:id="id1022" draw:style-name="a1023" draw:name="Shape 1286"><svg:title/><svg:desc/><draw:enhanced-geometry draw:type="non-primitive" svg:viewBox="0 0 36576 70104" draw:enhanced-path="M 18288 0 C 22860 0 27432 3048 30480 6096 33528 9144 35052 13716 35052 18288 35052 21336 35052 24384 33528 27432 32004 28956 30480 30480 28956 32004 30480 33528 32004 33528 32004 35052 33528 36576 35052 38100 35052 41148 36576 44196 36576 45720 36576 48768 36576 54864 35052 60960 30480 64008 27432 68580 22860 70104 18288 70104 13716 70104 9144 68580 6096 65532 3048 62484 0 57912 0 51816 L 6096 50292 C 7620 59436 12192 64008 18288 64008 21336 64008 24384 64008 27432 60960 28956 57912 30480 53340 30480 50292 30480 45720 28956 42672 27432 39624 24384 36576 22860 35052 18288 35052 16764 35052 15240 36576 13716 36576 L 15240 28956 16764 28956 C 19812 28956 22860 28956 25908 25908 27432 24384 28956 21336 28956 18288 28956 13716 27432 12192 25908 9144 24384 7620 21336 6096 18288 6096 15240 6096 13716 7620 12192 9144 9144 12192 7620 15240 7620 18288 L 1524 16764 C 3048 12192 4572 7620 7620 4572 10668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70104"/><draw:equation draw:name="f8" draw:formula="0 / ?f6"/><draw:equation draw:name="f9" draw:formula="36576 / ?f6"/><draw:equation draw:name="f10" draw:formula="0 / ?f7"/><draw:equation draw:name="f11" draw:formula="70104 / ?f7"/></draw:enhanced-geometry></draw:custom-shape><draw:custom-shape svg:x="0.51in" svg:y="0.00167in" svg:width="0.045in" svg:height="0.075in" draw:id="id1023" draw:style-name="a1024" draw:name="Shape 1287"><svg:title/><svg:desc/><draw:enhanced-geometry draw:type="non-primitive" svg:viewBox="0 0 41148 68580" draw:enhanced-path="M 28956 0 C 33528 0 38100 1524 41148 3048 L 39624 10668 C 36576 7620 32004 6096 28956 6096 24384 6096 19812 7620 16764 12192 13716 15240 12192 19812 10668 24384 L 36576 24384 35052 30480 10668 30480 10668 36576 35052 36576 33528 42672 10668 42672 C 12192 50292 13716 54864 16764 57912 19812 60960 24384 62484 28956 62484 33528 62484 36576 60960 39624 57912 L 39624 65532 C 36576 68580 33528 68580 28956 68580 15240 68580 7620 60960 4572 42672 L 0 42672 0 36576 4572 36576 C 4572 36576 4572 35052 4572 35052 L 4572 30480 0 30480 0 24384 4572 24384 C 6096 16764 9144 10668 13716 7620 18288 3048 22860 0 2895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68580"/><draw:equation draw:name="f8" draw:formula="0 / ?f6"/><draw:equation draw:name="f9" draw:formula="41148 / ?f6"/><draw:equation draw:name="f10" draw:formula="0 / ?f7"/><draw:equation draw:name="f11" draw:formula="68580 / ?f7"/></draw:enhanced-geometry></draw:custom-shape></draw:g></text:p>
          </table:table-cell>
          <table:covered-table-cell/>
          <table:table-cell table:style-name="TableCell580" table:number-columns-spanned="2">
            <text:p text:style-name="P581"><text:span text:style-name="T582">46,79%</text:span></text:p>
          </table:table-cell>
          <table:covered-table-cell/>
          <table:table-cell table:style-name="TableCell583" table:number-columns-spanned="2">
            <text:p text:style-name="P584"><draw:g draw:name="Group 12345" draw:id="id1047" draw:style-name="a1048" text:anchor-type="as-char"><svg:title/><svg:desc/><draw:custom-shape svg:x="0in" svg:y="0in" svg:width="0.04in" svg:height="0.075in" draw:id="id1025" draw:style-name="a1026" draw:name="Shape 1289"><svg:title/><svg:desc/><draw:enhanced-geometry draw:type="non-primitive" svg:viewBox="0 0 36576 68580" draw:enhanced-path="M 18288 0 C 24384 0 28956 3048 32004 6096 35052 10668 36576 15240 36576 19812 36576 24384 35052 28956 32004 32004 30480 36576 25908 42672 19812 48768 15240 53340 12192 56388 10668 57912 10668 59436 9144 60960 9144 62484 L 36576 62484 36576 68580 0 68580 C 0 65532 0 62484 3048 59436 4572 54864 7620 50292 13716 45720 19812 38100 24384 33528 27432 28956 28956 25908 30480 22860 30480 19812 30480 15240 28956 12192 25908 10668 24384 7620 21336 6096 18288 6096 15240 6096 12192 7620 10668 10668 7620 13716 7620 16764 7620 21336 L 1524 19812 C 1524 13716 3048 9144 6096 6096 9144 3048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8580"/><draw:equation draw:name="f8" draw:formula="0 / ?f6"/><draw:equation draw:name="f9" draw:formula="36576 / ?f6"/><draw:equation draw:name="f10" draw:formula="0 / ?f7"/><draw:equation draw:name="f11" draw:formula="68580 / ?f7"/></draw:enhanced-geometry></draw:custom-shape><draw:custom-shape svg:x="0.05in" svg:y="0.065in" svg:width="0.01in" svg:height="0.01167in" draw:id="id1026" draw:style-name="a1027" draw:name="Shape 14897"><svg:title/><svg:desc/><draw:enhanced-geometry draw:type="non-primitive" svg:viewBox="0 0 9144 10668" draw:enhanced-path="M 0 0 L 9144 0 9144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0668"/><draw:equation draw:name="f8" draw:formula="0 / ?f6"/><draw:equation draw:name="f9" draw:formula="9144 / ?f6"/><draw:equation draw:name="f10" draw:formula="0 / ?f7"/><draw:equation draw:name="f11" draw:formula="10668 / ?f7"/></draw:enhanced-geometry></draw:custom-shape><draw:custom-shape svg:x="0.07in" svg:y="0.05833in" svg:width="0.01833in" svg:height="0.01833in" draw:id="id1027" draw:style-name="a1028" draw:name="Shape 1291"><svg:title/><svg:desc/><draw:enhanced-geometry draw:type="non-primitive" svg:viewBox="0 0 16764 16764" draw:enhanced-path="M 0 0 L 6096 0 C 7620 7620 10668 10668 16764 10668 L 16764 16764 C 12192 16764 9144 15240 6096 13716 3048 10668 1524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06833in" svg:y="0in" svg:width="0.02in" svg:height="0.04833in" draw:id="id1028" draw:style-name="a1029" draw:name="Shape 1292"><svg:title/><svg:desc/><draw:enhanced-geometry draw:type="non-primitive" svg:viewBox="0 0 18288 44196" draw:enhanced-path="M 18288 0 L 18288 6858 10668 10668 C 7620 13716 6096 18288 6096 22860 6096 28956 7620 32004 10668 35052 L 18288 37592 18288 44196 C 13716 44196 9144 42672 6096 39624 3048 35052 0 30480 0 22860 0 16764 3048 10668 6096 6096 9144 3048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08833in" svg:y="0in" svg:width="0.02in" svg:height="0.07667in" draw:id="id1029" draw:style-name="a1030" draw:name="Shape 1293"><svg:title/><svg:desc/><draw:enhanced-geometry draw:type="non-primitive" svg:viewBox="0 0 18288 70104" draw:enhanced-path="M 0 0 C 3048 0 6096 1524 9144 4572 12192 6096 15240 9144 16764 13716 18288 18288 18288 25908 18288 33528 18288 42672 18288 50292 16764 56388 15240 60960 12192 64008 9144 67056 6096 70104 3048 70104 0 70104 L 0 64008 C 1524 64008 4572 64008 6096 62484 7620 60960 10668 57912 10668 53340 12192 48768 13716 44196 13716 38100 L 13716 36576 C 12192 39624 10668 41148 7620 42672 4572 44196 3048 44196 0 44196 L 0 37592 1524 38100 C 4572 38100 7620 38100 9144 35052 12192 32004 12192 27432 12192 22860 12192 18288 12192 13716 9144 10668 6096 7620 4572 6096 1524 6096 L 0 685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115in" svg:y="0.00333in" svg:width="0.04in" svg:height="0.07167in" draw:id="id1030" draw:style-name="a1031" draw:name="Shape 1294"><svg:title/><svg:desc/><draw:enhanced-geometry draw:type="non-primitive" svg:viewBox="0 0 36576 65532" draw:enhanced-path="M 0 0 L 36576 0 36576 7620 C 32004 13716 25908 22860 21336 33528 18288 44196 15240 54864 13716 65532 L 7620 65532 C 9144 60960 9144 53340 12192 45720 13716 38100 16764 32004 19812 24384 22860 16764 27432 12192 30480 6096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5532"/><draw:equation draw:name="f8" draw:formula="0 / ?f6"/><draw:equation draw:name="f9" draw:formula="36576 / ?f6"/><draw:equation draw:name="f10" draw:formula="0 / ?f7"/><draw:equation draw:name="f11" draw:formula="65532 / ?f7"/></draw:enhanced-geometry></draw:custom-shape><draw:custom-shape svg:x="0.16167in" svg:y="0.00111in" svg:width="0.02in" svg:height="0.07524in" draw:id="id1031" draw:style-name="a1032" draw:name="Shape 1295"><svg:title/><svg:desc/><draw:enhanced-geometry draw:type="non-primitive" svg:viewBox="0 0 18288 68797" draw:enhanced-path="M 18288 0 L 18288 6386 9144 14224 C 7620 17271 6096 24892 6096 34036 7620 30988 9144 29464 12192 27940 L 18288 25501 18288 31750 10668 35559 C 7620 38608 6096 41656 6096 46227 6096 52324 7620 55371 10668 58420 L 18288 62230 18288 68797 11811 67564 C 9525 66421 7620 64515 6096 61468 3048 56896 0 47752 0 37084 0 23368 3048 14224 6096 8127 L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8797"/><draw:equation draw:name="f8" draw:formula="0 / ?f6"/><draw:equation draw:name="f9" draw:formula="18288 / ?f6"/><draw:equation draw:name="f10" draw:formula="0 / ?f7"/><draw:equation draw:name="f11" draw:formula="68797 / ?f7"/></draw:enhanced-geometry></draw:custom-shape><draw:custom-shape svg:x="0.18167in" svg:y="0.02833in" svg:width="0.02in" svg:height="0.04833in" draw:id="id1032" draw:style-name="a1033" draw:name="Shape 1296"><svg:title/><svg:desc/><draw:enhanced-geometry draw:type="non-primitive" svg:viewBox="0 0 18288 44196" draw:enhanced-path="M 1524 0 C 6096 0 10668 3048 13716 6096 16764 10668 18288 15240 18288 22860 18288 25908 18288 30480 16764 33528 15240 38100 12192 41148 10668 42672 7620 44196 4572 44196 1524 44196 L 0 43906 0 37338 1524 38100 C 4572 38100 7620 36576 9144 35052 12192 32004 12192 27432 12192 22860 12192 16764 12192 13716 9144 10668 7620 7620 4572 6096 1524 6096 L 0 6858 0 610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18167in" svg:y="0in" svg:width="0.01833in" svg:height="0.01833in" draw:id="id1033" draw:style-name="a1034" draw:name="Shape 1297"><svg:title/><svg:desc/><draw:enhanced-geometry draw:type="non-primitive" svg:viewBox="0 0 16764 16764" draw:enhanced-path="M 1524 0 C 6096 0 9144 1524 12192 4572 15240 7620 16764 12192 16764 16764 L 10668 16764 C 10668 13716 9144 12192 7620 10668 6096 7620 4572 6096 1524 6096 L 0 7402 0 1016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21333in" svg:y="0.065in" svg:width="0.01in" svg:height="0.01167in" draw:id="id1034" draw:style-name="a1035" draw:name="Shape 14898"><svg:title/><svg:desc/><draw:enhanced-geometry draw:type="non-primitive" svg:viewBox="0 0 9144 10668" draw:enhanced-path="M 0 0 L 9144 0 9144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0668"/><draw:equation draw:name="f8" draw:formula="0 / ?f6"/><draw:equation draw:name="f9" draw:formula="9144 / ?f6"/><draw:equation draw:name="f10" draw:formula="0 / ?f7"/><draw:equation draw:name="f11" draw:formula="10668 / ?f7"/></draw:enhanced-geometry></draw:custom-shape><draw:custom-shape svg:x="0.23667in" svg:y="0in" svg:width="0.02167in" svg:height="0.075in" draw:id="id1035" draw:style-name="a1036" draw:name="Shape 1299"><svg:title/><svg:desc/><draw:enhanced-geometry draw:type="non-primitive" svg:viewBox="0 0 19812 68580" draw:enhanced-path="M 16764 0 L 19812 0 19812 68580 13716 68580 13716 15240 C 12192 18288 10668 19812 7620 21336 4572 22860 3048 24384 0 24384 L 0 16764 C 4572 15240 7620 12192 10668 9144 13716 6096 15240 3048 167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812"/><draw:equation draw:name="f7" draw:formula="?f4 / 68580"/><draw:equation draw:name="f8" draw:formula="0 / ?f6"/><draw:equation draw:name="f9" draw:formula="19812 / ?f6"/><draw:equation draw:name="f10" draw:formula="0 / ?f7"/><draw:equation draw:name="f11" draw:formula="68580 / ?f7"/></draw:enhanced-geometry></draw:custom-shape><draw:custom-shape svg:x="0.28in" svg:y="0.05833in" svg:width="0.01833in" svg:height="0.01833in" draw:id="id1036" draw:style-name="a1037" draw:name="Shape 1300"><svg:title/><svg:desc/><draw:enhanced-geometry draw:type="non-primitive" svg:viewBox="0 0 16764 16764" draw:enhanced-path="M 0 0 L 6096 0 C 7620 7620 10668 10668 16764 10668 L 16764 16328 15240 16764 C 12192 16764 7620 15240 6096 13716 3048 10668 1524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27833in" svg:y="0in" svg:width="0.02in" svg:height="0.04833in" draw:id="id1037" draw:style-name="a1038" draw:name="Shape 1301"><svg:title/><svg:desc/><draw:enhanced-geometry draw:type="non-primitive" svg:viewBox="0 0 18288 44196" draw:enhanced-path="M 18288 0 L 18288 6858 10668 10668 C 7620 13716 6096 18288 6096 22860 6096 28956 7620 32004 10668 35052 12192 38100 15240 38100 18288 38100 L 18288 44196 C 13716 44196 9144 42672 6096 39624 1524 35052 0 30480 0 22860 0 16764 1524 10668 6096 6096 9144 3048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29833in" svg:y="0in" svg:width="0.02in" svg:height="0.07619in" draw:id="id1038" draw:style-name="a1039" draw:name="Shape 1302"><svg:title/><svg:desc/><draw:enhanced-geometry draw:type="non-primitive" svg:viewBox="0 0 18288 69669" draw:enhanced-path="M 0 0 C 3048 0 6096 1524 9144 4572 12192 6096 15240 9144 16764 13716 18288 18288 18288 25908 18288 33528 18288 42672 18288 50292 16764 56388 13716 60960 12192 64008 9144 67056 L 0 69669 0 64008 C 1524 64008 4572 64008 6096 62484 7620 60960 9144 57912 10668 53340 12192 48768 13716 44196 13716 38100 L 13716 36576 C 12192 39624 9144 41148 7620 42672 4572 44196 1524 44196 0 44196 L 0 38100 C 4572 38100 7620 38100 9144 35052 12192 32004 12192 27432 12192 22860 12192 18288 12192 13716 9144 10668 6096 7620 4572 6096 1524 6096 L 0 685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9669"/><draw:equation draw:name="f8" draw:formula="0 / ?f6"/><draw:equation draw:name="f9" draw:formula="18288 / ?f6"/><draw:equation draw:name="f10" draw:formula="0 / ?f7"/><draw:equation draw:name="f11" draw:formula="69669 / ?f7"/></draw:enhanced-geometry></draw:custom-shape><draw:custom-shape svg:x="0.325in" svg:y="0in" svg:width="0.02in" svg:height="0.07667in" draw:id="id1039" draw:style-name="a1040" draw:name="Shape 1303"><svg:title/><svg:desc/><draw:enhanced-geometry draw:type="non-primitive" svg:viewBox="0 0 18288 70104" draw:enhanced-path="M 18288 0 L 18288 6096 C 15240 6096 13716 7620 10668 10668 9144 12192 7620 15240 7620 18288 7620 21336 9144 24384 10668 25908 13716 28956 15240 28956 18288 28956 L 18288 35052 C 15240 35052 12192 36576 10668 39624 7620 42672 6096 45720 6096 50292 6096 54864 7620 57912 10668 60960 12192 64008 15240 64008 18288 64008 L 18288 70104 C 13716 70104 9144 68580 6096 65532 1524 60960 0 56388 0 50292 0 45720 1524 41148 3048 38100 4572 35052 6096 33528 9144 32004 7620 30480 4572 28956 4572 27432 3048 24384 1524 21336 1524 18288 1524 13716 3048 9144 6096 6096 9144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345in" svg:y="0in" svg:width="0.02in" svg:height="0.07667in" draw:id="id1040" draw:style-name="a1041" draw:name="Shape 1304"><svg:title/><svg:desc/><draw:enhanced-geometry draw:type="non-primitive" svg:viewBox="0 0 18288 70104" draw:enhanced-path="M 0 0 C 4572 0 9144 3048 12192 6096 15240 9144 16764 13716 16764 18288 16764 21336 16764 24384 15240 27432 13716 28956 12192 30480 9144 32004 12192 33528 15240 36576 16764 39624 18288 42672 18288 45720 18288 50292 18288 56388 16764 60960 13716 65532 10668 68580 6096 70104 0 70104 L 0 64008 C 4572 64008 6096 64008 9144 60960 10668 57912 12192 54864 12192 50292 12192 45720 10668 42672 9144 39624 6096 36576 3048 35052 0 35052 L 0 28956 C 3048 28956 6096 28956 7620 25908 10668 24384 10668 21336 10668 18288 10668 15240 10668 12192 7620 10668 6096 7620 3048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375in" svg:y="0.065in" svg:width="0.00833in" svg:height="0.025in" draw:id="id1041" draw:style-name="a1042" draw:name="Shape 1305"><svg:title/><svg:desc/><draw:enhanced-geometry draw:type="non-primitive" svg:viewBox="0 0 7620 22860" draw:enhanced-path="M 1524 0 L 7620 0 7620 10668 C 7620 13716 7620 16764 6096 18288 4572 21336 4572 22860 1524 22860 L 0 19812 C 1524 19812 3048 18288 3048 16764 4572 15240 4572 12192 4572 9144 L 1524 9144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draw:equation draw:name="f7" draw:formula="?f4 / 22860"/><draw:equation draw:name="f8" draw:formula="0 / ?f6"/><draw:equation draw:name="f9" draw:formula="7620 / ?f6"/><draw:equation draw:name="f10" draw:formula="0 / ?f7"/><draw:equation draw:name="f11" draw:formula="22860 / ?f7"/></draw:enhanced-geometry></draw:custom-shape><draw:custom-shape svg:x="0.39667in" svg:y="0.05833in" svg:width="0.01833in" svg:height="0.01833in" draw:id="id1042" draw:style-name="a1043" draw:name="Shape 1306"><svg:title/><svg:desc/><draw:enhanced-geometry draw:type="non-primitive" svg:viewBox="0 0 16764 16764" draw:enhanced-path="M 0 0 L 6096 0 C 7620 7620 10668 10668 16764 10668 L 16764 10668 16764 16328 15240 16764 C 12192 16764 7620 15240 4572 13716 3048 10668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395in" svg:y="0in" svg:width="0.02in" svg:height="0.04833in" draw:id="id1043" draw:style-name="a1044" draw:name="Shape 1307"><svg:title/><svg:desc/><draw:enhanced-geometry draw:type="non-primitive" svg:viewBox="0 0 18288 44196" draw:enhanced-path="M 18288 0 L 18288 0 18288 6096 18288 6096 C 15240 6096 12192 7620 10668 10668 7620 13716 6096 18288 6096 22860 6096 28956 7620 32004 10668 35052 12192 38100 15240 38100 18288 38100 L 18288 38100 18288 44196 18288 44196 C 12192 44196 9144 42672 4572 39624 1524 35052 0 30480 0 22860 0 16764 1524 10668 4572 6096 9144 3048 12192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415in" svg:y="0in" svg:width="0.02in" svg:height="0.07619in" draw:id="id1044" draw:style-name="a1045" draw:name="Shape 1308"><svg:title/><svg:desc/><draw:enhanced-geometry draw:type="non-primitive" svg:viewBox="0 0 18288 69668" draw:enhanced-path="M 0 0 L 9144 4572 C 12192 6096 13716 9144 16764 13716 18288 18288 18288 25908 18288 33528 18288 42672 18288 50292 15240 56388 13716 60960 12192 64008 9144 67056 L 0 69668 0 64008 6096 62484 C 7620 60960 9144 57912 10668 53340 12192 48768 13716 44196 13716 38100 L 13716 36576 C 12192 39624 9144 41148 7620 42672 L 0 44196 0 38100 9144 35052 C 10668 32004 12192 27432 12192 22860 12192 18288 10668 13716 9144 10668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9668"/><draw:equation draw:name="f8" draw:formula="0 / ?f6"/><draw:equation draw:name="f9" draw:formula="18288 / ?f6"/><draw:equation draw:name="f10" draw:formula="0 / ?f7"/><draw:equation draw:name="f11" draw:formula="69668 / ?f7"/></draw:enhanced-geometry></draw:custom-shape><draw:custom-shape svg:x="0.44167in" svg:y="0.00333in" svg:width="0.04in" svg:height="0.07167in" draw:id="id1045" draw:style-name="a1046" draw:name="Shape 1309"><svg:title/><svg:desc/><draw:enhanced-geometry draw:type="non-primitive" svg:viewBox="0 0 36576 65532" draw:enhanced-path="M 0 0 L 36576 0 36576 7620 C 30480 13716 25908 22860 21336 33528 16764 44196 15240 54864 13716 65532 L 7620 65532 C 7620 60960 9144 53340 10668 45720 13716 38100 15240 32004 19812 24384 22860 16764 27432 12192 30480 6096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5532"/><draw:equation draw:name="f8" draw:formula="0 / ?f6"/><draw:equation draw:name="f9" draw:formula="36576 / ?f6"/><draw:equation draw:name="f10" draw:formula="0 / ?f7"/><draw:equation draw:name="f11" draw:formula="65532 / ?f7"/></draw:enhanced-geometry></draw:custom-shape><draw:custom-shape svg:x="0.50833in" svg:y="0.00167in" svg:width="0.045in" svg:height="0.075in" draw:id="id1046" draw:style-name="a1047" draw:name="Shape 1310"><svg:title/><svg:desc/><draw:enhanced-geometry draw:type="non-primitive" svg:viewBox="0 0 41148 68580" draw:enhanced-path="M 30480 0 C 33528 0 38100 1524 41148 3048 L 39624 10668 C 36576 7620 33528 6096 28956 6096 24384 6096 21336 7620 16764 12192 13716 15240 12192 19812 10668 24384 L 36576 24384 35052 30480 10668 30480 10668 36576 35052 36576 33528 42672 12192 42672 C 12192 50292 13716 54864 16764 57912 19812 60960 24384 62484 28956 62484 33528 62484 36576 60960 39624 57912 L 39624 65532 C 36576 68580 33528 68580 28956 68580 16764 68580 7620 60960 6096 42672 L 0 42672 1524 36576 4572 36576 C 4572 36576 4572 35052 4572 35052 L 4572 30480 0 30480 1524 24384 4572 24384 C 6096 16764 9144 10668 13716 7620 18288 3048 22860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68580"/><draw:equation draw:name="f8" draw:formula="0 / ?f6"/><draw:equation draw:name="f9" draw:formula="41148 / ?f6"/><draw:equation draw:name="f10" draw:formula="0 / ?f7"/><draw:equation draw:name="f11" draw:formula="68580 / ?f7"/></draw:enhanced-geometry></draw:custom-shape></draw:g></text:p>
          </table:table-cell>
          <table:covered-table-cell/>
          <table:table-cell table:style-name="TableCell585" table:number-columns-spanned="2">
            <text:p text:style-name="P586"><text:span text:style-name="T587">50,57%</text:span></text:p>
          </table:table-cell>
          <table:covered-table-cell/>
          <table:table-cell table:style-name="TableCell588">
            <text:p text:style-name="P589"><draw:g draw:name="Group 12356" draw:id="id1067" draw:style-name="a1068" text:anchor-type="as-char"><svg:title/><svg:desc/><draw:custom-shape svg:x="0.00167in" svg:y="0.05833in" svg:width="0.01833in" svg:height="0.01833in" draw:id="id1048" draw:style-name="a1049" draw:name="Shape 1312"><svg:title/><svg:desc/><draw:enhanced-geometry draw:type="non-primitive" svg:viewBox="0 0 16764 16764" draw:enhanced-path="M 0 0 L 6096 0 C 7620 7620 10668 10668 15240 10668 L 16764 10363 16764 16328 15240 16764 C 10668 16764 7620 15240 4572 13716 1524 10668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in" svg:y="0in" svg:width="0.02in" svg:height="0.04833in" draw:id="id1049" draw:style-name="a1050" draw:name="Shape 1313"><svg:title/><svg:desc/><draw:enhanced-geometry draw:type="non-primitive" svg:viewBox="0 0 18288 44196" draw:enhanced-path="M 16764 0 L 18288 653 18288 6097 18288 6096 C 15240 6096 12192 7620 9144 10668 7620 13716 6096 18288 6096 22860 6096 28956 7620 32004 9144 35052 12192 38100 15240 38100 18288 38100 L 18288 38100 18288 43891 16764 44196 C 12192 44196 7620 42672 4572 39624 1524 35052 0 30480 0 22860 0 16764 1524 10668 4572 6096 7620 3048 12192 0 167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02in" svg:y="0.00071in" svg:width="0.02in" svg:height="0.07548in" draw:id="id1050" draw:style-name="a1051" draw:name="Shape 1314"><svg:title/><svg:desc/><draw:enhanced-geometry draw:type="non-primitive" svg:viewBox="0 0 18288 69015" draw:enhanced-path="M 0 0 L 9144 3918 C 12192 5443 13716 8491 15240 13062 16764 17635 18288 25255 18288 32874 18288 42018 16764 49638 15240 55735 13716 60306 10668 63355 9144 66403 L 0 69015 0 63050 6096 61831 C 7620 60306 9144 57259 10668 52687 12192 48115 12192 43543 12192 37447 L 12192 35923 C 10668 38970 9144 40494 6096 42018 L 0 43238 0 37447 9144 34399 C 10668 31350 12192 26779 12192 22206 12192 17635 10668 13062 7620 10015 L 0 5443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9015"/><draw:equation draw:name="f8" draw:formula="0 / ?f6"/><draw:equation draw:name="f9" draw:formula="18288 / ?f6"/><draw:equation draw:name="f10" draw:formula="0 / ?f7"/><draw:equation draw:name="f11" draw:formula="69015 / ?f7"/></draw:enhanced-geometry></draw:custom-shape><draw:custom-shape svg:x="0.04667in" svg:y="0.00333in" svg:width="0.04in" svg:height="0.07167in" draw:id="id1051" draw:style-name="a1052" draw:name="Shape 1315"><svg:title/><svg:desc/><draw:enhanced-geometry draw:type="non-primitive" svg:viewBox="0 0 36576 65532" draw:enhanced-path="M 0 0 L 36576 0 36576 7620 C 30480 13716 25908 22860 21336 33528 16764 44196 13716 54864 13716 65532 L 7620 65532 C 7620 60960 9144 53340 10668 45720 12192 38100 15240 32004 18288 24384 22860 16764 25908 12192 30480 6096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5532"/><draw:equation draw:name="f8" draw:formula="0 / ?f6"/><draw:equation draw:name="f9" draw:formula="36576 / ?f6"/><draw:equation draw:name="f10" draw:formula="0 / ?f7"/><draw:equation draw:name="f11" draw:formula="65532 / ?f7"/></draw:enhanced-geometry></draw:custom-shape><draw:custom-shape svg:x="0.09333in" svg:y="0.001in" svg:width="0.02in" svg:height="0.07567in" draw:id="id1052" draw:style-name="a1053" draw:name="Shape 1316"><svg:title/><svg:desc/><draw:enhanced-geometry draw:type="non-primitive" svg:viewBox="0 0 18288 69190" draw:enhanced-path="M 18288 0 L 18288 5181 C 13716 5181 10668 8229 7620 14325 6096 17373 4572 24993 4572 34137 6096 31090 9144 29566 10668 28042 13716 26517 16764 24993 18288 24993 L 18288 31090 C 15240 31090 12192 32614 9144 35661 7620 38710 6096 41758 6096 46329 6096 52425 7620 55473 9144 58522 12192 61569 15240 63093 18288 63093 L 18288 69190 C 13716 69190 9144 67666 4572 61569 1524 56998 0 47854 0 37186 0 23469 1524 14325 4572 8229 L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9190"/><draw:equation draw:name="f8" draw:formula="0 / ?f6"/><draw:equation draw:name="f9" draw:formula="18288 / ?f6"/><draw:equation draw:name="f10" draw:formula="0 / ?f7"/><draw:equation draw:name="f11" draw:formula="69190 / ?f7"/></draw:enhanced-geometry></draw:custom-shape><draw:custom-shape svg:x="0.11333in" svg:y="0.02833in" svg:width="0.02in" svg:height="0.04833in" draw:id="id1053" draw:style-name="a1054" draw:name="Shape 1317"><svg:title/><svg:desc/><draw:enhanced-geometry draw:type="non-primitive" svg:viewBox="0 0 18288 44196" draw:enhanced-path="M 0 0 C 4572 0 9144 3048 12192 6096 16764 10668 18288 15240 18288 22860 18288 25908 16764 30480 15240 33528 13716 38100 12192 41148 9144 42672 6096 44196 3048 44196 0 44196 L 0 38100 C 3048 38100 6096 36576 7620 35052 10668 32004 12192 27432 12192 22860 12192 16764 10668 13716 7620 10668 6096 7620 3048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11333in" svg:y="0in" svg:width="0.01833in" svg:height="0.01833in" draw:id="id1054" draw:style-name="a1055" draw:name="Shape 1318"><svg:title/><svg:desc/><draw:enhanced-geometry draw:type="non-primitive" svg:viewBox="0 0 16764 16764" draw:enhanced-path="M 1524 0 C 4572 0 9144 1524 10668 4572 13716 7620 15240 12192 16764 16764 L 10668 16764 C 9144 13716 9144 12192 7620 10668 4572 7620 3048 6096 0 6096 L 0 914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14333in" svg:y="0.065in" svg:width="0.01in" svg:height="0.01167in" draw:id="id1055" draw:style-name="a1056" draw:name="Shape 14901"><svg:title/><svg:desc/><draw:enhanced-geometry draw:type="non-primitive" svg:viewBox="0 0 9144 10668" draw:enhanced-path="M 0 0 L 9144 0 9144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0668"/><draw:equation draw:name="f8" draw:formula="0 / ?f6"/><draw:equation draw:name="f9" draw:formula="9144 / ?f6"/><draw:equation draw:name="f10" draw:formula="0 / ?f7"/><draw:equation draw:name="f11" draw:formula="10668 / ?f7"/></draw:enhanced-geometry></draw:custom-shape><draw:custom-shape svg:x="0.16833in" svg:y="0in" svg:width="0.02167in" svg:height="0.075in" draw:id="id1056" draw:style-name="a1057" draw:name="Shape 1320"><svg:title/><svg:desc/><draw:enhanced-geometry draw:type="non-primitive" svg:viewBox="0 0 19812 68580" draw:enhanced-path="M 15240 0 L 19812 0 19812 68580 13716 68580 13716 15240 C 12192 18288 9144 19812 6096 21336 4572 22860 1524 24384 0 24384 L 0 16764 C 3048 15240 6096 12192 9144 9144 12192 6096 13716 3048 1524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812"/><draw:equation draw:name="f7" draw:formula="?f4 / 68580"/><draw:equation draw:name="f8" draw:formula="0 / ?f6"/><draw:equation draw:name="f9" draw:formula="19812 / ?f6"/><draw:equation draw:name="f10" draw:formula="0 / ?f7"/><draw:equation draw:name="f11" draw:formula="68580 / ?f7"/></draw:enhanced-geometry></draw:custom-shape><draw:custom-shape svg:x="0.20667in" svg:y="0.01875in" svg:width="0.01667in" svg:height="0.03792in" draw:id="id1057" draw:style-name="a1058" draw:name="Shape 1321"><svg:title/><svg:desc/><draw:enhanced-geometry draw:type="non-primitive" svg:viewBox="0 0 15240 34671" draw:enhanced-path="M 15240 0 L 15240 13335 6096 28575 15240 28575 15240 34671 0 34671 0 28575 1524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5240"/><draw:equation draw:name="f7" draw:formula="?f4 / 34671"/><draw:equation draw:name="f8" draw:formula="0 / ?f6"/><draw:equation draw:name="f9" draw:formula="15240 / ?f6"/><draw:equation draw:name="f10" draw:formula="0 / ?f7"/><draw:equation draw:name="f11" draw:formula="34671 / ?f7"/></draw:enhanced-geometry></draw:custom-shape><draw:custom-shape svg:x="0.22333in" svg:y="0in" svg:width="0.025in" svg:height="0.075in" draw:id="id1058" draw:style-name="a1059" draw:name="Shape 1322"><svg:title/><svg:desc/><draw:enhanced-geometry draw:type="non-primitive" svg:viewBox="0 0 22860 68580" draw:enhanced-path="M 9144 0 L 15240 0 15240 45720 22860 45720 22860 51816 15240 51816 15240 68580 9144 68580 9144 51816 0 51816 0 45720 9144 45720 9144 15240 0 30480 0 17145 914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860"/><draw:equation draw:name="f7" draw:formula="?f4 / 68580"/><draw:equation draw:name="f8" draw:formula="0 / ?f6"/><draw:equation draw:name="f9" draw:formula="22860 / ?f6"/><draw:equation draw:name="f10" draw:formula="0 / ?f7"/><draw:equation draw:name="f11" draw:formula="68580 / ?f7"/></draw:enhanced-geometry></draw:custom-shape><draw:custom-shape svg:x="0.25333in" svg:y="0.01875in" svg:width="0.01667in" svg:height="0.03792in" draw:id="id1059" draw:style-name="a1060" draw:name="Shape 1323"><svg:title/><svg:desc/><draw:enhanced-geometry draw:type="non-primitive" svg:viewBox="0 0 15240 34671" draw:enhanced-path="M 15240 0 L 15240 13335 6096 28575 15240 28575 15240 34671 0 34671 0 28575 1524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5240"/><draw:equation draw:name="f7" draw:formula="?f4 / 34671"/><draw:equation draw:name="f8" draw:formula="0 / ?f6"/><draw:equation draw:name="f9" draw:formula="15240 / ?f6"/><draw:equation draw:name="f10" draw:formula="0 / ?f7"/><draw:equation draw:name="f11" draw:formula="34671 / ?f7"/></draw:enhanced-geometry></draw:custom-shape><draw:custom-shape svg:x="0.27in" svg:y="0in" svg:width="0.025in" svg:height="0.075in" draw:id="id1060" draw:style-name="a1061" draw:name="Shape 1324"><svg:title/><svg:desc/><draw:enhanced-geometry draw:type="non-primitive" svg:viewBox="0 0 22860 68580" draw:enhanced-path="M 9144 0 L 15240 0 15240 45720 22860 45720 22860 51816 15240 51816 15240 68580 9144 68580 9144 51816 0 51816 0 45720 9144 45720 9144 15240 0 30480 0 17145 914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860"/><draw:equation draw:name="f7" draw:formula="?f4 / 68580"/><draw:equation draw:name="f8" draw:formula="0 / ?f6"/><draw:equation draw:name="f9" draw:formula="22860 / ?f6"/><draw:equation draw:name="f10" draw:formula="0 / ?f7"/><draw:equation draw:name="f11" draw:formula="68580 / ?f7"/></draw:enhanced-geometry></draw:custom-shape><draw:custom-shape svg:x="0.305in" svg:y="0.065in" svg:width="0.00833in" svg:height="0.025in" draw:id="id1061" draw:style-name="a1062" draw:name="Shape 1325"><svg:title/><svg:desc/><draw:enhanced-geometry draw:type="non-primitive" svg:viewBox="0 0 7620 22860" draw:enhanced-path="M 1524 0 L 7620 0 7620 10668 C 7620 13716 7620 16764 6096 18288 6096 21336 4572 22860 1524 22860 L 0 19812 C 1524 19812 3048 18288 4572 16764 4572 15240 4572 12192 4572 9144 L 1524 9144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draw:equation draw:name="f7" draw:formula="?f4 / 22860"/><draw:equation draw:name="f8" draw:formula="0 / ?f6"/><draw:equation draw:name="f9" draw:formula="7620 / ?f6"/><draw:equation draw:name="f10" draw:formula="0 / ?f7"/><draw:equation draw:name="f11" draw:formula="22860 / ?f7"/></draw:enhanced-geometry></draw:custom-shape><draw:custom-shape svg:x="0.325in" svg:y="0in" svg:width="0.04in" svg:height="0.07667in" draw:id="id1062" draw:style-name="a1063" draw:name="Shape 1326"><svg:title/><svg:desc/><draw:enhanced-geometry draw:type="non-primitive" svg:viewBox="0 0 36576 70104" draw:enhanced-path="M 19812 0 C 24384 0 27432 3048 30480 6096 33528 9144 35052 13716 35052 18288 35052 21336 35052 24384 33528 27432 32004 28956 30480 30480 28956 32004 30480 33528 32004 33528 33528 35052 35052 36576 35052 38100 36576 41148 36576 44196 36576 45720 36576 48768 36576 54864 35052 60960 32004 64008 27432 68580 22860 70104 18288 70104 13716 70104 9144 68580 6096 65532 3048 62484 1524 57912 0 51816 L 6096 50292 C 7620 59436 12192 64008 18288 64008 21336 64008 24384 64008 27432 60960 30480 57912 30480 53340 30480 50292 30480 45720 30480 42672 27432 39624 25908 36576 22860 35052 19812 35052 18288 35052 16764 36576 13716 36576 L 15240 28956 16764 28956 C 21336 28956 24384 28956 25908 25908 28956 24384 28956 21336 28956 18288 28956 13716 28956 12192 25908 9144 24384 7620 22860 6096 19812 6096 16764 6096 13716 7620 12192 9144 10668 12192 9144 15240 7620 18288 L 1524 16764 C 3048 12192 4572 7620 7620 4572 10668 1524 15240 0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70104"/><draw:equation draw:name="f8" draw:formula="0 / ?f6"/><draw:equation draw:name="f9" draw:formula="36576 / ?f6"/><draw:equation draw:name="f10" draw:formula="0 / ?f7"/><draw:equation draw:name="f11" draw:formula="70104 / ?f7"/></draw:enhanced-geometry></draw:custom-shape><draw:custom-shape svg:x="0.37167in" svg:y="0.00111in" svg:width="0.02in" svg:height="0.07524in" draw:id="id1063" draw:style-name="a1064" draw:name="Shape 1327"><svg:title/><svg:desc/><draw:enhanced-geometry draw:type="non-primitive" svg:viewBox="0 0 18288 68797" draw:enhanced-path="M 18288 0 L 18288 6386 9144 14224 C 7620 17271 6096 24892 6096 34036 7620 30988 9144 29464 12192 27940 L 18288 25501 18288 31750 10668 35559 C 7620 38608 6096 41656 6096 46227 6096 52324 7620 55371 10668 58420 L 18288 62230 18288 68797 11811 67564 C 9525 66421 7620 64515 6096 61468 3048 56896 0 47752 0 37084 0 23368 3048 14224 6096 8127 L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8797"/><draw:equation draw:name="f8" draw:formula="0 / ?f6"/><draw:equation draw:name="f9" draw:formula="18288 / ?f6"/><draw:equation draw:name="f10" draw:formula="0 / ?f7"/><draw:equation draw:name="f11" draw:formula="68797 / ?f7"/></draw:enhanced-geometry></draw:custom-shape><draw:custom-shape svg:x="0.39167in" svg:y="0.02833in" svg:width="0.02in" svg:height="0.04833in" draw:id="id1064" draw:style-name="a1065" draw:name="Shape 1328"><svg:title/><svg:desc/><draw:enhanced-geometry draw:type="non-primitive" svg:viewBox="0 0 18288 44196" draw:enhanced-path="M 1524 0 C 6096 0 10668 3048 13716 6096 16764 10668 18288 15240 18288 22860 18288 25908 18288 30480 16764 33528 15240 38100 12192 41148 10668 42672 7620 44196 4572 44196 1524 44196 L 0 43906 0 37338 1524 38100 C 4572 38100 7620 36576 9144 35052 12192 32004 12192 27432 12192 22860 12192 16764 12192 13716 9144 10668 7620 7620 4572 6096 1524 6096 L 0 6858 0 610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39167in" svg:y="0in" svg:width="0.01833in" svg:height="0.01833in" draw:id="id1065" draw:style-name="a1066" draw:name="Shape 1329"><svg:title/><svg:desc/><draw:enhanced-geometry draw:type="non-primitive" svg:viewBox="0 0 16764 16764" draw:enhanced-path="M 1524 0 C 6096 0 9144 1524 12192 4572 15240 7620 16764 12192 16764 16764 L 10668 16764 C 10668 13716 9144 12192 7620 10668 6096 7620 4572 6096 1524 6096 L 0 7402 0 1016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43833in" svg:y="0.00167in" svg:width="0.045in" svg:height="0.075in" draw:id="id1066" draw:style-name="a1067" draw:name="Shape 1330"><svg:title/><svg:desc/><draw:enhanced-geometry draw:type="non-primitive" svg:viewBox="0 0 41148 68580" draw:enhanced-path="M 30480 0 C 35052 0 38100 1524 41148 3048 L 39624 10668 C 36576 7620 33528 6096 28956 6096 24384 6096 21336 7620 18288 12192 15240 15240 12192 19812 12192 24384 L 36576 24384 36576 30480 10668 30480 10668 36576 35052 36576 35052 42672 12192 42672 C 12192 50292 15240 54864 18288 57912 21336 60960 24384 62484 28956 62484 33528 62484 36576 60960 39624 57912 L 39624 65532 C 36576 68580 33528 68580 30480 68580 16764 68580 9144 60960 6096 42672 L 0 42672 1524 36576 4572 36576 C 4572 36576 4572 35052 4572 35052 L 4572 30480 0 30480 1524 24384 6096 24384 C 6096 16764 9144 10668 13716 7620 18288 3048 24384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68580"/><draw:equation draw:name="f8" draw:formula="0 / ?f6"/><draw:equation draw:name="f9" draw:formula="41148 / ?f6"/><draw:equation draw:name="f10" draw:formula="0 / ?f7"/><draw:equation draw:name="f11" draw:formula="68580 / ?f7"/></draw:enhanced-geometry></draw:custom-shape></draw:g></text:p>
          </table:table-cell>
          <table:table-cell table:style-name="TableCell590">
            <text:p text:style-name="P591"><text:span text:style-name="T592">32,80%</text:span></text:p>
          </table:table-cell>
          <table:table-cell>
            <text:p text:style-name="P591"/>
          </table:table-cell>
        </table:table-row>
        <table:table-row table:style-name="TableRow593">
          <table:table-cell table:style-name="TableCell594" table:number-columns-spanned="2">
            <text:p text:style-name="P595"><text:span text:style-name="T596">641</text:span></text:p>
          </table:table-cell>
          <table:covered-table-cell/>
          <table:table-cell table:style-name="TableCell597">
            <text:p text:style-name="P598"><text:span text:style-name="T599">INDEMNIZACIONES AL PERSONAL</text:span></text:p>
          </table:table-cell>
          <table:table-cell table:style-name="TableCell600" table:number-columns-spanned="2">
            <text:p text:style-name="P601"><draw:g draw:name="Group 12381" draw:id="id1076" draw:style-name="a1077" text:anchor-type="as-char"><svg:title/><svg:desc/><draw:custom-shape svg:x="0in" svg:y="0in" svg:width="0.02in" svg:height="0.07667in" draw:id="id1068" draw:style-name="a1069" draw:name="Shape 1333"><svg:title/><svg:desc/><draw:enhanced-geometry draw:type="non-primitive" svg:viewBox="0 0 18288 70104" draw:enhanced-path="M 18288 0 L 18288 0 18288 6858 16764 6096 C 13716 6096 10668 7620 9144 10668 6096 15240 6096 22860 6096 35052 6096 45720 6096 53340 9144 57912 10668 60960 13716 64008 18288 64008 L 18288 64007 18288 70103 18288 70104 C 12192 70104 7620 67056 4572 60960 1524 56388 0 47244 0 35052 0 22860 1524 13716 4572 7620 7620 3048 12192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02in" svg:y="0in" svg:width="0.02in" svg:height="0.07667in" draw:id="id1069" draw:style-name="a1070" draw:name="Shape 1334"><svg:title/><svg:desc/><draw:enhanced-geometry draw:type="non-primitive" svg:viewBox="0 0 18288 70103" draw:enhanced-path="M 0 0 L 12192 6096 C 15240 12192 18288 21336 18288 35052 18288 45720 16764 54864 13716 60960 L 0 70103 0 64007 7620 57912 C 10668 53340 12192 45720 12192 35052 12192 22860 10668 15240 7620 10668 L 0 685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3"/><draw:equation draw:name="f8" draw:formula="0 / ?f6"/><draw:equation draw:name="f9" draw:formula="18288 / ?f6"/><draw:equation draw:name="f10" draw:formula="0 / ?f7"/><draw:equation draw:name="f11" draw:formula="70103 / ?f7"/></draw:enhanced-geometry></draw:custom-shape><draw:custom-shape svg:x="0.04833in" svg:y="0.065in" svg:width="0.01in" svg:height="0.025in" draw:id="id1070" draw:style-name="a1071" draw:name="Shape 1335"><svg:title/><svg:desc/><draw:enhanced-geometry draw:type="non-primitive" svg:viewBox="0 0 9144 22860" draw:enhanced-path="M 3048 0 L 9144 0 9144 9144 C 9144 12192 7620 15240 6096 16764 6096 19812 4572 21336 3048 22860 L 0 18288 C 1524 18288 3048 16764 4572 15240 4572 13716 4572 12192 6096 9144 L 3048 9144 304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22860"/><draw:equation draw:name="f8" draw:formula="0 / ?f6"/><draw:equation draw:name="f9" draw:formula="9144 / ?f6"/><draw:equation draw:name="f10" draw:formula="0 / ?f7"/><draw:equation draw:name="f11" draw:formula="22860 / ?f7"/></draw:enhanced-geometry></draw:custom-shape><draw:custom-shape svg:x="0.06833in" svg:y="0in" svg:width="0.02in" svg:height="0.07667in" draw:id="id1071" draw:style-name="a1072" draw:name="Shape 1336"><svg:title/><svg:desc/><draw:enhanced-geometry draw:type="non-primitive" svg:viewBox="0 0 18288 70104" draw:enhanced-path="M 18288 0 L 18288 0 18288 6096 18288 6096 C 15240 6096 12192 7620 10668 10668 7620 15240 6096 22860 6096 35052 6096 45720 7620 53340 10668 57912 L 18288 62992 18288 70103 18288 70104 C 13716 70104 9144 67056 6096 60960 3048 56388 0 47244 0 35052 0 22860 1524 13716 4572 7620 9144 3048 12192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08833in" svg:y="0in" svg:width="0.02in" svg:height="0.07667in" draw:id="id1072" draw:style-name="a1073" draw:name="Shape 1337"><svg:title/><svg:desc/><draw:enhanced-geometry draw:type="non-primitive" svg:viewBox="0 0 18288 70103" draw:enhanced-path="M 0 0 L 13716 6096 C 16764 12192 18288 21336 18288 35052 18288 45720 16764 54864 13716 60960 L 0 70103 0 62992 1524 64008 C 4572 64008 7620 60960 9144 57912 12192 53340 12192 45720 12192 35052 12192 22860 12192 15240 9144 10668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3"/><draw:equation draw:name="f8" draw:formula="0 / ?f6"/><draw:equation draw:name="f9" draw:formula="18288 / ?f6"/><draw:equation draw:name="f10" draw:formula="0 / ?f7"/><draw:equation draw:name="f11" draw:formula="70103 / ?f7"/></draw:enhanced-geometry></draw:custom-shape><draw:custom-shape svg:x="0.115in" svg:y="0.00093in" svg:width="0.02in" svg:height="0.07574in" draw:id="id1073" draw:style-name="a1074" draw:name="Shape 1338"><svg:title/><svg:desc/><draw:enhanced-geometry draw:type="non-primitive" svg:viewBox="0 0 18288 69257" draw:enhanced-path="M 18288 0 L 18288 5249 C 15240 5249 12192 6773 10668 9821 7620 14393 6096 22013 6096 34205 6096 44873 7620 52493 10668 57066 L 18288 62145 18288 69257 C 13716 69257 9144 66210 6096 60113 3048 55542 0 46398 0 34205 0 22013 3048 12869 6096 6773 L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9257"/><draw:equation draw:name="f8" draw:formula="0 / ?f6"/><draw:equation draw:name="f9" draw:formula="18288 / ?f6"/><draw:equation draw:name="f10" draw:formula="0 / ?f7"/><draw:equation draw:name="f11" draw:formula="69257 / ?f7"/></draw:enhanced-geometry></draw:custom-shape><draw:custom-shape svg:x="0.135in" svg:y="0in" svg:width="0.02in" svg:height="0.07667in" draw:id="id1074" draw:style-name="a1075" draw:name="Shape 1339"><svg:title/><svg:desc/><draw:enhanced-geometry draw:type="non-primitive" svg:viewBox="0 0 18288 70104" draw:enhanced-path="M 1524 0 C 6096 0 10668 1524 13716 6096 16764 12192 18288 21336 18288 35052 18288 45720 16764 54864 13716 60960 10668 67056 6096 70104 0 70104 L 0 62992 1524 64008 C 4572 64008 7620 60960 9144 57912 12192 53340 12192 45720 12192 35052 12192 22860 12192 15240 9144 10668 7620 7620 4572 6096 0 6096 L 0 846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18167in" svg:y="0.00167in" svg:width="0.045in" svg:height="0.075in" draw:id="id1075" draw:style-name="a1076" draw:name="Shape 1340"><svg:title/><svg:desc/><draw:enhanced-geometry draw:type="non-primitive" svg:viewBox="0 0 41148 68580" draw:enhanced-path="M 30480 0 C 35052 0 38100 0 41148 3048 L 39624 10668 C 36576 7620 33528 6096 28956 6096 24384 6096 21336 7620 18288 10668 15240 13716 12192 18288 12192 24384 L 36576 24384 36576 30480 10668 30480 10668 36576 35052 36576 35052 42672 12192 42672 C 12192 48768 15240 53340 18288 56388 21336 59436 24384 62484 28956 62484 33528 62484 38100 60960 39624 57912 L 39624 65532 C 36576 67056 33528 68580 30480 68580 16764 68580 9144 59436 6096 42672 L 0 42672 1524 36576 4572 36576 C 4572 35052 4572 33528 4572 33528 L 4572 30480 0 30480 1524 24384 6096 24384 C 6096 16764 9144 10668 13716 6096 18288 1524 24384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68580"/><draw:equation draw:name="f8" draw:formula="0 / ?f6"/><draw:equation draw:name="f9" draw:formula="41148 / ?f6"/><draw:equation draw:name="f10" draw:formula="0 / ?f7"/><draw:equation draw:name="f11" draw:formula="68580 / ?f7"/></draw:enhanced-geometry></draw:custom-shape></draw:g></text:p>
          </table:table-cell>
          <table:covered-table-cell/>
          <table:table-cell table:style-name="TableCell602" table:number-columns-spanned="2">
            <text:p text:style-name="P603"><text:span text:style-name="T604">0,00%</text:span></text:p>
          </table:table-cell>
          <table:covered-table-cell/>
          <table:table-cell table:style-name="TableCell605" table:number-columns-spanned="2">
            <text:p text:style-name="P606"><draw:g draw:name="Group 12392" draw:id="id1090" draw:style-name="a1091" text:anchor-type="as-char"><svg:title/><svg:desc/><draw:custom-shape svg:x="0in" svg:y="0.00333in" svg:width="0.04in" svg:height="0.07167in" draw:id="id1077" draw:style-name="a1078" draw:name="Shape 1342"><svg:title/><svg:desc/><draw:enhanced-geometry draw:type="non-primitive" svg:viewBox="0 0 36576 65532" draw:enhanced-path="M 0 0 L 36576 0 36576 6096 C 30480 12192 24384 21336 21336 32004 16764 42672 13716 54864 13716 65532 L 7620 65532 C 7620 59436 7620 51816 10668 44196 12192 36576 15240 30480 18288 22860 21336 16764 25908 10668 30480 6096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5532"/><draw:equation draw:name="f8" draw:formula="0 / ?f6"/><draw:equation draw:name="f9" draw:formula="36576 / ?f6"/><draw:equation draw:name="f10" draw:formula="0 / ?f7"/><draw:equation draw:name="f11" draw:formula="65532 / ?f7"/></draw:enhanced-geometry></draw:custom-shape><draw:custom-shape svg:x="0.04667in" svg:y="0in" svg:width="0.04in" svg:height="0.07667in" draw:id="id1078" draw:style-name="a1079" draw:name="Shape 1343"><svg:title/><svg:desc/><draw:enhanced-geometry draw:type="non-primitive" svg:viewBox="0 0 36576 70104" draw:enhanced-path="M 18288 0 C 22860 0 25908 1524 28956 4572 32004 7620 35052 12192 35052 16764 35052 19812 33528 22860 32004 25908 32004 27432 28956 30480 27432 30480 28956 32004 30480 33528 32004 33528 33528 35052 33528 38100 35052 39624 35052 42672 36576 45720 36576 47244 36576 54864 33528 59436 30480 64008 25908 67056 22860 70104 16764 70104 12192 70104 7620 68580 4572 64008 1524 60960 0 56388 0 51816 L 6096 50292 C 7620 59436 10668 64008 16764 64008 19812 64008 22860 62484 25908 59436 28956 56388 30480 53340 30480 48768 30480 44196 28956 41148 25908 38100 24384 35052 21336 35052 18288 35052 16764 35052 15240 35052 13716 35052 L 15240 28956 C 19812 28956 22860 27432 24384 25908 27432 22860 28956 19812 28956 16764 28956 13716 27432 10668 25908 9144 22860 6096 21336 6096 18288 6096 15240 6096 12192 6096 10668 9144 9144 10668 7620 13716 7620 18288 L 1524 16764 C 1524 10668 3048 6096 6096 3048 9144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70104"/><draw:equation draw:name="f8" draw:formula="0 / ?f6"/><draw:equation draw:name="f9" draw:formula="36576 / ?f6"/><draw:equation draw:name="f10" draw:formula="0 / ?f7"/><draw:equation draw:name="f11" draw:formula="70104 / ?f7"/></draw:enhanced-geometry></draw:custom-shape><draw:custom-shape svg:x="0.09667in" svg:y="0.06333in" svg:width="0.01in" svg:height="0.01167in" draw:id="id1079" draw:style-name="a1080" draw:name="Shape 14903"><svg:title/><svg:desc/><draw:enhanced-geometry draw:type="non-primitive" svg:viewBox="0 0 9144 10668" draw:enhanced-path="M 0 0 L 9144 0 9144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0668"/><draw:equation draw:name="f8" draw:formula="0 / ?f6"/><draw:equation draw:name="f9" draw:formula="9144 / ?f6"/><draw:equation draw:name="f10" draw:formula="0 / ?f7"/><draw:equation draw:name="f11" draw:formula="10668 / ?f7"/></draw:enhanced-geometry></draw:custom-shape><draw:custom-shape svg:x="0.12in" svg:y="0in" svg:width="0.02167in" svg:height="0.075in" draw:id="id1080" draw:style-name="a1081" draw:name="Shape 1345"><svg:title/><svg:desc/><draw:enhanced-geometry draw:type="non-primitive" svg:viewBox="0 0 19812 68580" draw:enhanced-path="M 16764 0 L 19812 0 19812 68580 13716 68580 13716 15240 C 12192 16764 10668 18288 7620 19812 4572 21336 3048 22860 0 24384 L 0 16764 C 4572 13716 7620 10668 10668 7620 13716 4572 15240 3048 167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812"/><draw:equation draw:name="f7" draw:formula="?f4 / 68580"/><draw:equation draw:name="f8" draw:formula="0 / ?f6"/><draw:equation draw:name="f9" draw:formula="19812 / ?f6"/><draw:equation draw:name="f10" draw:formula="0 / ?f7"/><draw:equation draw:name="f11" draw:formula="68580 / ?f7"/></draw:enhanced-geometry></draw:custom-shape><draw:custom-shape svg:x="0.16167in" svg:y="0in" svg:width="0.02in" svg:height="0.07667in" draw:id="id1081" draw:style-name="a1082" draw:name="Shape 1346"><svg:title/><svg:desc/><draw:enhanced-geometry draw:type="non-primitive" svg:viewBox="0 0 18288 70104" draw:enhanced-path="M 18288 0 L 18288 6096 C 15240 6096 13716 6096 10668 9144 9144 10668 7620 13716 7620 16764 7620 19812 9144 22860 10668 25908 13716 27432 15240 28956 18288 28956 L 18288 35052 C 15240 35052 12192 35052 10668 38100 7620 41148 6096 44196 6096 48768 6096 53340 7620 56388 10668 59436 12192 62484 15240 64008 18288 64008 L 18288 70104 C 13716 70104 9144 67056 6096 64008 3048 59436 0 54864 0 48768 0 44196 1524 39624 3048 36576 4572 33528 7620 32004 9144 30480 7620 30480 6096 27432 4572 25908 3048 22860 1524 19812 1524 16764 1524 12192 3048 7620 7620 4572 10668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18167in" svg:y="0in" svg:width="0.02in" svg:height="0.07667in" draw:id="id1082" draw:style-name="a1083" draw:name="Shape 1347"><svg:title/><svg:desc/><draw:enhanced-geometry draw:type="non-primitive" svg:viewBox="0 0 18288 70104" draw:enhanced-path="M 0 0 C 6096 0 9144 1524 12192 4572 15240 7620 16764 12192 16764 16764 16764 21336 16764 22860 15240 25908 13716 27432 12192 30480 10668 30480 12192 32004 15240 35052 16764 38100 18288 41148 18288 44196 18288 48768 18288 54864 16764 59436 13716 64008 10668 67056 6096 70104 0 70104 L 0 64008 C 4572 64008 7620 62484 9144 59436 12192 56388 12192 53340 12192 48768 12192 44196 12192 41148 9144 38100 6096 35052 4572 35052 0 35052 L 0 28956 C 3048 28956 6096 27432 7620 25908 10668 22860 10668 19812 10668 16764 10668 13716 10668 10668 7620 9144 6096 6096 3048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20833in" svg:y="0.00333in" svg:width="0.04in" svg:height="0.07167in" draw:id="id1083" draw:style-name="a1084" draw:name="Shape 1348"><svg:title/><svg:desc/><draw:enhanced-geometry draw:type="non-primitive" svg:viewBox="0 0 36576 65532" draw:enhanced-path="M 0 0 L 36576 0 36576 6096 C 32004 12192 25908 21336 21336 32004 16764 42672 15240 54864 13716 65532 L 7620 65532 C 7620 59436 9144 51816 10668 44196 13716 36576 16764 30480 19812 22860 22860 16764 27432 10668 30480 6096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5532"/><draw:equation draw:name="f8" draw:formula="0 / ?f6"/><draw:equation draw:name="f9" draw:formula="36576 / ?f6"/><draw:equation draw:name="f10" draw:formula="0 / ?f7"/><draw:equation draw:name="f11" draw:formula="65532 / ?f7"/></draw:enhanced-geometry></draw:custom-shape><draw:custom-shape svg:x="0.25833in" svg:y="0.065in" svg:width="0.00833in" svg:height="0.025in" draw:id="id1084" draw:style-name="a1085" draw:name="Shape 1349"><svg:title/><svg:desc/><draw:enhanced-geometry draw:type="non-primitive" svg:viewBox="0 0 7620 22860" draw:enhanced-path="M 1524 0 L 7620 0 7620 9144 C 7620 12192 7620 15240 6096 16764 6096 19812 4572 21336 1524 22860 L 0 18288 C 1524 18288 3048 16764 3048 15240 4572 13716 4572 12192 4572 9144 L 1524 9144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draw:equation draw:name="f7" draw:formula="?f4 / 22860"/><draw:equation draw:name="f8" draw:formula="0 / ?f6"/><draw:equation draw:name="f9" draw:formula="7620 / ?f6"/><draw:equation draw:name="f10" draw:formula="0 / ?f7"/><draw:equation draw:name="f11" draw:formula="22860 / ?f7"/></draw:enhanced-geometry></draw:custom-shape><draw:custom-shape svg:x="0.27833in" svg:y="0in" svg:width="0.02in" svg:height="0.07667in" draw:id="id1085" draw:style-name="a1086" draw:name="Shape 1350"><svg:title/><svg:desc/><draw:enhanced-geometry draw:type="non-primitive" svg:viewBox="0 0 18288 70104" draw:enhanced-path="M 18288 0 L 18288 0 18288 6096 18288 6096 C 15240 6096 12192 7620 9144 10668 7620 15240 6096 22860 6096 35052 6096 45720 7620 53340 9144 57912 12192 60960 15240 64008 18288 64008 L 18288 64007 18288 70103 18288 70104 C 13716 70104 9144 67056 6096 60960 1524 56388 0 47244 0 35052 0 22860 1524 13716 4572 7620 7620 3048 12192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29833in" svg:y="0in" svg:width="0.02in" svg:height="0.07667in" draw:id="id1086" draw:style-name="a1087" draw:name="Shape 1351"><svg:title/><svg:desc/><draw:enhanced-geometry draw:type="non-primitive" svg:viewBox="0 0 18288 70103" draw:enhanced-path="M 0 0 L 13716 6096 C 16764 12192 18288 21336 18288 35052 18288 45720 16764 54864 13716 60960 L 0 70103 0 64007 9144 57912 C 10668 53340 12192 45720 12192 35052 12192 22860 10668 15240 9144 10668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3"/><draw:equation draw:name="f8" draw:formula="0 / ?f6"/><draw:equation draw:name="f9" draw:formula="18288 / ?f6"/><draw:equation draw:name="f10" draw:formula="0 / ?f7"/><draw:equation draw:name="f11" draw:formula="70103 / ?f7"/></draw:enhanced-geometry></draw:custom-shape><draw:custom-shape svg:x="0.325in" svg:y="0in" svg:width="0.02in" svg:height="0.07667in" draw:id="id1087" draw:style-name="a1088" draw:name="Shape 1352"><svg:title/><svg:desc/><draw:enhanced-geometry draw:type="non-primitive" svg:viewBox="0 0 18288 70104" draw:enhanced-path="M 18288 0 L 18288 0 18288 6096 18288 6096 C 15240 6096 12192 7620 10668 10668 7620 15240 6096 22860 6096 35052 6096 45720 7620 53340 10668 57912 12192 60960 15240 64008 18288 64008 L 18288 64007 18288 70103 18288 70104 C 13716 70104 9144 67056 6096 60960 1524 56388 0 47244 0 35052 0 22860 1524 13716 4572 7620 7620 3048 12192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345in" svg:y="0in" svg:width="0.02in" svg:height="0.07667in" draw:id="id1088" draw:style-name="a1089" draw:name="Shape 1353"><svg:title/><svg:desc/><draw:enhanced-geometry draw:type="non-primitive" svg:viewBox="0 0 18288 70103" draw:enhanced-path="M 0 0 L 13716 6096 C 16764 12192 18288 21336 18288 35052 18288 45720 16764 54864 13716 60960 L 0 70103 0 64007 9144 57912 C 12192 53340 12192 45720 12192 35052 12192 22860 12192 15240 9144 10668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3"/><draw:equation draw:name="f8" draw:formula="0 / ?f6"/><draw:equation draw:name="f9" draw:formula="18288 / ?f6"/><draw:equation draw:name="f10" draw:formula="0 / ?f7"/><draw:equation draw:name="f11" draw:formula="70103 / ?f7"/></draw:enhanced-geometry></draw:custom-shape><draw:custom-shape svg:x="0.39167in" svg:y="0.00167in" svg:width="0.045in" svg:height="0.075in" draw:id="id1089" draw:style-name="a1090" draw:name="Shape 1354"><svg:title/><svg:desc/><draw:enhanced-geometry draw:type="non-primitive" svg:viewBox="0 0 41148 68580" draw:enhanced-path="M 30480 0 C 33528 0 38100 0 41148 3048 L 39624 10668 C 36576 7620 33528 6096 28956 6096 24384 6096 21336 7620 16764 10668 13716 13716 12192 18288 12192 24384 L 36576 24384 35052 30480 10668 30480 10668 36576 35052 36576 33528 42672 12192 42672 C 12192 48768 15240 53340 18288 56388 21336 59436 24384 62484 28956 62484 33528 62484 36576 60960 39624 57912 L 39624 65532 C 36576 67056 33528 68580 28956 68580 16764 68580 9144 59436 6096 42672 L 0 42672 1524 36576 4572 36576 C 4572 35052 4572 33528 4572 33528 L 4572 30480 0 30480 1524 24384 4572 24384 C 6096 16764 9144 10668 13716 6096 18288 1524 22860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68580"/><draw:equation draw:name="f8" draw:formula="0 / ?f6"/><draw:equation draw:name="f9" draw:formula="41148 / ?f6"/><draw:equation draw:name="f10" draw:formula="0 / ?f7"/><draw:equation draw:name="f11" draw:formula="68580 / ?f7"/></draw:enhanced-geometry></draw:custom-shape></draw:g></text:p>
          </table:table-cell>
          <table:covered-table-cell/>
          <table:table-cell table:style-name="TableCell607" table:number-columns-spanned="2">
            <text:p text:style-name="P608"><text:span text:style-name="T609">0,00%</text:span></text:p>
          </table:table-cell>
          <table:covered-table-cell/>
          <table:table-cell table:style-name="TableCell610">
            <text:p text:style-name="P611"><draw:g draw:name="Group 12403" draw:id="id1105" draw:style-name="a1106" text:anchor-type="as-char"><svg:title/><svg:desc/><draw:custom-shape svg:x="0in" svg:y="0.045in" svg:width="0.025in" svg:height="0.01in" draw:id="id1091" draw:style-name="a1092" draw:name="Shape 14905"><svg:title/><svg:desc/><draw:enhanced-geometry draw:type="non-primitive" svg:viewBox="0 0 22860 9144" draw:enhanced-path="M 0 0 L 22860 0 22860 9144 0 914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860"/><draw:equation draw:name="f7" draw:formula="?f4 / 9144"/><draw:equation draw:name="f8" draw:formula="0 / ?f6"/><draw:equation draw:name="f9" draw:formula="22860 / ?f6"/><draw:equation draw:name="f10" draw:formula="0 / ?f7"/><draw:equation draw:name="f11" draw:formula="9144 / ?f7"/></draw:enhanced-geometry></draw:custom-shape><draw:custom-shape svg:x="0.03167in" svg:y="0.00333in" svg:width="0.04in" svg:height="0.07167in" draw:id="id1092" draw:style-name="a1093" draw:name="Shape 1357"><svg:title/><svg:desc/><draw:enhanced-geometry draw:type="non-primitive" svg:viewBox="0 0 36576 65532" draw:enhanced-path="M 0 0 L 36576 0 36576 6096 C 30480 12192 25908 21336 21336 32004 16764 42672 13716 54864 13716 65532 L 7620 65532 C 7620 59436 9144 51816 10668 44196 12192 36576 15240 30480 18288 22860 22860 16764 25908 10668 30480 6096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5532"/><draw:equation draw:name="f8" draw:formula="0 / ?f6"/><draw:equation draw:name="f9" draw:formula="36576 / ?f6"/><draw:equation draw:name="f10" draw:formula="0 / ?f7"/><draw:equation draw:name="f11" draw:formula="65532 / ?f7"/></draw:enhanced-geometry></draw:custom-shape><draw:custom-shape svg:x="0.07833in" svg:y="0in" svg:width="0.04in" svg:height="0.07667in" draw:id="id1093" draw:style-name="a1094" draw:name="Shape 1358"><svg:title/><svg:desc/><draw:enhanced-geometry draw:type="non-primitive" svg:viewBox="0 0 36576 70104" draw:enhanced-path="M 18288 0 C 22860 0 25908 1524 30480 4572 33528 7620 35052 12192 35052 16764 35052 19812 33528 22860 33528 25908 32004 27432 30480 30480 27432 30480 28956 32004 30480 33528 32004 33528 33528 35052 35052 38100 35052 39624 35052 42672 36576 45720 36576 47244 36576 54864 35052 59436 30480 64008 27432 67056 22860 70104 16764 70104 12192 70104 9144 68580 4572 64008 1524 60960 0 56388 0 51816 L 6096 50292 C 7620 59436 10668 64008 16764 64008 21336 64008 24384 62484 25908 59436 28956 56388 30480 53340 30480 48768 30480 44196 28956 41148 27432 38100 24384 35052 21336 35052 18288 35052 16764 35052 15240 35052 13716 35052 L 15240 28956 C 19812 28956 22860 27432 24384 25908 27432 22860 28956 19812 28956 16764 28956 13716 27432 10668 25908 9144 24384 6096 21336 6096 18288 6096 15240 6096 13716 6096 10668 9144 9144 10668 7620 13716 7620 18288 L 1524 16764 C 1524 10668 4572 6096 7620 3048 10668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70104"/><draw:equation draw:name="f8" draw:formula="0 / ?f6"/><draw:equation draw:name="f9" draw:formula="36576 / ?f6"/><draw:equation draw:name="f10" draw:formula="0 / ?f7"/><draw:equation draw:name="f11" draw:formula="70104 / ?f7"/></draw:enhanced-geometry></draw:custom-shape><draw:custom-shape svg:x="0.12833in" svg:y="0.06333in" svg:width="0.01in" svg:height="0.01167in" draw:id="id1094" draw:style-name="a1095" draw:name="Shape 14906"><svg:title/><svg:desc/><draw:enhanced-geometry draw:type="non-primitive" svg:viewBox="0 0 9144 10668" draw:enhanced-path="M 0 0 L 9144 0 9144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0668"/><draw:equation draw:name="f8" draw:formula="0 / ?f6"/><draw:equation draw:name="f9" draw:formula="9144 / ?f6"/><draw:equation draw:name="f10" draw:formula="0 / ?f7"/><draw:equation draw:name="f11" draw:formula="10668 / ?f7"/></draw:enhanced-geometry></draw:custom-shape><draw:custom-shape svg:x="0.15333in" svg:y="0in" svg:width="0.02167in" svg:height="0.075in" draw:id="id1095" draw:style-name="a1096" draw:name="Shape 1360"><svg:title/><svg:desc/><draw:enhanced-geometry draw:type="non-primitive" svg:viewBox="0 0 19812 68580" draw:enhanced-path="M 15240 0 L 19812 0 19812 68580 13716 68580 13716 15240 C 12192 16764 9144 18288 6096 19812 4572 21336 1524 22860 0 24384 L 0 16764 C 3048 13716 6096 10668 9144 7620 12192 4572 13716 3048 1524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812"/><draw:equation draw:name="f7" draw:formula="?f4 / 68580"/><draw:equation draw:name="f8" draw:formula="0 / ?f6"/><draw:equation draw:name="f9" draw:formula="19812 / ?f6"/><draw:equation draw:name="f10" draw:formula="0 / ?f7"/><draw:equation draw:name="f11" draw:formula="68580 / ?f7"/></draw:enhanced-geometry></draw:custom-shape><draw:custom-shape svg:x="0.195in" svg:y="0in" svg:width="0.02in" svg:height="0.07667in" draw:id="id1096" draw:style-name="a1097" draw:name="Shape 1361"><svg:title/><svg:desc/><draw:enhanced-geometry draw:type="non-primitive" svg:viewBox="0 0 18288 70104" draw:enhanced-path="M 18288 0 L 18288 6096 10668 9144 C 7620 10668 7620 13716 7620 16764 7620 19812 7620 22860 10668 25908 L 18288 28956 18288 35052 9144 38100 C 6096 41148 6096 44196 6096 48768 6096 53340 6096 56388 9144 59436 L 18288 64008 18288 70104 4572 64008 C 1524 59436 0 54864 0 48768 0 44196 0 39624 1524 36576 3048 33528 6096 32004 9144 30480 6096 30480 4572 27432 3048 25908 1524 22860 1524 19812 1524 16764 1524 12192 3048 7620 6096 4572 L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215in" svg:y="0in" svg:width="0.02in" svg:height="0.07667in" draw:id="id1097" draw:style-name="a1098" draw:name="Shape 1362"><svg:title/><svg:desc/><draw:enhanced-geometry draw:type="non-primitive" svg:viewBox="0 0 18288 70104" draw:enhanced-path="M 0 0 C 4572 0 7620 1524 10668 4572 15240 7620 16764 12192 16764 16764 16764 21336 15240 22860 13716 25908 13716 27432 10668 30480 9144 30480 12192 32004 13716 35052 15240 38100 16764 41148 18288 44196 18288 48768 18288 54864 15240 59436 12192 64008 9144 67056 4572 70104 0 70104 L 0 70104 0 64008 0 64008 C 3048 64008 6096 62484 7620 59436 10668 56388 12192 53340 12192 48768 12192 44196 10668 41148 7620 38100 6096 35052 3048 35052 0 35052 L 0 35052 0 28956 0 28956 C 3048 28956 4572 27432 7620 25908 9144 22860 10668 19812 10668 16764 10668 13716 9144 10668 7620 9144 4572 6096 3048 6096 0 6096 L 0 6096 0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24167in" svg:y="0.00333in" svg:width="0.04in" svg:height="0.07167in" draw:id="id1098" draw:style-name="a1099" draw:name="Shape 1363"><svg:title/><svg:desc/><draw:enhanced-geometry draw:type="non-primitive" svg:viewBox="0 0 36576 65532" draw:enhanced-path="M 0 0 L 36576 0 36576 6096 C 30480 12192 24384 21336 21336 32004 16764 42672 13716 54864 13716 65532 L 7620 65532 C 7620 59436 7620 51816 10668 44196 12192 36576 15240 30480 18288 22860 21336 16764 25908 10668 30480 6096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5532"/><draw:equation draw:name="f8" draw:formula="0 / ?f6"/><draw:equation draw:name="f9" draw:formula="36576 / ?f6"/><draw:equation draw:name="f10" draw:formula="0 / ?f7"/><draw:equation draw:name="f11" draw:formula="65532 / ?f7"/></draw:enhanced-geometry></draw:custom-shape><draw:custom-shape svg:x="0.29in" svg:y="0.065in" svg:width="0.01in" svg:height="0.025in" draw:id="id1099" draw:style-name="a1100" draw:name="Shape 1364"><svg:title/><svg:desc/><draw:enhanced-geometry draw:type="non-primitive" svg:viewBox="0 0 9144 22860" draw:enhanced-path="M 3048 0 L 9144 0 9144 9144 C 9144 12192 7620 15240 6096 16764 6096 19812 4572 21336 3048 22860 L 0 18288 C 1524 18288 3048 16764 4572 15240 4572 13716 4572 12192 6096 9144 L 3048 9144 304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22860"/><draw:equation draw:name="f8" draw:formula="0 / ?f6"/><draw:equation draw:name="f9" draw:formula="9144 / ?f6"/><draw:equation draw:name="f10" draw:formula="0 / ?f7"/><draw:equation draw:name="f11" draw:formula="22860 / ?f7"/></draw:enhanced-geometry></draw:custom-shape><draw:custom-shape svg:x="0.31in" svg:y="0in" svg:width="0.02in" svg:height="0.07667in" draw:id="id1100" draw:style-name="a1101" draw:name="Shape 1365"><svg:title/><svg:desc/><draw:enhanced-geometry draw:type="non-primitive" svg:viewBox="0 0 18288 70104" draw:enhanced-path="M 18288 0 L 18288 0 18288 6096 18288 6096 C 15240 6096 12192 7620 10668 10668 7620 15240 6096 22860 6096 35052 6096 45720 7620 53340 10668 57912 L 18288 62992 18288 70103 18288 70104 C 13716 70104 9144 67056 6096 60960 3048 56388 0 47244 0 35052 0 22860 1524 13716 4572 7620 7620 3048 12192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33in" svg:y="0in" svg:width="0.02in" svg:height="0.07667in" draw:id="id1101" draw:style-name="a1102" draw:name="Shape 1366"><svg:title/><svg:desc/><draw:enhanced-geometry draw:type="non-primitive" svg:viewBox="0 0 18288 70103" draw:enhanced-path="M 0 0 L 13716 6096 C 16764 12192 18288 21336 18288 35052 18288 45720 16764 54864 13716 60960 L 0 70103 0 62992 1524 64008 C 4572 64008 7620 60960 9144 57912 12192 53340 12192 45720 12192 35052 12192 22860 12192 15240 9144 10668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3"/><draw:equation draw:name="f8" draw:formula="0 / ?f6"/><draw:equation draw:name="f9" draw:formula="18288 / ?f6"/><draw:equation draw:name="f10" draw:formula="0 / ?f7"/><draw:equation draw:name="f11" draw:formula="70103 / ?f7"/></draw:enhanced-geometry></draw:custom-shape><draw:custom-shape svg:x="0.35667in" svg:y="0.00093in" svg:width="0.02in" svg:height="0.07574in" draw:id="id1102" draw:style-name="a1103" draw:name="Shape 1367"><svg:title/><svg:desc/><draw:enhanced-geometry draw:type="non-primitive" svg:viewBox="0 0 18288 69257" draw:enhanced-path="M 18288 0 L 18288 5249 C 15240 5249 12192 6773 10668 9821 7620 14393 6096 22013 6096 34205 6096 44873 7620 52493 10668 57066 L 18288 62145 18288 69257 C 13716 69257 9144 66210 6096 60113 3048 55542 0 46398 0 34205 0 22013 1524 12869 6096 6773 L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9257"/><draw:equation draw:name="f8" draw:formula="0 / ?f6"/><draw:equation draw:name="f9" draw:formula="18288 / ?f6"/><draw:equation draw:name="f10" draw:formula="0 / ?f7"/><draw:equation draw:name="f11" draw:formula="69257 / ?f7"/></draw:enhanced-geometry></draw:custom-shape><draw:custom-shape svg:x="0.37667in" svg:y="0in" svg:width="0.02in" svg:height="0.07667in" draw:id="id1103" draw:style-name="a1104" draw:name="Shape 1368"><svg:title/><svg:desc/><draw:enhanced-geometry draw:type="non-primitive" svg:viewBox="0 0 18288 70104" draw:enhanced-path="M 1524 0 C 6096 0 10668 1524 13716 6096 16764 12192 18288 21336 18288 35052 18288 45720 16764 54864 13716 60960 10668 67056 6096 70104 0 70104 L 0 62992 1524 64008 C 4572 64008 7620 60960 9144 57912 12192 53340 12192 45720 12192 35052 12192 22860 12192 15240 9144 10668 7620 7620 4572 6096 0 6096 L 0 846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42333in" svg:y="0.00167in" svg:width="0.045in" svg:height="0.075in" draw:id="id1104" draw:style-name="a1105" draw:name="Shape 1369"><svg:title/><svg:desc/><draw:enhanced-geometry draw:type="non-primitive" svg:viewBox="0 0 41148 68580" draw:enhanced-path="M 30480 0 C 35052 0 38100 0 41148 3048 L 39624 10668 C 36576 7620 33528 6096 28956 6096 24384 6096 21336 7620 18288 10668 15240 13716 12192 18288 12192 24384 L 36576 24384 36576 30480 10668 30480 10668 36576 35052 36576 35052 42672 12192 42672 C 12192 48768 15240 53340 18288 56388 21336 59436 24384 62484 28956 62484 33528 62484 36576 60960 39624 57912 L 39624 65532 C 36576 67056 33528 68580 30480 68580 16764 68580 9144 59436 6096 42672 L 0 42672 1524 36576 4572 36576 C 4572 35052 4572 33528 4572 33528 L 4572 30480 0 30480 1524 24384 6096 24384 C 6096 16764 9144 10668 13716 6096 18288 1524 24384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68580"/><draw:equation draw:name="f8" draw:formula="0 / ?f6"/><draw:equation draw:name="f9" draw:formula="41148 / ?f6"/><draw:equation draw:name="f10" draw:formula="0 / ?f7"/><draw:equation draw:name="f11" draw:formula="68580 / ?f7"/></draw:enhanced-geometry></draw:custom-shape></draw:g></text:p>
          </table:table-cell>
          <table:table-cell table:style-name="TableCell612">
            <text:p text:style-name="P613"><text:span text:style-name="T614">0,00%</text:span></text:p>
          </table:table-cell>
          <table:table-cell>
            <text:p text:style-name="P613"/>
          </table:table-cell>
        </table:table-row>
        <table:table-row table:style-name="TableRow615">
          <table:table-cell table:style-name="TableCell616" table:number-columns-spanned="2">
            <text:p text:style-name="P617"><text:span text:style-name="T618">642</text:span></text:p>
          </table:table-cell>
          <table:covered-table-cell/>
          <table:table-cell table:style-name="TableCell619">
            <text:p text:style-name="P620"><text:span text:style-name="T621">SEGURIDAD SOCIAL</text:span></text:p>
          </table:table-cell>
          <table:table-cell table:style-name="TableCell622" table:number-columns-spanned="2">
            <text:p text:style-name="P623"><draw:g draw:name="Group 12428" draw:id="id1125" draw:style-name="a1126" text:anchor-type="as-char"><svg:title/><svg:desc/><draw:custom-shape svg:x="0in" svg:y="0in" svg:width="0.02167in" svg:height="0.075in" draw:id="id1106" draw:style-name="a1107" draw:name="Shape 1372"><svg:title/><svg:desc/><draw:enhanced-geometry draw:type="non-primitive" svg:viewBox="0 0 19812 68580" draw:enhanced-path="M 16764 0 L 19812 0 19812 68580 13716 68580 13716 15240 C 12192 16764 10668 18288 7620 19812 4572 21336 3048 22860 0 24384 L 0 16764 C 4572 13716 7620 10668 10668 7620 13716 4572 15240 3048 167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812"/><draw:equation draw:name="f7" draw:formula="?f4 / 68580"/><draw:equation draw:name="f8" draw:formula="0 / ?f6"/><draw:equation draw:name="f9" draw:formula="19812 / ?f6"/><draw:equation draw:name="f10" draw:formula="0 / ?f7"/><draw:equation draw:name="f11" draw:formula="68580 / ?f7"/></draw:enhanced-geometry></draw:custom-shape><draw:custom-shape svg:x="0.04667in" svg:y="0.06333in" svg:width="0.01in" svg:height="0.01167in" draw:id="id1107" draw:style-name="a1108" draw:name="Shape 14909"><svg:title/><svg:desc/><draw:enhanced-geometry draw:type="non-primitive" svg:viewBox="0 0 9144 10668" draw:enhanced-path="M 0 0 L 9144 0 9144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0668"/><draw:equation draw:name="f8" draw:formula="0 / ?f6"/><draw:equation draw:name="f9" draw:formula="9144 / ?f6"/><draw:equation draw:name="f10" draw:formula="0 / ?f7"/><draw:equation draw:name="f11" draw:formula="10668 / ?f7"/></draw:enhanced-geometry></draw:custom-shape><draw:custom-shape svg:x="0.065in" svg:y="0in" svg:width="0.02in" svg:height="0.07667in" draw:id="id1108" draw:style-name="a1109" draw:name="Shape 1374"><svg:title/><svg:desc/><draw:enhanced-geometry draw:type="non-primitive" svg:viewBox="0 0 18288 70104" draw:enhanced-path="M 18288 0 L 18288 0 18288 6096 18288 6096 C 15240 6096 12192 7620 9144 10668 7620 15240 6096 22860 6096 35052 6096 45720 7620 53340 10668 57912 12192 60960 15240 64008 18288 64008 L 18288 64007 18288 70103 18288 70104 C 13716 70104 9144 67056 6096 60960 1524 56388 0 47244 0 35052 0 22860 1524 13716 4572 7620 7620 3048 12192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085in" svg:y="0in" svg:width="0.02in" svg:height="0.07667in" draw:id="id1109" draw:style-name="a1110" draw:name="Shape 1375"><svg:title/><svg:desc/><draw:enhanced-geometry draw:type="non-primitive" svg:viewBox="0 0 18288 70103" draw:enhanced-path="M 0 0 L 13716 6096 C 16764 12192 18288 21336 18288 35052 18288 45720 16764 54864 13716 60960 L 0 70103 0 64007 9144 57912 C 10668 53340 12192 45720 12192 35052 12192 22860 10668 15240 9144 10668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3"/><draw:equation draw:name="f8" draw:formula="0 / ?f6"/><draw:equation draw:name="f9" draw:formula="18288 / ?f6"/><draw:equation draw:name="f10" draw:formula="0 / ?f7"/><draw:equation draw:name="f11" draw:formula="70103 / ?f7"/></draw:enhanced-geometry></draw:custom-shape><draw:custom-shape svg:x="0.10833in" svg:y="0.01912in" svg:width="0.0175in" svg:height="0.03755in" draw:id="id1110" draw:style-name="a1111" draw:name="Shape 1376"><svg:title/><svg:desc/><draw:enhanced-geometry draw:type="non-primitive" svg:viewBox="0 0 16002 34335" draw:enhanced-path="M 16002 0 L 16002 12236 7620 28239 16002 28239 16002 34335 0 34335 0 28239 1600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002"/><draw:equation draw:name="f7" draw:formula="?f4 / 34335"/><draw:equation draw:name="f8" draw:formula="0 / ?f6"/><draw:equation draw:name="f9" draw:formula="16002 / ?f6"/><draw:equation draw:name="f10" draw:formula="0 / ?f7"/><draw:equation draw:name="f11" draw:formula="34335 / ?f7"/></draw:enhanced-geometry></draw:custom-shape><draw:custom-shape svg:x="0.12583in" svg:y="0in" svg:width="0.02417in" svg:height="0.075in" draw:id="id1111" draw:style-name="a1112" draw:name="Shape 1377"><svg:title/><svg:desc/><draw:enhanced-geometry draw:type="non-primitive" svg:viewBox="0 0 22098 68580" draw:enhanced-path="M 9906 0 L 14478 0 14478 45720 22098 45720 22098 51816 14478 51816 14478 68580 8382 68580 8382 51816 0 51816 0 45720 8382 45720 8382 13716 0 29718 0 17481 990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098"/><draw:equation draw:name="f7" draw:formula="?f4 / 68580"/><draw:equation draw:name="f8" draw:formula="0 / ?f6"/><draw:equation draw:name="f9" draw:formula="22098 / ?f6"/><draw:equation draw:name="f10" draw:formula="0 / ?f7"/><draw:equation draw:name="f11" draw:formula="68580 / ?f7"/></draw:enhanced-geometry></draw:custom-shape><draw:custom-shape svg:x="0.15833in" svg:y="0.00333in" svg:width="0.04in" svg:height="0.07333in" draw:id="id1112" draw:style-name="a1113" draw:name="Shape 1378"><svg:title/><svg:desc/><draw:enhanced-geometry draw:type="non-primitive" svg:viewBox="0 0 36576 67056" draw:enhanced-path="M 6096 0 L 35052 0 35052 6096 12192 6096 9144 24384 C 12192 21336 16764 21336 19812 21336 24384 21336 28956 22860 32004 25908 35052 30480 36576 36576 36576 42672 36576 48768 35052 54864 32004 59436 28956 64008 24384 67056 18288 67056 13716 67056 9144 65532 6096 60960 3048 57912 1524 53340 0 48768 L 6096 48768 C 7620 51816 9144 54864 10668 57912 12192 59436 15240 60960 18288 60960 21336 60960 24384 59436 27432 56388 28956 51816 30480 48768 30480 42672 30480 38100 28956 33528 27432 30480 24384 28956 21336 27432 18288 27432 16764 27432 13716 27432 12192 28956 10668 30480 9144 32004 7620 35052 L 1524 33528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7056"/><draw:equation draw:name="f8" draw:formula="0 / ?f6"/><draw:equation draw:name="f9" draw:formula="36576 / ?f6"/><draw:equation draw:name="f10" draw:formula="0 / ?f7"/><draw:equation draw:name="f11" draw:formula="67056 / ?f7"/></draw:enhanced-geometry></draw:custom-shape><draw:custom-shape svg:x="0.21in" svg:y="0.06333in" svg:width="0.01in" svg:height="0.01167in" draw:id="id1113" draw:style-name="a1114" draw:name="Shape 14910"><svg:title/><svg:desc/><draw:enhanced-geometry draw:type="non-primitive" svg:viewBox="0 0 9144 10668" draw:enhanced-path="M 0 0 L 9144 0 9144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0668"/><draw:equation draw:name="f8" draw:formula="0 / ?f6"/><draw:equation draw:name="f9" draw:formula="9144 / ?f6"/><draw:equation draw:name="f10" draw:formula="0 / ?f7"/><draw:equation draw:name="f11" draw:formula="10668 / ?f7"/></draw:enhanced-geometry></draw:custom-shape><draw:custom-shape svg:x="0.22833in" svg:y="0in" svg:width="0.04in" svg:height="0.075in" draw:id="id1114" draw:style-name="a1115" draw:name="Shape 1380"><svg:title/><svg:desc/><draw:enhanced-geometry draw:type="non-primitive" svg:viewBox="0 0 36576 68580" draw:enhanced-path="M 19812 0 C 25908 0 28956 1524 32004 4572 35052 9144 36576 13716 36576 18288 36576 22860 35052 27432 33528 32004 30480 35052 25908 41148 19812 48768 16764 51816 13716 54864 12192 56388 10668 57912 10668 60960 9144 62484 L 36576 62484 36576 68580 0 68580 C 0 65532 1524 60960 3048 57912 4572 53340 9144 48768 15240 44196 21336 36576 25908 32004 27432 27432 28956 24384 30480 21336 30480 18288 30480 13716 28956 10668 27432 9144 25908 6096 22860 6096 19812 6096 15240 6096 13716 6096 10668 9144 9144 12192 7620 15240 7620 21336 L 1524 19812 C 1524 12192 4572 7620 7620 4572 10668 1524 13716 0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8580"/><draw:equation draw:name="f8" draw:formula="0 / ?f6"/><draw:equation draw:name="f9" draw:formula="36576 / ?f6"/><draw:equation draw:name="f10" draw:formula="0 / ?f7"/><draw:equation draw:name="f11" draw:formula="68580 / ?f7"/></draw:enhanced-geometry></draw:custom-shape><draw:custom-shape svg:x="0.28in" svg:y="0in" svg:width="0.02167in" svg:height="0.075in" draw:id="id1115" draw:style-name="a1116" draw:name="Shape 1381"><svg:title/><svg:desc/><draw:enhanced-geometry draw:type="non-primitive" svg:viewBox="0 0 19812 68580" draw:enhanced-path="M 16764 0 L 19812 0 19812 68580 13716 68580 13716 15240 C 12192 16764 10668 18288 7620 19812 4572 21336 3048 22860 0 24384 L 0 16764 C 4572 13716 7620 10668 10668 7620 12192 4572 15240 3048 167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812"/><draw:equation draw:name="f7" draw:formula="?f4 / 68580"/><draw:equation draw:name="f8" draw:formula="0 / ?f6"/><draw:equation draw:name="f9" draw:formula="19812 / ?f6"/><draw:equation draw:name="f10" draw:formula="0 / ?f7"/><draw:equation draw:name="f11" draw:formula="68580 / ?f7"/></draw:enhanced-geometry></draw:custom-shape><draw:custom-shape svg:x="0.32167in" svg:y="0in" svg:width="0.02in" svg:height="0.07667in" draw:id="id1116" draw:style-name="a1117" draw:name="Shape 1382"><svg:title/><svg:desc/><draw:enhanced-geometry draw:type="non-primitive" svg:viewBox="0 0 18288 70104" draw:enhanced-path="M 18288 0 L 18288 6096 C 15240 6096 12192 7620 9144 10668 7620 15240 6096 22860 6096 35052 6096 45720 7620 53340 9144 57912 12192 60960 15240 64008 18288 64008 L 18288 70104 C 13716 70104 9144 67056 4572 60960 1524 56388 0 47244 0 35052 0 22860 1524 13716 4572 7620 7620 3048 12192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34167in" svg:y="0in" svg:width="0.02in" svg:height="0.07667in" draw:id="id1117" draw:style-name="a1118" draw:name="Shape 1383"><svg:title/><svg:desc/><draw:enhanced-geometry draw:type="non-primitive" svg:viewBox="0 0 18288 70104" draw:enhanced-path="M 0 0 C 6096 0 9144 1524 12192 6096 16764 12192 18288 21336 18288 35052 18288 45720 16764 54864 13716 60960 10668 67056 6096 70104 0 70104 L 0 64008 C 3048 64008 6096 60960 9144 57912 10668 53340 12192 45720 12192 35052 12192 22860 10668 15240 9144 10668 6096 7620 3048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37167in" svg:y="0.065in" svg:width="0.00833in" svg:height="0.025in" draw:id="id1118" draw:style-name="a1119" draw:name="Shape 1384"><svg:title/><svg:desc/><draw:enhanced-geometry draw:type="non-primitive" svg:viewBox="0 0 7620 22860" draw:enhanced-path="M 1524 0 L 7620 0 7620 9144 C 7620 12192 7620 15240 6096 16764 4572 19812 3048 21336 1524 22860 L 0 18288 C 1524 18288 3048 16764 3048 15240 4572 13716 4572 12192 4572 9144 L 1524 9144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draw:equation draw:name="f7" draw:formula="?f4 / 22860"/><draw:equation draw:name="f8" draw:formula="0 / ?f6"/><draw:equation draw:name="f9" draw:formula="7620 / ?f6"/><draw:equation draw:name="f10" draw:formula="0 / ?f7"/><draw:equation draw:name="f11" draw:formula="22860 / ?f7"/></draw:enhanced-geometry></draw:custom-shape><draw:custom-shape svg:x="0.39167in" svg:y="0.00032in" svg:width="0.02in" svg:height="0.07542in" draw:id="id1119" draw:style-name="a1120" draw:name="Shape 1385"><svg:title/><svg:desc/><draw:enhanced-geometry draw:type="non-primitive" svg:viewBox="0 0 18288 68967" draw:enhanced-path="M 18288 0 L 18288 5805 C 15240 5805 10668 7329 9144 13426 6096 17998 4572 24093 4572 33238 6096 30190 9144 28666 10668 27142 L 18288 25871 18288 31714 C 15240 31714 12192 31714 9144 34761 7620 37810 6096 40858 6096 46954 6096 51526 7620 56098 9144 59146 12192 62193 15240 63717 18288 63717 L 18288 68967 6096 62193 C 1524 56098 0 48478 0 36286 0 22570 1524 13426 6096 7329 7620 4282 9525 2377 11811 1234 L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8967"/><draw:equation draw:name="f8" draw:formula="0 / ?f6"/><draw:equation draw:name="f9" draw:formula="18288 / ?f6"/><draw:equation draw:name="f10" draw:formula="0 / ?f7"/><draw:equation draw:name="f11" draw:formula="68967 / ?f7"/></draw:enhanced-geometry></draw:custom-shape><draw:custom-shape svg:x="0.41167in" svg:y="0.02833in" svg:width="0.02in" svg:height="0.04833in" draw:id="id1120" draw:style-name="a1121" draw:name="Shape 1386"><svg:title/><svg:desc/><draw:enhanced-geometry draw:type="non-primitive" svg:viewBox="0 0 18288 44196" draw:enhanced-path="M 1524 0 C 6096 0 9144 1524 13716 4572 16764 9144 18288 13716 18288 21336 18288 25908 16764 28956 15240 33528 13716 36576 12192 39624 9144 41148 6096 42672 4572 44196 1524 44196 L 0 43350 0 38100 C 3048 38100 6096 36576 9144 33528 10668 30480 12192 25908 12192 21336 12192 16764 10668 12192 9144 9144 6096 6096 3048 6096 0 6096 L 0 254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41167in" svg:y="0in" svg:width="0.01833in" svg:height="0.01833in" draw:id="id1121" draw:style-name="a1122" draw:name="Shape 1387"><svg:title/><svg:desc/><draw:enhanced-geometry draw:type="non-primitive" svg:viewBox="0 0 16764 16764" draw:enhanced-path="M 1524 0 C 4572 0 9144 1524 12192 3048 13716 6096 16764 10668 16764 16764 L 10668 16764 C 9144 12192 9144 10668 7620 9144 6096 6096 3048 6096 0 6096 L 0 290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435in" svg:y="0.02059in" svg:width="0.01667in" svg:height="0.03608in" draw:id="id1122" draw:style-name="a1123" draw:name="Shape 1388"><svg:title/><svg:desc/><draw:enhanced-geometry draw:type="non-primitive" svg:viewBox="0 0 15240 32989" draw:enhanced-path="M 15240 0 L 15240 10892 6096 26894 15240 26894 15240 32989 0 32989 0 26894 1524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5240"/><draw:equation draw:name="f7" draw:formula="?f4 / 32989"/><draw:equation draw:name="f8" draw:formula="0 / ?f6"/><draw:equation draw:name="f9" draw:formula="15240 / ?f6"/><draw:equation draw:name="f10" draw:formula="0 / ?f7"/><draw:equation draw:name="f11" draw:formula="32989 / ?f7"/></draw:enhanced-geometry></draw:custom-shape><draw:custom-shape svg:x="0.45167in" svg:y="0in" svg:width="0.025in" svg:height="0.075in" draw:id="id1123" draw:style-name="a1124" draw:name="Shape 1389"><svg:title/><svg:desc/><draw:enhanced-geometry draw:type="non-primitive" svg:viewBox="0 0 22860 68580" draw:enhanced-path="M 10668 0 L 15240 0 15240 45720 22860 45720 22860 51816 15240 51816 15240 68580 9144 68580 9144 51816 0 51816 0 45720 9144 45720 9144 13716 0 29718 0 18826 1066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860"/><draw:equation draw:name="f7" draw:formula="?f4 / 68580"/><draw:equation draw:name="f8" draw:formula="0 / ?f6"/><draw:equation draw:name="f9" draw:formula="22860 / ?f6"/><draw:equation draw:name="f10" draw:formula="0 / ?f7"/><draw:equation draw:name="f11" draw:formula="68580 / ?f7"/></draw:enhanced-geometry></draw:custom-shape><draw:custom-shape svg:x="0.505in" svg:y="0.00167in" svg:width="0.045in" svg:height="0.075in" draw:id="id1124" draw:style-name="a1125" draw:name="Shape 1390"><svg:title/><svg:desc/><draw:enhanced-geometry draw:type="non-primitive" svg:viewBox="0 0 41148 68580" draw:enhanced-path="M 28956 0 C 33528 0 38100 0 41148 3048 L 39624 10668 C 36576 7620 32004 6096 28956 6096 24384 6096 19812 7620 16764 10668 13716 13716 12192 18288 10668 24384 L 36576 24384 35052 30480 10668 30480 10668 36576 35052 36576 33528 42672 10668 42672 C 12192 48768 13716 53340 16764 56388 19812 59436 24384 62484 28956 62484 33528 62484 36576 60960 39624 57912 L 39624 65532 C 36576 67056 33528 68580 28956 68580 15240 68580 7620 59436 4572 42672 L 0 42672 0 36576 4572 36576 C 4572 35052 4572 33528 4572 33528 L 4572 30480 0 30480 0 24384 4572 24384 C 6096 16764 9144 10668 13716 6096 18288 1524 22860 0 2895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68580"/><draw:equation draw:name="f8" draw:formula="0 / ?f6"/><draw:equation draw:name="f9" draw:formula="41148 / ?f6"/><draw:equation draw:name="f10" draw:formula="0 / ?f7"/><draw:equation draw:name="f11" draw:formula="68580 / ?f7"/></draw:enhanced-geometry></draw:custom-shape></draw:g></text:p>
          </table:table-cell>
          <table:covered-table-cell/>
          <table:table-cell table:style-name="TableCell624" table:number-columns-spanned="2">
            <text:p text:style-name="P625"><text:span text:style-name="T626">12,37%</text:span></text:p>
          </table:table-cell>
          <table:covered-table-cell/>
          <table:table-cell table:style-name="TableCell627" table:number-columns-spanned="2">
            <text:p text:style-name="P628"><draw:g draw:name="Group 12439" draw:id="id1144" draw:style-name="a1145" text:anchor-type="as-char"><svg:title/><svg:desc/><draw:custom-shape svg:x="0in" svg:y="0.00333in" svg:width="0.04in" svg:height="0.07167in" draw:id="id1126" draw:style-name="a1127" draw:name="Shape 1392"><svg:title/><svg:desc/><draw:enhanced-geometry draw:type="non-primitive" svg:viewBox="0 0 36576 65532" draw:enhanced-path="M 0 0 L 36576 0 36576 6096 C 30480 12192 24384 21336 21336 32004 16764 42672 13716 54864 13716 65532 L 7620 65532 C 7620 59436 7620 51816 10668 44196 12192 36576 15240 30480 18288 22860 21336 16764 25908 10668 30480 6096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5532"/><draw:equation draw:name="f8" draw:formula="0 / ?f6"/><draw:equation draw:name="f9" draw:formula="36576 / ?f6"/><draw:equation draw:name="f10" draw:formula="0 / ?f7"/><draw:equation draw:name="f11" draw:formula="65532 / ?f7"/></draw:enhanced-geometry></draw:custom-shape><draw:custom-shape svg:x="0.04667in" svg:y="0in" svg:width="0.02in" svg:height="0.07667in" draw:id="id1127" draw:style-name="a1128" draw:name="Shape 1393"><svg:title/><svg:desc/><draw:enhanced-geometry draw:type="non-primitive" svg:viewBox="0 0 18288 70104" draw:enhanced-path="M 18288 0 L 18288 6096 C 13716 6096 10668 7620 7620 13716 6096 18288 4572 24384 4572 33528 6096 30480 7620 28956 10668 27432 13716 25908 15240 25908 18288 25908 L 18288 32004 C 13716 32004 12192 32004 9144 35052 6096 38100 6096 41148 6096 47244 6096 51816 6096 56388 9144 59436 12192 62484 15240 64008 18288 64008 L 18288 70104 C 12192 70104 7620 67056 4572 62484 1524 56388 0 48768 0 36576 0 22860 1524 13716 4572 7620 9144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06667in" svg:y="0.02833in" svg:width="0.02in" svg:height="0.04833in" draw:id="id1128" draw:style-name="a1129" draw:name="Shape 1394"><svg:title/><svg:desc/><draw:enhanced-geometry draw:type="non-primitive" svg:viewBox="0 0 18288 44196" draw:enhanced-path="M 0 0 C 4572 0 9144 1524 12192 4572 15240 9144 18288 13716 18288 21336 18288 25908 16764 28956 15240 33528 13716 36576 10668 39624 9144 41148 6096 42672 3048 44196 0 44196 L 0 38100 C 3048 38100 6096 36576 7620 33528 10668 30480 12192 25908 12192 21336 12192 16764 10668 12192 7620 9144 6096 6096 3048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06667in" svg:y="0in" svg:width="0.01833in" svg:height="0.01833in" draw:id="id1129" draw:style-name="a1130" draw:name="Shape 1395"><svg:title/><svg:desc/><draw:enhanced-geometry draw:type="non-primitive" svg:viewBox="0 0 16764 16764" draw:enhanced-path="M 0 0 C 4572 0 7620 1524 10668 3048 13716 6096 15240 10668 16764 16764 L 10668 16764 C 9144 12192 7620 10668 7620 9144 4572 6096 3048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09167in" svg:y="0.00034in" svg:width="0.02in" svg:height="0.0754in" draw:id="id1130" draw:style-name="a1131" draw:name="Shape 1396"><svg:title/><svg:desc/><draw:enhanced-geometry draw:type="non-primitive" svg:viewBox="0 0 18288 68944" draw:enhanced-path="M 18288 0 L 18288 6176 13907 7307 C 12192 8450 10668 10355 9144 13403 7620 17975 6096 24071 6096 33215 7620 30167 9144 28643 12192 27119 L 18288 25900 18288 32199 10668 34739 C 7620 37787 6096 40835 6096 46931 6096 51503 7620 56075 10668 59123 L 18288 62933 18288 68944 6096 62171 C 3048 56075 0 48455 0 36263 0 22547 3048 13403 6096 7307 7620 4259 9906 2354 12383 1211 L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8944"/><draw:equation draw:name="f8" draw:formula="0 / ?f6"/><draw:equation draw:name="f9" draw:formula="18288 / ?f6"/><draw:equation draw:name="f10" draw:formula="0 / ?f7"/><draw:equation draw:name="f11" draw:formula="68944 / ?f7"/></draw:enhanced-geometry></draw:custom-shape><draw:custom-shape svg:x="0.11167in" svg:y="0.02833in" svg:width="0.02in" svg:height="0.04833in" draw:id="id1131" draw:style-name="a1132" draw:name="Shape 1397"><svg:title/><svg:desc/><draw:enhanced-geometry draw:type="non-primitive" svg:viewBox="0 0 18288 44196" draw:enhanced-path="M 1524 0 C 6096 0 10668 1524 13716 4572 16764 9144 18288 13716 18288 21336 18288 25908 18288 28956 16764 33528 15240 36576 12192 39624 10668 41148 7620 42672 4572 44196 1524 44196 L 0 43349 0 37338 1524 38100 C 4572 38100 7620 36576 9144 33528 12192 30480 12192 25908 12192 21336 12192 16764 12192 12192 9144 9144 7620 6096 4572 6096 1524 6096 L 0 6604 0 305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11167in" svg:y="0in" svg:width="0.01833in" svg:height="0.01833in" draw:id="id1132" draw:style-name="a1133" draw:name="Shape 1398"><svg:title/><svg:desc/><draw:enhanced-geometry draw:type="non-primitive" svg:viewBox="0 0 16764 16764" draw:enhanced-path="M 1524 0 C 6096 0 9144 1524 12192 3048 15240 6096 16764 10668 16764 16764 L 10668 16764 C 10668 12192 9144 10668 7620 9144 6096 6096 4572 6096 1524 6096 L 0 6489 0 313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14333in" svg:y="0.06333in" svg:width="0.01in" svg:height="0.01167in" draw:id="id1133" draw:style-name="a1134" draw:name="Shape 14913"><svg:title/><svg:desc/><draw:enhanced-geometry draw:type="non-primitive" svg:viewBox="0 0 9144 10668" draw:enhanced-path="M 0 0 L 9144 0 9144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0668"/><draw:equation draw:name="f8" draw:formula="0 / ?f6"/><draw:equation draw:name="f9" draw:formula="9144 / ?f6"/><draw:equation draw:name="f10" draw:formula="0 / ?f7"/><draw:equation draw:name="f11" draw:formula="10668 / ?f7"/></draw:enhanced-geometry></draw:custom-shape><draw:custom-shape svg:x="0.16167in" svg:y="0.00032in" svg:width="0.02in" svg:height="0.07542in" draw:id="id1134" draw:style-name="a1135" draw:name="Shape 1400"><svg:title/><svg:desc/><draw:enhanced-geometry draw:type="non-primitive" svg:viewBox="0 0 18288 68967" draw:enhanced-path="M 18288 0 L 18288 6199 13907 7329 C 12192 8472 10668 10377 9144 13426 7620 17998 6096 24093 6096 33238 7620 30190 9144 28666 12192 27142 L 18288 25922 18288 31714 10668 34761 C 7620 37810 6096 40858 6096 46954 6096 51526 7620 56098 10668 59146 L 18288 62955 18288 68967 6096 62193 C 1524 56098 0 48478 0 36286 0 22570 1524 13426 6096 7329 7620 4282 9525 2377 11811 1234 L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8967"/><draw:equation draw:name="f8" draw:formula="0 / ?f6"/><draw:equation draw:name="f9" draw:formula="18288 / ?f6"/><draw:equation draw:name="f10" draw:formula="0 / ?f7"/><draw:equation draw:name="f11" draw:formula="68967 / ?f7"/></draw:enhanced-geometry></draw:custom-shape><draw:custom-shape svg:x="0.18167in" svg:y="0.02833in" svg:width="0.02in" svg:height="0.04833in" draw:id="id1135" draw:style-name="a1136" draw:name="Shape 1401"><svg:title/><svg:desc/><draw:enhanced-geometry draw:type="non-primitive" svg:viewBox="0 0 18288 44196" draw:enhanced-path="M 1524 0 C 6096 0 10668 1524 13716 4572 16764 9144 18288 13716 18288 21336 18288 25908 18288 28956 16764 33528 15240 36576 12192 39624 10668 41148 7620 42672 4572 44196 1524 44196 L 0 43349 0 37338 1524 38100 C 4572 38100 6096 36576 9144 33528 12192 30480 12192 25908 12192 21336 12192 16764 12192 12192 9144 9144 6096 6096 4572 6096 0 6096 L 0 6096 0 305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18167in" svg:y="0in" svg:width="0.01833in" svg:height="0.01833in" draw:id="id1136" draw:style-name="a1137" draw:name="Shape 1402"><svg:title/><svg:desc/><draw:enhanced-geometry draw:type="non-primitive" svg:viewBox="0 0 16764 16764" draw:enhanced-path="M 1524 0 C 6096 0 9144 1524 12192 3048 15240 6096 16764 10668 16764 16764 L 10668 16764 C 10668 12192 9144 10668 7620 9144 6096 6096 3048 6096 1524 6096 L 0 6489 0 290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20833in" svg:y="0in" svg:width="0.04in" svg:height="0.075in" draw:id="id1137" draw:style-name="a1138" draw:name="Shape 1403"><svg:title/><svg:desc/><draw:enhanced-geometry draw:type="non-primitive" svg:viewBox="0 0 36576 68580" draw:enhanced-path="M 19812 0 C 25908 0 30480 1524 33528 4572 35052 9144 36576 13716 36576 18288 36576 22860 36576 27432 33528 32004 32004 35052 27432 41148 19812 48768 16764 51816 13716 54864 12192 56388 10668 57912 10668 60960 9144 62484 L 36576 62484 36576 68580 0 68580 C 0 65532 1524 60960 3048 57912 6096 53340 9144 48768 15240 44196 21336 36576 25908 32004 27432 27432 30480 24384 30480 21336 30480 18288 30480 13716 30480 10668 27432 9144 25908 6096 22860 6096 19812 6096 16764 6096 13716 6096 12192 9144 9144 12192 7620 15240 7620 21336 L 1524 19812 C 3048 12192 4572 7620 7620 4572 10668 1524 15240 0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8580"/><draw:equation draw:name="f8" draw:formula="0 / ?f6"/><draw:equation draw:name="f9" draw:formula="36576 / ?f6"/><draw:equation draw:name="f10" draw:formula="0 / ?f7"/><draw:equation draw:name="f11" draw:formula="68580 / ?f7"/></draw:enhanced-geometry></draw:custom-shape><draw:custom-shape svg:x="0.25167in" svg:y="0.01912in" svg:width="0.0175in" svg:height="0.03755in" draw:id="id1138" draw:style-name="a1139" draw:name="Shape 1404"><svg:title/><svg:desc/><draw:enhanced-geometry draw:type="non-primitive" svg:viewBox="0 0 16002 34334" draw:enhanced-path="M 16002 0 L 16002 12236 7620 28238 16002 28238 16002 34334 0 34334 0 28238 1600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002"/><draw:equation draw:name="f7" draw:formula="?f4 / 34334"/><draw:equation draw:name="f8" draw:formula="0 / ?f6"/><draw:equation draw:name="f9" draw:formula="16002 / ?f6"/><draw:equation draw:name="f10" draw:formula="0 / ?f7"/><draw:equation draw:name="f11" draw:formula="34334 / ?f7"/></draw:enhanced-geometry></draw:custom-shape><draw:custom-shape svg:x="0.26917in" svg:y="0in" svg:width="0.02417in" svg:height="0.075in" draw:id="id1139" draw:style-name="a1140" draw:name="Shape 1405"><svg:title/><svg:desc/><draw:enhanced-geometry draw:type="non-primitive" svg:viewBox="0 0 22098 68580" draw:enhanced-path="M 9906 0 L 14478 0 14478 45720 22098 45720 22098 51816 14478 51816 14478 68580 8382 68580 8382 51816 0 51816 0 45720 8382 45720 8382 13716 0 29718 0 17482 990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098"/><draw:equation draw:name="f7" draw:formula="?f4 / 68580"/><draw:equation draw:name="f8" draw:formula="0 / ?f6"/><draw:equation draw:name="f9" draw:formula="22098 / ?f6"/><draw:equation draw:name="f10" draw:formula="0 / ?f7"/><draw:equation draw:name="f11" draw:formula="68580 / ?f7"/></draw:enhanced-geometry></draw:custom-shape><draw:custom-shape svg:x="0.305in" svg:y="0.065in" svg:width="0.00833in" svg:height="0.025in" draw:id="id1140" draw:style-name="a1141" draw:name="Shape 1406"><svg:title/><svg:desc/><draw:enhanced-geometry draw:type="non-primitive" svg:viewBox="0 0 7620 22860" draw:enhanced-path="M 1524 0 L 7620 0 7620 9144 C 7620 12192 7620 15240 6096 16764 6096 19812 4572 21336 1524 22860 L 0 18288 C 1524 18288 3048 16764 3048 15240 4572 13716 4572 12192 4572 9144 L 1524 9144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draw:equation draw:name="f7" draw:formula="?f4 / 22860"/><draw:equation draw:name="f8" draw:formula="0 / ?f6"/><draw:equation draw:name="f9" draw:formula="7620 / ?f6"/><draw:equation draw:name="f10" draw:formula="0 / ?f7"/><draw:equation draw:name="f11" draw:formula="22860 / ?f7"/></draw:enhanced-geometry></draw:custom-shape><draw:custom-shape svg:x="0.33in" svg:y="0in" svg:width="0.02167in" svg:height="0.075in" draw:id="id1141" draw:style-name="a1142" draw:name="Shape 1407"><svg:title/><svg:desc/><draw:enhanced-geometry draw:type="non-primitive" svg:viewBox="0 0 19812 68580" draw:enhanced-path="M 16764 0 L 19812 0 19812 68580 13716 68580 13716 15240 C 12192 16764 10668 18288 7620 19812 4572 21336 3048 22860 0 24384 L 0 16764 C 4572 13716 7620 10668 10668 7620 12192 4572 15240 3048 167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812"/><draw:equation draw:name="f7" draw:formula="?f4 / 68580"/><draw:equation draw:name="f8" draw:formula="0 / ?f6"/><draw:equation draw:name="f9" draw:formula="19812 / ?f6"/><draw:equation draw:name="f10" draw:formula="0 / ?f7"/><draw:equation draw:name="f11" draw:formula="68580 / ?f7"/></draw:enhanced-geometry></draw:custom-shape><draw:custom-shape svg:x="0.37167in" svg:y="0in" svg:width="0.04in" svg:height="0.075in" draw:id="id1142" draw:style-name="a1143" draw:name="Shape 1408"><svg:title/><svg:desc/><draw:enhanced-geometry draw:type="non-primitive" svg:viewBox="0 0 36576 68580" draw:enhanced-path="M 19812 0 C 25908 0 28956 1524 32004 4572 35052 9144 36576 13716 36576 18288 36576 22860 35052 27432 33528 32004 30480 35052 27432 41148 19812 48768 16764 51816 13716 54864 12192 56388 10668 57912 10668 60960 9144 62484 L 36576 62484 36576 68580 0 68580 C 0 65532 1524 60960 3048 57912 6096 53340 9144 48768 15240 44196 21336 36576 25908 32004 27432 27432 30480 24384 30480 21336 30480 18288 30480 13716 28956 10668 27432 9144 25908 6096 22860 6096 19812 6096 16764 6096 13716 6096 10668 9144 9144 12192 7620 15240 7620 21336 L 1524 19812 C 3048 12192 4572 7620 7620 4572 10668 1524 15240 0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8580"/><draw:equation draw:name="f8" draw:formula="0 / ?f6"/><draw:equation draw:name="f9" draw:formula="36576 / ?f6"/><draw:equation draw:name="f10" draw:formula="0 / ?f7"/><draw:equation draw:name="f11" draw:formula="68580 / ?f7"/></draw:enhanced-geometry></draw:custom-shape><draw:custom-shape svg:x="0.43833in" svg:y="0.00167in" svg:width="0.045in" svg:height="0.075in" draw:id="id1143" draw:style-name="a1144" draw:name="Shape 1409"><svg:title/><svg:desc/><draw:enhanced-geometry draw:type="non-primitive" svg:viewBox="0 0 41148 68580" draw:enhanced-path="M 30480 0 C 33528 0 38100 0 41148 3048 L 39624 10668 C 36576 7620 33528 6096 28956 6096 24384 6096 21336 7620 16764 10668 13716 13716 12192 18288 10668 24384 L 36576 24384 35052 30480 10668 30480 10668 36576 35052 36576 33528 42672 12192 42672 C 12192 48768 13716 53340 16764 56388 19812 59436 24384 62484 28956 62484 33528 62484 36576 60960 39624 57912 L 39624 65532 C 36576 67056 33528 68580 28956 68580 16764 68580 7620 59436 6096 42672 L 0 42672 1524 36576 4572 36576 C 4572 35052 4572 33528 4572 33528 L 4572 30480 0 30480 1524 24384 4572 24384 C 6096 16764 9144 10668 13716 6096 18288 1524 22860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68580"/><draw:equation draw:name="f8" draw:formula="0 / ?f6"/><draw:equation draw:name="f9" draw:formula="41148 / ?f6"/><draw:equation draw:name="f10" draw:formula="0 / ?f7"/><draw:equation draw:name="f11" draw:formula="68580 / ?f7"/></draw:enhanced-geometry></draw:custom-shape></draw:g></text:p>
          </table:table-cell>
          <table:covered-table-cell/>
          <table:table-cell table:style-name="TableCell629" table:number-columns-spanned="2">
            <text:p text:style-name="P630"><text:span text:style-name="T631">13,03%</text:span></text:p>
          </table:table-cell>
          <table:covered-table-cell/>
          <table:table-cell table:style-name="TableCell632">
            <text:p text:style-name="P633"><draw:g draw:name="Group 12450" draw:id="id1160" draw:style-name="a1161" text:anchor-type="as-char"><svg:title/><svg:desc/><draw:custom-shape svg:x="0in" svg:y="0in" svg:width="0.04in" svg:height="0.075in" draw:id="id1145" draw:style-name="a1146" draw:name="Shape 1411"><svg:title/><svg:desc/><draw:enhanced-geometry draw:type="non-primitive" svg:viewBox="0 0 36576 68580" draw:enhanced-path="M 19812 0 C 24384 0 28956 1524 32004 4572 35052 9144 36576 13716 36576 18288 36576 22860 35052 27432 33528 32004 30480 35052 25908 41148 19812 48768 15240 51816 13716 54864 12192 56388 10668 57912 9144 60960 9144 62484 L 36576 62484 36576 68580 0 68580 C 0 65532 0 60960 3048 57912 4572 53340 9144 48768 13716 44196 21336 36576 25908 32004 27432 27432 28956 24384 30480 21336 30480 18288 30480 13716 28956 10668 27432 9144 24384 6096 22860 6096 18288 6096 15240 6096 12192 6096 10668 9144 9144 12192 7620 15240 7620 21336 L 1524 19812 C 1524 12192 3048 7620 6096 4572 9144 1524 13716 0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8580"/><draw:equation draw:name="f8" draw:formula="0 / ?f6"/><draw:equation draw:name="f9" draw:formula="36576 / ?f6"/><draw:equation draw:name="f10" draw:formula="0 / ?f7"/><draw:equation draw:name="f11" draw:formula="68580 / ?f7"/></draw:enhanced-geometry></draw:custom-shape><draw:custom-shape svg:x="0.04667in" svg:y="0.00333in" svg:width="0.04in" svg:height="0.07167in" draw:id="id1146" draw:style-name="a1147" draw:name="Shape 1412"><svg:title/><svg:desc/><draw:enhanced-geometry draw:type="non-primitive" svg:viewBox="0 0 36576 65532" draw:enhanced-path="M 0 0 L 36576 0 36576 6096 C 30480 12192 25908 21336 21336 32004 16764 42672 13716 54864 13716 65532 L 7620 65532 C 7620 59436 9144 51816 10668 44196 12192 36576 15240 30480 18288 22860 22860 16764 25908 10668 30480 6096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5532"/><draw:equation draw:name="f8" draw:formula="0 / ?f6"/><draw:equation draw:name="f9" draw:formula="36576 / ?f6"/><draw:equation draw:name="f10" draw:formula="0 / ?f7"/><draw:equation draw:name="f11" draw:formula="65532 / ?f7"/></draw:enhanced-geometry></draw:custom-shape><draw:custom-shape svg:x="0.09333in" svg:y="0in" svg:width="0.02in" svg:height="0.07667in" draw:id="id1147" draw:style-name="a1148" draw:name="Shape 1413"><svg:title/><svg:desc/><draw:enhanced-geometry draw:type="non-primitive" svg:viewBox="0 0 18288 70104" draw:enhanced-path="M 18288 0 L 18288 6096 C 15240 6096 12192 6096 10668 9144 7620 10668 7620 13716 7620 16764 7620 19812 7620 22860 10668 25908 12192 27432 15240 28956 18288 28956 L 18288 35052 C 13716 35052 12192 35052 9144 38100 6096 41148 6096 44196 6096 48768 6096 53340 6096 56388 9144 59436 12192 62484 15240 64008 18288 64008 L 18288 70104 C 12192 70104 7620 67056 4572 64008 1524 59436 0 54864 0 48768 0 44196 0 39624 1524 36576 3048 33528 6096 32004 9144 30480 6096 30480 4572 27432 3048 25908 1524 22860 1524 19812 1524 16764 1524 12192 3048 7620 6096 4572 9144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11333in" svg:y="0in" svg:width="0.02in" svg:height="0.07667in" draw:id="id1148" draw:style-name="a1149" draw:name="Shape 1414"><svg:title/><svg:desc/><draw:enhanced-geometry draw:type="non-primitive" svg:viewBox="0 0 18288 70104" draw:enhanced-path="M 0 0 C 4572 0 7620 1524 12192 4572 15240 7620 16764 12192 16764 16764 16764 21336 15240 22860 13716 25908 13716 27432 10668 30480 9144 30480 12192 32004 13716 35052 15240 38100 16764 41148 18288 44196 18288 48768 18288 54864 16764 59436 12192 64008 9144 67056 4572 70104 0 70104 L 0 64008 C 3048 64008 6096 62484 7620 59436 10668 56388 12192 53340 12192 48768 12192 44196 10668 41148 7620 38100 6096 35052 3048 35052 0 35052 L 0 28956 C 3048 28956 4572 27432 7620 25908 9144 22860 10668 19812 10668 16764 10668 13716 9144 10668 7620 9144 4572 6096 3048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14333in" svg:y="0.06333in" svg:width="0.01in" svg:height="0.01167in" draw:id="id1149" draw:style-name="a1150" draw:name="Shape 14915"><svg:title/><svg:desc/><draw:enhanced-geometry draw:type="non-primitive" svg:viewBox="0 0 9144 10668" draw:enhanced-path="M 0 0 L 9144 0 9144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0668"/><draw:equation draw:name="f8" draw:formula="0 / ?f6"/><draw:equation draw:name="f9" draw:formula="9144 / ?f6"/><draw:equation draw:name="f10" draw:formula="0 / ?f7"/><draw:equation draw:name="f11" draw:formula="10668 / ?f7"/></draw:enhanced-geometry></draw:custom-shape><draw:custom-shape svg:x="0.16333in" svg:y="0.00333in" svg:width="0.04in" svg:height="0.07333in" draw:id="id1150" draw:style-name="a1151" draw:name="Shape 1416"><svg:title/><svg:desc/><draw:enhanced-geometry draw:type="non-primitive" svg:viewBox="0 0 36576 67056" draw:enhanced-path="M 6096 0 L 35052 0 35052 6096 10668 6096 7620 24384 C 12192 21336 15240 21336 18288 21336 22860 21336 27432 22860 30480 25908 33528 30480 36576 36576 36576 42672 36576 48768 33528 54864 30480 59436 27432 64008 22860 67056 16764 67056 12192 67056 7620 65532 4572 60960 1524 57912 0 53340 0 48768 L 6096 48768 C 6096 51816 7620 54864 9144 57912 12192 59436 13716 60960 16764 60960 19812 60960 22860 59436 25908 56388 28956 51816 30480 48768 30480 42672 30480 38100 28956 33528 25908 30480 24384 28956 21336 27432 16764 27432 15240 27432 13716 27432 10668 28956 9144 30480 7620 32004 7620 35052 L 1524 33528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7056"/><draw:equation draw:name="f8" draw:formula="0 / ?f6"/><draw:equation draw:name="f9" draw:formula="36576 / ?f6"/><draw:equation draw:name="f10" draw:formula="0 / ?f7"/><draw:equation draw:name="f11" draw:formula="67056 / ?f7"/></draw:enhanced-geometry></draw:custom-shape><draw:custom-shape svg:x="0.21in" svg:y="0in" svg:width="0.02in" svg:height="0.07667in" draw:id="id1151" draw:style-name="a1152" draw:name="Shape 1417"><svg:title/><svg:desc/><draw:enhanced-geometry draw:type="non-primitive" svg:viewBox="0 0 18288 70104" draw:enhanced-path="M 18288 0 L 18288 6096 10668 9144 C 7620 10668 7620 13716 7620 16764 7620 19812 7620 22860 10668 25908 L 18288 28956 18288 35052 9144 38100 C 6096 41148 6096 44196 6096 48768 6096 53340 6096 56388 9144 59436 L 18288 64008 18288 70104 4572 64008 C 1524 59436 0 54864 0 48768 0 44196 0 39624 1524 36576 3048 33528 6096 32004 9144 30480 6096 30480 4572 27432 3048 25908 1524 22860 1524 19812 1524 16764 1524 12192 3048 7620 6096 4572 L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23in" svg:y="0in" svg:width="0.02in" svg:height="0.07667in" draw:id="id1152" draw:style-name="a1153" draw:name="Shape 1418"><svg:title/><svg:desc/><draw:enhanced-geometry draw:type="non-primitive" svg:viewBox="0 0 18288 70104" draw:enhanced-path="M 0 0 C 4572 0 7620 1524 10668 4572 15240 7620 16764 12192 16764 16764 16764 21336 15240 22860 13716 25908 13716 27432 10668 30480 9144 30480 12192 32004 13716 35052 15240 38100 16764 41148 18288 44196 18288 48768 18288 54864 15240 59436 12192 64008 9144 67056 4572 70104 0 70104 L 0 70104 0 64008 0 64008 C 3048 64008 6096 62484 7620 59436 10668 56388 12192 53340 12192 48768 12192 44196 10668 41148 7620 38100 6096 35052 3048 35052 0 35052 L 0 35052 0 28956 0 28956 C 3048 28956 4572 27432 7620 25908 9144 22860 10668 19812 10668 16764 10668 13716 9144 10668 7620 9144 4572 6096 1524 6096 0 6096 L 0 6096 0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25667in" svg:y="0in" svg:width="0.02in" svg:height="0.07667in" draw:id="id1153" draw:style-name="a1154" draw:name="Shape 1419"><svg:title/><svg:desc/><draw:enhanced-geometry draw:type="non-primitive" svg:viewBox="0 0 18288 70104" draw:enhanced-path="M 18288 0 L 18288 6096 C 13716 6096 10668 7620 7620 13716 6096 18288 4572 24384 4572 33528 6096 30480 7620 28956 10668 27432 13716 25908 15240 25908 18288 25908 L 18288 32004 C 13716 32004 12192 32004 9144 35052 6096 38100 6096 41148 6096 47244 6096 51816 6096 56388 9144 59436 12192 62484 15240 64008 18288 64008 L 18288 70104 C 13716 70104 7620 67056 4572 62484 1524 56388 0 48768 0 36576 0 22860 1524 13716 4572 7620 9144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27667in" svg:y="0.02833in" svg:width="0.02in" svg:height="0.04833in" draw:id="id1154" draw:style-name="a1155" draw:name="Shape 1420"><svg:title/><svg:desc/><draw:enhanced-geometry draw:type="non-primitive" svg:viewBox="0 0 18288 44196" draw:enhanced-path="M 0 0 C 4572 0 9144 1524 12192 4572 15240 9144 18288 13716 18288 21336 18288 25908 16764 28956 15240 33528 13716 36576 10668 39624 9144 41148 6096 42672 3048 44196 0 44196 L 0 38100 C 3048 38100 6096 36576 7620 33528 10668 30480 12192 25908 12192 21336 12192 16764 10668 12192 7620 9144 6096 6096 3048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27667in" svg:y="0in" svg:width="0.01833in" svg:height="0.01833in" draw:id="id1155" draw:style-name="a1156" draw:name="Shape 1421"><svg:title/><svg:desc/><draw:enhanced-geometry draw:type="non-primitive" svg:viewBox="0 0 16764 16764" draw:enhanced-path="M 0 0 C 4572 0 7620 1524 10668 3048 13716 6096 15240 10668 16764 16764 L 10668 16764 C 9144 12192 7620 10668 7620 9144 4572 6096 3048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305in" svg:y="0.065in" svg:width="0.00833in" svg:height="0.025in" draw:id="id1156" draw:style-name="a1157" draw:name="Shape 1422"><svg:title/><svg:desc/><draw:enhanced-geometry draw:type="non-primitive" svg:viewBox="0 0 7620 22860" draw:enhanced-path="M 1524 0 L 7620 0 7620 9144 C 7620 12192 7620 15240 6096 16764 6096 19812 4572 21336 1524 22860 L 0 18288 C 1524 18288 3048 16764 4572 15240 4572 13716 4572 12192 4572 9144 L 1524 9144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draw:equation draw:name="f7" draw:formula="?f4 / 22860"/><draw:equation draw:name="f8" draw:formula="0 / ?f6"/><draw:equation draw:name="f9" draw:formula="7620 / ?f6"/><draw:equation draw:name="f10" draw:formula="0 / ?f7"/><draw:equation draw:name="f11" draw:formula="22860 / ?f7"/></draw:enhanced-geometry></draw:custom-shape><draw:custom-shape svg:x="0.325in" svg:y="0.00333in" svg:width="0.04in" svg:height="0.07333in" draw:id="id1157" draw:style-name="a1158" draw:name="Shape 1423"><svg:title/><svg:desc/><draw:enhanced-geometry draw:type="non-primitive" svg:viewBox="0 0 36576 67056" draw:enhanced-path="M 6096 0 L 35052 0 35052 6096 12192 6096 9144 24384 C 12192 21336 16764 21336 19812 21336 24384 21336 28956 22860 32004 25908 35052 30480 36576 36576 36576 42672 36576 48768 35052 54864 32004 59436 28956 64008 24384 67056 18288 67056 13716 67056 9144 65532 6096 60960 3048 57912 1524 53340 0 48768 L 6096 48768 C 7620 51816 9144 54864 10668 57912 12192 59436 15240 60960 18288 60960 21336 60960 24384 59436 27432 56388 30480 51816 30480 48768 30480 42672 30480 38100 30480 33528 27432 30480 25908 28956 22860 27432 18288 27432 16764 27432 15240 27432 12192 28956 10668 30480 9144 32004 7620 35052 L 1524 33528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7056"/><draw:equation draw:name="f8" draw:formula="0 / ?f6"/><draw:equation draw:name="f9" draw:formula="36576 / ?f6"/><draw:equation draw:name="f10" draw:formula="0 / ?f7"/><draw:equation draw:name="f11" draw:formula="67056 / ?f7"/></draw:enhanced-geometry></draw:custom-shape><draw:custom-shape svg:x="0.37167in" svg:y="0in" svg:width="0.04in" svg:height="0.075in" draw:id="id1158" draw:style-name="a1159" draw:name="Shape 1424"><svg:title/><svg:desc/><draw:enhanced-geometry draw:type="non-primitive" svg:viewBox="0 0 36576 68580" draw:enhanced-path="M 19812 0 C 25908 0 30480 1524 33528 4572 36576 9144 36576 13716 36576 18288 36576 22860 36576 27432 33528 32004 32004 35052 27432 41148 21336 48768 16764 51816 13716 54864 12192 56388 12192 57912 10668 60960 9144 62484 L 36576 62484 36576 68580 0 68580 C 0 65532 1524 60960 3048 57912 6096 53340 9144 48768 15240 44196 21336 36576 25908 32004 27432 27432 30480 24384 30480 21336 30480 18288 30480 13716 30480 10668 27432 9144 25908 6096 22860 6096 19812 6096 16764 6096 13716 6096 12192 9144 9144 12192 7620 15240 7620 21336 L 1524 19812 C 3048 12192 4572 7620 7620 4572 10668 1524 15240 0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8580"/><draw:equation draw:name="f8" draw:formula="0 / ?f6"/><draw:equation draw:name="f9" draw:formula="36576 / ?f6"/><draw:equation draw:name="f10" draw:formula="0 / ?f7"/><draw:equation draw:name="f11" draw:formula="68580 / ?f7"/></draw:enhanced-geometry></draw:custom-shape><draw:custom-shape svg:x="0.43833in" svg:y="0.00167in" svg:width="0.045in" svg:height="0.075in" draw:id="id1159" draw:style-name="a1160" draw:name="Shape 1425"><svg:title/><svg:desc/><draw:enhanced-geometry draw:type="non-primitive" svg:viewBox="0 0 41148 68580" draw:enhanced-path="M 30480 0 C 35052 0 38100 0 41148 3048 L 39624 10668 C 36576 7620 33528 6096 28956 6096 24384 6096 21336 7620 18288 10668 15240 13716 12192 18288 12192 24384 L 36576 24384 36576 30480 10668 30480 10668 36576 35052 36576 35052 42672 12192 42672 C 12192 48768 15240 53340 18288 56388 21336 59436 24384 62484 28956 62484 33528 62484 36576 60960 39624 57912 L 39624 65532 C 36576 67056 33528 68580 30480 68580 16764 68580 9144 59436 6096 42672 L 0 42672 1524 36576 4572 36576 C 4572 35052 4572 33528 4572 33528 L 4572 30480 0 30480 1524 24384 6096 24384 C 6096 16764 9144 10668 13716 6096 18288 1524 24384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68580"/><draw:equation draw:name="f8" draw:formula="0 / ?f6"/><draw:equation draw:name="f9" draw:formula="41148 / ?f6"/><draw:equation draw:name="f10" draw:formula="0 / ?f7"/><draw:equation draw:name="f11" draw:formula="68580 / ?f7"/></draw:enhanced-geometry></draw:custom-shape></draw:g></text:p>
          </table:table-cell>
          <table:table-cell table:style-name="TableCell634">
            <text:p text:style-name="P635"><text:span text:style-name="T636">36,34%</text:span></text:p>
          </table:table-cell>
          <table:table-cell>
            <text:p text:style-name="P635"/>
          </table:table-cell>
        </table:table-row>
        <table:table-row table:style-name="TableRow637">
          <table:table-cell table:style-name="TableCell638" table:number-columns-spanned="2">
            <text:p text:style-name="P639"><text:span text:style-name="T640">649</text:span></text:p>
          </table:table-cell>
          <table:covered-table-cell/>
          <table:table-cell table:style-name="TableCell641">
            <text:p text:style-name="P642"><text:span text:style-name="T643">DIETAS Y KILOMETRAJE PERSONAL</text:span></text:p>
          </table:table-cell>
          <table:table-cell table:style-name="TableCell644" table:number-columns-spanned="2">
            <text:p text:style-name="P645"><draw:g draw:name="Group 12475" draw:id="id1175" draw:style-name="a1176" text:anchor-type="as-char"><svg:title/><svg:desc/><draw:custom-shape svg:x="0in" svg:y="0.00333in" svg:width="0.04in" svg:height="0.07333in" draw:id="id1161" draw:style-name="a1162" draw:name="Shape 1428"><svg:title/><svg:desc/><draw:enhanced-geometry draw:type="non-primitive" svg:viewBox="0 0 36576 67056" draw:enhanced-path="M 6096 0 L 35052 0 35052 6096 10668 6096 7620 24384 C 12192 21336 15240 21336 18288 21336 22860 21336 27432 22860 30480 25908 33528 30480 36576 36576 36576 42672 36576 48768 33528 54864 30480 59436 27432 64008 22860 67056 16764 67056 12192 67056 7620 65532 4572 60960 1524 57912 0 53340 0 48768 L 6096 48768 C 6096 51816 7620 54864 9144 57912 12192 59436 13716 60960 16764 60960 19812 60960 22860 59436 25908 56388 28956 51816 30480 48768 30480 42672 30480 38100 28956 33528 25908 30480 24384 28956 21336 27432 16764 27432 15240 27432 13716 27432 12192 28956 9144 30480 7620 32004 7620 35052 L 1524 33528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7056"/><draw:equation draw:name="f8" draw:formula="0 / ?f6"/><draw:equation draw:name="f9" draw:formula="36576 / ?f6"/><draw:equation draw:name="f10" draw:formula="0 / ?f7"/><draw:equation draw:name="f11" draw:formula="67056 / ?f7"/></draw:enhanced-geometry></draw:custom-shape><draw:custom-shape svg:x="0.045in" svg:y="0in" svg:width="0.04167in" svg:height="0.075in" draw:id="id1162" draw:style-name="a1163" draw:name="Shape 1429"><svg:title/><svg:desc/><draw:enhanced-geometry draw:type="non-primitive" svg:viewBox="0 0 38100 68580" draw:enhanced-path="M 19812 0 C 25908 0 30480 1524 33528 4572 36576 9144 38100 13716 38100 18288 38100 22860 36576 27432 33528 32004 32004 35052 27432 41148 21336 48768 16764 51816 13716 54864 12192 56388 12192 57912 10668 60960 10668 62484 L 38100 62484 38100 68580 1524 68580 C 0 65532 1524 60960 4572 57912 6096 53340 9144 48768 15240 44196 21336 36576 25908 32004 28956 27432 30480 24384 32004 21336 32004 18288 32004 13716 30480 10668 27432 9144 25908 6096 22860 6096 19812 6096 16764 6096 13716 6096 12192 9144 9144 12192 9144 15240 9144 21336 L 3048 19812 C 3048 12192 4572 7620 7620 4572 10668 1524 15240 0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100"/><draw:equation draw:name="f7" draw:formula="?f4 / 68580"/><draw:equation draw:name="f8" draw:formula="0 / ?f6"/><draw:equation draw:name="f9" draw:formula="38100 / ?f6"/><draw:equation draw:name="f10" draw:formula="0 / ?f7"/><draw:equation draw:name="f11" draw:formula="68580 / ?f7"/></draw:enhanced-geometry></draw:custom-shape><draw:custom-shape svg:x="0.09667in" svg:y="0.06333in" svg:width="0.01in" svg:height="0.01167in" draw:id="id1163" draw:style-name="a1164" draw:name="Shape 14917"><svg:title/><svg:desc/><draw:enhanced-geometry draw:type="non-primitive" svg:viewBox="0 0 9144 10668" draw:enhanced-path="M 0 0 L 9144 0 9144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0668"/><draw:equation draw:name="f8" draw:formula="0 / ?f6"/><draw:equation draw:name="f9" draw:formula="9144 / ?f6"/><draw:equation draw:name="f10" draw:formula="0 / ?f7"/><draw:equation draw:name="f11" draw:formula="10668 / ?f7"/></draw:enhanced-geometry></draw:custom-shape><draw:custom-shape svg:x="0.11167in" svg:y="0.01912in" svg:width="0.0175in" svg:height="0.03755in" draw:id="id1164" draw:style-name="a1165" draw:name="Shape 1431"><svg:title/><svg:desc/><draw:enhanced-geometry draw:type="non-primitive" svg:viewBox="0 0 16002 34335" draw:enhanced-path="M 16002 0 L 16002 12236 7620 28239 16002 28239 16002 34335 0 34335 0 28239 1600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002"/><draw:equation draw:name="f7" draw:formula="?f4 / 34335"/><draw:equation draw:name="f8" draw:formula="0 / ?f6"/><draw:equation draw:name="f9" draw:formula="16002 / ?f6"/><draw:equation draw:name="f10" draw:formula="0 / ?f7"/><draw:equation draw:name="f11" draw:formula="34335 / ?f7"/></draw:enhanced-geometry></draw:custom-shape><draw:custom-shape svg:x="0.12917in" svg:y="0in" svg:width="0.02417in" svg:height="0.075in" draw:id="id1165" draw:style-name="a1166" draw:name="Shape 1432"><svg:title/><svg:desc/><draw:enhanced-geometry draw:type="non-primitive" svg:viewBox="0 0 22098 68580" draw:enhanced-path="M 9906 0 L 14478 0 14478 45720 22098 45720 22098 51816 14478 51816 14478 68580 8382 68580 8382 51816 0 51816 0 45720 8382 45720 8382 13716 0 29718 0 17481 990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098"/><draw:equation draw:name="f7" draw:formula="?f4 / 68580"/><draw:equation draw:name="f8" draw:formula="0 / ?f6"/><draw:equation draw:name="f9" draw:formula="22098 / ?f6"/><draw:equation draw:name="f10" draw:formula="0 / ?f7"/><draw:equation draw:name="f11" draw:formula="68580 / ?f7"/></draw:enhanced-geometry></draw:custom-shape><draw:custom-shape svg:x="0.16167in" svg:y="0in" svg:width="0.02in" svg:height="0.07667in" draw:id="id1166" draw:style-name="a1167" draw:name="Shape 1433"><svg:title/><svg:desc/><draw:enhanced-geometry draw:type="non-primitive" svg:viewBox="0 0 18288 70104" draw:enhanced-path="M 18288 0 L 18288 6096 C 15240 6096 12192 7620 10668 10668 7620 15240 6096 22860 6096 35052 6096 45720 7620 53340 10668 57912 L 18288 62992 18288 70104 C 13716 70104 9144 67056 6096 60960 3048 56388 0 47244 0 35052 0 22860 1524 13716 4572 7620 9144 3048 12192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18167in" svg:y="0in" svg:width="0.02in" svg:height="0.07667in" draw:id="id1167" draw:style-name="a1168" draw:name="Shape 1434"><svg:title/><svg:desc/><draw:enhanced-geometry draw:type="non-primitive" svg:viewBox="0 0 18288 70104" draw:enhanced-path="M 0 0 C 6096 0 10668 1524 13716 6096 16764 12192 18288 21336 18288 35052 18288 45720 16764 54864 13716 60960 10668 67056 6096 70104 0 70104 L 0 62992 1524 64008 C 4572 64008 7620 60960 9144 57912 12192 53340 12192 45720 12192 35052 12192 22860 12192 15240 9144 10668 7620 7620 4572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205in" svg:y="0.01912in" svg:width="0.0175in" svg:height="0.03755in" draw:id="id1168" draw:style-name="a1169" draw:name="Shape 1435"><svg:title/><svg:desc/><draw:enhanced-geometry draw:type="non-primitive" svg:viewBox="0 0 16002 34334" draw:enhanced-path="M 16002 0 L 16002 12236 7620 28238 16002 28238 16002 34334 0 34334 0 28238 1600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002"/><draw:equation draw:name="f7" draw:formula="?f4 / 34334"/><draw:equation draw:name="f8" draw:formula="0 / ?f6"/><draw:equation draw:name="f9" draw:formula="16002 / ?f6"/><draw:equation draw:name="f10" draw:formula="0 / ?f7"/><draw:equation draw:name="f11" draw:formula="34334 / ?f7"/></draw:enhanced-geometry></draw:custom-shape><draw:custom-shape svg:x="0.2225in" svg:y="0in" svg:width="0.02417in" svg:height="0.075in" draw:id="id1169" draw:style-name="a1170" draw:name="Shape 1436"><svg:title/><svg:desc/><draw:enhanced-geometry draw:type="non-primitive" svg:viewBox="0 0 22098 68580" draw:enhanced-path="M 9906 0 L 14478 0 14478 45720 22098 45720 22098 51816 14478 51816 14478 68580 8382 68580 8382 51816 0 51816 0 45720 8382 45720 8382 13716 0 29718 0 17482 990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098"/><draw:equation draw:name="f7" draw:formula="?f4 / 68580"/><draw:equation draw:name="f8" draw:formula="0 / ?f6"/><draw:equation draw:name="f9" draw:formula="22098 / ?f6"/><draw:equation draw:name="f10" draw:formula="0 / ?f7"/><draw:equation draw:name="f11" draw:formula="68580 / ?f7"/></draw:enhanced-geometry></draw:custom-shape><draw:custom-shape svg:x="0.25833in" svg:y="0.065in" svg:width="0.00833in" svg:height="0.025in" draw:id="id1170" draw:style-name="a1171" draw:name="Shape 1437"><svg:title/><svg:desc/><draw:enhanced-geometry draw:type="non-primitive" svg:viewBox="0 0 7620 22860" draw:enhanced-path="M 1524 0 L 7620 0 7620 9144 C 7620 12192 7620 15240 6096 16764 6096 19812 4572 21336 1524 22860 L 0 18288 C 1524 18288 3048 16764 3048 15240 4572 13716 4572 12192 4572 9144 L 1524 9144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draw:equation draw:name="f7" draw:formula="?f4 / 22860"/><draw:equation draw:name="f8" draw:formula="0 / ?f6"/><draw:equation draw:name="f9" draw:formula="7620 / ?f6"/><draw:equation draw:name="f10" draw:formula="0 / ?f7"/><draw:equation draw:name="f11" draw:formula="22860 / ?f7"/></draw:enhanced-geometry></draw:custom-shape><draw:custom-shape svg:x="0.27833in" svg:y="0in" svg:width="0.04in" svg:height="0.07667in" draw:id="id1171" draw:style-name="a1172" draw:name="Shape 1438"><svg:title/><svg:desc/><draw:enhanced-geometry draw:type="non-primitive" svg:viewBox="0 0 36576 70104" draw:enhanced-path="M 18288 0 C 22860 0 27432 1524 30480 4572 33528 7620 35052 12192 35052 16764 35052 19812 35052 22860 33528 25908 32004 27432 30480 30480 28956 30480 30480 32004 32004 33528 33528 33528 33528 35052 35052 38100 36576 39624 36576 42672 36576 45720 36576 47244 36576 54864 35052 59436 32004 64008 27432 67056 22860 70104 18288 70104 13716 70104 9144 68580 6096 64008 3048 60960 1524 56388 0 51816 L 6096 50292 C 7620 59436 12192 64008 18288 64008 21336 64008 24384 62484 27432 59436 28956 56388 30480 53340 30480 48768 30480 44196 28956 41148 27432 38100 25908 35052 22860 35052 19812 35052 18288 35052 16764 35052 13716 35052 L 15240 28956 16764 28956 C 19812 28956 22860 27432 25908 25908 27432 22860 28956 19812 28956 16764 28956 13716 28956 10668 25908 9144 24384 6096 21336 6096 19812 6096 16764 6096 13716 6096 12192 9144 9144 10668 9144 13716 7620 18288 L 1524 16764 C 3048 10668 4572 6096 7620 3048 10668 1524 15240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70104"/><draw:equation draw:name="f8" draw:formula="0 / ?f6"/><draw:equation draw:name="f9" draw:formula="36576 / ?f6"/><draw:equation draw:name="f10" draw:formula="0 / ?f7"/><draw:equation draw:name="f11" draw:formula="70104 / ?f7"/></draw:enhanced-geometry></draw:custom-shape><draw:custom-shape svg:x="0.325in" svg:y="0in" svg:width="0.02in" svg:height="0.07667in" draw:id="id1172" draw:style-name="a1173" draw:name="Shape 1439"><svg:title/><svg:desc/><draw:enhanced-geometry draw:type="non-primitive" svg:viewBox="0 0 18288 70104" draw:enhanced-path="M 18288 0 L 18288 6096 C 15240 6096 13716 6096 10668 9144 9144 10668 7620 13716 7620 16764 7620 19812 9144 22860 10668 25908 13716 27432 15240 28956 18288 28956 L 18288 35052 C 15240 35052 12192 35052 10668 38100 7620 41148 6096 44196 6096 48768 6096 53340 7620 56388 10668 59436 12192 62484 15240 64008 18288 64008 L 18288 70104 C 13716 70104 9144 67056 6096 64008 1524 59436 0 54864 0 48768 0 44196 1524 39624 3048 36576 4572 33528 6096 32004 9144 30480 7620 30480 4572 27432 4572 25908 3048 22860 1524 19812 1524 16764 1524 12192 3048 7620 6096 4572 9144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345in" svg:y="0in" svg:width="0.02in" svg:height="0.07667in" draw:id="id1173" draw:style-name="a1174" draw:name="Shape 1440"><svg:title/><svg:desc/><draw:enhanced-geometry draw:type="non-primitive" svg:viewBox="0 0 18288 70104" draw:enhanced-path="M 0 0 C 4572 0 9144 1524 12192 4572 15240 7620 16764 12192 16764 16764 16764 21336 16764 22860 15240 25908 13716 27432 12192 30480 9144 30480 12192 32004 15240 35052 16764 38100 18288 41148 18288 44196 18288 48768 18288 54864 16764 59436 13716 64008 10668 67056 6096 70104 0 70104 L 0 64008 C 4572 64008 6096 62484 9144 59436 10668 56388 12192 53340 12192 48768 12192 44196 10668 41148 9144 38100 6096 35052 3048 35052 0 35052 L 0 28956 C 3048 28956 6096 27432 7620 25908 10668 22860 10668 19812 10668 16764 10668 13716 10668 10668 7620 9144 6096 6096 3048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39167in" svg:y="0.00167in" svg:width="0.045in" svg:height="0.075in" draw:id="id1174" draw:style-name="a1175" draw:name="Shape 1441"><svg:title/><svg:desc/><draw:enhanced-geometry draw:type="non-primitive" svg:viewBox="0 0 41148 68580" draw:enhanced-path="M 30480 0 C 33528 0 38100 0 41148 3048 L 39624 10668 C 36576 7620 33528 6096 28956 6096 24384 6096 21336 7620 16764 10668 13716 13716 12192 18288 12192 24384 L 36576 24384 35052 30480 10668 30480 10668 36576 35052 36576 33528 42672 12192 42672 C 12192 48768 15240 53340 18288 56388 21336 59436 24384 62484 28956 62484 33528 62484 36576 60960 39624 57912 L 39624 65532 C 36576 67056 33528 68580 28956 68580 16764 68580 9144 59436 6096 42672 L 0 42672 1524 36576 4572 36576 C 4572 35052 4572 33528 4572 33528 L 4572 30480 0 30480 1524 24384 4572 24384 C 6096 16764 9144 10668 13716 6096 18288 1524 22860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68580"/><draw:equation draw:name="f8" draw:formula="0 / ?f6"/><draw:equation draw:name="f9" draw:formula="41148 / ?f6"/><draw:equation draw:name="f10" draw:formula="0 / ?f7"/><draw:equation draw:name="f11" draw:formula="68580 / ?f7"/></draw:enhanced-geometry></draw:custom-shape></draw:g></text:p>
          </table:table-cell>
          <table:covered-table-cell/>
          <table:table-cell table:style-name="TableCell646" table:number-columns-spanned="2">
            <text:p text:style-name="P647"><text:span text:style-name="T648">0,62%</text:span></text:p>
          </table:table-cell>
          <table:covered-table-cell/>
          <table:table-cell table:style-name="TableCell649" table:number-columns-spanned="2">
            <text:p text:style-name="P650"><draw:g draw:name="Group 12486" draw:id="id1189" draw:style-name="a1190" text:anchor-type="as-char"><svg:title/><svg:desc/><draw:custom-shape svg:x="0in" svg:y="0.01875in" svg:width="0.01667in" svg:height="0.03792in" draw:id="id1176" draw:style-name="a1177" draw:name="Shape 1443"><svg:title/><svg:desc/><draw:enhanced-geometry draw:type="non-primitive" svg:viewBox="0 0 15240 34671" draw:enhanced-path="M 15240 0 L 15240 12573 6096 28575 15240 28575 15240 34671 0 34671 0 28575 1524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5240"/><draw:equation draw:name="f7" draw:formula="?f4 / 34671"/><draw:equation draw:name="f8" draw:formula="0 / ?f6"/><draw:equation draw:name="f9" draw:formula="15240 / ?f6"/><draw:equation draw:name="f10" draw:formula="0 / ?f7"/><draw:equation draw:name="f11" draw:formula="34671 / ?f7"/></draw:enhanced-geometry></draw:custom-shape><draw:custom-shape svg:x="0.01667in" svg:y="0in" svg:width="0.025in" svg:height="0.075in" draw:id="id1177" draw:style-name="a1178" draw:name="Shape 1444"><svg:title/><svg:desc/><draw:enhanced-geometry draw:type="non-primitive" svg:viewBox="0 0 22860 68580" draw:enhanced-path="M 9144 0 L 15240 0 15240 45720 22860 45720 22860 51816 15240 51816 15240 68580 9144 68580 9144 51816 0 51816 0 45720 9144 45720 9144 13716 0 29718 0 17145 914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860"/><draw:equation draw:name="f7" draw:formula="?f4 / 68580"/><draw:equation draw:name="f8" draw:formula="0 / ?f6"/><draw:equation draw:name="f9" draw:formula="22860 / ?f6"/><draw:equation draw:name="f10" draw:formula="0 / ?f7"/><draw:equation draw:name="f11" draw:formula="68580 / ?f7"/></draw:enhanced-geometry></draw:custom-shape><draw:custom-shape svg:x="0.05in" svg:y="0in" svg:width="0.02in" svg:height="0.07667in" draw:id="id1178" draw:style-name="a1179" draw:name="Shape 1445"><svg:title/><svg:desc/><draw:enhanced-geometry draw:type="non-primitive" svg:viewBox="0 0 18288 70104" draw:enhanced-path="M 16764 0 L 18288 572 18288 6706 16764 6096 C 15240 6096 12192 6096 10668 9144 7620 10668 7620 13716 7620 16764 7620 19812 7620 22860 10668 25908 12192 27432 15240 28956 18288 28956 L 18288 35560 16764 35052 C 13716 35052 10668 35052 9144 38100 6096 41148 6096 44196 6096 48768 6096 53340 6096 56388 9144 59436 10668 62484 13716 64008 18288 64008 L 18288 70104 C 12192 70104 7620 67056 4572 64008 1524 59436 0 54864 0 48768 0 44196 0 39624 1524 36576 3048 33528 6096 32004 9144 30480 6096 30480 4572 27432 3048 25908 1524 22860 1524 19812 1524 16764 1524 12192 3048 7620 6096 4572 9144 1524 12192 0 167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07in" svg:y="0.00063in" svg:width="0.02in" svg:height="0.07604in" draw:id="id1179" draw:style-name="a1180" draw:name="Shape 1446"><svg:title/><svg:desc/><draw:enhanced-geometry draw:type="non-primitive" svg:viewBox="0 0 18288 69533" draw:enhanced-path="M 0 0 L 10668 4001 C 13716 7048 16764 11620 16764 16192 16764 20764 15240 22289 13716 25336 12192 26860 10668 29908 9144 29908 12192 31433 13716 34480 15240 37528 16764 40576 18288 43624 18288 48196 18288 54292 15240 58864 12192 63436 9144 66484 4572 69533 0 69533 L 0 63436 C 3048 63436 6096 61913 7620 58864 10668 55816 12192 52768 12192 48196 12192 43624 10668 40576 7620 37528 L 0 34989 0 28384 C 1524 28384 4572 26860 6096 25336 9144 22289 10668 19240 10668 16192 10668 13145 9144 10096 6096 8572 L 0 6134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9533"/><draw:equation draw:name="f8" draw:formula="0 / ?f6"/><draw:equation draw:name="f9" draw:formula="18288 / ?f6"/><draw:equation draw:name="f10" draw:formula="0 / ?f7"/><draw:equation draw:name="f11" draw:formula="69533 / ?f7"/></draw:enhanced-geometry></draw:custom-shape><draw:custom-shape svg:x="0.1in" svg:y="0.06333in" svg:width="0.01in" svg:height="0.01167in" draw:id="id1180" draw:style-name="a1181" draw:name="Shape 14919"><svg:title/><svg:desc/><draw:enhanced-geometry draw:type="non-primitive" svg:viewBox="0 0 9144 10668" draw:enhanced-path="M 0 0 L 9144 0 9144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0668"/><draw:equation draw:name="f8" draw:formula="0 / ?f6"/><draw:equation draw:name="f9" draw:formula="9144 / ?f6"/><draw:equation draw:name="f10" draw:formula="0 / ?f7"/><draw:equation draw:name="f11" draw:formula="10668 / ?f7"/></draw:enhanced-geometry></draw:custom-shape><draw:custom-shape svg:x="0.11833in" svg:y="0in" svg:width="0.02in" svg:height="0.07667in" draw:id="id1181" draw:style-name="a1182" draw:name="Shape 1448"><svg:title/><svg:desc/><draw:enhanced-geometry draw:type="non-primitive" svg:viewBox="0 0 18288 70104" draw:enhanced-path="M 18288 0 L 18288 6096 C 15240 6096 12192 7620 10668 10668 7620 15240 6096 22860 6096 35052 6096 45720 7620 53340 10668 57912 12192 60960 15240 64008 18288 64008 L 18288 70104 C 13716 70104 9144 67056 6096 60960 1524 56388 0 47244 0 35052 0 22860 1524 13716 4572 7620 7620 3048 12192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13833in" svg:y="0in" svg:width="0.02in" svg:height="0.07667in" draw:id="id1182" draw:style-name="a1183" draw:name="Shape 1449"><svg:title/><svg:desc/><draw:enhanced-geometry draw:type="non-primitive" svg:viewBox="0 0 18288 70104" draw:enhanced-path="M 0 0 C 6096 0 10668 1524 13716 6096 16764 12192 18288 21336 18288 35052 18288 45720 16764 54864 13716 60960 10668 67056 6096 70104 0 70104 L 0 64008 C 4572 64008 7620 60960 9144 57912 12192 53340 12192 45720 12192 35052 12192 22860 12192 15240 9144 10668 7620 7620 4572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165in" svg:y="0in" svg:width="0.04in" svg:height="0.07667in" draw:id="id1183" draw:style-name="a1184" draw:name="Shape 1450"><svg:title/><svg:desc/><draw:enhanced-geometry draw:type="non-primitive" svg:viewBox="0 0 36576 70104" draw:enhanced-path="M 19812 0 C 24384 0 27432 1524 30480 4572 33528 7620 35052 12192 35052 16764 35052 19812 35052 22860 33528 25908 32004 27432 30480 30480 28956 30480 30480 32004 32004 33528 33528 33528 35052 35052 35052 38100 36576 39624 36576 42672 36576 45720 36576 47244 36576 54864 35052 59436 32004 64008 27432 67056 22860 70104 18288 70104 13716 70104 9144 68580 6096 64008 3048 60960 1524 56388 0 51816 L 6096 50292 C 7620 59436 12192 64008 18288 64008 21336 64008 24384 62484 27432 59436 30480 56388 30480 53340 30480 48768 30480 44196 30480 41148 27432 38100 25908 35052 22860 35052 19812 35052 18288 35052 16764 35052 13716 35052 L 15240 28956 16764 28956 C 21336 28956 24384 27432 25908 25908 28956 22860 28956 19812 28956 16764 28956 13716 28956 10668 25908 9144 24384 6096 22860 6096 19812 6096 16764 6096 13716 6096 12192 9144 10668 10668 9144 13716 7620 18288 L 1524 16764 C 3048 10668 4572 6096 7620 3048 10668 1524 15240 0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70104"/><draw:equation draw:name="f8" draw:formula="0 / ?f6"/><draw:equation draw:name="f9" draw:formula="36576 / ?f6"/><draw:equation draw:name="f10" draw:formula="0 / ?f7"/><draw:equation draw:name="f11" draw:formula="70104 / ?f7"/></draw:enhanced-geometry></draw:custom-shape><draw:custom-shape svg:x="0.21167in" svg:y="0.00333in" svg:width="0.04in" svg:height="0.07167in" draw:id="id1184" draw:style-name="a1185" draw:name="Shape 1451"><svg:title/><svg:desc/><draw:enhanced-geometry draw:type="non-primitive" svg:viewBox="0 0 36576 65532" draw:enhanced-path="M 0 0 L 36576 0 36576 6096 C 32004 12192 25908 21336 21336 32004 16764 42672 15240 54864 13716 65532 L 7620 65532 C 7620 59436 9144 51816 10668 44196 13716 36576 16764 30480 19812 22860 22860 16764 27432 10668 30480 6096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5532"/><draw:equation draw:name="f8" draw:formula="0 / ?f6"/><draw:equation draw:name="f9" draw:formula="36576 / ?f6"/><draw:equation draw:name="f10" draw:formula="0 / ?f7"/><draw:equation draw:name="f11" draw:formula="65532 / ?f7"/></draw:enhanced-geometry></draw:custom-shape><draw:custom-shape svg:x="0.26167in" svg:y="0.065in" svg:width="0.00833in" svg:height="0.025in" draw:id="id1185" draw:style-name="a1186" draw:name="Shape 1452"><svg:title/><svg:desc/><draw:enhanced-geometry draw:type="non-primitive" svg:viewBox="0 0 7620 22860" draw:enhanced-path="M 1524 0 L 7620 0 7620 9144 C 7620 12192 7620 15240 6096 16764 6096 19812 4572 21336 1524 22860 L 0 18288 C 1524 18288 3048 16764 3048 15240 4572 13716 4572 12192 4572 9144 L 1524 9144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draw:equation draw:name="f7" draw:formula="?f4 / 22860"/><draw:equation draw:name="f8" draw:formula="0 / ?f6"/><draw:equation draw:name="f9" draw:formula="7620 / ?f6"/><draw:equation draw:name="f10" draw:formula="0 / ?f7"/><draw:equation draw:name="f11" draw:formula="22860 / ?f7"/></draw:enhanced-geometry></draw:custom-shape><draw:custom-shape svg:x="0.28167in" svg:y="0in" svg:width="0.04in" svg:height="0.07667in" draw:id="id1186" draw:style-name="a1187" draw:name="Shape 1453"><svg:title/><svg:desc/><draw:enhanced-geometry draw:type="non-primitive" svg:viewBox="0 0 36576 70104" draw:enhanced-path="M 18288 0 C 22860 0 27432 1524 30480 4572 33528 7620 35052 12192 35052 16764 35052 19812 35052 22860 33528 25908 32004 27432 30480 30480 28956 30480 30480 32004 32004 33528 33528 33528 33528 35052 35052 38100 36576 39624 36576 42672 36576 45720 36576 47244 36576 54864 35052 59436 32004 64008 27432 67056 22860 70104 18288 70104 13716 70104 9144 68580 6096 64008 3048 60960 1524 56388 0 51816 L 6096 50292 C 7620 59436 12192 64008 18288 64008 21336 64008 24384 62484 27432 59436 28956 56388 30480 53340 30480 48768 30480 44196 28956 41148 27432 38100 25908 35052 22860 35052 19812 35052 18288 35052 16764 35052 13716 35052 L 15240 28956 16764 28956 C 19812 28956 22860 27432 25908 25908 27432 22860 28956 19812 28956 16764 28956 13716 28956 10668 25908 9144 24384 6096 21336 6096 19812 6096 16764 6096 13716 6096 12192 9144 9144 10668 9144 13716 7620 18288 L 1524 16764 C 3048 10668 4572 6096 7620 3048 10668 1524 15240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70104"/><draw:equation draw:name="f8" draw:formula="0 / ?f6"/><draw:equation draw:name="f9" draw:formula="36576 / ?f6"/><draw:equation draw:name="f10" draw:formula="0 / ?f7"/><draw:equation draw:name="f11" draw:formula="70104 / ?f7"/></draw:enhanced-geometry></draw:custom-shape><draw:custom-shape svg:x="0.32833in" svg:y="0.00333in" svg:width="0.04in" svg:height="0.07333in" draw:id="id1187" draw:style-name="a1188" draw:name="Shape 1454"><svg:title/><svg:desc/><draw:enhanced-geometry draw:type="non-primitive" svg:viewBox="0 0 36576 67056" draw:enhanced-path="M 6096 0 L 35052 0 35052 6096 12192 6096 9144 24384 C 12192 21336 16764 21336 19812 21336 24384 21336 28956 22860 32004 25908 35052 30480 36576 36576 36576 42672 36576 48768 35052 54864 32004 59436 28956 64008 24384 67056 18288 67056 13716 67056 9144 65532 6096 60960 3048 57912 1524 53340 0 48768 L 6096 48768 C 7620 51816 9144 54864 10668 57912 12192 59436 15240 60960 18288 60960 21336 60960 24384 59436 27432 56388 28956 51816 30480 48768 30480 42672 30480 38100 28956 33528 27432 30480 24384 28956 21336 27432 18288 27432 16764 27432 13716 27432 12192 28956 10668 30480 9144 32004 7620 35052 L 1524 33528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7056"/><draw:equation draw:name="f8" draw:formula="0 / ?f6"/><draw:equation draw:name="f9" draw:formula="36576 / ?f6"/><draw:equation draw:name="f10" draw:formula="0 / ?f7"/><draw:equation draw:name="f11" draw:formula="67056 / ?f7"/></draw:enhanced-geometry></draw:custom-shape><draw:custom-shape svg:x="0.395in" svg:y="0.00167in" svg:width="0.045in" svg:height="0.075in" draw:id="id1188" draw:style-name="a1189" draw:name="Shape 1455"><svg:title/><svg:desc/><draw:enhanced-geometry draw:type="non-primitive" svg:viewBox="0 0 41148 68580" draw:enhanced-path="M 30480 0 C 33528 0 38100 0 41148 3048 L 39624 10668 C 36576 7620 33528 6096 28956 6096 24384 6096 21336 7620 16764 10668 13716 13716 12192 18288 12192 24384 L 36576 24384 35052 30480 10668 30480 10668 36576 35052 36576 33528 42672 12192 42672 C 12192 48768 15240 53340 18288 56388 21336 59436 24384 62484 28956 62484 33528 62484 36576 60960 39624 57912 L 39624 65532 C 36576 67056 33528 68580 28956 68580 16764 68580 9144 59436 6096 42672 L 0 42672 1524 36576 4572 36576 C 4572 35052 4572 33528 4572 33528 L 4572 30480 0 30480 1524 24384 4572 24384 C 6096 16764 9144 10668 13716 6096 18288 1524 22860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68580"/><draw:equation draw:name="f8" draw:formula="0 / ?f6"/><draw:equation draw:name="f9" draw:formula="41148 / ?f6"/><draw:equation draw:name="f10" draw:formula="0 / ?f7"/><draw:equation draw:name="f11" draw:formula="68580 / ?f7"/></draw:enhanced-geometry></draw:custom-shape></draw:g></text:p>
          </table:table-cell>
          <table:covered-table-cell/>
          <table:table-cell table:style-name="TableCell651" table:number-columns-spanned="2">
            <text:p text:style-name="P652"><text:span text:style-name="T653">0,82%</text:span></text:p>
          </table:table-cell>
          <table:covered-table-cell/>
          <table:table-cell table:style-name="TableCell654">
            <text:p text:style-name="P655"><draw:g draw:name="Group 12497" draw:id="id1203" draw:style-name="a1204" text:anchor-type="as-char"><svg:title/><svg:desc/><draw:custom-shape svg:x="0in" svg:y="0.01875in" svg:width="0.01667in" svg:height="0.03792in" draw:id="id1190" draw:style-name="a1191" draw:name="Shape 1457"><svg:title/><svg:desc/><draw:enhanced-geometry draw:type="non-primitive" svg:viewBox="0 0 15240 34671" draw:enhanced-path="M 15240 0 L 15240 12573 6096 28575 15240 28575 15240 34671 0 34671 0 28575 1524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5240"/><draw:equation draw:name="f7" draw:formula="?f4 / 34671"/><draw:equation draw:name="f8" draw:formula="0 / ?f6"/><draw:equation draw:name="f9" draw:formula="15240 / ?f6"/><draw:equation draw:name="f10" draw:formula="0 / ?f7"/><draw:equation draw:name="f11" draw:formula="34671 / ?f7"/></draw:enhanced-geometry></draw:custom-shape><draw:custom-shape svg:x="0.01667in" svg:y="0in" svg:width="0.025in" svg:height="0.075in" draw:id="id1191" draw:style-name="a1192" draw:name="Shape 1458"><svg:title/><svg:desc/><draw:enhanced-geometry draw:type="non-primitive" svg:viewBox="0 0 22860 68580" draw:enhanced-path="M 9144 0 L 15240 0 15240 45720 22860 45720 22860 51816 15240 51816 15240 68580 9144 68580 9144 51816 0 51816 0 45720 9144 45720 9144 13716 0 29718 0 17145 914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860"/><draw:equation draw:name="f7" draw:formula="?f4 / 68580"/><draw:equation draw:name="f8" draw:formula="0 / ?f6"/><draw:equation draw:name="f9" draw:formula="22860 / ?f6"/><draw:equation draw:name="f10" draw:formula="0 / ?f7"/><draw:equation draw:name="f11" draw:formula="68580 / ?f7"/></draw:enhanced-geometry></draw:custom-shape><draw:custom-shape svg:x="0.05333in" svg:y="0.06333in" svg:width="0.01in" svg:height="0.01167in" draw:id="id1192" draw:style-name="a1193" draw:name="Shape 14921"><svg:title/><svg:desc/><draw:enhanced-geometry draw:type="non-primitive" svg:viewBox="0 0 9144 10668" draw:enhanced-path="M 0 0 L 9144 0 9144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0668"/><draw:equation draw:name="f8" draw:formula="0 / ?f6"/><draw:equation draw:name="f9" draw:formula="9144 / ?f6"/><draw:equation draw:name="f10" draw:formula="0 / ?f7"/><draw:equation draw:name="f11" draw:formula="10668 / ?f7"/></draw:enhanced-geometry></draw:custom-shape><draw:custom-shape svg:x="0.07333in" svg:y="0in" svg:width="0.04in" svg:height="0.07667in" draw:id="id1193" draw:style-name="a1194" draw:name="Shape 1460"><svg:title/><svg:desc/><draw:enhanced-geometry draw:type="non-primitive" svg:viewBox="0 0 36576 70104" draw:enhanced-path="M 18288 0 C 22860 0 25908 1524 30480 4572 33528 7620 35052 12192 35052 16764 35052 19812 33528 22860 33528 25908 32004 27432 30480 30480 27432 30480 28956 32004 30480 33528 32004 33528 33528 35052 35052 38100 35052 39624 35052 42672 36576 45720 36576 47244 36576 54864 33528 59436 30480 64008 27432 67056 22860 70104 16764 70104 12192 70104 9144 68580 4572 64008 1524 60960 0 56388 0 51816 L 6096 50292 C 7620 59436 10668 64008 16764 64008 21336 64008 24384 62484 25908 59436 28956 56388 30480 53340 30480 48768 30480 44196 28956 41148 25908 38100 24384 35052 21336 35052 18288 35052 16764 35052 15240 35052 13716 35052 L 15240 28956 C 19812 28956 22860 27432 24384 25908 27432 22860 28956 19812 28956 16764 28956 13716 27432 10668 25908 9144 22860 6096 21336 6096 18288 6096 15240 6096 13716 6096 10668 9144 9144 10668 7620 13716 7620 18288 L 1524 16764 C 1524 10668 4572 6096 7620 3048 10668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70104"/><draw:equation draw:name="f8" draw:formula="0 / ?f6"/><draw:equation draw:name="f9" draw:formula="36576 / ?f6"/><draw:equation draw:name="f10" draw:formula="0 / ?f7"/><draw:equation draw:name="f11" draw:formula="70104 / ?f7"/></draw:enhanced-geometry></draw:custom-shape><draw:custom-shape svg:x="0.12in" svg:y="0.00031in" svg:width="0.02in" svg:height="0.07636in" draw:id="id1194" draw:style-name="a1195" draw:name="Shape 1461"><svg:title/><svg:desc/><draw:enhanced-geometry draw:type="non-primitive" svg:viewBox="0 0 18288 69820" draw:enhanced-path="M 18288 0 L 18288 5812 C 13716 5812 10668 7336 7620 13432 6096 18004 4572 24100 4572 33244 6096 30196 9144 28672 10668 27148 13716 25624 16764 25624 18288 25624 L 18288 31720 C 15240 31720 12192 31720 9144 34768 7620 37816 6096 40864 6096 46960 6096 51532 7620 56104 9144 59152 12192 62200 15240 63724 18288 63724 L 18288 69820 C 13716 69820 9144 66772 4572 62200 1524 56104 0 48484 0 36292 0 22576 1524 13432 4572 7336 6858 4288 9144 2383 11621 1240 L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9820"/><draw:equation draw:name="f8" draw:formula="0 / ?f6"/><draw:equation draw:name="f9" draw:formula="18288 / ?f6"/><draw:equation draw:name="f10" draw:formula="0 / ?f7"/><draw:equation draw:name="f11" draw:formula="69820 / ?f7"/></draw:enhanced-geometry></draw:custom-shape><draw:custom-shape svg:x="0.14in" svg:y="0.02833in" svg:width="0.02in" svg:height="0.04833in" draw:id="id1195" draw:style-name="a1196" draw:name="Shape 1462"><svg:title/><svg:desc/><draw:enhanced-geometry draw:type="non-primitive" svg:viewBox="0 0 18288 44196" draw:enhanced-path="M 0 0 C 4572 0 9144 1524 12192 4572 16764 9144 18288 13716 18288 21336 18288 25908 16764 28956 15240 33528 13716 36576 12192 39624 9144 41148 6096 42672 3048 44196 0 44196 L 0 38100 C 3048 38100 6096 36576 7620 33528 10668 30480 12192 25908 12192 21336 12192 16764 10668 12192 7620 9144 6096 6096 3048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14in" svg:y="0in" svg:width="0.01833in" svg:height="0.01833in" draw:id="id1196" draw:style-name="a1197" draw:name="Shape 1463"><svg:title/><svg:desc/><draw:enhanced-geometry draw:type="non-primitive" svg:viewBox="0 0 16764 16764" draw:enhanced-path="M 1524 0 C 4572 0 9144 1524 10668 3048 13716 6096 15240 10668 16764 16764 L 10668 16764 C 9144 12192 9144 10668 7620 9144 4572 6096 3048 6096 0 6096 L 0 284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16667in" svg:y="0.00333in" svg:width="0.04in" svg:height="0.07167in" draw:id="id1197" draw:style-name="a1198" draw:name="Shape 1464"><svg:title/><svg:desc/><draw:enhanced-geometry draw:type="non-primitive" svg:viewBox="0 0 36576 65532" draw:enhanced-path="M 0 0 L 36576 0 36576 6096 C 30480 12192 25908 21336 21336 32004 16764 42672 13716 54864 13716 65532 L 7620 65532 C 7620 59436 7620 51816 10668 44196 12192 36576 15240 30480 18288 22860 22860 16764 25908 10668 30480 6096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5532"/><draw:equation draw:name="f8" draw:formula="0 / ?f6"/><draw:equation draw:name="f9" draw:formula="36576 / ?f6"/><draw:equation draw:name="f10" draw:formula="0 / ?f7"/><draw:equation draw:name="f11" draw:formula="65532 / ?f7"/></draw:enhanced-geometry></draw:custom-shape><draw:custom-shape svg:x="0.215in" svg:y="0.065in" svg:width="0.01in" svg:height="0.025in" draw:id="id1198" draw:style-name="a1199" draw:name="Shape 1465"><svg:title/><svg:desc/><draw:enhanced-geometry draw:type="non-primitive" svg:viewBox="0 0 9144 22860" draw:enhanced-path="M 3048 0 L 9144 0 9144 9144 C 9144 12192 7620 15240 7620 16764 6096 19812 4572 21336 3048 22860 L 0 18288 C 1524 18288 3048 16764 4572 15240 4572 13716 6096 12192 6096 9144 L 3048 9144 304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22860"/><draw:equation draw:name="f8" draw:formula="0 / ?f6"/><draw:equation draw:name="f9" draw:formula="9144 / ?f6"/><draw:equation draw:name="f10" draw:formula="0 / ?f7"/><draw:equation draw:name="f11" draw:formula="22860 / ?f7"/></draw:enhanced-geometry></draw:custom-shape><draw:custom-shape svg:x="0.23667in" svg:y="0in" svg:width="0.02in" svg:height="0.07667in" draw:id="id1199" draw:style-name="a1200" draw:name="Shape 1466"><svg:title/><svg:desc/><draw:enhanced-geometry draw:type="non-primitive" svg:viewBox="0 0 18288 70104" draw:enhanced-path="M 18288 0 L 18288 0 18288 6858 16764 6096 C 13716 6096 10668 7620 9144 10668 6096 15240 6096 22860 6096 35052 6096 45720 6096 53340 9144 57912 10668 60960 13716 64008 18288 64008 L 18288 64007 18288 69088 16764 70104 C 12192 70104 7620 67056 4572 60960 1524 56388 0 47244 0 35052 0 22860 1524 13716 4572 7620 7620 3048 12192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25667in" svg:y="0in" svg:width="0.02in" svg:height="0.07556in" draw:id="id1200" draw:style-name="a1201" draw:name="Shape 1467"><svg:title/><svg:desc/><draw:enhanced-geometry draw:type="non-primitive" svg:viewBox="0 0 18288 69088" draw:enhanced-path="M 0 0 L 12192 6096 C 15240 12192 18288 21336 18288 35052 18288 45720 16764 54864 12192 60960 L 0 69088 0 64007 7620 57912 C 10668 53340 12192 45720 12192 35052 12192 22860 10668 15240 7620 10668 L 0 685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9088"/><draw:equation draw:name="f8" draw:formula="0 / ?f6"/><draw:equation draw:name="f9" draw:formula="18288 / ?f6"/><draw:equation draw:name="f10" draw:formula="0 / ?f7"/><draw:equation draw:name="f11" draw:formula="69088 / ?f7"/></draw:enhanced-geometry></draw:custom-shape><draw:custom-shape svg:x="0.28333in" svg:y="0in" svg:width="0.04in" svg:height="0.07667in" draw:id="id1201" draw:style-name="a1202" draw:name="Shape 1468"><svg:title/><svg:desc/><draw:enhanced-geometry draw:type="non-primitive" svg:viewBox="0 0 36576 70104" draw:enhanced-path="M 18288 0 C 22860 0 25908 1524 28956 4572 33528 7620 35052 12192 35052 16764 35052 19812 33528 22860 32004 25908 32004 27432 30480 30480 27432 30480 28956 32004 30480 33528 32004 33528 33528 35052 33528 38100 35052 39624 35052 42672 36576 45720 36576 47244 36576 54864 33528 59436 30480 64008 27432 67056 22860 70104 16764 70104 12192 70104 7620 68580 4572 64008 1524 60960 0 56388 0 51816 L 6096 50292 C 7620 59436 10668 64008 16764 64008 21336 64008 22860 62484 25908 59436 28956 56388 30480 53340 30480 48768 30480 44196 28956 41148 25908 38100 24384 35052 21336 35052 18288 35052 16764 35052 15240 35052 13716 35052 L 15240 28956 C 19812 28956 22860 27432 24384 25908 27432 22860 28956 19812 28956 16764 28956 13716 27432 10668 25908 9144 22860 6096 21336 6096 18288 6096 15240 6096 12192 6096 10668 9144 9144 10668 7620 13716 7620 18288 L 1524 16764 C 1524 10668 3048 6096 6096 3048 9144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70104"/><draw:equation draw:name="f8" draw:formula="0 / ?f6"/><draw:equation draw:name="f9" draw:formula="36576 / ?f6"/><draw:equation draw:name="f10" draw:formula="0 / ?f7"/><draw:equation draw:name="f11" draw:formula="70104 / ?f7"/></draw:enhanced-geometry></draw:custom-shape><draw:custom-shape svg:x="0.34833in" svg:y="0.00167in" svg:width="0.045in" svg:height="0.075in" draw:id="id1202" draw:style-name="a1203" draw:name="Shape 1469"><svg:title/><svg:desc/><draw:enhanced-geometry draw:type="non-primitive" svg:viewBox="0 0 41148 68580" draw:enhanced-path="M 30480 0 C 35052 0 38100 0 41148 3048 L 39624 10668 C 36576 7620 33528 6096 28956 6096 24384 6096 21336 7620 18288 10668 15240 13716 12192 18288 12192 24384 L 36576 24384 36576 30480 10668 30480 10668 36576 35052 36576 35052 42672 12192 42672 C 13716 48768 15240 53340 18288 56388 21336 59436 24384 62484 28956 62484 33528 62484 38100 60960 39624 57912 L 39624 65532 C 36576 67056 33528 68580 30480 68580 16764 68580 9144 59436 6096 42672 L 0 42672 1524 36576 4572 36576 C 4572 35052 4572 33528 4572 33528 L 4572 30480 0 30480 1524 24384 6096 24384 C 7620 16764 9144 10668 13716 6096 18288 1524 24384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68580"/><draw:equation draw:name="f8" draw:formula="0 / ?f6"/><draw:equation draw:name="f9" draw:formula="41148 / ?f6"/><draw:equation draw:name="f10" draw:formula="0 / ?f7"/><draw:equation draw:name="f11" draw:formula="68580 / ?f7"/></draw:enhanced-geometry></draw:custom-shape></draw:g></text:p>
          </table:table-cell>
          <table:table-cell table:style-name="TableCell656">
            <text:p text:style-name="P657"><text:span text:style-name="T658">9,09%</text:span></text:p>
          </table:table-cell>
          <table:table-cell>
            <text:p text:style-name="P657"/>
          </table:table-cell>
        </table:table-row>
        <table:table-row table:style-name="TableRow659">
          <table:table-cell table:style-name="TableCell660" table:number-columns-spanned="2">
            <text:p text:style-name="P661"><text:span text:style-name="T662">662</text:span></text:p>
          </table:table-cell>
          <table:covered-table-cell/>
          <table:table-cell table:style-name="TableCell663">
            <text:p text:style-name="P664"><text:span text:style-name="T665">INTERESES DE DEUDAS A CORTO PLAZO</text:span></text:p>
          </table:table-cell>
          <table:table-cell table:style-name="TableCell666" table:number-columns-spanned="2">
            <text:p text:style-name="P667"><draw:g draw:name="Group 12522" draw:id="id1223" draw:style-name="a1224" text:anchor-type="as-char"><svg:title/><svg:desc/><draw:custom-shape svg:x="0in" svg:y="0in" svg:width="0.02in" svg:height="0.07667in" draw:id="id1204" draw:style-name="a1205" draw:name="Shape 1472"><svg:title/><svg:desc/><draw:enhanced-geometry draw:type="non-primitive" svg:viewBox="0 0 18288 70104" draw:enhanced-path="M 18288 0 L 18288 6096 C 13716 6096 10668 7620 7620 13716 6096 18288 4572 24384 4572 33528 6096 30480 7620 28956 10668 27432 13716 25908 15240 25908 18288 25908 L 18288 32004 C 15240 32004 12192 32004 9144 35052 6096 38100 6096 41148 6096 47244 6096 51816 6096 56388 9144 59436 12192 62484 15240 64008 18288 64008 L 18288 70104 C 13716 70104 9144 67056 4572 62484 1524 56388 0 48768 0 36576 0 22860 1524 13716 4572 7620 9144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02in" svg:y="0.02833in" svg:width="0.02in" svg:height="0.04833in" draw:id="id1205" draw:style-name="a1206" draw:name="Shape 1473"><svg:title/><svg:desc/><draw:enhanced-geometry draw:type="non-primitive" svg:viewBox="0 0 18288 44196" draw:enhanced-path="M 0 0 C 4572 0 9144 1524 12192 4572 15240 9144 18288 13716 18288 21336 18288 25908 16764 28956 15240 33528 13716 36576 10668 39624 9144 41148 6096 42672 3048 44196 0 44196 L 0 38100 C 3048 38100 6096 36576 7620 33528 10668 30480 12192 25908 12192 21336 12192 16764 10668 12192 7620 9144 6096 6096 3048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02in" svg:y="0in" svg:width="0.01833in" svg:height="0.01833in" draw:id="id1206" draw:style-name="a1207" draw:name="Shape 1474"><svg:title/><svg:desc/><draw:enhanced-geometry draw:type="non-primitive" svg:viewBox="0 0 16764 16764" draw:enhanced-path="M 0 0 C 4572 0 7620 1524 10668 3048 13716 6096 15240 10668 16764 16764 L 10668 16764 C 9144 12192 7620 10668 7620 9144 4572 6096 3048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04833in" svg:y="0.05833in" svg:width="0.01833in" svg:height="0.01833in" draw:id="id1207" draw:style-name="a1208" draw:name="Shape 1475"><svg:title/><svg:desc/><draw:enhanced-geometry draw:type="non-primitive" svg:viewBox="0 0 16764 16764" draw:enhanced-path="M 0 0 L 6096 0 C 6096 6096 9144 10668 15240 10668 L 16764 9906 16764 16002 15240 16764 C 10668 16764 7620 15240 4572 12192 1524 9144 0 4572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04667in" svg:y="0in" svg:width="0.02in" svg:height="0.04833in" draw:id="id1208" draw:style-name="a1209" draw:name="Shape 1476"><svg:title/><svg:desc/><draw:enhanced-geometry draw:type="non-primitive" svg:viewBox="0 0 18288 44196" draw:enhanced-path="M 16764 0 L 18288 508 18288 6096 18288 6096 C 15240 6096 12192 7620 9144 10668 6096 13716 6096 16764 6096 22860 6096 27432 6096 30480 9144 33528 12192 36576 13716 38100 18288 38100 L 18288 38100 18288 43586 16764 44196 C 12192 44196 7620 41148 4572 38100 1524 33528 0 28956 0 21336 0 15240 1524 9144 4572 6096 7620 1524 12192 0 167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06667in" svg:y="0.00056in" svg:width="0.02in" svg:height="0.07528in" draw:id="id1209" draw:style-name="a1210" draw:name="Shape 1477"><svg:title/><svg:desc/><draw:enhanced-geometry draw:type="non-primitive" svg:viewBox="0 0 18288 68834" draw:enhanced-path="M 0 0 L 7620 2540 C 10668 4064 13716 8636 15240 13208 16764 17780 18288 23876 18288 31496 18288 40640 16764 48260 15240 54356 13716 58928 10668 63500 7620 65024 L 0 68834 0 62738 4572 60452 C 7620 58928 9144 55880 10668 51308 10668 48260 12192 42164 12192 37592 L 12192 36068 C 10668 37592 9144 39116 6096 40640 L 0 43078 0 37592 7620 33020 C 10668 29972 12192 26924 12192 20828 12192 16256 10668 11684 7620 8636 L 0 558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8834"/><draw:equation draw:name="f8" draw:formula="0 / ?f6"/><draw:equation draw:name="f9" draw:formula="18288 / ?f6"/><draw:equation draw:name="f10" draw:formula="0 / ?f7"/><draw:equation draw:name="f11" draw:formula="68834 / ?f7"/></draw:enhanced-geometry></draw:custom-shape><draw:custom-shape svg:x="0.09667in" svg:y="0.06333in" svg:width="0.01in" svg:height="0.01167in" draw:id="id1210" draw:style-name="a1211" draw:name="Shape 14923"><svg:title/><svg:desc/><draw:enhanced-geometry draw:type="non-primitive" svg:viewBox="0 0 9144 10668" draw:enhanced-path="M 0 0 L 9144 0 9144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0668"/><draw:equation draw:name="f8" draw:formula="0 / ?f6"/><draw:equation draw:name="f9" draw:formula="9144 / ?f6"/><draw:equation draw:name="f10" draw:formula="0 / ?f7"/><draw:equation draw:name="f11" draw:formula="10668 / ?f7"/></draw:enhanced-geometry></draw:custom-shape><draw:custom-shape svg:x="0.115in" svg:y="0in" svg:width="0.02in" svg:height="0.07667in" draw:id="id1211" draw:style-name="a1212" draw:name="Shape 1479"><svg:title/><svg:desc/><draw:enhanced-geometry draw:type="non-primitive" svg:viewBox="0 0 18288 70104" draw:enhanced-path="M 18288 0 L 18288 6096 C 15240 6096 13716 6096 10668 9144 9144 10668 7620 13716 7620 16764 7620 19812 9144 22860 10668 25908 13716 27432 15240 28956 18288 28956 L 18288 35052 C 15240 35052 12192 35052 10668 38100 7620 41148 6096 44196 6096 48768 6096 53340 7620 56388 10668 59436 12192 62484 15240 64008 18288 64008 L 18288 70104 C 13716 70104 9144 67056 6096 64008 3048 59436 0 54864 0 48768 0 44196 1524 39624 3048 36576 4572 33528 6096 32004 9144 30480 7620 30480 4572 27432 4572 25908 3048 22860 1524 19812 1524 16764 1524 12192 3048 7620 6096 4572 10668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135in" svg:y="0in" svg:width="0.02in" svg:height="0.07667in" draw:id="id1212" draw:style-name="a1213" draw:name="Shape 1480"><svg:title/><svg:desc/><draw:enhanced-geometry draw:type="non-primitive" svg:viewBox="0 0 18288 70104" draw:enhanced-path="M 0 0 C 4572 0 9144 1524 12192 4572 15240 7620 16764 12192 16764 16764 16764 21336 16764 22860 15240 25908 13716 27432 12192 30480 9144 30480 12192 32004 15240 35052 16764 38100 18288 41148 18288 44196 18288 48768 18288 54864 16764 59436 13716 64008 10668 67056 6096 70104 0 70104 L 0 64008 C 4572 64008 6096 62484 9144 59436 12192 56388 12192 53340 12192 48768 12192 44196 12192 41148 9144 38100 6096 35052 3048 35052 0 35052 L 0 28956 C 3048 28956 6096 27432 7620 25908 10668 22860 10668 19812 10668 16764 10668 13716 10668 10668 7620 9144 6096 6096 3048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16167in" svg:y="0.00034in" svg:width="0.02in" svg:height="0.0754in" draw:id="id1213" draw:style-name="a1214" draw:name="Shape 1481"><svg:title/><svg:desc/><draw:enhanced-geometry draw:type="non-primitive" svg:viewBox="0 0 18288 68945" draw:enhanced-path="M 18288 0 L 18288 6176 13907 7307 C 12192 8450 10668 10355 9144 13403 7620 17975 6096 24071 6096 33215 7620 30167 9144 28643 12192 27119 L 18288 25900 18288 32199 10668 34739 C 7620 37787 6096 40835 6096 46931 6096 51503 7620 56075 10668 59123 L 18288 62933 18288 68945 6096 62171 C 3048 56075 0 48455 0 36263 0 22547 3048 13403 6096 7307 7620 4259 9906 2354 12382 1211 L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8945"/><draw:equation draw:name="f8" draw:formula="0 / ?f6"/><draw:equation draw:name="f9" draw:formula="18288 / ?f6"/><draw:equation draw:name="f10" draw:formula="0 / ?f7"/><draw:equation draw:name="f11" draw:formula="68945 / ?f7"/></draw:enhanced-geometry></draw:custom-shape><draw:custom-shape svg:x="0.18167in" svg:y="0.02833in" svg:width="0.02in" svg:height="0.04833in" draw:id="id1214" draw:style-name="a1215" draw:name="Shape 1482"><svg:title/><svg:desc/><draw:enhanced-geometry draw:type="non-primitive" svg:viewBox="0 0 18288 44196" draw:enhanced-path="M 1524 0 C 6096 0 10668 1524 13716 4572 16764 9144 18288 13716 18288 21336 18288 25908 18288 28956 16764 33528 15240 36576 12192 39624 10668 41148 7620 42672 4572 44196 1524 44196 L 0 43350 0 37338 1524 38100 C 4572 38100 7620 36576 9144 33528 12192 30480 12192 25908 12192 21336 12192 16764 12192 12192 9144 9144 7620 6096 4572 6096 1524 6096 L 0 6604 0 305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18167in" svg:y="0in" svg:width="0.01833in" svg:height="0.01833in" draw:id="id1215" draw:style-name="a1216" draw:name="Shape 1483"><svg:title/><svg:desc/><draw:enhanced-geometry draw:type="non-primitive" svg:viewBox="0 0 16764 16764" draw:enhanced-path="M 1524 0 C 6096 0 9144 1524 12192 3048 15240 6096 16764 10668 16764 16764 L 10668 16764 C 10668 12192 9144 10668 7620 9144 6096 6096 4572 6096 1524 6096 L 0 6489 0 313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20833in" svg:y="0in" svg:width="0.04in" svg:height="0.07667in" draw:id="id1216" draw:style-name="a1217" draw:name="Shape 1484"><svg:title/><svg:desc/><draw:enhanced-geometry draw:type="non-primitive" svg:viewBox="0 0 36576 70104" draw:enhanced-path="M 19812 0 C 24384 0 27432 1524 30480 4572 33528 7620 35052 12192 35052 16764 35052 19812 35052 22860 33528 25908 32004 27432 30480 30480 28956 30480 30480 32004 32004 33528 33528 33528 35052 35052 35052 38100 36576 39624 36576 42672 36576 45720 36576 47244 36576 54864 35052 59436 32004 64008 27432 67056 22860 70104 18288 70104 13716 70104 9144 68580 6096 64008 3048 60960 1524 56388 0 51816 L 6096 50292 C 7620 59436 12192 64008 18288 64008 21336 64008 24384 62484 27432 59436 30480 56388 30480 53340 30480 48768 30480 44196 30480 41148 27432 38100 25908 35052 22860 35052 19812 35052 18288 35052 16764 35052 13716 35052 L 15240 28956 16764 28956 C 21336 28956 24384 27432 25908 25908 28956 22860 28956 19812 28956 16764 28956 13716 28956 10668 25908 9144 24384 6096 22860 6096 19812 6096 16764 6096 13716 6096 12192 9144 10668 10668 9144 13716 7620 18288 L 1524 16764 C 3048 10668 4572 6096 7620 3048 10668 1524 15240 0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70104"/><draw:equation draw:name="f8" draw:formula="0 / ?f6"/><draw:equation draw:name="f9" draw:formula="36576 / ?f6"/><draw:equation draw:name="f10" draw:formula="0 / ?f7"/><draw:equation draw:name="f11" draw:formula="70104 / ?f7"/></draw:enhanced-geometry></draw:custom-shape><draw:custom-shape svg:x="0.25833in" svg:y="0.065in" svg:width="0.00833in" svg:height="0.025in" draw:id="id1217" draw:style-name="a1218" draw:name="Shape 1485"><svg:title/><svg:desc/><draw:enhanced-geometry draw:type="non-primitive" svg:viewBox="0 0 7620 22860" draw:enhanced-path="M 1524 0 L 7620 0 7620 9144 C 7620 12192 7620 15240 6096 16764 6096 19812 4572 21336 1524 22860 L 0 18288 C 1524 18288 3048 16764 3048 15240 4572 13716 4572 12192 4572 9144 L 1524 9144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draw:equation draw:name="f7" draw:formula="?f4 / 22860"/><draw:equation draw:name="f8" draw:formula="0 / ?f6"/><draw:equation draw:name="f9" draw:formula="7620 / ?f6"/><draw:equation draw:name="f10" draw:formula="0 / ?f7"/><draw:equation draw:name="f11" draw:formula="22860 / ?f7"/></draw:enhanced-geometry></draw:custom-shape><draw:custom-shape svg:x="0.28in" svg:y="0.05833in" svg:width="0.01833in" svg:height="0.01833in" draw:id="id1218" draw:style-name="a1219" draw:name="Shape 1486"><svg:title/><svg:desc/><draw:enhanced-geometry draw:type="non-primitive" svg:viewBox="0 0 16764 16764" draw:enhanced-path="M 0 0 L 6096 0 C 7620 6096 10668 10668 16764 10668 L 16764 10668 16764 16110 15240 16764 C 12192 16764 7620 15240 4572 12192 3048 9144 1524 4572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27833in" svg:y="0in" svg:width="0.02in" svg:height="0.04833in" draw:id="id1219" draw:style-name="a1220" draw:name="Shape 1487"><svg:title/><svg:desc/><draw:enhanced-geometry draw:type="non-primitive" svg:viewBox="0 0 18288 44196" draw:enhanced-path="M 18288 0 L 18288 0 18288 6096 18288 6096 C 15240 6096 12192 7620 10668 10668 7620 13716 6096 16764 6096 22860 6096 27432 7620 30480 10668 33528 12192 36576 15240 38100 18288 38100 L 18288 38100 18288 44196 18288 44196 C 13716 44196 9144 41148 6096 38100 1524 33528 0 28956 0 21336 0 15240 1524 9144 6096 6096 9144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29833in" svg:y="0in" svg:width="0.02in" svg:height="0.07595in" draw:id="id1220" draw:style-name="a1221" draw:name="Shape 1488"><svg:title/><svg:desc/><draw:enhanced-geometry draw:type="non-primitive" svg:viewBox="0 0 18288 69450" draw:enhanced-path="M 0 0 L 9144 3048 C 12192 4572 15240 9144 16764 13716 18288 18288 18288 24384 18288 32004 18288 41148 18288 48768 16764 54864 13716 59436 12192 64008 9144 65532 L 0 69450 0 64008 6096 60960 C 7620 59436 9144 56388 10668 51816 12192 48768 13716 42672 13716 38100 L 13716 36576 C 12192 38100 9144 39624 7620 41148 L 0 44196 0 38100 9144 33528 C 10668 30480 12192 27432 12192 21336 12192 16764 10668 12192 9144 9144 L 0 609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9450"/><draw:equation draw:name="f8" draw:formula="0 / ?f6"/><draw:equation draw:name="f9" draw:formula="18288 / ?f6"/><draw:equation draw:name="f10" draw:formula="0 / ?f7"/><draw:equation draw:name="f11" draw:formula="69450 / ?f7"/></draw:enhanced-geometry></draw:custom-shape><draw:custom-shape svg:x="0.325in" svg:y="0.00333in" svg:width="0.04in" svg:height="0.07333in" draw:id="id1221" draw:style-name="a1222" draw:name="Shape 1489"><svg:title/><svg:desc/><draw:enhanced-geometry draw:type="non-primitive" svg:viewBox="0 0 36576 67056" draw:enhanced-path="M 6096 0 L 35052 0 35052 6096 12192 6096 9144 24384 C 12192 21336 16764 21336 19812 21336 24384 21336 28956 22860 32004 25908 35052 30480 36576 36576 36576 42672 36576 48768 35052 54864 32004 59436 28956 64008 24384 67056 18288 67056 13716 67056 9144 65532 6096 60960 3048 57912 1524 53340 0 48768 L 6096 48768 C 7620 51816 9144 54864 10668 57912 12192 59436 15240 60960 18288 60960 21336 60960 24384 59436 27432 56388 28956 51816 30480 48768 30480 42672 30480 38100 28956 33528 27432 30480 24384 28956 21336 27432 18288 27432 16764 27432 13716 27432 12192 28956 10668 30480 9144 32004 7620 35052 L 1524 33528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7056"/><draw:equation draw:name="f8" draw:formula="0 / ?f6"/><draw:equation draw:name="f9" draw:formula="36576 / ?f6"/><draw:equation draw:name="f10" draw:formula="0 / ?f7"/><draw:equation draw:name="f11" draw:formula="67056 / ?f7"/></draw:enhanced-geometry></draw:custom-shape><draw:custom-shape svg:x="0.39167in" svg:y="0.00167in" svg:width="0.045in" svg:height="0.075in" draw:id="id1222" draw:style-name="a1223" draw:name="Shape 1490"><svg:title/><svg:desc/><draw:enhanced-geometry draw:type="non-primitive" svg:viewBox="0 0 41148 68580" draw:enhanced-path="M 30480 0 C 33528 0 38100 0 41148 3048 L 39624 10668 C 36576 7620 33528 6096 28956 6096 24384 6096 21336 7620 16764 10668 13716 13716 12192 18288 12192 24384 L 36576 24384 35052 30480 10668 30480 10668 36576 35052 36576 33528 42672 12192 42672 C 12192 48768 15240 53340 18288 56388 21336 59436 24384 62484 28956 62484 33528 62484 36576 60960 39624 57912 L 39624 65532 C 36576 67056 33528 68580 28956 68580 16764 68580 9144 59436 6096 42672 L 0 42672 1524 36576 4572 36576 C 4572 35052 4572 33528 4572 33528 L 4572 30480 0 30480 1524 24384 4572 24384 C 6096 16764 9144 10668 13716 6096 18288 1524 22860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68580"/><draw:equation draw:name="f8" draw:formula="0 / ?f6"/><draw:equation draw:name="f9" draw:formula="41148 / ?f6"/><draw:equation draw:name="f10" draw:formula="0 / ?f7"/><draw:equation draw:name="f11" draw:formula="68580 / ?f7"/></draw:enhanced-geometry></draw:custom-shape></draw:g></text:p>
          </table:table-cell>
          <table:covered-table-cell/>
          <table:table-cell table:style-name="TableCell668" table:number-columns-spanned="2">
            <text:p text:style-name="P669"><text:span text:style-name="T670">0,83%</text:span></text:p>
          </table:table-cell>
          <table:covered-table-cell/>
          <table:table-cell table:style-name="TableCell671" table:number-columns-spanned="2">
            <text:p text:style-name="P672"><draw:g draw:name="Group 12533" draw:id="id1238" draw:style-name="a1239" text:anchor-type="as-char"><svg:title/><svg:desc/><draw:custom-shape svg:x="0.00167in" svg:y="0.05833in" svg:width="0.01833in" svg:height="0.01833in" draw:id="id1224" draw:style-name="a1225" draw:name="Shape 1492"><svg:title/><svg:desc/><draw:enhanced-geometry draw:type="non-primitive" svg:viewBox="0 0 16764 16764" draw:enhanced-path="M 0 0 L 6096 0 C 6096 6096 9144 10668 15240 10668 L 16764 9906 16764 16002 15240 16764 C 10668 16764 7620 15240 4572 12192 1524 9144 0 4572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in" svg:y="0in" svg:width="0.02in" svg:height="0.04833in" draw:id="id1225" draw:style-name="a1226" draw:name="Shape 1493"><svg:title/><svg:desc/><draw:enhanced-geometry draw:type="non-primitive" svg:viewBox="0 0 18288 44196" draw:enhanced-path="M 16764 0 L 18288 508 18288 6096 18288 6096 C 15240 6096 12192 7620 9144 10668 6096 13716 6096 16764 6096 22860 6096 27432 6096 30480 9144 33528 12192 36576 13716 38100 18288 38100 L 18288 38100 18288 43586 16764 44196 C 12192 44196 7620 41148 4572 38100 1524 33528 0 28956 0 21336 0 15240 1524 9144 4572 6096 7620 1524 12192 0 167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02in" svg:y="0.00056in" svg:width="0.02in" svg:height="0.07528in" draw:id="id1226" draw:style-name="a1227" draw:name="Shape 1494"><svg:title/><svg:desc/><draw:enhanced-geometry draw:type="non-primitive" svg:viewBox="0 0 18288 68834" draw:enhanced-path="M 0 0 L 7620 2540 C 10668 4064 13716 8636 15240 13208 16764 17780 18288 23876 18288 31496 18288 40640 16764 48260 15240 54356 13716 58928 10668 63500 7620 65024 L 0 68834 0 62738 4572 60452 C 7620 58928 9144 55880 10668 51308 12192 48260 12192 42164 12192 37592 L 12192 36068 C 10668 37592 9144 39116 6096 40640 L 0 43078 0 37592 7620 33020 C 10668 29972 12192 26924 12192 20828 12192 16256 10668 11684 7620 8636 L 0 558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8834"/><draw:equation draw:name="f8" draw:formula="0 / ?f6"/><draw:equation draw:name="f9" draw:formula="18288 / ?f6"/><draw:equation draw:name="f10" draw:formula="0 / ?f7"/><draw:equation draw:name="f11" draw:formula="68834 / ?f7"/></draw:enhanced-geometry></draw:custom-shape><draw:custom-shape svg:x="0.04667in" svg:y="0.00333in" svg:width="0.04in" svg:height="0.07333in" draw:id="id1227" draw:style-name="a1228" draw:name="Shape 1495"><svg:title/><svg:desc/><draw:enhanced-geometry draw:type="non-primitive" svg:viewBox="0 0 36576 67056" draw:enhanced-path="M 6096 0 L 35052 0 35052 6096 10668 6096 7620 24384 C 12192 21336 15240 21336 18288 21336 22860 21336 27432 22860 30480 25908 33528 30480 36576 36576 36576 42672 36576 48768 33528 54864 30480 59436 27432 64008 22860 67056 16764 67056 12192 67056 7620 65532 4572 60960 1524 57912 0 53340 0 48768 L 6096 48768 C 6096 51816 7620 54864 9144 57912 12192 59436 13716 60960 16764 60960 19812 60960 22860 59436 25908 56388 28956 51816 30480 48768 30480 42672 30480 38100 28956 33528 25908 30480 24384 28956 21336 27432 16764 27432 15240 27432 13716 27432 10668 28956 9144 30480 7620 32004 7620 35052 L 1524 33528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7056"/><draw:equation draw:name="f8" draw:formula="0 / ?f6"/><draw:equation draw:name="f9" draw:formula="36576 / ?f6"/><draw:equation draw:name="f10" draw:formula="0 / ?f7"/><draw:equation draw:name="f11" draw:formula="67056 / ?f7"/></draw:enhanced-geometry></draw:custom-shape><draw:custom-shape svg:x="0.09667in" svg:y="0.06333in" svg:width="0.01in" svg:height="0.01167in" draw:id="id1228" draw:style-name="a1229" draw:name="Shape 14925"><svg:title/><svg:desc/><draw:enhanced-geometry draw:type="non-primitive" svg:viewBox="0 0 9144 10668" draw:enhanced-path="M 0 0 L 9144 0 9144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0668"/><draw:equation draw:name="f8" draw:formula="0 / ?f6"/><draw:equation draw:name="f9" draw:formula="9144 / ?f6"/><draw:equation draw:name="f10" draw:formula="0 / ?f7"/><draw:equation draw:name="f11" draw:formula="10668 / ?f7"/></draw:enhanced-geometry></draw:custom-shape><draw:custom-shape svg:x="0.115in" svg:y="0.00333in" svg:width="0.04in" svg:height="0.07333in" draw:id="id1229" draw:style-name="a1230" draw:name="Shape 1497"><svg:title/><svg:desc/><draw:enhanced-geometry draw:type="non-primitive" svg:viewBox="0 0 36576 67056" draw:enhanced-path="M 6096 0 L 35052 0 35052 6096 12192 6096 9144 24384 C 12192 21336 16764 21336 19812 21336 24384 21336 28956 22860 32004 25908 35052 30480 36576 36576 36576 42672 36576 48768 35052 54864 32004 59436 28956 64008 24384 67056 18288 67056 13716 67056 9144 65532 6096 60960 3048 57912 1524 53340 0 48768 L 6096 48768 C 7620 51816 9144 54864 10668 57912 12192 59436 15240 60960 18288 60960 21336 60960 24384 59436 27432 56388 30480 51816 30480 48768 30480 42672 30480 38100 30480 33528 27432 30480 25908 28956 22860 27432 18288 27432 16764 27432 15240 27432 12192 28956 10668 30480 9144 32004 7620 35052 L 1524 33528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7056"/><draw:equation draw:name="f8" draw:formula="0 / ?f6"/><draw:equation draw:name="f9" draw:formula="36576 / ?f6"/><draw:equation draw:name="f10" draw:formula="0 / ?f7"/><draw:equation draw:name="f11" draw:formula="67056 / ?f7"/></draw:enhanced-geometry></draw:custom-shape><draw:custom-shape svg:x="0.16167in" svg:y="0.00034in" svg:width="0.02in" svg:height="0.0754in" draw:id="id1230" draw:style-name="a1231" draw:name="Shape 1498"><svg:title/><svg:desc/><draw:enhanced-geometry draw:type="non-primitive" svg:viewBox="0 0 18288 68945" draw:enhanced-path="M 18288 0 L 18288 6176 13907 7307 C 12192 8450 10668 10355 9144 13403 7620 17975 6096 24071 6096 33215 7620 30167 9144 28643 12192 27119 L 18288 25900 18288 32199 10668 34739 C 7620 37787 6096 40835 6096 46931 6096 51503 7620 56075 10668 59123 L 18288 62933 18288 68945 6096 62171 C 3048 56075 0 48455 0 36263 0 22547 3048 13403 6096 7307 7620 4259 9906 2354 12382 1211 L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8945"/><draw:equation draw:name="f8" draw:formula="0 / ?f6"/><draw:equation draw:name="f9" draw:formula="18288 / ?f6"/><draw:equation draw:name="f10" draw:formula="0 / ?f7"/><draw:equation draw:name="f11" draw:formula="68945 / ?f7"/></draw:enhanced-geometry></draw:custom-shape><draw:custom-shape svg:x="0.18167in" svg:y="0.02833in" svg:width="0.02in" svg:height="0.04833in" draw:id="id1231" draw:style-name="a1232" draw:name="Shape 1499"><svg:title/><svg:desc/><draw:enhanced-geometry draw:type="non-primitive" svg:viewBox="0 0 18288 44196" draw:enhanced-path="M 1524 0 C 6096 0 10668 1524 13716 4572 16764 9144 18288 13716 18288 21336 18288 25908 18288 28956 16764 33528 15240 36576 12192 39624 10668 41148 7620 42672 4572 44196 1524 44196 L 0 43350 0 37338 1524 38100 C 4572 38100 7620 36576 9144 33528 12192 30480 12192 25908 12192 21336 12192 16764 12192 12192 9144 9144 7620 6096 4572 6096 1524 6096 L 0 6604 0 305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18167in" svg:y="0in" svg:width="0.01833in" svg:height="0.01833in" draw:id="id1232" draw:style-name="a1233" draw:name="Shape 1500"><svg:title/><svg:desc/><draw:enhanced-geometry draw:type="non-primitive" svg:viewBox="0 0 16764 16764" draw:enhanced-path="M 1524 0 C 6096 0 9144 1524 12192 3048 15240 6096 16764 10668 16764 16764 L 10668 16764 C 10668 12192 9144 10668 7620 9144 6096 6096 4572 6096 1524 6096 L 0 6489 0 313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20833in" svg:y="0in" svg:width="0.04in" svg:height="0.07667in" draw:id="id1233" draw:style-name="a1234" draw:name="Shape 1501"><svg:title/><svg:desc/><draw:enhanced-geometry draw:type="non-primitive" svg:viewBox="0 0 36576 70104" draw:enhanced-path="M 19812 0 C 24384 0 27432 1524 30480 4572 33528 7620 35052 12192 35052 16764 35052 19812 35052 22860 33528 25908 32004 27432 30480 30480 28956 30480 30480 32004 32004 33528 33528 33528 35052 35052 35052 38100 36576 39624 36576 42672 36576 45720 36576 47244 36576 54864 35052 59436 32004 64008 27432 67056 22860 70104 18288 70104 13716 70104 9144 68580 6096 64008 3048 60960 1524 56388 0 51816 L 6096 50292 C 7620 59436 12192 64008 18288 64008 21336 64008 24384 62484 27432 59436 30480 56388 30480 53340 30480 48768 30480 44196 30480 41148 27432 38100 25908 35052 22860 35052 19812 35052 18288 35052 16764 35052 13716 35052 L 15240 28956 16764 28956 C 21336 28956 24384 27432 25908 25908 28956 22860 28956 19812 28956 16764 28956 13716 28956 10668 25908 9144 24384 6096 22860 6096 19812 6096 16764 6096 13716 6096 12192 9144 10668 10668 9144 13716 7620 18288 L 1524 16764 C 3048 10668 4572 6096 7620 3048 10668 1524 15240 0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70104"/><draw:equation draw:name="f8" draw:formula="0 / ?f6"/><draw:equation draw:name="f9" draw:formula="36576 / ?f6"/><draw:equation draw:name="f10" draw:formula="0 / ?f7"/><draw:equation draw:name="f11" draw:formula="70104 / ?f7"/></draw:enhanced-geometry></draw:custom-shape><draw:custom-shape svg:x="0.25833in" svg:y="0.065in" svg:width="0.00833in" svg:height="0.025in" draw:id="id1234" draw:style-name="a1235" draw:name="Shape 1502"><svg:title/><svg:desc/><draw:enhanced-geometry draw:type="non-primitive" svg:viewBox="0 0 7620 22860" draw:enhanced-path="M 1524 0 L 7620 0 7620 9144 C 7620 12192 7620 15240 6096 16764 6096 19812 4572 21336 1524 22860 L 0 18288 C 1524 18288 3048 16764 3048 15240 4572 13716 4572 12192 4572 9144 L 1524 9144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draw:equation draw:name="f7" draw:formula="?f4 / 22860"/><draw:equation draw:name="f8" draw:formula="0 / ?f6"/><draw:equation draw:name="f9" draw:formula="7620 / ?f6"/><draw:equation draw:name="f10" draw:formula="0 / ?f7"/><draw:equation draw:name="f11" draw:formula="22860 / ?f7"/></draw:enhanced-geometry></draw:custom-shape><draw:custom-shape svg:x="0.27833in" svg:y="0.00333in" svg:width="0.04in" svg:height="0.07333in" draw:id="id1235" draw:style-name="a1236" draw:name="Shape 1503"><svg:title/><svg:desc/><draw:enhanced-geometry draw:type="non-primitive" svg:viewBox="0 0 36576 67056" draw:enhanced-path="M 6096 0 L 35052 0 35052 6096 12192 6096 9144 24384 C 12192 21336 16764 21336 19812 21336 24384 21336 28956 22860 32004 25908 35052 30480 36576 36576 36576 42672 36576 48768 35052 54864 32004 59436 28956 64008 24384 67056 18288 67056 13716 67056 9144 65532 6096 60960 3048 57912 1524 53340 0 48768 L 6096 48768 C 7620 51816 7620 54864 10668 57912 12192 59436 15240 60960 18288 60960 21336 60960 24384 59436 27432 56388 28956 51816 30480 48768 30480 42672 30480 38100 28956 33528 27432 30480 24384 28956 21336 27432 18288 27432 16764 27432 13716 27432 12192 28956 10668 30480 9144 32004 7620 35052 L 1524 33528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7056"/><draw:equation draw:name="f8" draw:formula="0 / ?f6"/><draw:equation draw:name="f9" draw:formula="36576 / ?f6"/><draw:equation draw:name="f10" draw:formula="0 / ?f7"/><draw:equation draw:name="f11" draw:formula="67056 / ?f7"/></draw:enhanced-geometry></draw:custom-shape><draw:custom-shape svg:x="0.325in" svg:y="0in" svg:width="0.04in" svg:height="0.07667in" draw:id="id1236" draw:style-name="a1237" draw:name="Shape 1504"><svg:title/><svg:desc/><draw:enhanced-geometry draw:type="non-primitive" svg:viewBox="0 0 36576 70104" draw:enhanced-path="M 18288 0 C 22860 0 27432 1524 30480 4572 33528 7620 35052 12192 35052 16764 35052 19812 35052 22860 33528 25908 32004 27432 30480 30480 28956 30480 30480 32004 32004 33528 33528 33528 33528 35052 35052 38100 36576 39624 36576 42672 36576 45720 36576 47244 36576 54864 35052 59436 32004 64008 27432 67056 22860 70104 18288 70104 13716 70104 9144 68580 6096 64008 3048 60960 1524 56388 0 51816 L 6096 50292 C 7620 59436 12192 64008 18288 64008 21336 64008 24384 62484 27432 59436 28956 56388 30480 53340 30480 48768 30480 44196 30480 41148 27432 38100 25908 35052 22860 35052 19812 35052 18288 35052 16764 35052 13716 35052 L 15240 28956 16764 28956 C 19812 28956 22860 27432 25908 25908 28956 22860 28956 19812 28956 16764 28956 13716 28956 10668 25908 9144 24384 6096 21336 6096 19812 6096 16764 6096 13716 6096 12192 9144 9144 10668 9144 13716 7620 18288 L 1524 16764 C 3048 10668 4572 6096 7620 3048 10668 1524 15240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70104"/><draw:equation draw:name="f8" draw:formula="0 / ?f6"/><draw:equation draw:name="f9" draw:formula="36576 / ?f6"/><draw:equation draw:name="f10" draw:formula="0 / ?f7"/><draw:equation draw:name="f11" draw:formula="70104 / ?f7"/></draw:enhanced-geometry></draw:custom-shape><draw:custom-shape svg:x="0.39167in" svg:y="0.00167in" svg:width="0.045in" svg:height="0.075in" draw:id="id1237" draw:style-name="a1238" draw:name="Shape 1505"><svg:title/><svg:desc/><draw:enhanced-geometry draw:type="non-primitive" svg:viewBox="0 0 41148 68580" draw:enhanced-path="M 30480 0 C 33528 0 38100 0 41148 3048 L 39624 10668 C 36576 7620 33528 6096 28956 6096 24384 6096 21336 7620 16764 10668 13716 13716 12192 18288 12192 24384 L 36576 24384 35052 30480 10668 30480 10668 36576 35052 36576 33528 42672 12192 42672 C 12192 48768 15240 53340 18288 56388 21336 59436 24384 62484 28956 62484 33528 62484 36576 60960 39624 57912 L 39624 65532 C 36576 67056 33528 68580 28956 68580 16764 68580 9144 59436 6096 42672 L 0 42672 1524 36576 4572 36576 C 4572 35052 4572 33528 4572 33528 L 4572 30480 0 30480 1524 24384 4572 24384 C 6096 16764 9144 10668 13716 6096 18288 1524 22860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68580"/><draw:equation draw:name="f8" draw:formula="0 / ?f6"/><draw:equation draw:name="f9" draw:formula="41148 / ?f6"/><draw:equation draw:name="f10" draw:formula="0 / ?f7"/><draw:equation draw:name="f11" draw:formula="68580 / ?f7"/></draw:enhanced-geometry></draw:custom-shape></draw:g></text:p>
          </table:table-cell>
          <table:covered-table-cell/>
          <table:table-cell table:style-name="TableCell673" table:number-columns-spanned="2">
            <text:p text:style-name="P674"><text:span text:style-name="T675">1,62%</text:span></text:p>
          </table:table-cell>
          <table:covered-table-cell/>
          <table:table-cell table:style-name="TableCell676">
            <text:p text:style-name="P677"><draw:g draw:name="Group 12544" draw:id="id1257" draw:style-name="a1258" text:anchor-type="as-char"><svg:title/><svg:desc/><draw:custom-shape svg:x="0in" svg:y="0.045in" svg:width="0.025in" svg:height="0.01in" draw:id="id1239" draw:style-name="a1240" draw:name="Shape 14927"><svg:title/><svg:desc/><draw:enhanced-geometry draw:type="non-primitive" svg:viewBox="0 0 22860 9144" draw:enhanced-path="M 0 0 L 22860 0 22860 9144 0 914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860"/><draw:equation draw:name="f7" draw:formula="?f4 / 9144"/><draw:equation draw:name="f8" draw:formula="0 / ?f6"/><draw:equation draw:name="f9" draw:formula="22860 / ?f6"/><draw:equation draw:name="f10" draw:formula="0 / ?f7"/><draw:equation draw:name="f11" draw:formula="9144 / ?f7"/></draw:enhanced-geometry></draw:custom-shape><draw:custom-shape svg:x="0.03167in" svg:y="0in" svg:width="0.04in" svg:height="0.075in" draw:id="id1240" draw:style-name="a1241" draw:name="Shape 1508"><svg:title/><svg:desc/><draw:enhanced-geometry draw:type="non-primitive" svg:viewBox="0 0 36576 68580" draw:enhanced-path="M 19812 0 C 24384 0 28956 1524 32004 4572 35052 9144 36576 13716 36576 18288 36576 22860 35052 27432 33528 32004 30480 35052 25908 41148 19812 48768 15240 51816 12192 54864 12192 56388 10668 57912 9144 60960 9144 62484 L 36576 62484 36576 68580 0 68580 C 0 65532 0 60960 3048 57912 4572 53340 9144 48768 13716 44196 21336 36576 24384 32004 27432 27432 28956 24384 30480 21336 30480 18288 30480 13716 28956 10668 27432 9144 24384 6096 21336 6096 18288 6096 15240 6096 12192 6096 10668 9144 7620 12192 7620 15240 7620 21336 L 1524 19812 C 1524 12192 3048 7620 6096 4572 9144 1524 13716 0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8580"/><draw:equation draw:name="f8" draw:formula="0 / ?f6"/><draw:equation draw:name="f9" draw:formula="36576 / ?f6"/><draw:equation draw:name="f10" draw:formula="0 / ?f7"/><draw:equation draw:name="f11" draw:formula="68580 / ?f7"/></draw:enhanced-geometry></draw:custom-shape><draw:custom-shape svg:x="0.07833in" svg:y="0.00333in" svg:width="0.04in" svg:height="0.07333in" draw:id="id1241" draw:style-name="a1242" draw:name="Shape 1509"><svg:title/><svg:desc/><draw:enhanced-geometry draw:type="non-primitive" svg:viewBox="0 0 36576 67056" draw:enhanced-path="M 6096 0 L 35052 0 35052 6096 10668 6096 9144 24384 C 12192 21336 15240 21336 18288 21336 22860 21336 27432 22860 30480 25908 35052 30480 36576 36576 36576 42672 36576 48768 35052 54864 30480 59436 27432 64008 22860 67056 16764 67056 12192 67056 9144 65532 4572 60960 1524 57912 0 53340 0 48768 L 6096 48768 C 6096 51816 7620 54864 9144 57912 12192 59436 13716 60960 16764 60960 21336 60960 24384 59436 25908 56388 28956 51816 30480 48768 30480 42672 30480 38100 28956 33528 25908 30480 24384 28956 21336 27432 18288 27432 15240 27432 13716 27432 12192 28956 9144 30480 7620 32004 7620 35052 L 1524 33528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7056"/><draw:equation draw:name="f8" draw:formula="0 / ?f6"/><draw:equation draw:name="f9" draw:formula="36576 / ?f6"/><draw:equation draw:name="f10" draw:formula="0 / ?f7"/><draw:equation draw:name="f11" draw:formula="67056 / ?f7"/></draw:enhanced-geometry></draw:custom-shape><draw:custom-shape svg:x="0.12833in" svg:y="0.06333in" svg:width="0.01in" svg:height="0.01167in" draw:id="id1242" draw:style-name="a1243" draw:name="Shape 14928"><svg:title/><svg:desc/><draw:enhanced-geometry draw:type="non-primitive" svg:viewBox="0 0 9144 10668" draw:enhanced-path="M 0 0 L 9144 0 9144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0668"/><draw:equation draw:name="f8" draw:formula="0 / ?f6"/><draw:equation draw:name="f9" draw:formula="9144 / ?f6"/><draw:equation draw:name="f10" draw:formula="0 / ?f7"/><draw:equation draw:name="f11" draw:formula="10668 / ?f7"/></draw:enhanced-geometry></draw:custom-shape><draw:custom-shape svg:x="0.14833in" svg:y="0in" svg:width="0.02in" svg:height="0.07667in" draw:id="id1243" draw:style-name="a1244" draw:name="Shape 1511"><svg:title/><svg:desc/><draw:enhanced-geometry draw:type="non-primitive" svg:viewBox="0 0 18288 70104" draw:enhanced-path="M 18288 0 L 18288 6096 C 13716 6096 10668 7620 7620 13716 6096 18288 4572 24384 4572 33528 6096 30480 7620 28956 10668 27432 13716 25908 15240 25908 18288 25908 L 18288 32004 C 13716 32004 12192 32004 9144 35052 6096 38100 6096 41148 6096 47244 6096 51816 6096 56388 9144 59436 12192 62484 15240 64008 18288 64008 L 18288 70104 C 13716 70104 9144 67056 4572 62484 1524 56388 0 48768 0 36576 0 22860 1524 13716 4572 7620 9144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16833in" svg:y="0.02833in" svg:width="0.02in" svg:height="0.04833in" draw:id="id1244" draw:style-name="a1245" draw:name="Shape 1512"><svg:title/><svg:desc/><draw:enhanced-geometry draw:type="non-primitive" svg:viewBox="0 0 18288 44196" draw:enhanced-path="M 0 0 C 4572 0 9144 1524 12192 4572 15240 9144 18288 13716 18288 21336 18288 25908 16764 28956 15240 33528 13716 36576 10668 39624 9144 41148 6096 42672 3048 44196 0 44196 L 0 38100 C 3048 38100 6096 36576 7620 33528 10668 30480 12192 25908 12192 21336 12192 16764 10668 12192 7620 9144 6096 6096 3048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16833in" svg:y="0in" svg:width="0.01833in" svg:height="0.01833in" draw:id="id1245" draw:style-name="a1246" draw:name="Shape 1513"><svg:title/><svg:desc/><draw:enhanced-geometry draw:type="non-primitive" svg:viewBox="0 0 16764 16764" draw:enhanced-path="M 0 0 C 4572 0 7620 1524 10668 3048 13716 6096 15240 10668 16764 16764 L 10668 16764 C 9144 12192 7620 10668 7620 9144 4572 6096 3048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19667in" svg:y="0.05833in" svg:width="0.01833in" svg:height="0.01833in" draw:id="id1246" draw:style-name="a1247" draw:name="Shape 1514"><svg:title/><svg:desc/><draw:enhanced-geometry draw:type="non-primitive" svg:viewBox="0 0 16764 16764" draw:enhanced-path="M 0 0 L 6096 0 C 6096 6096 9144 10668 15240 10668 L 16764 9906 16764 16002 15240 16764 C 10668 16764 7620 15240 4572 12192 1524 9144 0 4572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195in" svg:y="0in" svg:width="0.02in" svg:height="0.04833in" draw:id="id1247" draw:style-name="a1248" draw:name="Shape 1515"><svg:title/><svg:desc/><draw:enhanced-geometry draw:type="non-primitive" svg:viewBox="0 0 18288 44196" draw:enhanced-path="M 16764 0 L 18288 508 18288 6096 C 15240 6096 12192 7620 9144 10668 6096 13716 6096 16764 6096 22860 6096 27432 6096 30480 9144 33528 12192 36576 15240 38100 18288 38100 L 18288 43586 16764 44196 C 12192 44196 7620 41148 4572 38100 1524 33528 0 28956 0 21336 0 15240 1524 9144 4572 6096 7620 1524 12192 0 167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215in" svg:y="0.00056in" svg:width="0.02in" svg:height="0.07528in" draw:id="id1248" draw:style-name="a1249" draw:name="Shape 1516"><svg:title/><svg:desc/><draw:enhanced-geometry draw:type="non-primitive" svg:viewBox="0 0 18288 68834" draw:enhanced-path="M 0 0 L 7620 2540 C 10668 4064 13716 8636 15240 13208 16764 17780 18288 23876 18288 31496 18288 40640 16764 48260 15240 54356 13716 58928 10668 63500 7620 65024 L 0 68834 0 62738 4572 60452 C 7620 58928 9144 55880 10668 51308 12192 48260 12192 42164 12192 37592 L 12192 36068 C 10668 37592 9144 39116 6096 40640 L 0 43078 0 37592 C 3048 37592 6096 36068 7620 33020 10668 29972 12192 26924 12192 20828 12192 16256 10668 11684 7620 8636 6096 7112 3048 5588 0 5588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8834"/><draw:equation draw:name="f8" draw:formula="0 / ?f6"/><draw:equation draw:name="f9" draw:formula="18288 / ?f6"/><draw:equation draw:name="f10" draw:formula="0 / ?f7"/><draw:equation draw:name="f11" draw:formula="68834 / ?f7"/></draw:enhanced-geometry></draw:custom-shape><draw:custom-shape svg:x="0.24333in" svg:y="0.05833in" svg:width="0.01833in" svg:height="0.01833in" draw:id="id1249" draw:style-name="a1250" draw:name="Shape 1517"><svg:title/><svg:desc/><draw:enhanced-geometry draw:type="non-primitive" svg:viewBox="0 0 16764 16764" draw:enhanced-path="M 0 0 L 6096 0 C 6096 6096 9144 10668 15240 10668 L 16764 9906 16764 16002 15240 16764 C 10668 16764 7620 15240 4572 12192 1524 9144 0 4572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6764"/><draw:equation draw:name="f8" draw:formula="0 / ?f6"/><draw:equation draw:name="f9" draw:formula="16764 / ?f6"/><draw:equation draw:name="f10" draw:formula="0 / ?f7"/><draw:equation draw:name="f11" draw:formula="16764 / ?f7"/></draw:enhanced-geometry></draw:custom-shape><draw:custom-shape svg:x="0.24167in" svg:y="0in" svg:width="0.02in" svg:height="0.04833in" draw:id="id1250" draw:style-name="a1251" draw:name="Shape 1518"><svg:title/><svg:desc/><draw:enhanced-geometry draw:type="non-primitive" svg:viewBox="0 0 18288 44196" draw:enhanced-path="M 16764 0 L 18288 508 18288 6096 C 15240 6096 12192 7620 9144 10668 6096 13716 6096 16764 6096 22860 6096 27432 6096 30480 9144 33528 12192 36576 13716 38100 18288 38100 L 18288 43586 16764 44196 C 12192 44196 7620 41148 4572 38100 1524 33528 0 28956 0 21336 0 15240 1524 9144 4572 6096 7620 1524 12192 0 167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26167in" svg:y="0.00056in" svg:width="0.02in" svg:height="0.07528in" draw:id="id1251" draw:style-name="a1252" draw:name="Shape 1519"><svg:title/><svg:desc/><draw:enhanced-geometry draw:type="non-primitive" svg:viewBox="0 0 18288 68834" draw:enhanced-path="M 0 0 L 7620 2540 C 10668 4064 13716 8636 15240 13208 16764 17780 18288 23876 18288 31496 18288 40640 16764 48260 15240 54356 13716 58928 10668 63500 7620 65024 L 0 68834 0 62738 4572 60452 C 7620 58928 9144 55880 10668 51308 12192 48260 12192 42164 12192 37592 L 12192 36068 C 10668 37592 9144 39116 6096 40640 L 0 43078 0 37592 C 3048 37592 6096 36068 7620 33020 10668 29972 12192 26924 12192 20828 12192 16256 10668 11684 7620 8636 6096 7112 3048 5588 0 5588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8834"/><draw:equation draw:name="f8" draw:formula="0 / ?f6"/><draw:equation draw:name="f9" draw:formula="18288 / ?f6"/><draw:equation draw:name="f10" draw:formula="0 / ?f7"/><draw:equation draw:name="f11" draw:formula="68834 / ?f7"/></draw:enhanced-geometry></draw:custom-shape><draw:custom-shape svg:x="0.29in" svg:y="0.065in" svg:width="0.01in" svg:height="0.025in" draw:id="id1252" draw:style-name="a1253" draw:name="Shape 1520"><svg:title/><svg:desc/><draw:enhanced-geometry draw:type="non-primitive" svg:viewBox="0 0 9144 22860" draw:enhanced-path="M 3048 0 L 9144 0 9144 9144 C 9144 12192 7620 15240 6096 16764 6096 19812 4572 21336 3048 22860 L 0 18288 C 1524 18288 3048 16764 4572 15240 4572 13716 4572 12192 6096 9144 L 3048 9144 304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22860"/><draw:equation draw:name="f8" draw:formula="0 / ?f6"/><draw:equation draw:name="f9" draw:formula="9144 / ?f6"/><draw:equation draw:name="f10" draw:formula="0 / ?f7"/><draw:equation draw:name="f11" draw:formula="22860 / ?f7"/></draw:enhanced-geometry></draw:custom-shape><draw:custom-shape svg:x="0.31in" svg:y="0.00333in" svg:width="0.04in" svg:height="0.07333in" draw:id="id1253" draw:style-name="a1254" draw:name="Shape 1521"><svg:title/><svg:desc/><draw:enhanced-geometry draw:type="non-primitive" svg:viewBox="0 0 36576 67056" draw:enhanced-path="M 6096 0 L 35052 0 35052 6096 12192 6096 9144 24384 C 12192 21336 16764 21336 19812 21336 24384 21336 28956 22860 32004 25908 35052 30480 36576 36576 36576 42672 36576 48768 35052 54864 32004 59436 28956 64008 24384 67056 18288 67056 13716 67056 9144 65532 6096 60960 3048 57912 1524 53340 0 48768 L 6096 48768 C 7620 51816 9144 54864 10668 57912 12192 59436 15240 60960 18288 60960 21336 60960 24384 59436 27432 56388 30480 51816 30480 48768 30480 42672 30480 38100 30480 33528 27432 30480 25908 28956 22860 27432 18288 27432 16764 27432 15240 27432 12192 28956 10668 30480 9144 32004 7620 35052 L 1524 33528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7056"/><draw:equation draw:name="f8" draw:formula="0 / ?f6"/><draw:equation draw:name="f9" draw:formula="36576 / ?f6"/><draw:equation draw:name="f10" draw:formula="0 / ?f7"/><draw:equation draw:name="f11" draw:formula="67056 / ?f7"/></draw:enhanced-geometry></draw:custom-shape><draw:custom-shape svg:x="0.35667in" svg:y="0in" svg:width="0.02in" svg:height="0.07593in" draw:id="id1254" draw:style-name="a1255" draw:name="Shape 1522"><svg:title/><svg:desc/><draw:enhanced-geometry draw:type="non-primitive" svg:viewBox="0 0 18288 69427" draw:enhanced-path="M 18288 0 L 18288 6096 C 16764 6096 13716 6096 12192 9144 9144 10668 7620 13716 7620 16764 7620 19812 9144 22860 12192 25908 L 18288 28346 18288 35052 C 15240 35052 12192 35052 10668 38100 7620 41148 6096 44196 6096 48768 6096 53340 7620 56388 10668 59436 L 18288 63246 18288 69427 6096 64008 C 3048 59436 0 54864 0 48768 0 44196 1524 39624 3048 36576 4572 33528 7620 32004 9144 30480 7620 30480 6096 27432 4572 25908 3048 22860 1524 19812 1524 16764 1524 12192 4572 7620 7620 4572 10668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9427"/><draw:equation draw:name="f8" draw:formula="0 / ?f6"/><draw:equation draw:name="f9" draw:formula="18288 / ?f6"/><draw:equation draw:name="f10" draw:formula="0 / ?f7"/><draw:equation draw:name="f11" draw:formula="69427 / ?f7"/></draw:enhanced-geometry></draw:custom-shape><draw:custom-shape svg:x="0.37667in" svg:y="0in" svg:width="0.02in" svg:height="0.07667in" draw:id="id1255" draw:style-name="a1256" draw:name="Shape 1523"><svg:title/><svg:desc/><draw:enhanced-geometry draw:type="non-primitive" svg:viewBox="0 0 18288 70104" draw:enhanced-path="M 0 0 C 6096 0 9144 1524 12192 4572 15240 7620 16764 12192 16764 16764 16764 21336 16764 22860 15240 25908 13716 27432 12192 30480 10668 30480 12192 32004 15240 35052 16764 38100 18288 41148 18288 44196 18288 48768 18288 54864 16764 59436 13716 64008 10668 67056 6096 70104 1524 70104 L 0 69427 0 63246 1524 64008 C 4572 64008 7620 62484 9144 59436 12192 56388 12192 53340 12192 48768 12192 44196 12192 41148 9144 38100 6096 35052 4572 35052 0 35052 L 0 28346 1524 28956 C 3048 28956 6096 27432 7620 25908 10668 22860 10668 19812 10668 16764 10668 13716 10668 10668 7620 9144 6096 6096 3048 6096 0 6096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70104"/><draw:equation draw:name="f8" draw:formula="0 / ?f6"/><draw:equation draw:name="f9" draw:formula="18288 / ?f6"/><draw:equation draw:name="f10" draw:formula="0 / ?f7"/><draw:equation draw:name="f11" draw:formula="70104 / ?f7"/></draw:enhanced-geometry></draw:custom-shape><draw:custom-shape svg:x="0.42333in" svg:y="0.00167in" svg:width="0.045in" svg:height="0.075in" draw:id="id1256" draw:style-name="a1257" draw:name="Shape 1524"><svg:title/><svg:desc/><draw:enhanced-geometry draw:type="non-primitive" svg:viewBox="0 0 41148 68580" draw:enhanced-path="M 30480 0 C 35052 0 38100 0 41148 3048 L 39624 10668 C 36576 7620 33528 6096 28956 6096 24384 6096 21336 7620 18288 10668 15240 13716 12192 18288 12192 24384 L 36576 24384 36576 30480 10668 30480 10668 36576 35052 36576 35052 42672 12192 42672 C 12192 48768 15240 53340 18288 56388 21336 59436 24384 62484 28956 62484 33528 62484 36576 60960 39624 57912 L 39624 65532 C 36576 67056 33528 68580 30480 68580 16764 68580 9144 59436 6096 42672 L 0 42672 1524 36576 4572 36576 C 4572 35052 4572 33528 4572 33528 L 4572 30480 0 30480 1524 24384 6096 24384 C 6096 16764 9144 10668 13716 6096 18288 1524 24384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68580"/><draw:equation draw:name="f8" draw:formula="0 / ?f6"/><draw:equation draw:name="f9" draw:formula="41148 / ?f6"/><draw:equation draw:name="f10" draw:formula="0 / ?f7"/><draw:equation draw:name="f11" draw:formula="68580 / ?f7"/></draw:enhanced-geometry></draw:custom-shape></draw:g></text:p>
          </table:table-cell>
          <table:table-cell table:style-name="TableCell678">
            <text:p text:style-name="P679"><text:span text:style-name="T680">-26,89%</text:span></text:p>
          </table:table-cell>
          <table:table-cell>
            <text:p text:style-name="P679"/>
          </table:table-cell>
        </table:table-row>
        <table:table-row table:style-name="TableRow681">
          <table:table-cell table:style-name="TableCell682" table:number-columns-spanned="3">
            <text:p text:style-name="P683"><text:span text:style-name="T684">TOTAL GASTOS <text:s text:c="2"/></text:span></text:p>
          </table:table-cell>
          <table:covered-table-cell/>
          <table:covered-table-cell/>
          <table:table-cell table:style-name="TableCell685" table:number-columns-spanned="2">
            <text:p text:style-name="P686"><draw:g draw:name="Group 12563" draw:id="id1278" draw:style-name="a1279" text:anchor-type="as-char"><svg:title/><svg:desc/><draw:custom-shape svg:x="0in" svg:y="0.00167in" svg:width="0.02in" svg:height="0.07426in" draw:id="id1258" draw:style-name="a1259" draw:name="Shape 1526"><svg:title/><svg:desc/><draw:enhanced-geometry draw:type="non-primitive" svg:viewBox="0 0 18288 67903" draw:enhanced-path="M 18288 0 L 18288 11176 15240 12192 C 13716 13716 12192 15240 12192 18288 12192 19812 13716 21336 15240 22860 L 18288 24892 18288 36576 C 16764 36576 15240 36576 13716 38100 12192 41148 10668 42672 10668 45720 10668 50292 12192 51816 13716 54864 15240 56388 16764 57912 18288 57912 L 18288 67903 6096 62484 C 3048 59436 0 53340 0 47244 0 42672 1524 39624 3048 36576 4572 33528 7620 32004 10668 30480 7620 28956 6096 27432 4572 24384 3048 22860 1524 19812 1524 16764 1524 10668 3048 7620 6096 4572 9144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7903"/><draw:equation draw:name="f8" draw:formula="0 / ?f6"/><draw:equation draw:name="f9" draw:formula="18288 / ?f6"/><draw:equation draw:name="f10" draw:formula="0 / ?f7"/><draw:equation draw:name="f11" draw:formula="67903 / ?f7"/></draw:enhanced-geometry></draw:custom-shape><draw:custom-shape svg:x="0.02in" svg:y="0.00167in" svg:width="0.02in" svg:height="0.075in" draw:id="id1259" draw:style-name="a1260" draw:name="Shape 1527"><svg:title/><svg:desc/><draw:enhanced-geometry draw:type="non-primitive" svg:viewBox="0 0 18288 68580" draw:enhanced-path="M 0 0 C 6096 0 10668 1524 13716 4572 15240 7620 16764 12192 16764 16764 16764 19812 16764 22860 15240 24384 13716 27432 12192 28956 9144 30480 12192 32004 15240 33528 16764 36576 18288 39624 18288 42672 18288 47244 18288 51816 18288 54864 16764 57912 15240 60960 12192 64008 10668 65532 7620 67056 4572 68580 1524 68580 L 0 67903 0 57912 C 3048 57912 4572 56388 6096 54864 7620 53340 7620 50292 7620 45720 7620 42672 7620 41148 6096 38100 4572 36576 3048 36576 0 36576 L 0 24892 1524 25908 C 3048 25908 4572 24384 6096 22860 7620 21336 7620 19812 7620 18288 7620 15240 7620 13716 6096 12192 4572 10668 3048 10668 1524 10668 L 0 1117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8580"/><draw:equation draw:name="f8" draw:formula="0 / ?f6"/><draw:equation draw:name="f9" draw:formula="18288 / ?f6"/><draw:equation draw:name="f10" draw:formula="0 / ?f7"/><draw:equation draw:name="f11" draw:formula="68580 / ?f7"/></draw:enhanced-geometry></draw:custom-shape><draw:custom-shape svg:x="0.05in" svg:y="0.06in" svg:width="0.01333in" svg:height="0.015in" draw:id="id1260" draw:style-name="a1261" draw:name="Shape 14931"><svg:title/><svg:desc/><draw:enhanced-geometry draw:type="non-primitive" svg:viewBox="0 0 12192 13716" draw:enhanced-path="M 0 0 L 12192 0 12192 13716 0 13716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192"/><draw:equation draw:name="f7" draw:formula="?f4 / 13716"/><draw:equation draw:name="f8" draw:formula="0 / ?f6"/><draw:equation draw:name="f9" draw:formula="12192 / ?f6"/><draw:equation draw:name="f10" draw:formula="0 / ?f7"/><draw:equation draw:name="f11" draw:formula="13716 / ?f7"/></draw:enhanced-geometry></draw:custom-shape><draw:custom-shape svg:x="0.06833in" svg:y="0.01625in" svg:width="0.01833in" svg:height="0.04375in" draw:id="id1261" draw:style-name="a1262" draw:name="Shape 1529"><svg:title/><svg:desc/><draw:enhanced-geometry draw:type="non-primitive" svg:viewBox="0 0 16764 40006" draw:enhanced-path="M 16764 0 L 16764 17907 10668 29337 16764 29337 16764 40006 0 40006 0 29337 167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40006"/><draw:equation draw:name="f8" draw:formula="0 / ?f6"/><draw:equation draw:name="f9" draw:formula="16764 / ?f6"/><draw:equation draw:name="f10" draw:formula="0 / ?f7"/><draw:equation draw:name="f11" draw:formula="40006 / ?f7"/></draw:enhanced-geometry></draw:custom-shape><draw:custom-shape svg:x="0.08667in" svg:y="0.00167in" svg:width="0.025in" svg:height="0.07333in" draw:id="id1262" draw:style-name="a1263" draw:name="Shape 1530"><svg:title/><svg:desc/><draw:enhanced-geometry draw:type="non-primitive" svg:viewBox="0 0 22860 67056" draw:enhanced-path="M 7620 0 L 16764 0 16764 42672 22860 42672 22860 53340 16764 53340 16764 67056 6096 67056 6096 53340 0 53340 0 42672 6096 42672 6096 19812 0 31242 0 13334 762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860"/><draw:equation draw:name="f7" draw:formula="?f4 / 67056"/><draw:equation draw:name="f8" draw:formula="0 / ?f6"/><draw:equation draw:name="f9" draw:formula="22860 / ?f6"/><draw:equation draw:name="f10" draw:formula="0 / ?f7"/><draw:equation draw:name="f11" draw:formula="67056 / ?f7"/></draw:enhanced-geometry></draw:custom-shape><draw:custom-shape svg:x="0.115in" svg:y="0.01625in" svg:width="0.01833in" svg:height="0.04375in" draw:id="id1263" draw:style-name="a1264" draw:name="Shape 1531"><svg:title/><svg:desc/><draw:enhanced-geometry draw:type="non-primitive" svg:viewBox="0 0 16764 40005" draw:enhanced-path="M 16764 0 L 16764 17907 10668 29337 16764 29337 16764 40005 0 40005 0 29337 167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40005"/><draw:equation draw:name="f8" draw:formula="0 / ?f6"/><draw:equation draw:name="f9" draw:formula="16764 / ?f6"/><draw:equation draw:name="f10" draw:formula="0 / ?f7"/><draw:equation draw:name="f11" draw:formula="40005 / ?f7"/></draw:enhanced-geometry></draw:custom-shape><draw:custom-shape svg:x="0.13333in" svg:y="0.00167in" svg:width="0.025in" svg:height="0.07333in" draw:id="id1264" draw:style-name="a1265" draw:name="Shape 1532"><svg:title/><svg:desc/><draw:enhanced-geometry draw:type="non-primitive" svg:viewBox="0 0 22860 67056" draw:enhanced-path="M 7620 0 L 16764 0 16764 42672 22860 42672 22860 53340 16764 53340 16764 67056 6096 67056 6096 53340 0 53340 0 42672 6096 42672 6096 19812 0 31242 0 13335 762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860"/><draw:equation draw:name="f7" draw:formula="?f4 / 67056"/><draw:equation draw:name="f8" draw:formula="0 / ?f6"/><draw:equation draw:name="f9" draw:formula="22860 / ?f6"/><draw:equation draw:name="f10" draw:formula="0 / ?f7"/><draw:equation draw:name="f11" draw:formula="67056 / ?f7"/></draw:enhanced-geometry></draw:custom-shape><draw:custom-shape svg:x="0.16333in" svg:y="0.00333in" svg:width="0.04in" svg:height="0.07167in" draw:id="id1265" draw:style-name="a1266" draw:name="Shape 1533"><svg:title/><svg:desc/><draw:enhanced-geometry draw:type="non-primitive" svg:viewBox="0 0 36576 65532" draw:enhanced-path="M 0 0 L 36576 0 36576 9144 C 33528 12192 30480 16764 27432 24384 24384 30480 21336 36576 19812 44196 18288 51816 16764 59436 16764 65532 L 6096 65532 C 6096 54864 9144 45720 12192 36576 15240 25908 18288 18288 24384 10668 L 0 1066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5532"/><draw:equation draw:name="f8" draw:formula="0 / ?f6"/><draw:equation draw:name="f9" draw:formula="36576 / ?f6"/><draw:equation draw:name="f10" draw:formula="0 / ?f7"/><draw:equation draw:name="f11" draw:formula="65532 / ?f7"/></draw:enhanced-geometry></draw:custom-shape><draw:custom-shape svg:x="0.21333in" svg:y="0.06in" svg:width="0.01333in" svg:height="0.015in" draw:id="id1266" draw:style-name="a1267" draw:name="Shape 14932"><svg:title/><svg:desc/><draw:enhanced-geometry draw:type="non-primitive" svg:viewBox="0 0 12192 13716" draw:enhanced-path="M 0 0 L 12192 0 12192 13716 0 13716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192"/><draw:equation draw:name="f7" draw:formula="?f4 / 13716"/><draw:equation draw:name="f8" draw:formula="0 / ?f6"/><draw:equation draw:name="f9" draw:formula="12192 / ?f6"/><draw:equation draw:name="f10" draw:formula="0 / ?f7"/><draw:equation draw:name="f11" draw:formula="13716 / ?f7"/></draw:enhanced-geometry></draw:custom-shape><draw:custom-shape svg:x="0.23333in" svg:y="0.00333in" svg:width="0.04167in" svg:height="0.07333in" draw:id="id1267" draw:style-name="a1268" draw:name="Shape 1535"><svg:title/><svg:desc/><draw:enhanced-geometry draw:type="non-primitive" svg:viewBox="0 0 38100 67056" draw:enhanced-path="M 7620 0 L 35052 0 35052 10668 16764 10668 13716 22860 C 16764 19812 19812 19812 21336 19812 25908 19812 28956 21336 32004 24384 36576 28956 38100 35052 38100 42672 38100 48768 36576 53340 33528 59436 30480 64008 24384 67056 18288 67056 13716 67056 9144 65532 6096 60960 3048 57912 1524 53340 0 48768 L 10668 47244 C 10668 48768 12192 51816 13716 53340 15240 54864 16764 56388 19812 56388 21336 56388 22860 54864 24384 51816 27432 50292 27432 47244 27432 42672 27432 38100 27432 35052 25908 33528 22860 30480 21336 30480 19812 30480 15240 30480 13716 32004 10668 35052 L 1524 33528 762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100"/><draw:equation draw:name="f7" draw:formula="?f4 / 67056"/><draw:equation draw:name="f8" draw:formula="0 / ?f6"/><draw:equation draw:name="f9" draw:formula="38100 / ?f6"/><draw:equation draw:name="f10" draw:formula="0 / ?f7"/><draw:equation draw:name="f11" draw:formula="67056 / ?f7"/></draw:enhanced-geometry></draw:custom-shape><draw:custom-shape svg:x="0.28in" svg:y="0.00333in" svg:width="0.04in" svg:height="0.07167in" draw:id="id1268" draw:style-name="a1269" draw:name="Shape 1536"><svg:title/><svg:desc/><draw:enhanced-geometry draw:type="non-primitive" svg:viewBox="0 0 36576 65532" draw:enhanced-path="M 0 0 L 36576 0 36576 9144 C 33528 12192 30480 16764 27432 24384 24384 30480 21336 36576 19812 44196 18288 51816 16764 59436 16764 65532 L 6096 65532 C 6096 54864 7620 45720 10668 36576 15240 25908 18288 18288 24384 10668 L 0 1066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5532"/><draw:equation draw:name="f8" draw:formula="0 / ?f6"/><draw:equation draw:name="f9" draw:formula="36576 / ?f6"/><draw:equation draw:name="f10" draw:formula="0 / ?f7"/><draw:equation draw:name="f11" draw:formula="65532 / ?f7"/></draw:enhanced-geometry></draw:custom-shape><draw:custom-shape svg:x="0.32667in" svg:y="0.00183in" svg:width="0.01917in" svg:height="0.07438in" draw:id="id1269" draw:style-name="a1270" draw:name="Shape 1537"><svg:title/><svg:desc/><draw:enhanced-geometry draw:type="non-primitive" svg:viewBox="0 0 17526 68012" draw:enhanced-path="M 17526 0 L 17526 10904 12192 13571 C 12192 16619 10668 22715 10668 33383 10668 44051 12192 50147 12192 53195 L 17526 57195 17526 68012 4572 60815 C 1524 54719 0 45575 0 33383 0 21191 1524 12047 4572 7475 6096 4427 8001 2522 10287 1379 L 1752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7526"/><draw:equation draw:name="f7" draw:formula="?f4 / 68012"/><draw:equation draw:name="f8" draw:formula="0 / ?f6"/><draw:equation draw:name="f9" draw:formula="17526 / ?f6"/><draw:equation draw:name="f10" draw:formula="0 / ?f7"/><draw:equation draw:name="f11" draw:formula="68012 / ?f7"/></draw:enhanced-geometry></draw:custom-shape><draw:custom-shape svg:x="0.34583in" svg:y="0.00167in" svg:width="0.01917in" svg:height="0.075in" draw:id="id1270" draw:style-name="a1271" draw:name="Shape 1538"><svg:title/><svg:desc/><draw:enhanced-geometry draw:type="non-primitive" svg:viewBox="0 0 17526 68580" draw:enhanced-path="M 762 0 C 5334 0 9906 1524 12954 7620 16002 12192 17526 21336 17526 33528 17526 45720 16002 54864 12954 60960 9906 65532 5334 68580 762 68580 L 0 68157 0 57340 762 57912 C 2286 57912 3810 56388 5334 53340 6858 50292 6858 44196 6858 33528 6858 22860 6858 16764 5334 13716 3810 10668 2286 10668 762 10668 L 0 11049 0 145 76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7526"/><draw:equation draw:name="f7" draw:formula="?f4 / 68580"/><draw:equation draw:name="f8" draw:formula="0 / ?f6"/><draw:equation draw:name="f9" draw:formula="17526 / ?f6"/><draw:equation draw:name="f10" draw:formula="0 / ?f7"/><draw:equation draw:name="f11" draw:formula="68580 / ?f7"/></draw:enhanced-geometry></draw:custom-shape><draw:custom-shape svg:x="0.375in" svg:y="0.06167in" svg:width="0.01333in" svg:height="0.03in" draw:id="id1271" draw:style-name="a1272" draw:name="Shape 1539"><svg:title/><svg:desc/><draw:enhanced-geometry draw:type="non-primitive" svg:viewBox="0 0 12192 27432" draw:enhanced-path="M 1524 0 L 12192 0 12192 9144 C 12192 13716 12192 16764 10668 19812 9144 22860 6096 25908 1524 27432 L 0 21336 C 1524 21336 3048 19812 4572 18288 6096 16764 6096 13716 6096 12192 L 1524 12192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192"/><draw:equation draw:name="f7" draw:formula="?f4 / 27432"/><draw:equation draw:name="f8" draw:formula="0 / ?f6"/><draw:equation draw:name="f9" draw:formula="12192 / ?f6"/><draw:equation draw:name="f10" draw:formula="0 / ?f7"/><draw:equation draw:name="f11" draw:formula="27432 / ?f7"/></draw:enhanced-geometry></draw:custom-shape><draw:custom-shape svg:x="0.39667in" svg:y="0.00167in" svg:width="0.02in" svg:height="0.075in" draw:id="id1272" draw:style-name="a1273" draw:name="Shape 1540"><svg:title/><svg:desc/><draw:enhanced-geometry draw:type="non-primitive" svg:viewBox="0 0 18288 68580" draw:enhanced-path="M 18288 0 L 18288 11049 13716 12192 C 12192 13716 12192 15240 12192 18288 12192 19812 12192 21336 13716 22860 15240 24384 16764 25908 18288 25908 L 18288 36576 C 16764 36576 13716 36576 12192 38100 10668 41148 10668 42672 10668 45720 10668 50292 10668 51816 12192 54864 13716 56388 16764 57912 18288 57912 L 18288 68580 C 13716 68580 9144 65532 4572 62484 1524 59436 0 53340 0 47244 0 42672 0 39624 3048 36576 4572 33528 6096 32004 9144 30480 6096 28956 4572 27432 3048 24384 1524 22860 1524 19812 1524 16764 1524 10668 3048 7620 6096 4572 9144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8580"/><draw:equation draw:name="f8" draw:formula="0 / ?f6"/><draw:equation draw:name="f9" draw:formula="18288 / ?f6"/><draw:equation draw:name="f10" draw:formula="0 / ?f7"/><draw:equation draw:name="f11" draw:formula="68580 / ?f7"/></draw:enhanced-geometry></draw:custom-shape><draw:custom-shape svg:x="0.41667in" svg:y="0.00167in" svg:width="0.02in" svg:height="0.075in" draw:id="id1273" draw:style-name="a1274" draw:name="Shape 1541"><svg:title/><svg:desc/><draw:enhanced-geometry draw:type="non-primitive" svg:viewBox="0 0 18288 68580" draw:enhanced-path="M 0 0 C 6096 0 9144 1524 12192 4572 15240 7620 16764 12192 16764 16764 16764 19812 15240 22860 15240 24384 13716 27432 10668 28956 9144 30480 12192 32004 13716 33528 15240 36576 16764 39624 18288 42672 18288 47244 18288 51816 16764 54864 15240 57912 13716 60960 12192 64008 9144 65532 6096 67056 3048 68580 0 68580 L 0 57912 C 1524 57912 4572 56388 6096 54864 6096 53340 7620 50292 7620 45720 7620 42672 6096 41148 4572 38100 4572 36576 1524 36576 0 36576 L 0 25908 C 3048 25908 4572 24384 6096 22860 7620 21336 7620 19812 7620 18288 7620 15240 7620 13716 6096 12192 4572 10668 3048 10668 1524 10668 L 0 11049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8580"/><draw:equation draw:name="f8" draw:formula="0 / ?f6"/><draw:equation draw:name="f9" draw:formula="18288 / ?f6"/><draw:equation draw:name="f10" draw:formula="0 / ?f7"/><draw:equation draw:name="f11" draw:formula="68580 / ?f7"/></draw:enhanced-geometry></draw:custom-shape><draw:custom-shape svg:x="0.44333in" svg:y="0.05667in" svg:width="0.01917in" svg:height="0.02in" draw:id="id1274" draw:style-name="a1275" draw:name="Shape 1542"><svg:title/><svg:desc/><draw:enhanced-geometry draw:type="non-primitive" svg:viewBox="0 0 17526 18288" draw:enhanced-path="M 10668 0 C 10668 4572 13716 7620 16764 7620 L 17526 7048 17526 16916 15240 18288 C 12192 18288 7620 16764 4572 13716 3048 10668 1524 6096 0 1524 L 1066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7526"/><draw:equation draw:name="f7" draw:formula="?f4 / 18288"/><draw:equation draw:name="f8" draw:formula="0 / ?f6"/><draw:equation draw:name="f9" draw:formula="17526 / ?f6"/><draw:equation draw:name="f10" draw:formula="0 / ?f7"/><draw:equation draw:name="f11" draw:formula="18288 / ?f7"/></draw:enhanced-geometry></draw:custom-shape><draw:custom-shape svg:x="0.44167in" svg:y="0.00167in" svg:width="0.02083in" svg:height="0.04833in" draw:id="id1275" draw:style-name="a1276" draw:name="Shape 1543"><svg:title/><svg:desc/><draw:enhanced-geometry draw:type="non-primitive" svg:viewBox="0 0 19050 44196" draw:enhanced-path="M 18288 0 L 19050 145 19050 11049 18288 10668 C 16764 10668 13716 10668 12192 12192 10668 13716 10668 16764 10668 21336 10668 25908 12192 28956 13716 30480 L 19050 33147 19050 43625 16764 44196 C 12192 44196 9144 41148 4572 38100 1524 33528 0 28956 0 21336 0 15240 1524 9144 4572 6096 9144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draw:equation draw:name="f7" draw:formula="?f4 / 44196"/><draw:equation draw:name="f8" draw:formula="0 / ?f6"/><draw:equation draw:name="f9" draw:formula="19050 / ?f6"/><draw:equation draw:name="f10" draw:formula="0 / ?f7"/><draw:equation draw:name="f11" draw:formula="44196 / ?f7"/></draw:enhanced-geometry></draw:custom-shape><draw:custom-shape svg:x="0.4625in" svg:y="0.00183in" svg:width="0.02083in" svg:height="0.07334in" draw:id="id1276" draw:style-name="a1277" draw:name="Shape 1544"><svg:title/><svg:desc/><draw:enhanced-geometry draw:type="non-primitive" svg:viewBox="0 0 19050 67063" draw:enhanced-path="M 0 0 L 7239 1379 C 9525 2522 11430 4427 12954 7475 17526 12047 19050 21191 19050 33383 19050 45575 17526 54719 12954 59291 L 0 67063 0 57196 5334 53195 C 8382 50147 8382 45575 9906 37955 8382 39479 6858 41003 3810 42527 L 0 43480 0 33002 762 33383 C 2286 33383 3810 31859 5334 30335 6858 28811 8382 25763 8382 22715 8382 18143 6858 15095 5334 13571 L 0 10904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draw:equation draw:name="f7" draw:formula="?f4 / 67063"/><draw:equation draw:name="f8" draw:formula="0 / ?f6"/><draw:equation draw:name="f9" draw:formula="19050 / ?f6"/><draw:equation draw:name="f10" draw:formula="0 / ?f7"/><draw:equation draw:name="f11" draw:formula="67063 / ?f7"/></draw:enhanced-geometry></draw:custom-shape><draw:custom-shape svg:x="0.50833in" svg:y="0in" svg:width="0.045in" svg:height="0.07667in" draw:id="id1277" draw:style-name="a1278" draw:name="Shape 1545"><svg:title/><svg:desc/><draw:enhanced-geometry draw:type="non-primitive" svg:viewBox="0 0 41148 70104" draw:enhanced-path="M 30480 0 C 33528 0 38100 0 41148 3048 L 38100 16764 C 36576 13716 33528 12192 28956 12192 22860 12192 18288 16764 15240 25908 L 38100 25908 36576 32004 15240 32004 15240 35052 C 15240 36576 15240 36576 15240 38100 L 36576 38100 35052 44196 15240 44196 C 18288 53340 22860 57912 28956 57912 33528 57912 38100 54864 41148 51816 L 41148 67056 C 38100 68580 33528 70104 28956 70104 22860 70104 18288 67056 13716 62484 9144 57912 6096 51816 4572 44196 L 0 44196 1524 38100 4572 38100 4572 32004 0 32004 1524 25908 4572 25908 C 6096 16764 9144 10668 13716 6096 18288 1524 22860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70104"/><draw:equation draw:name="f8" draw:formula="0 / ?f6"/><draw:equation draw:name="f9" draw:formula="41148 / ?f6"/><draw:equation draw:name="f10" draw:formula="0 / ?f7"/><draw:equation draw:name="f11" draw:formula="70104 / ?f7"/></draw:enhanced-geometry></draw:custom-shape></draw:g></text:p>
          </table:table-cell>
          <table:covered-table-cell/>
          <table:table-cell table:style-name="TableCell687" table:number-columns-spanned="2">
            <text:p text:style-name="P688"><text:span text:style-name="T689">100%</text:span></text:p>
          </table:table-cell>
          <table:covered-table-cell/>
          <table:table-cell table:style-name="TableCell690" table:number-columns-spanned="2">
            <text:p text:style-name="P691"><draw:g draw:name="Group 12574" draw:id="id1297" draw:style-name="a1298" text:anchor-type="as-char"><svg:title/><svg:desc/><draw:custom-shape svg:x="0in" svg:y="0.00333in" svg:width="0.04167in" svg:height="0.07333in" draw:id="id1279" draw:style-name="a1280" draw:name="Shape 1547"><svg:title/><svg:desc/><draw:enhanced-geometry draw:type="non-primitive" svg:viewBox="0 0 38100 67056" draw:enhanced-path="M 7620 0 L 35052 0 35052 10668 15240 10668 13716 22860 C 15240 19812 18288 19812 21336 19812 24384 19812 28956 21336 32004 24384 35052 28956 38100 35052 38100 42672 38100 48768 35052 53340 32004 59436 28956 64008 24384 67056 18288 67056 13716 67056 9144 65532 6096 60960 1524 57912 0 53340 0 48768 L 10668 47244 C 10668 48768 10668 51816 12192 53340 15240 54864 16764 56388 18288 56388 21336 56388 22860 54864 24384 51816 25908 50292 27432 47244 27432 42672 27432 38100 25908 35052 24384 33528 22860 30480 21336 30480 18288 30480 15240 30480 12192 32004 9144 35052 L 1524 33528 762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100"/><draw:equation draw:name="f7" draw:formula="?f4 / 67056"/><draw:equation draw:name="f8" draw:formula="0 / ?f6"/><draw:equation draw:name="f9" draw:formula="38100 / ?f6"/><draw:equation draw:name="f10" draw:formula="0 / ?f7"/><draw:equation draw:name="f11" draw:formula="67056 / ?f7"/></draw:enhanced-geometry></draw:custom-shape><draw:custom-shape svg:x="0.04833in" svg:y="0.06in" svg:width="0.01333in" svg:height="0.015in" draw:id="id1280" draw:style-name="a1281" draw:name="Shape 14935"><svg:title/><svg:desc/><draw:enhanced-geometry draw:type="non-primitive" svg:viewBox="0 0 12192 13716" draw:enhanced-path="M 0 0 L 12192 0 12192 13716 0 13716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192"/><draw:equation draw:name="f7" draw:formula="?f4 / 13716"/><draw:equation draw:name="f8" draw:formula="0 / ?f6"/><draw:equation draw:name="f9" draw:formula="12192 / ?f6"/><draw:equation draw:name="f10" draw:formula="0 / ?f7"/><draw:equation draw:name="f11" draw:formula="13716 / ?f7"/></draw:enhanced-geometry></draw:custom-shape><draw:custom-shape svg:x="0.06833in" svg:y="0.00167in" svg:width="0.02in" svg:height="0.07426in" draw:id="id1281" draw:style-name="a1282" draw:name="Shape 1549"><svg:title/><svg:desc/><draw:enhanced-geometry draw:type="non-primitive" svg:viewBox="0 0 18288 67902" draw:enhanced-path="M 18288 0 L 18288 11176 15240 12192 C 13716 13716 12192 15240 12192 18288 12192 19812 13716 21336 15240 22860 L 18288 24892 18288 36576 13716 38100 C 12192 41148 10668 42672 10668 45720 10668 50292 12192 51816 13716 54864 L 18288 57150 18288 67902 6096 62484 C 3048 59436 0 53340 0 47244 0 42672 1524 39624 3048 36576 4572 33528 7620 32004 10668 30480 7620 28956 6096 27432 4572 24384 3048 22860 1524 19812 1524 16764 1524 10668 3048 7620 6096 4572 L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7902"/><draw:equation draw:name="f8" draw:formula="0 / ?f6"/><draw:equation draw:name="f9" draw:formula="18288 / ?f6"/><draw:equation draw:name="f10" draw:formula="0 / ?f7"/><draw:equation draw:name="f11" draw:formula="67902 / ?f7"/></draw:enhanced-geometry></draw:custom-shape><draw:custom-shape svg:x="0.08833in" svg:y="0.00167in" svg:width="0.02in" svg:height="0.075in" draw:id="id1282" draw:style-name="a1283" draw:name="Shape 1550"><svg:title/><svg:desc/><draw:enhanced-geometry draw:type="non-primitive" svg:viewBox="0 0 18288 68580" draw:enhanced-path="M 0 0 C 6096 0 10668 1524 13716 4572 15240 7620 16764 12192 16764 16764 16764 19812 16764 22860 15240 24384 13716 27432 12192 28956 9144 30480 12192 32004 15240 33528 16764 36576 18288 39624 18288 42672 18288 47244 18288 51816 18288 54864 16764 57912 15240 60960 12192 64008 10668 65532 7620 67056 4572 68580 1524 68580 L 0 67902 0 57150 1524 57912 C 3048 57912 4572 56388 6096 54864 7620 53340 7620 50292 7620 45720 7620 42672 7620 41148 6096 38100 4572 36576 3048 36576 0 36576 L 0 36576 0 24892 1524 25908 C 3048 25908 4572 24384 6096 22860 7620 21336 7620 19812 7620 18288 7620 15240 7620 13716 6096 12192 4572 10668 3048 10668 1524 10668 L 0 11176 0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8580"/><draw:equation draw:name="f8" draw:formula="0 / ?f6"/><draw:equation draw:name="f9" draw:formula="18288 / ?f6"/><draw:equation draw:name="f10" draw:formula="0 / ?f7"/><draw:equation draw:name="f11" draw:formula="68580 / ?f7"/></draw:enhanced-geometry></draw:custom-shape><draw:custom-shape svg:x="0.115in" svg:y="0.00222in" svg:width="0.02in" svg:height="0.0737in" draw:id="id1283" draw:style-name="a1284" draw:name="Shape 1551"><svg:title/><svg:desc/><draw:enhanced-geometry draw:type="non-primitive" svg:viewBox="0 0 18288 67395" draw:enhanced-path="M 18288 0 L 18288 10668 15240 11684 C 13716 13208 12192 14732 12192 17780 12192 19304 13716 20828 15240 22352 L 18288 24384 18288 36068 C 16764 36068 15240 36068 13716 37592 12192 40640 10668 42164 10668 45212 10668 49784 12192 51308 13716 54356 L 18288 56642 18288 67395 6096 61976 C 3048 58928 0 52832 0 46736 0 42164 1524 39116 3048 36068 4572 33020 7620 31496 10668 29972 7620 28448 6096 26924 4572 23876 3048 22352 1524 19304 1524 16256 1524 10160 3048 7112 6096 4064 L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7395"/><draw:equation draw:name="f8" draw:formula="0 / ?f6"/><draw:equation draw:name="f9" draw:formula="18288 / ?f6"/><draw:equation draw:name="f10" draw:formula="0 / ?f7"/><draw:equation draw:name="f11" draw:formula="67395 / ?f7"/></draw:enhanced-geometry></draw:custom-shape><draw:custom-shape svg:x="0.135in" svg:y="0.00167in" svg:width="0.02in" svg:height="0.075in" draw:id="id1284" draw:style-name="a1285" draw:name="Shape 1552"><svg:title/><svg:desc/><draw:enhanced-geometry draw:type="non-primitive" svg:viewBox="0 0 18288 68580" draw:enhanced-path="M 1524 0 C 6096 0 10668 1524 13716 4572 16764 7620 16764 12192 16764 16764 16764 19812 16764 22860 15240 24384 13716 27432 12192 28956 9144 30480 12192 32004 15240 33528 16764 36576 18288 39624 18288 42672 18288 47244 18288 51816 18288 54864 16764 57912 15240 60960 13716 64008 10668 65532 7620 67056 4572 68580 1524 68580 L 0 67903 0 57150 1524 57912 C 3048 57912 4572 56388 6096 54864 7620 53340 7620 50292 7620 45720 7620 42672 7620 41148 6096 38100 4572 36576 3048 36576 0 36576 L 0 24892 1524 25908 C 3048 25908 4572 24384 6096 22860 7620 21336 7620 19812 7620 18288 7620 15240 7620 13716 6096 12192 4572 10668 3048 10668 1524 10668 L 0 11176 0 508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8580"/><draw:equation draw:name="f8" draw:formula="0 / ?f6"/><draw:equation draw:name="f9" draw:formula="18288 / ?f6"/><draw:equation draw:name="f10" draw:formula="0 / ?f7"/><draw:equation draw:name="f11" draw:formula="68580 / ?f7"/></draw:enhanced-geometry></draw:custom-shape><draw:custom-shape svg:x="0.16167in" svg:y="0.00333in" svg:width="0.04167in" svg:height="0.07333in" draw:id="id1285" draw:style-name="a1286" draw:name="Shape 1553"><svg:title/><svg:desc/><draw:enhanced-geometry draw:type="non-primitive" svg:viewBox="0 0 38100 67056" draw:enhanced-path="M 7620 0 L 35052 0 35052 10668 16764 10668 15240 22860 C 16764 19812 19812 19812 21336 19812 25908 19812 30480 21336 33528 24384 36576 28956 38100 35052 38100 42672 38100 48768 36576 53340 33528 59436 30480 64008 25908 67056 19812 67056 13716 67056 10668 65532 6096 60960 3048 57912 1524 53340 0 48768 L 10668 47244 C 12192 48768 12192 51816 13716 53340 15240 54864 18288 56388 19812 56388 21336 56388 24384 54864 25908 51816 27432 50292 27432 47244 27432 42672 27432 38100 27432 35052 25908 33528 24384 30480 21336 30480 19812 30480 16764 30480 13716 32004 10668 35052 L 1524 33528 762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100"/><draw:equation draw:name="f7" draw:formula="?f4 / 67056"/><draw:equation draw:name="f8" draw:formula="0 / ?f6"/><draw:equation draw:name="f9" draw:formula="38100 / ?f6"/><draw:equation draw:name="f10" draw:formula="0 / ?f7"/><draw:equation draw:name="f11" draw:formula="67056 / ?f7"/></draw:enhanced-geometry></draw:custom-shape><draw:custom-shape svg:x="0.21167in" svg:y="0.06in" svg:width="0.01333in" svg:height="0.015in" draw:id="id1286" draw:style-name="a1287" draw:name="Shape 14936"><svg:title/><svg:desc/><draw:enhanced-geometry draw:type="non-primitive" svg:viewBox="0 0 12192 13716" draw:enhanced-path="M 0 0 L 12192 0 12192 13716 0 13716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192"/><draw:equation draw:name="f7" draw:formula="?f4 / 13716"/><draw:equation draw:name="f8" draw:formula="0 / ?f6"/><draw:equation draw:name="f9" draw:formula="12192 / ?f6"/><draw:equation draw:name="f10" draw:formula="0 / ?f7"/><draw:equation draw:name="f11" draw:formula="13716 / ?f7"/></draw:enhanced-geometry></draw:custom-shape><draw:custom-shape svg:x="0.23167in" svg:y="0.00184in" svg:width="0.01917in" svg:height="0.07437in" draw:id="id1287" draw:style-name="a1288" draw:name="Shape 1555"><svg:title/><svg:desc/><draw:enhanced-geometry draw:type="non-primitive" svg:viewBox="0 0 17526 68001" draw:enhanced-path="M 17526 0 L 17526 10893 12192 13560 C 12192 16608 10668 22704 10668 33372 10668 44040 12192 50136 12192 53184 L 17526 57184 17526 68001 4572 60804 C 1524 54708 0 45564 0 33372 0 21180 1524 12036 4572 7464 6858 4416 8763 2511 10858 1368 L 1752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7526"/><draw:equation draw:name="f7" draw:formula="?f4 / 68001"/><draw:equation draw:name="f8" draw:formula="0 / ?f6"/><draw:equation draw:name="f9" draw:formula="17526 / ?f6"/><draw:equation draw:name="f10" draw:formula="0 / ?f7"/><draw:equation draw:name="f11" draw:formula="68001 / ?f7"/></draw:enhanced-geometry></draw:custom-shape><draw:custom-shape svg:x="0.25083in" svg:y="0.00167in" svg:width="0.01917in" svg:height="0.075in" draw:id="id1288" draw:style-name="a1289" draw:name="Shape 1556"><svg:title/><svg:desc/><draw:enhanced-geometry draw:type="non-primitive" svg:viewBox="0 0 17526 68580" draw:enhanced-path="M 762 0 C 5334 0 9906 1524 12954 7620 16002 12192 17526 21336 17526 33528 17526 45720 16002 54864 12954 60960 9906 65532 5334 68580 762 68580 L 0 68157 0 57341 762 57912 C 2286 57912 3810 56388 5334 53340 6858 50292 6858 44196 6858 33528 6858 22860 6858 16764 5334 13716 3810 10668 2286 10668 762 10668 L 0 11049 0 156 76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7526"/><draw:equation draw:name="f7" draw:formula="?f4 / 68580"/><draw:equation draw:name="f8" draw:formula="0 / ?f6"/><draw:equation draw:name="f9" draw:formula="17526 / ?f6"/><draw:equation draw:name="f10" draw:formula="0 / ?f7"/><draw:equation draw:name="f11" draw:formula="68580 / ?f7"/></draw:enhanced-geometry></draw:custom-shape><draw:custom-shape svg:x="0.27667in" svg:y="0.01625in" svg:width="0.01833in" svg:height="0.04375in" draw:id="id1289" draw:style-name="a1290" draw:name="Shape 1557"><svg:title/><svg:desc/><draw:enhanced-geometry draw:type="non-primitive" svg:viewBox="0 0 16764 40005" draw:enhanced-path="M 16764 0 L 16764 17907 10668 29337 16764 29337 16764 40005 0 40005 0 29337 167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40005"/><draw:equation draw:name="f8" draw:formula="0 / ?f6"/><draw:equation draw:name="f9" draw:formula="16764 / ?f6"/><draw:equation draw:name="f10" draw:formula="0 / ?f7"/><draw:equation draw:name="f11" draw:formula="40005 / ?f7"/></draw:enhanced-geometry></draw:custom-shape><draw:custom-shape svg:x="0.295in" svg:y="0.00167in" svg:width="0.025in" svg:height="0.07333in" draw:id="id1290" draw:style-name="a1291" draw:name="Shape 1558"><svg:title/><svg:desc/><draw:enhanced-geometry draw:type="non-primitive" svg:viewBox="0 0 22860 67056" draw:enhanced-path="M 7620 0 L 16764 0 16764 42672 22860 42672 22860 53340 16764 53340 16764 67056 6096 67056 6096 53340 0 53340 0 42672 6096 42672 6096 19812 0 31242 0 13335 762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860"/><draw:equation draw:name="f7" draw:formula="?f4 / 67056"/><draw:equation draw:name="f8" draw:formula="0 / ?f6"/><draw:equation draw:name="f9" draw:formula="22860 / ?f6"/><draw:equation draw:name="f10" draw:formula="0 / ?f7"/><draw:equation draw:name="f11" draw:formula="67056 / ?f7"/></draw:enhanced-geometry></draw:custom-shape><draw:custom-shape svg:x="0.32833in" svg:y="0.00167in" svg:width="0.02667in" svg:height="0.07333in" draw:id="id1291" draw:style-name="a1292" draw:name="Shape 1559"><svg:title/><svg:desc/><draw:enhanced-geometry draw:type="non-primitive" svg:viewBox="0 0 24384 67056" draw:enhanced-path="M 16764 0 L 24384 0 24384 67056 13716 67056 13716 18288 C 10668 21336 6096 24384 0 27432 L 0 15240 C 3048 13716 6096 12192 9144 9144 12192 6096 15240 3048 167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384"/><draw:equation draw:name="f7" draw:formula="?f4 / 67056"/><draw:equation draw:name="f8" draw:formula="0 / ?f6"/><draw:equation draw:name="f9" draw:formula="24384 / ?f6"/><draw:equation draw:name="f10" draw:formula="0 / ?f7"/><draw:equation draw:name="f11" draw:formula="67056 / ?f7"/></draw:enhanced-geometry></draw:custom-shape><draw:custom-shape svg:x="0.37333in" svg:y="0.06167in" svg:width="0.01333in" svg:height="0.03in" draw:id="id1292" draw:style-name="a1293" draw:name="Shape 1560"><svg:title/><svg:desc/><draw:enhanced-geometry draw:type="non-primitive" svg:viewBox="0 0 12192 27432" draw:enhanced-path="M 1524 0 L 12192 0 12192 9144 C 12192 13716 12192 16764 10668 19812 9144 22860 6096 25908 3048 27432 L 0 21336 C 3048 21336 4572 19812 4572 18288 6096 16764 6096 13716 6096 12192 L 1524 12192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192"/><draw:equation draw:name="f7" draw:formula="?f4 / 27432"/><draw:equation draw:name="f8" draw:formula="0 / ?f6"/><draw:equation draw:name="f9" draw:formula="12192 / ?f6"/><draw:equation draw:name="f10" draw:formula="0 / ?f7"/><draw:equation draw:name="f11" draw:formula="27432 / ?f7"/></draw:enhanced-geometry></draw:custom-shape><draw:custom-shape svg:x="0.39833in" svg:y="0.00167in" svg:width="0.02667in" svg:height="0.07333in" draw:id="id1293" draw:style-name="a1294" draw:name="Shape 1561"><svg:title/><svg:desc/><draw:enhanced-geometry draw:type="non-primitive" svg:viewBox="0 0 24384 67056" draw:enhanced-path="M 15240 0 L 24384 0 24384 67056 13716 67056 13716 18288 C 10668 21336 6096 24384 0 27432 L 0 15240 C 3048 13716 6096 12192 9144 9144 12192 6096 15240 3048 1524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384"/><draw:equation draw:name="f7" draw:formula="?f4 / 67056"/><draw:equation draw:name="f8" draw:formula="0 / ?f6"/><draw:equation draw:name="f9" draw:formula="24384 / ?f6"/><draw:equation draw:name="f10" draw:formula="0 / ?f7"/><draw:equation draw:name="f11" draw:formula="67056 / ?f7"/></draw:enhanced-geometry></draw:custom-shape><draw:custom-shape svg:x="0.44167in" svg:y="0.00183in" svg:width="0.01917in" svg:height="0.07438in" draw:id="id1294" draw:style-name="a1295" draw:name="Shape 1562"><svg:title/><svg:desc/><draw:enhanced-geometry draw:type="non-primitive" svg:viewBox="0 0 17526 68012" draw:enhanced-path="M 17526 0 L 17526 10904 12192 13571 C 12192 16619 10668 22715 10668 33383 10668 44051 12192 50147 12192 53195 L 17526 57195 17526 68012 4572 60815 C 1524 54719 0 45575 0 33383 0 21191 1524 12047 4572 7475 6096 4427 8001 2522 10287 1379 L 1752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7526"/><draw:equation draw:name="f7" draw:formula="?f4 / 68012"/><draw:equation draw:name="f8" draw:formula="0 / ?f6"/><draw:equation draw:name="f9" draw:formula="17526 / ?f6"/><draw:equation draw:name="f10" draw:formula="0 / ?f7"/><draw:equation draw:name="f11" draw:formula="68012 / ?f7"/></draw:enhanced-geometry></draw:custom-shape><draw:custom-shape svg:x="0.46083in" svg:y="0.00167in" svg:width="0.01917in" svg:height="0.075in" draw:id="id1295" draw:style-name="a1296" draw:name="Shape 1563"><svg:title/><svg:desc/><draw:enhanced-geometry draw:type="non-primitive" svg:viewBox="0 0 17526 68580" draw:enhanced-path="M 762 0 C 5334 0 9906 1524 12954 7620 16002 12192 17526 21336 17526 33528 17526 45720 16002 54864 12954 60960 9906 65532 5334 68580 762 68580 L 0 68157 0 57340 762 57912 C 2286 57912 3810 56388 5334 53340 6858 50292 6858 44196 6858 33528 6858 22860 6858 16764 5334 13716 3810 10668 2286 10668 762 10668 L 0 11049 0 145 76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7526"/><draw:equation draw:name="f7" draw:formula="?f4 / 68580"/><draw:equation draw:name="f8" draw:formula="0 / ?f6"/><draw:equation draw:name="f9" draw:formula="17526 / ?f6"/><draw:equation draw:name="f10" draw:formula="0 / ?f7"/><draw:equation draw:name="f11" draw:formula="68580 / ?f7"/></draw:enhanced-geometry></draw:custom-shape><draw:custom-shape svg:x="0.50667in" svg:y="0in" svg:width="0.045in" svg:height="0.07667in" draw:id="id1296" draw:style-name="a1297" draw:name="Shape 1564"><svg:title/><svg:desc/><draw:enhanced-geometry draw:type="non-primitive" svg:viewBox="0 0 41148 70104" draw:enhanced-path="M 30480 0 C 33528 0 38100 0 41148 3048 L 39624 16764 C 36576 13716 33528 12192 28956 12192 22860 12192 18288 16764 16764 25908 L 38100 25908 36576 32004 15240 32004 15240 35052 C 15240 36576 15240 36576 15240 38100 L 36576 38100 35052 44196 16764 44196 C 18288 53340 22860 57912 28956 57912 33528 57912 38100 54864 41148 51816 L 41148 67056 C 38100 68580 33528 70104 30480 70104 22860 70104 18288 67056 13716 62484 9144 57912 6096 51816 6096 44196 L 0 44196 1524 38100 4572 38100 4572 32004 0 32004 1524 25908 6096 25908 C 7620 16764 10668 10668 13716 6096 18288 1524 24384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70104"/><draw:equation draw:name="f8" draw:formula="0 / ?f6"/><draw:equation draw:name="f9" draw:formula="41148 / ?f6"/><draw:equation draw:name="f10" draw:formula="0 / ?f7"/><draw:equation draw:name="f11" draw:formula="70104 / ?f7"/></draw:enhanced-geometry></draw:custom-shape></draw:g></text:p>
          </table:table-cell>
          <table:covered-table-cell/>
          <table:table-cell table:style-name="TableCell692" table:number-columns-spanned="2">
            <text:p text:style-name="P693"><text:span text:style-name="T694">100%</text:span></text:p>
          </table:table-cell>
          <table:covered-table-cell/>
          <table:table-cell table:style-name="TableCell695">
            <text:p text:style-name="P696"><draw:g draw:name="Group 12585" draw:id="id1317" draw:style-name="a1318" text:anchor-type="as-char"><svg:title/><svg:desc/><draw:custom-shape svg:x="0in" svg:y="0.00167in" svg:width="0.04167in" svg:height="0.07333in" draw:id="id1298" draw:style-name="a1299" draw:name="Shape 1566"><svg:title/><svg:desc/><draw:enhanced-geometry draw:type="non-primitive" svg:viewBox="0 0 38100 67056" draw:enhanced-path="M 19812 0 C 25908 0 30480 1524 33528 4572 36576 9144 38100 13716 38100 18288 38100 21336 38100 24384 36576 25908 36576 28956 35052 32004 33528 33528 32004 36576 28956 39624 24384 44196 21336 48768 18288 50292 18288 51816 16764 53340 16764 54864 15240 56388 L 38100 56388 38100 67056 0 67056 C 0 62484 1524 57912 3048 53340 6096 50292 9144 44196 15240 38100 21336 32004 22860 28956 24384 27432 25908 24384 27432 21336 27432 18288 27432 15240 25908 13716 24384 12192 24384 10668 21336 10668 19812 10668 15240 10668 12192 13716 12192 19812 L 1524 18288 C 1524 10668 4572 6096 7620 3048 10668 1524 15240 0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100"/><draw:equation draw:name="f7" draw:formula="?f4 / 67056"/><draw:equation draw:name="f8" draw:formula="0 / ?f6"/><draw:equation draw:name="f9" draw:formula="38100 / ?f6"/><draw:equation draw:name="f10" draw:formula="0 / ?f7"/><draw:equation draw:name="f11" draw:formula="67056 / ?f7"/></draw:enhanced-geometry></draw:custom-shape><draw:custom-shape svg:x="0.05in" svg:y="0.06in" svg:width="0.01333in" svg:height="0.015in" draw:id="id1299" draw:style-name="a1300" draw:name="Shape 14939"><svg:title/><svg:desc/><draw:enhanced-geometry draw:type="non-primitive" svg:viewBox="0 0 12192 13716" draw:enhanced-path="M 0 0 L 12192 0 12192 13716 0 13716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192"/><draw:equation draw:name="f7" draw:formula="?f4 / 13716"/><draw:equation draw:name="f8" draw:formula="0 / ?f6"/><draw:equation draw:name="f9" draw:formula="12192 / ?f6"/><draw:equation draw:name="f10" draw:formula="0 / ?f7"/><draw:equation draw:name="f11" draw:formula="13716 / ?f7"/></draw:enhanced-geometry></draw:custom-shape><draw:custom-shape svg:x="0.07167in" svg:y="0.00333in" svg:width="0.04167in" svg:height="0.07333in" draw:id="id1300" draw:style-name="a1301" draw:name="Shape 1568"><svg:title/><svg:desc/><draw:enhanced-geometry draw:type="non-primitive" svg:viewBox="0 0 38100 67056" draw:enhanced-path="M 7620 0 L 35052 0 35052 10668 15240 10668 13716 22860 C 16764 19812 18288 19812 21336 19812 25908 19812 28956 21336 32004 24384 35052 28956 38100 35052 38100 42672 38100 48768 36576 53340 32004 59436 28956 64008 24384 67056 18288 67056 13716 67056 9144 65532 6096 60960 1524 57912 0 53340 0 48768 L 10668 47244 C 10668 48768 12192 51816 13716 53340 15240 54864 16764 56388 18288 56388 21336 56388 22860 54864 24384 51816 25908 50292 27432 47244 27432 42672 27432 38100 25908 35052 24384 33528 22860 30480 21336 30480 18288 30480 15240 30480 12192 32004 10668 35052 L 1524 33528 762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100"/><draw:equation draw:name="f7" draw:formula="?f4 / 67056"/><draw:equation draw:name="f8" draw:formula="0 / ?f6"/><draw:equation draw:name="f9" draw:formula="38100 / ?f6"/><draw:equation draw:name="f10" draw:formula="0 / ?f7"/><draw:equation draw:name="f11" draw:formula="67056 / ?f7"/></draw:enhanced-geometry></draw:custom-shape><draw:custom-shape svg:x="0.11833in" svg:y="0.00198in" svg:width="0.02in" svg:height="0.07469in" draw:id="id1301" draw:style-name="a1302" draw:name="Shape 1569"><svg:title/><svg:desc/><draw:enhanced-geometry draw:type="non-primitive" svg:viewBox="0 0 18288 68296" draw:enhanced-path="M 18288 0 L 18288 10384 C 15240 10384 13716 10384 12192 13432 10668 16480 9144 21052 9144 28672 10668 27148 12192 25624 13716 25624 L 18288 24481 18288 34768 C 15240 34768 13716 34768 12192 36292 10668 39340 10668 40864 10668 45436 10668 48484 10668 51532 12192 54580 13716 56104 16764 57628 18288 57628 L 18288 68296 C 13716 68296 9144 65248 4572 59152 1524 54580 0 45436 0 33244 0 21052 1524 11908 4572 7336 6858 4288 9144 2383 11621 1240 L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8296"/><draw:equation draw:name="f8" draw:formula="0 / ?f6"/><draw:equation draw:name="f9" draw:formula="18288 / ?f6"/><draw:equation draw:name="f10" draw:formula="0 / ?f7"/><draw:equation draw:name="f11" draw:formula="68296 / ?f7"/></draw:enhanced-geometry></draw:custom-shape><draw:custom-shape svg:x="0.13833in" svg:y="0.02833in" svg:width="0.02in" svg:height="0.04833in" draw:id="id1302" draw:style-name="a1303" draw:name="Shape 1570"><svg:title/><svg:desc/><draw:enhanced-geometry draw:type="non-primitive" svg:viewBox="0 0 18288 44196" draw:enhanced-path="M 1524 0 C 6096 0 9144 1524 12192 4572 16764 9144 18288 15240 18288 21336 18288 27432 16764 33528 12192 38100 9144 41148 4572 44196 0 44196 L 0 33528 C 1524 33528 4572 32004 4572 30480 6096 28956 7620 25908 7620 21336 7620 18288 6096 15240 4572 12192 3048 10668 1524 10668 0 10668 L 0 381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4196"/><draw:equation draw:name="f8" draw:formula="0 / ?f6"/><draw:equation draw:name="f9" draw:formula="18288 / ?f6"/><draw:equation draw:name="f10" draw:formula="0 / ?f7"/><draw:equation draw:name="f11" draw:formula="44196 / ?f7"/></draw:enhanced-geometry></draw:custom-shape><draw:custom-shape svg:x="0.13833in" svg:y="0.00167in" svg:width="0.01833in" svg:height="0.02in" draw:id="id1303" draw:style-name="a1304" draw:name="Shape 1571"><svg:title/><svg:desc/><draw:enhanced-geometry draw:type="non-primitive" svg:viewBox="0 0 16764 18288" draw:enhanced-path="M 1524 0 C 4572 0 7620 1524 10668 3048 13716 6096 15240 10668 16764 16764 L 6096 18288 C 4572 12192 3048 10668 0 10668 L 0 284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18288"/><draw:equation draw:name="f8" draw:formula="0 / ?f6"/><draw:equation draw:name="f9" draw:formula="16764 / ?f6"/><draw:equation draw:name="f10" draw:formula="0 / ?f7"/><draw:equation draw:name="f11" draw:formula="18288 / ?f7"/></draw:enhanced-geometry></draw:custom-shape><draw:custom-shape svg:x="0.16333in" svg:y="0.00167in" svg:width="0.04167in" svg:height="0.07333in" draw:id="id1304" draw:style-name="a1305" draw:name="Shape 1572"><svg:title/><svg:desc/><draw:enhanced-geometry draw:type="non-primitive" svg:viewBox="0 0 38100 67056" draw:enhanced-path="M 19812 0 C 25908 0 30480 1524 33528 4572 36576 9144 38100 13716 38100 18288 38100 21336 36576 24384 36576 25908 35052 28956 35052 32004 32004 33528 30480 36576 28956 39624 24384 44196 21336 48768 18288 50292 18288 51816 16764 53340 15240 54864 15240 56388 L 38100 56388 38100 67056 0 67056 C 0 62484 1524 57912 3048 53340 6096 50292 9144 44196 15240 38100 19812 32004 22860 28956 24384 27432 25908 24384 27432 21336 27432 18288 27432 15240 25908 13716 24384 12192 22860 10668 21336 10668 19812 10668 15240 10668 12192 13716 12192 19812 L 1524 18288 C 1524 10668 3048 6096 6096 3048 10668 1524 13716 0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100"/><draw:equation draw:name="f7" draw:formula="?f4 / 67056"/><draw:equation draw:name="f8" draw:formula="0 / ?f6"/><draw:equation draw:name="f9" draw:formula="38100 / ?f6"/><draw:equation draw:name="f10" draw:formula="0 / ?f7"/><draw:equation draw:name="f11" draw:formula="67056 / ?f7"/></draw:enhanced-geometry></draw:custom-shape><draw:custom-shape svg:x="0.21333in" svg:y="0.06in" svg:width="0.01333in" svg:height="0.015in" draw:id="id1305" draw:style-name="a1306" draw:name="Shape 14940"><svg:title/><svg:desc/><draw:enhanced-geometry draw:type="non-primitive" svg:viewBox="0 0 12192 13716" draw:enhanced-path="M 0 0 L 12192 0 12192 13716 0 13716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192"/><draw:equation draw:name="f7" draw:formula="?f4 / 13716"/><draw:equation draw:name="f8" draw:formula="0 / ?f6"/><draw:equation draw:name="f9" draw:formula="12192 / ?f6"/><draw:equation draw:name="f10" draw:formula="0 / ?f7"/><draw:equation draw:name="f11" draw:formula="13716 / ?f7"/></draw:enhanced-geometry></draw:custom-shape><draw:custom-shape svg:x="0.235in" svg:y="0.00333in" svg:width="0.04167in" svg:height="0.07333in" draw:id="id1306" draw:style-name="a1307" draw:name="Shape 1574"><svg:title/><svg:desc/><draw:enhanced-geometry draw:type="non-primitive" svg:viewBox="0 0 38100 67056" draw:enhanced-path="M 7620 0 L 35052 0 35052 10668 15240 10668 13716 22860 C 15240 19812 18288 19812 21336 19812 24384 19812 28956 21336 32004 24384 35052 28956 38100 35052 38100 42672 38100 48768 35052 53340 32004 59436 28956 64008 24384 67056 18288 67056 12192 67056 9144 65532 6096 60960 1524 57912 0 53340 0 48768 L 10668 47244 C 10668 48768 10668 51816 12192 53340 13716 54864 16764 56388 18288 56388 19812 56388 22860 54864 24384 51816 25908 50292 27432 47244 27432 42672 27432 38100 25908 35052 24384 33528 22860 30480 21336 30480 18288 30480 15240 30480 12192 32004 9144 35052 L 1524 33528 762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100"/><draw:equation draw:name="f7" draw:formula="?f4 / 67056"/><draw:equation draw:name="f8" draw:formula="0 / ?f6"/><draw:equation draw:name="f9" draw:formula="38100 / ?f6"/><draw:equation draw:name="f10" draw:formula="0 / ?f7"/><draw:equation draw:name="f11" draw:formula="67056 / ?f7"/></draw:enhanced-geometry></draw:custom-shape><draw:custom-shape svg:x="0.28in" svg:y="0.00167in" svg:width="0.04167in" svg:height="0.07333in" draw:id="id1307" draw:style-name="a1308" draw:name="Shape 1575"><svg:title/><svg:desc/><draw:enhanced-geometry draw:type="non-primitive" svg:viewBox="0 0 38100 67056" draw:enhanced-path="M 19812 0 C 25908 0 30480 1524 33528 4572 36576 9144 38100 13716 38100 18288 38100 21336 36576 24384 36576 25908 35052 28956 33528 32004 32004 33528 30480 36576 28956 39624 24384 44196 21336 48768 18288 50292 18288 51816 16764 53340 15240 54864 15240 56388 L 38100 56388 38100 67056 0 67056 C 0 62484 1524 57912 3048 53340 4572 50292 9144 44196 15240 38100 19812 32004 22860 28956 24384 27432 25908 24384 27432 21336 27432 18288 27432 15240 25908 13716 24384 12192 22860 10668 21336 10668 19812 10668 15240 10668 12192 13716 12192 19812 L 1524 18288 C 1524 10668 3048 6096 6096 3048 10668 1524 13716 0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100"/><draw:equation draw:name="f7" draw:formula="?f4 / 67056"/><draw:equation draw:name="f8" draw:formula="0 / ?f6"/><draw:equation draw:name="f9" draw:formula="38100 / ?f6"/><draw:equation draw:name="f10" draw:formula="0 / ?f7"/><draw:equation draw:name="f11" draw:formula="67056 / ?f7"/></draw:enhanced-geometry></draw:custom-shape><draw:custom-shape svg:x="0.32833in" svg:y="0.05667in" svg:width="0.01917in" svg:height="0.02in" draw:id="id1308" draw:style-name="a1309" draw:name="Shape 1576"><svg:title/><svg:desc/><draw:enhanced-geometry draw:type="non-primitive" svg:viewBox="0 0 17526 18288" draw:enhanced-path="M 10668 0 C 10668 4572 12192 7620 16764 7620 L 17526 7048 17526 16916 15240 18288 C 10668 18288 7620 16764 4572 13716 1524 10668 0 6096 0 1524 L 1066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7526"/><draw:equation draw:name="f7" draw:formula="?f4 / 18288"/><draw:equation draw:name="f8" draw:formula="0 / ?f6"/><draw:equation draw:name="f9" draw:formula="17526 / ?f6"/><draw:equation draw:name="f10" draw:formula="0 / ?f7"/><draw:equation draw:name="f11" draw:formula="18288 / ?f7"/></draw:enhanced-geometry></draw:custom-shape><draw:custom-shape svg:x="0.32667in" svg:y="0.00167in" svg:width="0.02083in" svg:height="0.04833in" draw:id="id1309" draw:style-name="a1310" draw:name="Shape 1577"><svg:title/><svg:desc/><draw:enhanced-geometry draw:type="non-primitive" svg:viewBox="0 0 19050 44196" draw:enhanced-path="M 18288 0 L 19050 169 19050 11049 18288 10668 C 15240 10668 13716 10668 12192 12192 10668 13716 10668 16764 10668 21336 10668 25908 10668 28956 12192 30480 13716 32004 16764 33528 18288 33528 L 19050 33147 19050 43625 16764 44196 C 12192 44196 7620 41148 4572 38100 1524 33528 0 28956 0 21336 0 15240 1524 9144 4572 6096 7620 1524 12192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draw:equation draw:name="f7" draw:formula="?f4 / 44196"/><draw:equation draw:name="f8" draw:formula="0 / ?f6"/><draw:equation draw:name="f9" draw:formula="19050 / ?f6"/><draw:equation draw:name="f10" draw:formula="0 / ?f7"/><draw:equation draw:name="f11" draw:formula="44196 / ?f7"/></draw:enhanced-geometry></draw:custom-shape><draw:custom-shape svg:x="0.3475in" svg:y="0.00185in" svg:width="0.02083in" svg:height="0.07331in" draw:id="id1310" draw:style-name="a1311" draw:name="Shape 1578"><svg:title/><svg:desc/><draw:enhanced-geometry draw:type="non-primitive" svg:viewBox="0 0 19050 67039" draw:enhanced-path="M 0 0 L 6096 1355 C 8382 2498 10668 4403 12954 7451 16002 12023 19050 21167 19050 33359 19050 45551 16002 54695 12954 59267 L 0 67039 0 57171 5334 53171 C 6858 50123 8382 45551 8382 37931 6858 39455 5334 40979 3810 42503 L 0 43455 0 32978 5334 30311 C 6858 28787 8382 25739 8382 22691 8382 18119 6858 15071 5334 13547 L 0 1088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draw:equation draw:name="f7" draw:formula="?f4 / 67039"/><draw:equation draw:name="f8" draw:formula="0 / ?f6"/><draw:equation draw:name="f9" draw:formula="19050 / ?f6"/><draw:equation draw:name="f10" draw:formula="0 / ?f7"/><draw:equation draw:name="f11" draw:formula="67039 / ?f7"/></draw:enhanced-geometry></draw:custom-shape><draw:custom-shape svg:x="0.375in" svg:y="0.06167in" svg:width="0.01333in" svg:height="0.03in" draw:id="id1311" draw:style-name="a1312" draw:name="Shape 1579"><svg:title/><svg:desc/><draw:enhanced-geometry draw:type="non-primitive" svg:viewBox="0 0 12192 27432" draw:enhanced-path="M 1524 0 L 12192 0 12192 9144 C 12192 13716 12192 16764 10668 19812 9144 22860 6096 25908 3048 27432 L 0 21336 C 3048 21336 4572 19812 4572 18288 6096 16764 6096 13716 6096 12192 L 1524 12192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192"/><draw:equation draw:name="f7" draw:formula="?f4 / 27432"/><draw:equation draw:name="f8" draw:formula="0 / ?f6"/><draw:equation draw:name="f9" draw:formula="12192 / ?f6"/><draw:equation draw:name="f10" draw:formula="0 / ?f7"/><draw:equation draw:name="f11" draw:formula="27432 / ?f7"/></draw:enhanced-geometry></draw:custom-shape><draw:custom-shape svg:x="0.39667in" svg:y="0.00333in" svg:width="0.04in" svg:height="0.07167in" draw:id="id1312" draw:style-name="a1313" draw:name="Shape 1580"><svg:title/><svg:desc/><draw:enhanced-geometry draw:type="non-primitive" svg:viewBox="0 0 36576 65532" draw:enhanced-path="M 0 0 L 36576 0 36576 9144 C 33528 12192 30480 16764 27432 24384 24384 30480 21336 36576 19812 44196 18288 51816 16764 59436 16764 65532 L 6096 65532 C 7620 54864 9144 45720 12192 36576 15240 25908 18288 18288 24384 10668 L 0 1066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5532"/><draw:equation draw:name="f8" draw:formula="0 / ?f6"/><draw:equation draw:name="f9" draw:formula="36576 / ?f6"/><draw:equation draw:name="f10" draw:formula="0 / ?f7"/><draw:equation draw:name="f11" draw:formula="65532 / ?f7"/></draw:enhanced-geometry></draw:custom-shape><draw:custom-shape svg:x="0.44333in" svg:y="0.05667in" svg:width="0.01917in" svg:height="0.02in" draw:id="id1313" draw:style-name="a1314" draw:name="Shape 1581"><svg:title/><svg:desc/><draw:enhanced-geometry draw:type="non-primitive" svg:viewBox="0 0 17526 18288" draw:enhanced-path="M 10668 0 L 17526 6858 17526 17830 16764 18288 C 12192 18288 9144 16764 6096 13716 3048 10668 1524 6096 0 1524 L 1066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7526"/><draw:equation draw:name="f7" draw:formula="?f4 / 18288"/><draw:equation draw:name="f8" draw:formula="0 / ?f6"/><draw:equation draw:name="f9" draw:formula="17526 / ?f6"/><draw:equation draw:name="f10" draw:formula="0 / ?f7"/><draw:equation draw:name="f11" draw:formula="18288 / ?f7"/></draw:enhanced-geometry></draw:custom-shape><draw:custom-shape svg:x="0.44167in" svg:y="0.00167in" svg:width="0.02083in" svg:height="0.04833in" draw:id="id1314" draw:style-name="a1315" draw:name="Shape 1582"><svg:title/><svg:desc/><draw:enhanced-geometry draw:type="non-primitive" svg:viewBox="0 0 19050 44196" draw:enhanced-path="M 18288 0 L 19050 142 19050 10859 13716 12192 C 12192 13716 10668 16764 10668 21336 10668 25908 12192 28956 13716 30480 L 19050 33147 19050 44006 18288 44196 C 13716 44196 9144 41148 6096 38100 3048 33528 0 28956 0 21336 0 15240 3048 9144 6096 6096 9144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draw:equation draw:name="f7" draw:formula="?f4 / 44196"/><draw:equation draw:name="f8" draw:formula="0 / ?f6"/><draw:equation draw:name="f9" draw:formula="19050 / ?f6"/><draw:equation draw:name="f10" draw:formula="0 / ?f7"/><draw:equation draw:name="f11" draw:formula="44196 / ?f7"/></draw:enhanced-geometry></draw:custom-shape><draw:custom-shape svg:x="0.4625in" svg:y="0.00182in" svg:width="0.02083in" svg:height="0.07434in" draw:id="id1315" draw:style-name="a1316" draw:name="Shape 1583"><svg:title/><svg:desc/><draw:enhanced-geometry draw:type="non-primitive" svg:viewBox="0 0 19050 67981" draw:enhanced-path="M 0 0 L 7430 1382 C 9906 2525 12192 4430 14478 7478 17526 12050 19050 21194 19050 33386 19050 45578 17526 54722 14478 59294 L 0 67981 0 57008 762 57770 C 2286 57770 5334 56246 6858 53198 8382 50150 9906 45578 9906 37958 8382 39482 6858 41006 5334 42530 L 0 43864 0 33005 762 33386 C 2286 33386 5334 31862 6858 30338 8382 28814 8382 25766 8382 22718 8382 18146 8382 15098 6858 13574 3810 10526 2286 10526 762 10526 L 0 10717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draw:equation draw:name="f7" draw:formula="?f4 / 67981"/><draw:equation draw:name="f8" draw:formula="0 / ?f6"/><draw:equation draw:name="f9" draw:formula="19050 / ?f6"/><draw:equation draw:name="f10" draw:formula="0 / ?f7"/><draw:equation draw:name="f11" draw:formula="67981 / ?f7"/></draw:enhanced-geometry></draw:custom-shape><draw:custom-shape svg:x="0.50833in" svg:y="0in" svg:width="0.045in" svg:height="0.07667in" draw:id="id1316" draw:style-name="a1317" draw:name="Shape 1584"><svg:title/><svg:desc/><draw:enhanced-geometry draw:type="non-primitive" svg:viewBox="0 0 41148 70104" draw:enhanced-path="M 30480 0 C 35052 0 38100 0 41148 3048 L 39624 16764 C 36576 13716 33528 12192 30480 12192 22860 12192 18288 16764 16764 25908 L 38100 25908 36576 32004 15240 32004 15240 35052 C 15240 36576 15240 36576 15240 38100 L 36576 38100 35052 44196 16764 44196 C 18288 53340 22860 57912 30480 57912 35052 57912 38100 54864 41148 51816 L 41148 67056 C 38100 68580 35052 70104 30480 70104 24384 70104 18288 67056 13716 62484 10668 57912 7620 51816 6096 44196 L 0 44196 1524 38100 4572 38100 4572 32004 0 32004 1524 25908 6096 25908 C 7620 16764 10668 10668 15240 6096 18288 1524 24384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70104"/><draw:equation draw:name="f8" draw:formula="0 / ?f6"/><draw:equation draw:name="f9" draw:formula="41148 / ?f6"/><draw:equation draw:name="f10" draw:formula="0 / ?f7"/><draw:equation draw:name="f11" draw:formula="70104 / ?f7"/></draw:enhanced-geometry></draw:custom-shape></draw:g></text:p>
          </table:table-cell>
          <table:table-cell table:style-name="TableCell697">
            <text:p text:style-name="P698"><text:span text:style-name="T699">43,54%</text:span></text:p>
          </table:table-cell>
          <table:table-cell>
            <text:p text:style-name="P698"/>
          </table:table-cell>
        </table:table-row>
        <table:table-row table:style-name="TableRow700">
          <table:table-cell>
            <text:p text:style-name="P701"/>
          </table:table-cell>
          <table:table-cell table:style-name="TableCell702" table:number-columns-spanned="3">
            <text:p text:style-name="P701"><text:span text:style-name="T703">RESULTADO INGRESOS - GASTOS ( SIN AMORTIZACIONES)</text:span></text:p>
          </table:table-cell>
          <table:covered-table-cell/>
          <table:covered-table-cell/>
          <table:table-cell table:style-name="TableCell704" table:number-columns-spanned="2">
            <text:p text:style-name="P705"><draw:g draw:name="Group 13861" draw:id="id1330" draw:style-name="a1331" text:anchor-type="as-char"><svg:title/><svg:desc/><draw:custom-shape svg:x="0in" svg:y="0.00167in" svg:width="0.02667in" svg:height="0.07333in" draw:id="id1318" draw:style-name="a1319" draw:name="Shape 1586"><svg:title/><svg:desc/><draw:enhanced-geometry draw:type="non-primitive" svg:viewBox="0 0 24384 67056" draw:enhanced-path="M 15240 0 L 24384 0 24384 67056 13716 67056 13716 18288 C 9144 21336 4572 24384 0 27432 L 0 15240 C 3048 13716 6096 12192 9144 9144 12192 6096 13716 3048 1524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384"/><draw:equation draw:name="f7" draw:formula="?f4 / 67056"/><draw:equation draw:name="f8" draw:formula="0 / ?f6"/><draw:equation draw:name="f9" draw:formula="24384 / ?f6"/><draw:equation draw:name="f10" draw:formula="0 / ?f7"/><draw:equation draw:name="f11" draw:formula="67056 / ?f7"/></draw:enhanced-geometry></draw:custom-shape><draw:custom-shape svg:x="0.04333in" svg:y="0.00167in" svg:width="0.04in" svg:height="0.075in" draw:id="id1319" draw:style-name="a1320" draw:name="Shape 1587"><svg:title/><svg:desc/><draw:enhanced-geometry draw:type="non-primitive" svg:viewBox="0 0 36576 68580" draw:enhanced-path="M 16764 0 C 22860 0 25908 1524 28956 4572 33528 7620 35052 12192 35052 16764 35052 19812 33528 21336 32004 24384 30480 27432 28956 28956 25908 30480 28956 32004 32004 33528 33528 36576 35052 38100 36576 42672 36576 47244 36576 53340 33528 57912 30480 62484 27432 65532 22860 68580 16764 68580 12192 68580 9144 67056 4572 62484 1524 59436 0 54864 0 50292 L 10668 48768 C 10668 51816 10668 53340 12192 54864 13716 56388 15240 57912 18288 57912 19812 57912 21336 56388 22860 54864 24384 51816 25908 50292 25908 45720 25908 42672 24384 41148 22860 38100 21336 36576 19812 36576 18288 36576 16764 36576 15240 36576 13716 36576 L 13716 25908 C 16764 25908 19812 24384 21336 22860 22860 21336 24384 19812 24384 16764 24384 15240 22860 13716 21336 12192 19812 10668 18288 10668 16764 10668 13716 10668 12192 10668 10668 12192 9144 13716 9144 16764 9144 19812 L 0 18288 C 0 10668 3048 6096 6096 3048 9144 1524 12192 0 167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8580"/><draw:equation draw:name="f8" draw:formula="0 / ?f6"/><draw:equation draw:name="f9" draw:formula="36576 / ?f6"/><draw:equation draw:name="f10" draw:formula="0 / ?f7"/><draw:equation draw:name="f11" draw:formula="68580 / ?f7"/></draw:enhanced-geometry></draw:custom-shape><draw:custom-shape svg:x="0.09167in" svg:y="0.00167in" svg:width="0.02667in" svg:height="0.07333in" draw:id="id1320" draw:style-name="a1321" draw:name="Shape 1588"><svg:title/><svg:desc/><draw:enhanced-geometry draw:type="non-primitive" svg:viewBox="0 0 24384 67056" draw:enhanced-path="M 16764 0 L 24384 0 24384 67056 13716 67056 13716 18288 C 10668 21336 6096 24384 0 27432 L 0 15240 C 3048 13716 6096 12192 9144 9144 13716 6096 15240 3048 167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384"/><draw:equation draw:name="f7" draw:formula="?f4 / 67056"/><draw:equation draw:name="f8" draw:formula="0 / ?f6"/><draw:equation draw:name="f9" draw:formula="24384 / ?f6"/><draw:equation draw:name="f10" draw:formula="0 / ?f7"/><draw:equation draw:name="f11" draw:formula="67056 / ?f7"/></draw:enhanced-geometry></draw:custom-shape><draw:custom-shape svg:x="0.13833in" svg:y="0.06in" svg:width="0.01333in" svg:height="0.015in" draw:id="id1321" draw:style-name="a1322" draw:name="Shape 14943"><svg:title/><svg:desc/><draw:enhanced-geometry draw:type="non-primitive" svg:viewBox="0 0 12192 13716" draw:enhanced-path="M 0 0 L 12192 0 12192 13716 0 13716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192"/><draw:equation draw:name="f7" draw:formula="?f4 / 13716"/><draw:equation draw:name="f8" draw:formula="0 / ?f6"/><draw:equation draw:name="f9" draw:formula="12192 / ?f6"/><draw:equation draw:name="f10" draw:formula="0 / ?f7"/><draw:equation draw:name="f11" draw:formula="13716 / ?f7"/></draw:enhanced-geometry></draw:custom-shape><draw:custom-shape svg:x="0.15667in" svg:y="0.00167in" svg:width="0.04167in" svg:height="0.07333in" draw:id="id1322" draw:style-name="a1323" draw:name="Shape 1590"><svg:title/><svg:desc/><draw:enhanced-geometry draw:type="non-primitive" svg:viewBox="0 0 38100 67056" draw:enhanced-path="M 21336 0 C 25908 0 30480 1524 33528 4572 36576 9144 38100 13716 38100 18288 38100 21336 38100 24384 38100 25908 36576 28956 35052 32004 33528 33528 32004 36576 28956 39624 25908 44196 21336 48768 19812 50292 18288 51816 18288 53340 16764 54864 16764 56388 L 38100 56388 38100 67056 0 67056 C 1524 62484 1524 57912 4572 53340 6096 50292 10668 44196 16764 38100 21336 32004 24384 28956 25908 27432 27432 24384 27432 21336 27432 18288 27432 15240 27432 13716 25908 12192 24384 10668 22860 10668 19812 10668 15240 10668 13716 13716 12192 19812 L 1524 18288 C 3048 10668 4572 6096 7620 3048 10668 1524 15240 0 2133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100"/><draw:equation draw:name="f7" draw:formula="?f4 / 67056"/><draw:equation draw:name="f8" draw:formula="0 / ?f6"/><draw:equation draw:name="f9" draw:formula="38100 / ?f6"/><draw:equation draw:name="f10" draw:formula="0 / ?f7"/><draw:equation draw:name="f11" draw:formula="67056 / ?f7"/></draw:enhanced-geometry></draw:custom-shape><draw:custom-shape svg:x="0.205in" svg:y="0.00167in" svg:width="0.02in" svg:height="0.07426in" draw:id="id1323" draw:style-name="a1324" draw:name="Shape 1591"><svg:title/><svg:desc/><draw:enhanced-geometry draw:type="non-primitive" svg:viewBox="0 0 18288 67902" draw:enhanced-path="M 18288 0 L 18288 11176 15240 12192 C 13716 13716 12192 15240 12192 18288 12192 19812 13716 21336 15240 22860 L 18288 24892 18288 36576 13716 38100 C 12192 41148 10668 42672 10668 45720 10668 50292 12192 51816 13716 54864 L 18288 57912 18288 67902 6096 62484 C 3048 59436 0 53340 0 47244 0 42672 1524 39624 3048 36576 4572 33528 7620 32004 10668 30480 7620 28956 6096 27432 4572 24384 3048 22860 1524 19812 1524 16764 1524 10668 3048 7620 6096 4572 L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7902"/><draw:equation draw:name="f8" draw:formula="0 / ?f6"/><draw:equation draw:name="f9" draw:formula="18288 / ?f6"/><draw:equation draw:name="f10" draw:formula="0 / ?f7"/><draw:equation draw:name="f11" draw:formula="67902 / ?f7"/></draw:enhanced-geometry></draw:custom-shape><draw:custom-shape svg:x="0.225in" svg:y="0.00167in" svg:width="0.02in" svg:height="0.075in" draw:id="id1324" draw:style-name="a1325" draw:name="Shape 1592"><svg:title/><svg:desc/><draw:enhanced-geometry draw:type="non-primitive" svg:viewBox="0 0 18288 68580" draw:enhanced-path="M 0 0 C 6096 0 10668 1524 13716 4572 15240 7620 16764 12192 16764 16764 16764 19812 16764 22860 15240 24384 13716 27432 12192 28956 9144 30480 12192 32004 15240 33528 16764 36576 18288 39624 18288 42672 18288 47244 18288 51816 18288 54864 16764 57912 15240 60960 12192 64008 10668 65532 7620 67056 4572 68580 1524 68580 L 0 67902 0 57912 0 57912 C 3048 57912 4572 56388 6096 54864 7620 53340 7620 50292 7620 45720 7620 42672 7620 41148 6096 38100 4572 36576 3048 36576 0 36576 L 0 36576 0 24892 1524 25908 C 3048 25908 4572 24384 6096 22860 7620 21336 7620 19812 7620 18288 7620 15240 7620 13716 6096 12192 4572 10668 3048 10668 1524 10668 L 0 11176 0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68580"/><draw:equation draw:name="f8" draw:formula="0 / ?f6"/><draw:equation draw:name="f9" draw:formula="18288 / ?f6"/><draw:equation draw:name="f10" draw:formula="0 / ?f7"/><draw:equation draw:name="f11" draw:formula="68580 / ?f7"/></draw:enhanced-geometry></draw:custom-shape><draw:custom-shape svg:x="0.25in" svg:y="0.00167in" svg:width="0.04167in" svg:height="0.07333in" draw:id="id1325" draw:style-name="a1326" draw:name="Shape 1593"><svg:title/><svg:desc/><draw:enhanced-geometry draw:type="non-primitive" svg:viewBox="0 0 38100 67056" draw:enhanced-path="M 21336 0 C 25908 0 30480 1524 33528 4572 36576 9144 38100 13716 38100 18288 38100 21336 38100 24384 38100 25908 36576 28956 35052 32004 33528 33528 32004 36576 28956 39624 25908 44196 21336 48768 19812 50292 18288 51816 18288 53340 16764 54864 16764 56388 L 38100 56388 38100 67056 0 67056 C 1524 62484 1524 57912 4572 53340 6096 50292 10668 44196 16764 38100 21336 32004 24384 28956 25908 27432 27432 24384 27432 21336 27432 18288 27432 15240 27432 13716 25908 12192 24384 10668 22860 10668 19812 10668 15240 10668 13716 13716 12192 19812 L 1524 18288 C 3048 10668 4572 6096 7620 3048 10668 1524 15240 0 2133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100"/><draw:equation draw:name="f7" draw:formula="?f4 / 67056"/><draw:equation draw:name="f8" draw:formula="0 / ?f6"/><draw:equation draw:name="f9" draw:formula="38100 / ?f6"/><draw:equation draw:name="f10" draw:formula="0 / ?f7"/><draw:equation draw:name="f11" draw:formula="67056 / ?f7"/></draw:enhanced-geometry></draw:custom-shape><draw:custom-shape svg:x="0.3in" svg:y="0.06167in" svg:width="0.01333in" svg:height="0.03in" draw:id="id1326" draw:style-name="a1327" draw:name="Shape 1594"><svg:title/><svg:desc/><draw:enhanced-geometry draw:type="non-primitive" svg:viewBox="0 0 12192 27432" draw:enhanced-path="M 1524 0 L 12192 0 12192 9144 C 12192 13716 12192 16764 10668 19812 9144 22860 6096 25908 3048 27432 L 0 21336 C 3048 21336 4572 19812 4572 18288 6096 16764 6096 13716 6096 12192 L 1524 12192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192"/><draw:equation draw:name="f7" draw:formula="?f4 / 27432"/><draw:equation draw:name="f8" draw:formula="0 / ?f6"/><draw:equation draw:name="f9" draw:formula="12192 / ?f6"/><draw:equation draw:name="f10" draw:formula="0 / ?f7"/><draw:equation draw:name="f11" draw:formula="27432 / ?f7"/></draw:enhanced-geometry></draw:custom-shape><draw:custom-shape svg:x="0.32167in" svg:y="0.00333in" svg:width="0.04167in" svg:height="0.07333in" draw:id="id1327" draw:style-name="a1328" draw:name="Shape 1595"><svg:title/><svg:desc/><draw:enhanced-geometry draw:type="non-primitive" svg:viewBox="0 0 38100 67056" draw:enhanced-path="M 7620 0 L 35052 0 35052 10668 16764 10668 13716 22860 C 16764 19812 19812 19812 21336 19812 25908 19812 28956 21336 32004 24384 36576 28956 38100 35052 38100 42672 38100 48768 36576 53340 33528 59436 30480 64008 25908 67056 18288 67056 13716 67056 9144 65532 6096 60960 3048 57912 1524 53340 0 48768 L 10668 47244 C 10668 48768 12192 51816 13716 53340 15240 54864 16764 56388 19812 56388 21336 56388 22860 54864 25908 51816 27432 50292 27432 47244 27432 42672 27432 38100 27432 35052 25908 33528 24384 30480 21336 30480 19812 30480 15240 30480 13716 32004 10668 35052 L 1524 33528 762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100"/><draw:equation draw:name="f7" draw:formula="?f4 / 67056"/><draw:equation draw:name="f8" draw:formula="0 / ?f6"/><draw:equation draw:name="f9" draw:formula="38100 / ?f6"/><draw:equation draw:name="f10" draw:formula="0 / ?f7"/><draw:equation draw:name="f11" draw:formula="67056 / ?f7"/></draw:enhanced-geometry></draw:custom-shape><draw:custom-shape svg:x="0.37167in" svg:y="0.00167in" svg:width="0.02667in" svg:height="0.07333in" draw:id="id1328" draw:style-name="a1329" draw:name="Shape 1596"><svg:title/><svg:desc/><draw:enhanced-geometry draw:type="non-primitive" svg:viewBox="0 0 24384 67056" draw:enhanced-path="M 16764 0 L 24384 0 24384 67056 13716 67056 13716 18288 C 10668 21336 6096 24384 0 27432 L 0 15240 C 3048 13716 6096 12192 9144 9144 12192 6096 15240 3048 167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384"/><draw:equation draw:name="f7" draw:formula="?f4 / 67056"/><draw:equation draw:name="f8" draw:formula="0 / ?f6"/><draw:equation draw:name="f9" draw:formula="24384 / ?f6"/><draw:equation draw:name="f10" draw:formula="0 / ?f7"/><draw:equation draw:name="f11" draw:formula="67056 / ?f7"/></draw:enhanced-geometry></draw:custom-shape><draw:custom-shape svg:x="0.43333in" svg:y="0in" svg:width="0.045in" svg:height="0.07667in" draw:id="id1329" draw:style-name="a1330" draw:name="Shape 1597"><svg:title/><svg:desc/><draw:enhanced-geometry draw:type="non-primitive" svg:viewBox="0 0 41148 70104" draw:enhanced-path="M 30480 0 C 35052 0 38100 0 41148 3048 L 39624 16764 C 36576 13716 33528 12192 28956 12192 22860 12192 18288 16764 16764 25908 L 38100 25908 36576 32004 15240 32004 15240 35052 C 15240 36576 15240 36576 15240 38100 L 36576 38100 35052 44196 16764 44196 C 18288 53340 22860 57912 30480 57912 33528 57912 38100 54864 41148 51816 L 41148 67056 C 38100 68580 33528 70104 30480 70104 22860 70104 18288 67056 13716 62484 9144 57912 7620 51816 6096 44196 L 0 44196 1524 38100 4572 38100 4572 32004 0 32004 1524 25908 6096 25908 C 7620 16764 10668 10668 13716 6096 18288 1524 24384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70104"/><draw:equation draw:name="f8" draw:formula="0 / ?f6"/><draw:equation draw:name="f9" draw:formula="41148 / ?f6"/><draw:equation draw:name="f10" draw:formula="0 / ?f7"/><draw:equation draw:name="f11" draw:formula="70104 / ?f7"/></draw:enhanced-geometry></draw:custom-shape></draw:g></text:p>
          </table:table-cell>
          <table:covered-table-cell/>
          <table:table-cell table:style-name="TableCell706" table:number-columns-spanned="2">
            <text:p text:style-name="Normal"/>
          </table:table-cell>
          <table:covered-table-cell/>
          <table:table-cell table:style-name="TableCell707" table:number-columns-spanned="2">
            <text:p text:style-name="P708"><draw:g draw:name="Group 13865" draw:id="id1347" draw:style-name="a1348" text:anchor-type="as-char"><svg:title/><svg:desc/><draw:custom-shape svg:x="0in" svg:y="0.00167in" svg:width="0.02667in" svg:height="0.07333in" draw:id="id1331" draw:style-name="a1332" draw:name="Shape 1598"><svg:title/><svg:desc/><draw:enhanced-geometry draw:type="non-primitive" svg:viewBox="0 0 24384 67056" draw:enhanced-path="M 15240 0 L 24384 0 24384 67056 13716 67056 13716 18288 C 9144 21336 4572 24384 0 27432 L 0 15240 C 3048 13716 6096 12192 9144 9144 12192 6096 13716 3048 1524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384"/><draw:equation draw:name="f7" draw:formula="?f4 / 67056"/><draw:equation draw:name="f8" draw:formula="0 / ?f6"/><draw:equation draw:name="f9" draw:formula="24384 / ?f6"/><draw:equation draw:name="f10" draw:formula="0 / ?f7"/><draw:equation draw:name="f11" draw:formula="67056 / ?f7"/></draw:enhanced-geometry></draw:custom-shape><draw:custom-shape svg:x="0.04167in" svg:y="0.01567in" svg:width="0.0175in" svg:height="0.04433in" draw:id="id1332" draw:style-name="a1333" draw:name="Shape 1599"><svg:title/><svg:desc/><draw:enhanced-geometry draw:type="non-primitive" svg:viewBox="0 0 16002 40539" draw:enhanced-path="M 16002 0 L 16002 18440 9144 29870 16002 29870 16002 40539 0 40539 0 29870 1600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002"/><draw:equation draw:name="f7" draw:formula="?f4 / 40539"/><draw:equation draw:name="f8" draw:formula="0 / ?f6"/><draw:equation draw:name="f9" draw:formula="16002 / ?f6"/><draw:equation draw:name="f10" draw:formula="0 / ?f7"/><draw:equation draw:name="f11" draw:formula="40539 / ?f7"/></draw:enhanced-geometry></draw:custom-shape><draw:custom-shape svg:x="0.05917in" svg:y="0.00167in" svg:width="0.02583in" svg:height="0.07333in" draw:id="id1333" draw:style-name="a1334" draw:name="Shape 1600"><svg:title/><svg:desc/><draw:enhanced-geometry draw:type="non-primitive" svg:viewBox="0 0 23622 67056" draw:enhanced-path="M 6858 0 L 17526 0 17526 42672 23622 42672 23622 53340 17526 53340 17526 67056 6858 67056 6858 53340 0 53340 0 42672 6858 42672 6858 19812 0 31242 0 12802 685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3622"/><draw:equation draw:name="f7" draw:formula="?f4 / 67056"/><draw:equation draw:name="f8" draw:formula="0 / ?f6"/><draw:equation draw:name="f9" draw:formula="23622 / ?f6"/><draw:equation draw:name="f10" draw:formula="0 / ?f7"/><draw:equation draw:name="f11" draw:formula="67056 / ?f7"/></draw:enhanced-geometry></draw:custom-shape><draw:custom-shape svg:x="0.08833in" svg:y="0.00333in" svg:width="0.04167in" svg:height="0.07333in" draw:id="id1334" draw:style-name="a1335" draw:name="Shape 1601"><svg:title/><svg:desc/><draw:enhanced-geometry draw:type="non-primitive" svg:viewBox="0 0 38100 67056" draw:enhanced-path="M 7620 0 L 35052 0 35052 10668 16764 10668 15240 22860 C 16764 19812 19812 19812 21336 19812 25908 19812 30480 21336 33528 24384 36576 28956 38100 35052 38100 42672 38100 48768 36576 53340 33528 59436 30480 64008 25908 67056 19812 67056 13716 67056 10668 65532 6096 60960 3048 57912 1524 53340 0 48768 L 10668 47244 C 12192 48768 12192 51816 13716 53340 15240 54864 18288 56388 19812 56388 21336 56388 24384 54864 25908 51816 27432 50292 27432 47244 27432 42672 27432 38100 27432 35052 25908 33528 24384 30480 21336 30480 19812 30480 16764 30480 13716 32004 10668 35052 L 1524 33528 762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100"/><draw:equation draw:name="f7" draw:formula="?f4 / 67056"/><draw:equation draw:name="f8" draw:formula="0 / ?f6"/><draw:equation draw:name="f9" draw:formula="38100 / ?f6"/><draw:equation draw:name="f10" draw:formula="0 / ?f7"/><draw:equation draw:name="f11" draw:formula="67056 / ?f7"/></draw:enhanced-geometry></draw:custom-shape><draw:custom-shape svg:x="0.13833in" svg:y="0.06in" svg:width="0.01333in" svg:height="0.015in" draw:id="id1335" draw:style-name="a1336" draw:name="Shape 14945"><svg:title/><svg:desc/><draw:enhanced-geometry draw:type="non-primitive" svg:viewBox="0 0 12192 13716" draw:enhanced-path="M 0 0 L 12192 0 12192 13716 0 13716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192"/><draw:equation draw:name="f7" draw:formula="?f4 / 13716"/><draw:equation draw:name="f8" draw:formula="0 / ?f6"/><draw:equation draw:name="f9" draw:formula="12192 / ?f6"/><draw:equation draw:name="f10" draw:formula="0 / ?f7"/><draw:equation draw:name="f11" draw:formula="13716 / ?f7"/></draw:enhanced-geometry></draw:custom-shape><draw:custom-shape svg:x="0.15833in" svg:y="0.00333in" svg:width="0.04in" svg:height="0.07167in" draw:id="id1336" draw:style-name="a1337" draw:name="Shape 1603"><svg:title/><svg:desc/><draw:enhanced-geometry draw:type="non-primitive" svg:viewBox="0 0 36576 65532" draw:enhanced-path="M 0 0 L 36576 0 36576 9144 C 33528 12192 30480 16764 27432 24384 24384 30480 21336 36576 19812 44196 18288 51816 16764 59436 16764 65532 L 6096 65532 C 6096 54864 9144 45720 12192 36576 15240 25908 18288 18288 24384 10668 L 0 1066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5532"/><draw:equation draw:name="f8" draw:formula="0 / ?f6"/><draw:equation draw:name="f9" draw:formula="36576 / ?f6"/><draw:equation draw:name="f10" draw:formula="0 / ?f7"/><draw:equation draw:name="f11" draw:formula="65532 / ?f7"/></draw:enhanced-geometry></draw:custom-shape><draw:custom-shape svg:x="0.205in" svg:y="0.05667in" svg:width="0.01917in" svg:height="0.02in" draw:id="id1337" draw:style-name="a1338" draw:name="Shape 1604"><svg:title/><svg:desc/><draw:enhanced-geometry draw:type="non-primitive" svg:viewBox="0 0 17526 18288" draw:enhanced-path="M 10668 0 L 17526 6858 17526 17830 16764 18288 C 12192 18288 9144 16764 6096 13716 3048 10668 1524 6096 0 1524 L 1066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7526"/><draw:equation draw:name="f7" draw:formula="?f4 / 18288"/><draw:equation draw:name="f8" draw:formula="0 / ?f6"/><draw:equation draw:name="f9" draw:formula="17526 / ?f6"/><draw:equation draw:name="f10" draw:formula="0 / ?f7"/><draw:equation draw:name="f11" draw:formula="18288 / ?f7"/></draw:enhanced-geometry></draw:custom-shape><draw:custom-shape svg:x="0.20333in" svg:y="0.00167in" svg:width="0.02083in" svg:height="0.04833in" draw:id="id1338" draw:style-name="a1339" draw:name="Shape 1605"><svg:title/><svg:desc/><draw:enhanced-geometry draw:type="non-primitive" svg:viewBox="0 0 19050 44196" draw:enhanced-path="M 18288 0 L 19050 142 19050 10859 13716 12192 C 12192 13716 10668 16764 10668 21336 10668 25908 12192 28956 13716 30480 L 19050 33147 19050 44006 18288 44196 C 13716 44196 9144 41148 6096 38100 3048 33528 0 28956 0 21336 0 15240 3048 9144 6096 6096 9144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draw:equation draw:name="f7" draw:formula="?f4 / 44196"/><draw:equation draw:name="f8" draw:formula="0 / ?f6"/><draw:equation draw:name="f9" draw:formula="19050 / ?f6"/><draw:equation draw:name="f10" draw:formula="0 / ?f7"/><draw:equation draw:name="f11" draw:formula="44196 / ?f7"/></draw:enhanced-geometry></draw:custom-shape><draw:custom-shape svg:x="0.22417in" svg:y="0.00182in" svg:width="0.02083in" svg:height="0.07434in" draw:id="id1339" draw:style-name="a1340" draw:name="Shape 1606"><svg:title/><svg:desc/><draw:enhanced-geometry draw:type="non-primitive" svg:viewBox="0 0 19050 67981" draw:enhanced-path="M 0 0 L 7429 1382 C 9906 2525 12192 4430 14478 7478 17526 12050 19050 21194 19050 33386 19050 45578 17526 54722 14478 59294 L 0 67981 0 57008 762 57770 C 2286 57770 5334 56246 6858 53198 8382 50150 9906 45578 9906 37958 8382 39482 6858 41006 5334 42530 L 0 43864 0 33005 762 33386 C 2286 33386 5334 31862 6858 30338 8382 28814 8382 25766 8382 22718 8382 18146 8382 15098 6858 13574 3810 10526 2286 10526 762 10526 L 0 10717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draw:equation draw:name="f7" draw:formula="?f4 / 67981"/><draw:equation draw:name="f8" draw:formula="0 / ?f6"/><draw:equation draw:name="f9" draw:formula="19050 / ?f6"/><draw:equation draw:name="f10" draw:formula="0 / ?f7"/><draw:equation draw:name="f11" draw:formula="67981 / ?f7"/></draw:enhanced-geometry></draw:custom-shape><draw:custom-shape svg:x="0.25167in" svg:y="0.00167in" svg:width="0.04in" svg:height="0.075in" draw:id="id1340" draw:style-name="a1341" draw:name="Shape 1607"><svg:title/><svg:desc/><draw:enhanced-geometry draw:type="non-primitive" svg:viewBox="0 0 36576 68580" draw:enhanced-path="M 18288 0 C 22860 0 27432 1524 30480 4572 33528 7620 35052 12192 35052 16764 35052 19812 35052 21336 33528 24384 32004 27432 30480 28956 27432 30480 30480 32004 32004 33528 35052 36576 36576 38100 36576 42672 36576 47244 36576 53340 35052 57912 32004 62484 27432 65532 22860 68580 18288 68580 13716 68580 9144 67056 6096 62484 3048 59436 1524 54864 0 50292 L 10668 48768 C 10668 51816 12192 53340 13716 54864 15240 56388 16764 57912 18288 57912 21336 57912 22860 56388 24384 54864 25908 51816 25908 50292 25908 45720 25908 42672 25908 41148 24384 38100 22860 36576 21336 36576 18288 36576 18288 36576 16764 36576 13716 36576 L 15240 25908 C 18288 25908 21336 24384 22860 22860 24384 21336 24384 19812 24384 16764 24384 15240 24384 13716 22860 12192 21336 10668 19812 10668 18288 10668 15240 10668 13716 10668 12192 12192 10668 13716 9144 16764 9144 19812 L 0 18288 C 1524 10668 3048 6096 6096 3048 9144 1524 13716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68580"/><draw:equation draw:name="f8" draw:formula="0 / ?f6"/><draw:equation draw:name="f9" draw:formula="36576 / ?f6"/><draw:equation draw:name="f10" draw:formula="0 / ?f7"/><draw:equation draw:name="f11" draw:formula="68580 / ?f7"/></draw:enhanced-geometry></draw:custom-shape><draw:custom-shape svg:x="0.3in" svg:y="0.06167in" svg:width="0.01333in" svg:height="0.03in" draw:id="id1341" draw:style-name="a1342" draw:name="Shape 1608"><svg:title/><svg:desc/><draw:enhanced-geometry draw:type="non-primitive" svg:viewBox="0 0 12192 27432" draw:enhanced-path="M 1524 0 L 12192 0 12192 9144 C 12192 13716 12192 16764 10668 19812 9144 22860 6096 25908 3048 27432 L 0 21336 C 3048 21336 4572 19812 4572 18288 6096 16764 6096 13716 6096 12192 L 1524 12192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192"/><draw:equation draw:name="f7" draw:formula="?f4 / 27432"/><draw:equation draw:name="f8" draw:formula="0 / ?f6"/><draw:equation draw:name="f9" draw:formula="12192 / ?f6"/><draw:equation draw:name="f10" draw:formula="0 / ?f7"/><draw:equation draw:name="f11" draw:formula="27432 / ?f7"/></draw:enhanced-geometry></draw:custom-shape><draw:custom-shape svg:x="0.32167in" svg:y="0.00183in" svg:width="0.01917in" svg:height="0.07438in" draw:id="id1342" draw:style-name="a1343" draw:name="Shape 1609"><svg:title/><svg:desc/><draw:enhanced-geometry draw:type="non-primitive" svg:viewBox="0 0 17526 68012" draw:enhanced-path="M 17526 0 L 17526 10904 12192 13571 C 12192 16619 10668 22715 10668 33383 10668 44051 12192 50147 12192 53195 L 17526 57195 17526 68012 4572 60815 C 1524 54719 0 45575 0 33383 0 21191 1524 12047 4572 7475 6096 4427 8001 2522 10287 1379 L 1752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7526"/><draw:equation draw:name="f7" draw:formula="?f4 / 68012"/><draw:equation draw:name="f8" draw:formula="0 / ?f6"/><draw:equation draw:name="f9" draw:formula="17526 / ?f6"/><draw:equation draw:name="f10" draw:formula="0 / ?f7"/><draw:equation draw:name="f11" draw:formula="68012 / ?f7"/></draw:enhanced-geometry></draw:custom-shape><draw:custom-shape svg:x="0.34083in" svg:y="0.00167in" svg:width="0.01917in" svg:height="0.075in" draw:id="id1343" draw:style-name="a1344" draw:name="Shape 1610"><svg:title/><svg:desc/><draw:enhanced-geometry draw:type="non-primitive" svg:viewBox="0 0 17526 68580" draw:enhanced-path="M 762 0 C 5334 0 9906 1524 12954 7620 16002 12192 17526 21336 17526 33528 17526 45720 16002 54864 12954 60960 9906 65532 5334 68580 762 68580 L 0 68157 0 57340 762 57912 C 2286 57912 3810 56388 5334 53340 6858 50292 6858 44196 6858 33528 6858 22860 6858 16764 5334 13716 3810 10668 2286 10668 762 10668 L 0 11049 0 145 76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7526"/><draw:equation draw:name="f7" draw:formula="?f4 / 68580"/><draw:equation draw:name="f8" draw:formula="0 / ?f6"/><draw:equation draw:name="f9" draw:formula="17526 / ?f6"/><draw:equation draw:name="f10" draw:formula="0 / ?f7"/><draw:equation draw:name="f11" draw:formula="68580 / ?f7"/></draw:enhanced-geometry></draw:custom-shape><draw:custom-shape svg:x="0.36833in" svg:y="0.00184in" svg:width="0.01917in" svg:height="0.07437in" draw:id="id1344" draw:style-name="a1345" draw:name="Shape 1611"><svg:title/><svg:desc/><draw:enhanced-geometry draw:type="non-primitive" svg:viewBox="0 0 17526 68001" draw:enhanced-path="M 17526 0 L 17526 10893 12192 13560 C 12192 16608 10668 22704 10668 33372 10668 44040 12192 50136 12192 53184 L 17526 57184 17526 68001 4572 60804 C 1524 54708 0 45564 0 33372 0 21180 1524 12036 4572 7464 6858 4416 8763 2511 10858 1368 L 1752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7526"/><draw:equation draw:name="f7" draw:formula="?f4 / 68001"/><draw:equation draw:name="f8" draw:formula="0 / ?f6"/><draw:equation draw:name="f9" draw:formula="17526 / ?f6"/><draw:equation draw:name="f10" draw:formula="0 / ?f7"/><draw:equation draw:name="f11" draw:formula="68001 / ?f7"/></draw:enhanced-geometry></draw:custom-shape><draw:custom-shape svg:x="0.3875in" svg:y="0.00167in" svg:width="0.01917in" svg:height="0.075in" draw:id="id1345" draw:style-name="a1346" draw:name="Shape 1612"><svg:title/><svg:desc/><draw:enhanced-geometry draw:type="non-primitive" svg:viewBox="0 0 17526 68580" draw:enhanced-path="M 762 0 C 5334 0 9906 1524 12954 7620 16002 12192 17526 21336 17526 33528 17526 45720 16002 54864 12954 60960 9906 65532 5334 68580 762 68580 L 0 68157 0 57340 762 57912 C 2286 57912 3810 56388 5334 53340 6858 50292 6858 44196 6858 33528 6858 22860 6858 16764 5334 13716 3810 10668 2286 10668 762 10668 L 0 11049 0 156 76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7526"/><draw:equation draw:name="f7" draw:formula="?f4 / 68580"/><draw:equation draw:name="f8" draw:formula="0 / ?f6"/><draw:equation draw:name="f9" draw:formula="17526 / ?f6"/><draw:equation draw:name="f10" draw:formula="0 / ?f7"/><draw:equation draw:name="f11" draw:formula="68580 / ?f7"/></draw:enhanced-geometry></draw:custom-shape><draw:custom-shape svg:x="0.43333in" svg:y="0in" svg:width="0.045in" svg:height="0.07667in" draw:id="id1346" draw:style-name="a1347" draw:name="Shape 1613"><svg:title/><svg:desc/><draw:enhanced-geometry draw:type="non-primitive" svg:viewBox="0 0 41148 70104" draw:enhanced-path="M 30480 0 C 35052 0 38100 0 41148 3048 L 39624 16764 C 36576 13716 33528 12192 28956 12192 22860 12192 18288 16764 16764 25908 L 38100 25908 36576 32004 15240 32004 15240 35052 C 15240 36576 15240 36576 15240 38100 L 36576 38100 35052 44196 16764 44196 C 18288 53340 22860 57912 30480 57912 33528 57912 38100 54864 41148 51816 L 41148 67056 C 38100 68580 33528 70104 30480 70104 22860 70104 18288 67056 13716 62484 9144 57912 7620 51816 6096 44196 L 0 44196 1524 38100 4572 38100 4572 32004 0 32004 1524 25908 6096 25908 C 7620 16764 10668 10668 13716 6096 18288 1524 24384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8"/><draw:equation draw:name="f7" draw:formula="?f4 / 70104"/><draw:equation draw:name="f8" draw:formula="0 / ?f6"/><draw:equation draw:name="f9" draw:formula="41148 / ?f6"/><draw:equation draw:name="f10" draw:formula="0 / ?f7"/><draw:equation draw:name="f11" draw:formula="70104 / ?f7"/></draw:enhanced-geometry></draw:custom-shape></draw:g></text:p>
          </table:table-cell>
          <table:covered-table-cell/>
          <table:table-cell table:style-name="TableCell709" table:number-columns-spanned="4">
            <text:p text:style-name="Normal"/>
          </table:table-cell>
          <table:covered-table-cell/>
          <table:covered-table-cell/>
          <table:covered-table-cell/>
        </table:table-row>
      </table:table>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5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Normal" style:display-name="Normal" style:family="paragraph">
      <style:text-properties style:font-name="Calibri" style:font-name-asian="Calibri" style:font-name-complex="Calibri" fo:color="#000000" fo:hyphenate="false"/>
    </style:style>
    <style:style style:name="DefaultParagraphFont" style:display-name="Default Paragraph Font" style:family="text"/>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8145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PDFsam_merge.pdf</dc:title>
    <dc:subject/>
    <meta:initial-creator>FEMETE - Mercedes Hernández</meta:initial-creator>
    <dc:creator>word</dc:creator>
    <meta:creation-date>2026-07-20T11:55:00Z</meta:creation-date>
    <dc:date>2026-07-20T11:55:00Z</dc:date>
    <meta:template xlink:href="Normal" xlink:type="simple"/>
    <meta:editing-cycles>2</meta:editing-cycles>
    <meta:editing-duration>PT0S</meta:editing-duration>
    <meta:document-statistic meta:page-count="3" meta:paragraph-count="3" meta:word-count="274" meta:character-count="1833" meta:row-count="13" meta:non-whitespace-character-count="1562"/>
  </office:meta>
</office:document-meta>
</file>