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table="urn:oasis:names:tc:opendocument:xmlns:table:1.0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table="urn:oasis:names:tc:opendocument:xmlns:table:1.0" office:version="1.2">
  <office:automatic-styles/>
  <office:body>
    <office:text>
      <text:p>=== Página 1 ===</text:p>
      <text:p>EVALUACIÓN DE PORTALES DE TRANSPARENCIA</text:p>
      <text:p>Evaluación de entidades privadas 2024</text:p>
      <text:p>Informe de evaluación</text:p>
      <text:p>FEDERACIÓN PROVINCIAL DE EMPRESAS DEL METAL Y NUEVAS</text:p>
      <text:p>TECNOLO</text:p>
      <text:p>Puntuación definitiva</text:p>
      <text:p>Indicador de Cumplimiento de la Información Obligatoria (ICIO) Máx. 7</text:p>
      <text:p>7,00</text:p>
      <text:p>Indicador de Cumplimiento del Soporte web (ICS) Máx. 3</text:p>
      <text:p>2,94</text:p>
      <text:p>Indicador de Cumplimiento de la Publicidad Activa (ICPA) Máx. 10</text:p>
      <text:p>9,94</text:p>
      <text:p>Indicador de Transparencia Voluntaria (ITV) Máx. 1</text:p>
      <text:p>1,00</text:p>
      <text:p>Índice de Transparencia de Canarias (ITCanarias) Máx. 10</text:p>
      <text:p>10,00</text:p>
      <text:p>Informe definitivo emitido el 09/04/2026 a las 14:24</text:p>
      <text:p>Entidad evaluada: FEDERACIÓN PROVINCIAL DE EMPRESAS DEL METAL Y NUEVAS TECNOLO</text:p>
      <text:p>1 de 12</text:p>
      <text:p>SELLO ELECTRÓNICO</text:p>
      <text:p>Firmado por: SELLO ELECTR. DEL COMISIONA...</text:p>
      <text:p>Fecha: 09/04/2026 14:24:23</text:p>
      <text:p>Razón: Documento oficial</text:p>
      <text:p>=== Página 2 ===</text:p>
      <text:p>EVALUACIÓN DE PORTALES DE TRANSPARENCIA</text:p>
      <text:p>Evaluación de entidades privadas 2024</text:p>
      <text:p>Indicador de Publicidad Activa (ICIO)</text:p>
      <text:p>PUNTUACIÓN DEFINITIVA</text:p>
      <text:p>7,00 de 7,00</text:p>
      <text:p>PUNTUACIONES POR TIPO DE OBLIGACIÓN</text:p>
      <text:p>1.Organizativa</text:p>
      <text:p>Evaluacion definitiva</text:p>
      <text:p>1,647</text:p>
      <text:p>Autoevaluación</text:p>
      <text:p>1,647</text:p>
      <text:p>2.Administradores y directivos</text:p>
      <text:p>Evaluacion definitiva</text:p>
      <text:p>0,412</text:p>
      <text:p>Autoevaluación</text:p>
      <text:p>0,412</text:p>
      <text:p>3.Retribuciones</text:p>
      <text:p>Evaluacion definitiva</text:p>
      <text:p>0,412</text:p>
      <text:p>Autoevaluación</text:p>
      <text:p>0,412</text:p>
      <text:p>4.Servicios y procedimientos</text:p>
      <text:p>Evaluacion definitiva</text:p>
      <text:p>0,412</text:p>
      <text:p>Autoevaluación</text:p>
      <text:p>0,412</text:p>
      <text:p>5.Económico-financiera</text:p>
      <text:p>Evaluacion definitiva</text:p>
      <text:p>0,823</text:p>
      <text:p>Autoevaluación</text:p>
      <text:p>0,823</text:p>
      <text:p>6.Contratos</text:p>
      <text:p>Evaluacion definitiva</text:p>
      <text:p>2,059</text:p>
      <text:p>Autoevaluación</text:p>
      <text:p>2,059</text:p>
      <text:p>7.Convenios</text:p>
      <text:p>Evaluacion definitiva</text:p>
      <text:p>0,823</text:p>
      <text:p>Autoevaluación</text:p>
      <text:p>0,823</text:p>
      <text:p>8.Ayudas y subvenciones</text:p>
      <text:p>Evaluacion definitiva</text:p>
      <text:p>0,412</text:p>
      <text:p>Autoevaluación</text:p>
      <text:p>0,412</text:p>
      <text:p>Informe definitivo emitido el 09/04/2026 a las 14:24</text:p>
      <text:p>Entidad evaluada: FEDERACIÓN PROVINCIAL DE EMPRESAS DEL METAL Y NUEVAS TECNOLO</text:p>
      <text:p>2 de 12</text:p>
      <text:p>=== Página 3 ===</text:p>
      <text:p>EVALUACIÓN DE PORTALES DE TRANSPARENCIA</text:p>
      <text:p>Evaluación de entidades privadas 2024</text:p>
      <text:p>2.Organizativa</text:p>
      <text:p>1.Estructura orgánica</text:p>
      <text:p>1002.Normativa aplicable a la entidad</text:p>
      <text:p>Url primaria: https://femete.com.es/sobre-nosotros</text:p>
      <text:p>(Autoevaluación)</text:p>
      <text:p>(Provisional)</text:p>
      <text:p>EVALUACIÓN DEFINITIVA</text:p>
      <text:p>(Definitiva)</text:p>
      <text:p>(1,00)</text:p>
      <text:p>(0,80)</text:p>
      <text:p>1,00</text:p>
      <text:p>CONTENIDO</text:p>
      <text:p>(100)</text:p>
      <text:p>(5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10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Comentario evaluación definitiva: Alegación aceptada.</text:p>
      <text:p>Comentario evaluación provisional: Se recomienda publicar la normativa enlazada al BOE.</text:p>
      <text:p>Se recomienda asimismo retirar las firmas manuscritas de los estatutos  y otros documentos por motivos de</text:p>
      <text:p>protección de datos.</text:p>
      <text:p>Se valora positivamente el formato ODT, sin embargo, los estatutos cuando se abren en ODT sigue siendo una</text:p>
      <text:p>imagen. Esto no sería correcto, debe ser reutilizable. Se recomienda modificarlo.</text:p>
      <text:p>1004.Información relativa a las funciones y competencias, al objeto social o al fin</text:p>
      <text:p>fundacional de la entidad</text:p>
      <text:p>Url primaria: https://femete.com.es/organizativa</text:p>
      <text:p>(Autoevaluación)</text:p>
      <text:p>(Provisional)</text:p>
      <text:p>EVALUACIÓN DEFINITIVA</text:p>
      <text:p>(Definitiva)</text:p>
      <text:p>(1,00)</text:p>
      <text:p>(0,85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25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Comentario evaluación definitiva: Alegación aceptada.</text:p>
      <text:p>Comentario  evaluación  provisional:  Reutilización:  25.  La  información  se  presenta  solamente  en  formatos</text:p>
      <text:p>HTML, los cuales son limitados en términos de reutilización. Se sugiere utilizar formatos abiertos y reutilizables</text:p>
      <text:p>como  ODT  ,  que  permitirían  una  mejor  accesibilidad  y  aprovechamiento  de  los  datos  por  parte  de  los</text:p>
      <text:p>ciudadanos.</text:p>
      <text:p>Informe definitivo emitido el 09/04/2026 a las 14:24</text:p>
      <text:p>Entidad evaluada: FEDERACIÓN PROVINCIAL DE EMPRESAS DEL METAL Y NUEVAS TECNOLO</text:p>
      <text:p>3 de 12</text:p>
      <text:p>=== Página 4 ===</text:p>
      <text:p>EVALUACIÓN DE PORTALES DE TRANSPARENCIA</text:p>
      <text:p>Evaluación de entidades privadas 2024</text:p>
      <text:p>1018.Organigrama de la entidad</text:p>
      <text:p>Url primaria: https://femete.com.es/sobre-nosotros</text:p>
      <text:p>(Autoevaluación)</text:p>
      <text:p>(Provisional)</text:p>
      <text:p>EVALUACIÓN DEFINITIVA</text:p>
      <text:p>(Definitiva)</text:p>
      <text:p>(1,00)</text:p>
      <text:p>(0,85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25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Comentario evaluación definitiva: Alegación aceptada.</text:p>
      <text:p>Comentario evaluación provisional: No se valora el formato porque al publicarse en txt se pierde la estructura</text:p>
      <text:p>del organigrama. Se recomienda modificar esto.</text:p>
      <text:p>4.Sociedades mercantiles, fundaciones, consorcios y demás entidades</text:p>
      <text:p>privadas</text:p>
      <text:p>1031.Estatutos por los que ha de regirse la entidad y sus modificaciones</text:p>
      <text:p>Url primaria: https://femete.com.es/organizativa</text:p>
      <text:p>(Autoevaluación)</text:p>
      <text:p>(Provisional)</text:p>
      <text:p>EVALUACIÓN DEFINITIVA</text:p>
      <text:p>(Definitiva)</text:p>
      <text:p>(1,00)</text:p>
      <text:p>(0,80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Comentario evaluación definitiva: Alegación aceptada.</text:p>
      <text:p>Comentario evaluación provisional: Reutilización: 0</text:p>
      <text:p>El  contenido  actualmente  se  presenta  en  un  formato  PDF  no  editable,  lo  que  dificulta  su  reutilización.  Se</text:p>
      <text:p>recomienda encarecidamente la utilización de formatos abiertos y reutilizables como ODT que permitirían un</text:p>
      <text:p>acceso más efectivo y flexible a la información.</text:p>
      <text:p>Asimismo, se recomienda retirar las firmas manuscritas. Este documento contiene datos personales que sería</text:p>
      <text:p>conveniente  su  supresión,  como  son  las  firmas  manuscritas.  La  inclusión  de  este  dato  podría  implicar  el</text:p>
      <text:p>conocimiento  por parte  de  quienes  consultasen  el  portal  de  una  información  que  podría  generar un  riesgo</text:p>
      <text:p>adicional a la mencionada actividad, al ser de conocimiento público la grafía de la firma manuscrita.</text:p>
      <text:p>3.Administradores y directivos</text:p>
      <text:p>1.Titulares de los órganos administrativos y directivos de la entidad</text:p>
      <text:p>Informe definitivo emitido el 09/04/2026 a las 14:24</text:p>
      <text:p>Entidad evaluada: FEDERACIÓN PROVINCIAL DE EMPRESAS DEL METAL Y NUEVAS TECNOLO</text:p>
      <text:p>4 de 12</text:p>
      <text:p>=== Página 5 ===</text:p>
      <text:p>EVALUACIÓN DE PORTALES DE TRANSPARENCIA</text:p>
      <text:p>Evaluación de entidades privadas 2024</text:p>
      <text:p>1024.Identificación, perfil, méritos académicos y trayectoria profesional</text:p>
      <text:p>Url primaria: https://femete.com.es/administradores-y-directivos</text:p>
      <text:p>(Autoevaluación)</text:p>
      <text:p>(Provisional)</text:p>
      <text:p>EVALUACIÓN DEFINITIVA</text:p>
      <text:p>(Definitiva)</text:p>
      <text:p>(1,00)</text:p>
      <text:p>(0,80)</text:p>
      <text:p>1,00</text:p>
      <text:p>CONTENIDO</text:p>
      <text:p>(100)</text:p>
      <text:p>(5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10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Comentario evaluación definitiva: Alegación aceptada.</text:p>
      <text:p>Comentario  evaluación  provisional:  Se  publica  información  del  presidente  y  del  Secretario  General,  sin</text:p>
      <text:p>embargo  se  requiere  que  se  publique  información  de  la  totalidad  de  los  administradores  y directivos  de  la</text:p>
      <text:p>organización.</text:p>
      <text:p>5.Retribuciones</text:p>
      <text:p>1.Titulares de los órganos administrativos y directivos de la entidad</text:p>
      <text:p>1048.Retribución percibida anualmente por cada administrador y directivo de la entidad</text:p>
      <text:p>Url primaria: https://femete.com.es/administradores-y-directivos</text:p>
      <text:p>(Autoevaluación)</text:p>
      <text:p>(Provisional)</text:p>
      <text:p>EVALUACIÓN DEFINITIVA</text:p>
      <text:p>(Definitiva)</text:p>
      <text:p>(1,00)</text:p>
      <text:p>(1,00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10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7.Servicios y procedimientos</text:p>
      <text:p>2.Procedimientos</text:p>
      <text:p>Informe definitivo emitido el 09/04/2026 a las 14:24</text:p>
      <text:p>Entidad evaluada: FEDERACIÓN PROVINCIAL DE EMPRESAS DEL METAL Y NUEVAS TECNOLO</text:p>
      <text:p>5 de 12</text:p>
      <text:p>=== Página 6 ===</text:p>
      <text:p>EVALUACIÓN DE PORTALES DE TRANSPARENCIA</text:p>
      <text:p>Evaluación de entidades privadas 2024</text:p>
      <text:p>2005.Descripción del uso del canal interno de información de la Ley 2/2023, y principios</text:p>
      <text:p>esenciales del procedimiento de gestión</text:p>
      <text:p>Url primaria: https://femete.com.es/servicios-y-procedimientos</text:p>
      <text:p>(Autoevaluación)</text:p>
      <text:p>(Provisional)</text:p>
      <text:p>EVALUACIÓN DEFINITIVA</text:p>
      <text:p>(Definitiva)</text:p>
      <text:p>(1,00)</text:p>
      <text:p>(1,00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10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8.Económico-financiera</text:p>
      <text:p>1.Información presupuestaria y contable</text:p>
      <text:p>1091.Cuentas anuales que deba rendir la entidad: balance, cuenta de pérdidas y ganancias</text:p>
      <text:p>y memoria (y, cuando proceda, estado de flujos de efectivo, estado de cambios en el</text:p>
      <text:p>patrimonio neto o liquidación del presupuesto)</text:p>
      <text:p>Url primaria: https://femete.com.es/economica-financiera</text:p>
      <text:p>(Autoevaluación)</text:p>
      <text:p>(Provisional)</text:p>
      <text:p>EVALUACIÓN DEFINITIVA</text:p>
      <text:p>(Definitiva)</text:p>
      <text:p>(1,00)</text:p>
      <text:p>(0,80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Comentario evaluación definitiva: Alegación aceptada.</text:p>
      <text:p>Comentario evaluación provisional: Se valora positivamente la información publicada. Sin embargo se indicar a</text:p>
      <text:p>la entidad que cuando se clica en el icono "Informe de auditorías y cuentas anuales 2024</text:p>
      <text:p>Haz clic aquí para acceder" figuran las del 2023.</text:p>
      <text:p>Además, el ODT con el informe de auditoría donde figura la información del 2024 contiene también en ciertos</text:p>
      <text:p>momentos PDF imagen. Esto no sería totalmente correcto. Se recomienda modificar esto para poder valorar</text:p>
      <text:p>totalmente la reutilización.</text:p>
      <text:p>Se recomienda asimismo retirar las firmas manuscritas. Este documento contiene datos personales que sería</text:p>
      <text:p>conveniente  su  supresión,  como  son  las  firmas  manuscritas.  La  inclusión  de  este  dato  podría  implicar  el</text:p>
      <text:p>conocimiento por parte de quienes consultasen el portal de una información que podría generar un riesgo.</text:p>
      <text:p>Informe definitivo emitido el 09/04/2026 a las 14:24</text:p>
      <text:p>Entidad evaluada: FEDERACIÓN PROVINCIAL DE EMPRESAS DEL METAL Y NUEVAS TECNOLO</text:p>
      <text:p>6 de 12</text:p>
      <text:p>=== Página 7 ===</text:p>
      <text:p>EVALUACIÓN DE PORTALES DE TRANSPARENCIA</text:p>
      <text:p>Evaluación de entidades privadas 2024</text:p>
      <text:p>1096.Informes de auditoría de cuentas</text:p>
      <text:p>Url primaria: https://femete.com.es/economica-financiera</text:p>
      <text:p>(Autoevaluación)</text:p>
      <text:p>(Provisional)</text:p>
      <text:p>EVALUACIÓN DEFINITIVA</text:p>
      <text:p>(Definitiva)</text:p>
      <text:p>(1,00)</text:p>
      <text:p>(0,80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Comentario evaluación definitiva: Alegación aceptada.</text:p>
      <text:p>Comentario evaluación provisional: idem obligación anterior.</text:p>
      <text:p>12.Contratos</text:p>
      <text:p>9.Contratos formalizados con administraciones públicas</text:p>
      <text:p>1144.Denominación y/u objeto; duración, importe de adjudicación, procedimiento</text:p>
      <text:p>utilizado, instrumentos a través de los que, en su caso, se haya publicitado; y</text:p>
      <text:p>entidad contratante</text:p>
      <text:p>Url primaria: https://femete.com.es/contratos-y-licitaciones</text:p>
      <text:p>(Autoevaluación)</text:p>
      <text:p>(Provisional)</text:p>
      <text:p>EVALUACIÓN DEFINITIVA</text:p>
      <text:p>(Definitiva)</text:p>
      <text:p>(1,00)</text:p>
      <text:p>(0,00)</text:p>
      <text:p>1,00</text:p>
      <text:p>CONTENIDO</text:p>
      <text:p>(100)</text:p>
      <text:p>(0)</text:p>
      <text:p>100</text:p>
      <text:p>ÚLTIMA FECHA DE</text:p>
      <text:p>ACTUALIZACIÓN</text:p>
      <text:p>PUBLICADA EN LA URL</text:p>
      <text:p>(100)</text:p>
      <text:p>(0)</text:p>
      <text:p>100</text:p>
      <text:p>REUTILIZACIÓN</text:p>
      <text:p>(100)</text:p>
      <text:p>(0)</text:p>
      <text:p>100</text:p>
      <text:p>FORMA DE</text:p>
      <text:p>PUBLICACIÓN</text:p>
      <text:p>(100)</text:p>
      <text:p>(0)</text:p>
      <text:p>100</text:p>
      <text:p>ACCESIBILIDAD</text:p>
      <text:p>(100)</text:p>
      <text:p>(0)</text:p>
      <text:p>100</text:p>
      <text:p>Comentario evaluación definitiva: Alegación aceptada.</text:p>
      <text:p>Comentario evaluación provisional: No hay información del 2024.</text:p>
      <text:p>Informe definitivo emitido el 09/04/2026 a las 14:24</text:p>
      <text:p>Entidad evaluada: FEDERACIÓN PROVINCIAL DE EMPRESAS DEL METAL Y NUEVAS TECNOLO</text:p>
      <text:p>7 de 12</text:p>
      <text:p>=== Página 8 ===</text:p>
      <text:p>EVALUACIÓN DE PORTALES DE TRANSPARENCIA</text:p>
      <text:p>Evaluación de entidades privadas 2024</text:p>
      <text:p>1152.Datos estadísticos sobre el porcentaje en volumen presupuestario de contratos</text:p>
      <text:p>adjudicados a través de cada uno de los procedimientos previstos en la legislación de</text:p>
      <text:p>contratos del sector público</text:p>
      <text:p>Url primaria: https://femete.com.es/contratos-y-licitaciones</text:p>
      <text:p>(Autoevaluación)</text:p>
      <text:p>(Provisional)</text:p>
      <text:p>EVALUACIÓN DEFINITIVA</text:p>
      <text:p>(Definitiva)</text:p>
      <text:p>(1,00)</text:p>
      <text:p>(0,00)</text:p>
      <text:p>1,00</text:p>
      <text:p>CONTENIDO</text:p>
      <text:p>(100)</text:p>
      <text:p>(0)</text:p>
      <text:p>100</text:p>
      <text:p>ÚLTIMA FECHA DE</text:p>
      <text:p>ACTUALIZACIÓN</text:p>
      <text:p>PUBLICADA EN LA URL</text:p>
      <text:p>(100)</text:p>
      <text:p>(0)</text:p>
      <text:p>100</text:p>
      <text:p>REUTILIZACIÓN</text:p>
      <text:p>(100)</text:p>
      <text:p>(0)</text:p>
      <text:p>100</text:p>
      <text:p>FORMA DE</text:p>
      <text:p>PUBLICACIÓN</text:p>
      <text:p>(100)</text:p>
      <text:p>(0)</text:p>
      <text:p>100</text:p>
      <text:p>ACCESIBILIDAD</text:p>
      <text:p>(100)</text:p>
      <text:p>(0)</text:p>
      <text:p>100</text:p>
      <text:p>Comentario evaluación definitiva: Alegación aceptada.</text:p>
      <text:p>Comentario evaluación provisional: No hay información del 2024. Para valorar esta obligación se requiere que</text:p>
      <text:p>la  entidad  especifique  que  no  ha  habido  modificaciones  en  el  período  evaluado  o  que  nunca  ha  firmado</text:p>
      <text:p>contratos con otras administraciones públicas.</text:p>
      <text:p>1154.Modificaciones de los contratos formalizados</text:p>
      <text:p>Url primaria: https://femete.com.es/contratos-y-licitaciones</text:p>
      <text:p>(Autoevaluación)</text:p>
      <text:p>(Provisional)</text:p>
      <text:p>EVALUACIÓN DEFINITIVA</text:p>
      <text:p>(Definitiva)</text:p>
      <text:p>(1,00)</text:p>
      <text:p>(0,00)</text:p>
      <text:p>1,00</text:p>
      <text:p>CONTENIDO</text:p>
      <text:p>(100)</text:p>
      <text:p>(0)</text:p>
      <text:p>100</text:p>
      <text:p>ÚLTIMA FECHA DE</text:p>
      <text:p>ACTUALIZACIÓN</text:p>
      <text:p>PUBLICADA EN LA URL</text:p>
      <text:p>(100)</text:p>
      <text:p>(0)</text:p>
      <text:p>100</text:p>
      <text:p>REUTILIZACIÓN</text:p>
      <text:p>(100)</text:p>
      <text:p>(0)</text:p>
      <text:p>100</text:p>
      <text:p>FORMA DE</text:p>
      <text:p>PUBLICACIÓN</text:p>
      <text:p>(100)</text:p>
      <text:p>(0)</text:p>
      <text:p>100</text:p>
      <text:p>ACCESIBILIDAD</text:p>
      <text:p>(100)</text:p>
      <text:p>(0)</text:p>
      <text:p>100</text:p>
      <text:p>Comentario evaluación definitiva: Alegación aceptada.</text:p>
      <text:p>Comentario evaluación provisional: No hay información en el Portal.</text:p>
      <text:p>10.Información trimestral de contratos menores con administraciones</text:p>
      <text:p>públicas</text:p>
      <text:p>Informe definitivo emitido el 09/04/2026 a las 14:24</text:p>
      <text:p>Entidad evaluada: FEDERACIÓN PROVINCIAL DE EMPRESAS DEL METAL Y NUEVAS TECNOLO</text:p>
      <text:p>8 de 12</text:p>
      <text:p>=== Página 9 ===</text:p>
      <text:p>EVALUACIÓN DE PORTALES DE TRANSPARENCIA</text:p>
      <text:p>Evaluación de entidades privadas 2024</text:p>
      <text:p>2003.Relación de contratos menores: objeto, duración, importe de adjudicación</text:p>
      <text:p>(incluyendo el Impuesto sobre el Valor Añadido) e identidad del adjudicatario.</text:p>
      <text:p>Url primaria: https://femete.com.es/contratos-y-licitaciones</text:p>
      <text:p>(Autoevaluación)</text:p>
      <text:p>(Provisional)</text:p>
      <text:p>EVALUACIÓN DEFINITIVA</text:p>
      <text:p>(Definitiva)</text:p>
      <text:p>(1,00)</text:p>
      <text:p>(0,00)</text:p>
      <text:p>1,00</text:p>
      <text:p>CONTENIDO</text:p>
      <text:p>(100)</text:p>
      <text:p>(0)</text:p>
      <text:p>100</text:p>
      <text:p>ÚLTIMA FECHA DE</text:p>
      <text:p>ACTUALIZACIÓN</text:p>
      <text:p>PUBLICADA EN LA URL</text:p>
      <text:p>(100)</text:p>
      <text:p>(0)</text:p>
      <text:p>100</text:p>
      <text:p>REUTILIZACIÓN</text:p>
      <text:p>(100)</text:p>
      <text:p>(0)</text:p>
      <text:p>100</text:p>
      <text:p>FORMA DE</text:p>
      <text:p>PUBLICACIÓN</text:p>
      <text:p>(100)</text:p>
      <text:p>(0)</text:p>
      <text:p>100</text:p>
      <text:p>ACCESIBILIDAD</text:p>
      <text:p>(100)</text:p>
      <text:p>(0)</text:p>
      <text:p>100</text:p>
      <text:p>Comentario evaluación definitiva: Alegación aceptada.</text:p>
      <text:p>Comentario evaluación provisional: No hay información en el Portal.</text:p>
      <text:p>11.Relación de contratos resueltos con administraciones públicas</text:p>
      <text:p>1157.Decisiones de desistimiento y renuncia de los contratos</text:p>
      <text:p>Url primaria: https://femete.com.es/contratos-y-licitaciones</text:p>
      <text:p>(Autoevaluación)</text:p>
      <text:p>(Provisional)</text:p>
      <text:p>EVALUACIÓN DEFINITIVA</text:p>
      <text:p>(Definitiva)</text:p>
      <text:p>(1,00)</text:p>
      <text:p>(0,00)</text:p>
      <text:p>1,00</text:p>
      <text:p>CONTENIDO</text:p>
      <text:p>(100)</text:p>
      <text:p>(0)</text:p>
      <text:p>100</text:p>
      <text:p>ÚLTIMA FECHA DE</text:p>
      <text:p>ACTUALIZACIÓN</text:p>
      <text:p>PUBLICADA EN LA URL</text:p>
      <text:p>(100)</text:p>
      <text:p>(0)</text:p>
      <text:p>100</text:p>
      <text:p>REUTILIZACIÓN</text:p>
      <text:p>(100)</text:p>
      <text:p>(0)</text:p>
      <text:p>100</text:p>
      <text:p>FORMA DE</text:p>
      <text:p>PUBLICACIÓN</text:p>
      <text:p>(100)</text:p>
      <text:p>(0)</text:p>
      <text:p>100</text:p>
      <text:p>ACCESIBILIDAD</text:p>
      <text:p>(100)</text:p>
      <text:p>(0)</text:p>
      <text:p>100</text:p>
      <text:p>Comentario evaluación definitiva: Alegación aceptada.</text:p>
      <text:p>Comentario evaluación provisional: No hay información en el Portal.</text:p>
      <text:p>13.Convenios</text:p>
      <text:p>1.Convenios firmados con administraciones públicas</text:p>
      <text:p>Informe definitivo emitido el 09/04/2026 a las 14:24</text:p>
      <text:p>Entidad evaluada: FEDERACIÓN PROVINCIAL DE EMPRESAS DEL METAL Y NUEVAS TECNOLO</text:p>
      <text:p>9 de 12</text:p>
      <text:p>=== Página 10 ===</text:p>
      <text:p>EVALUACIÓN DE PORTALES DE TRANSPARENCIA</text:p>
      <text:p>Evaluación de entidades privadas 2024</text:p>
      <text:p>1158.Partes firmantes y denominación del convenio; objeto, con indicación de las</text:p>
      <text:p>actuaciones o actividades comprometidas; plazo y condiciones de vigencia; órganos o</text:p>
      <text:p>unidades encargadas de la ejecución y obligaciones económicas/financiación, con</text:p>
      <text:p>indicación de las cantidades que corresponden a cada una de las partes firmantes</text:p>
      <text:p>Url primaria: https://femete.com.es/convenios-y-encomiendas-de-gestion</text:p>
      <text:p>(Autoevaluación)</text:p>
      <text:p>(Provisional)</text:p>
      <text:p>EVALUACIÓN DEFINITIVA</text:p>
      <text:p>(Definitiva)</text:p>
      <text:p>(1,00)</text:p>
      <text:p>(1,00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10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1164.Modificaciones realizadas durante la vigencia: objeto y fecha</text:p>
      <text:p>Url primaria: https://femete.com.es/convenios-y-encomiendas-de-gestion</text:p>
      <text:p>(Autoevaluación)</text:p>
      <text:p>(Provisional)</text:p>
      <text:p>EVALUACIÓN DEFINITIVA</text:p>
      <text:p>(Definitiva)</text:p>
      <text:p>(1,00)</text:p>
      <text:p>(0,00)</text:p>
      <text:p>1,00</text:p>
      <text:p>CONTENIDO</text:p>
      <text:p>(100)</text:p>
      <text:p>(0)</text:p>
      <text:p>100</text:p>
      <text:p>ÚLTIMA FECHA DE</text:p>
      <text:p>ACTUALIZACIÓN</text:p>
      <text:p>PUBLICADA EN LA URL</text:p>
      <text:p>(100)</text:p>
      <text:p>(0)</text:p>
      <text:p>100</text:p>
      <text:p>REUTILIZACIÓN</text:p>
      <text:p>(100)</text:p>
      <text:p>(0)</text:p>
      <text:p>100</text:p>
      <text:p>FORMA DE</text:p>
      <text:p>PUBLICACIÓN</text:p>
      <text:p>(100)</text:p>
      <text:p>(0)</text:p>
      <text:p>100</text:p>
      <text:p>ACCESIBILIDAD</text:p>
      <text:p>(100)</text:p>
      <text:p>(0)</text:p>
      <text:p>100</text:p>
      <text:p>Comentario evaluación definitiva: Alegación aceptada.</text:p>
      <text:p>Comentario evaluación provisional: Solo se puede valorar la inexistencia en esta obligación cuando se publica</text:p>
      <text:p>expresamente  en  el  portal  de  transparencia  que  la  entidad  no  ha  modificado  ni  efectuado  adendas  de  los</text:p>
      <text:p>convenios con administraciones públicas vigentes en el periodo evaluado.</text:p>
      <text:p>15.Ayudas y subvenciones</text:p>
      <text:p>3.Relación de ayudas y subvenciones recibidas</text:p>
      <text:p>1182.Importe, objetivo o finalidad, y administración concedente</text:p>
      <text:p>Url primaria: https://femete.com.es/ayudas-y-subvenciones</text:p>
      <text:p>(Autoevaluación)</text:p>
      <text:p>(Provisional)</text:p>
      <text:p>EVALUACIÓN DEFINITIVA</text:p>
      <text:p>(Definitiva)</text:p>
      <text:p>(1,00)</text:p>
      <text:p>(1,00)</text:p>
      <text:p>1,00</text:p>
      <text:p>CONTENIDO</text:p>
      <text:p>(100)</text:p>
      <text:p>(100)</text:p>
      <text:p>100</text:p>
      <text:p>ÚLTIMA FECHA DE</text:p>
      <text:p>ACTUALIZACIÓN</text:p>
      <text:p>PUBLICADA EN LA URL</text:p>
      <text:p>(100)</text:p>
      <text:p>(100)</text:p>
      <text:p>100</text:p>
      <text:p>REUTILIZACIÓN</text:p>
      <text:p>(100)</text:p>
      <text:p>(100)</text:p>
      <text:p>100</text:p>
      <text:p>FORMA DE</text:p>
      <text:p>PUBLICACIÓN</text:p>
      <text:p>(100)</text:p>
      <text:p>(100)</text:p>
      <text:p>100</text:p>
      <text:p>ACCESIBILIDAD</text:p>
      <text:p>(100)</text:p>
      <text:p>(100)</text:p>
      <text:p>100</text:p>
      <text:p>Informe definitivo emitido el 09/04/2026 a las 14:24</text:p>
      <text:p>Entidad evaluada: FEDERACIÓN PROVINCIAL DE EMPRESAS DEL METAL Y NUEVAS TECNOLO</text:p>
      <text:p>10 de 12</text:p>
      <text:p>=== Página 11 ===</text:p>
      <text:p>EVALUACIÓN DE PORTALES DE TRANSPARENCIA</text:p>
      <text:p>Evaluación de entidades privadas 2024</text:p>
      <text:p>Informe del Indicador de Soporte Web (ICS)</text:p>
      <text:p>PUNTUACIÓN DEFINITIVA</text:p>
      <text:p>2,94 de 3,00</text:p>
      <text:p>Autoevaluación</text:p>
      <text:p>Evaluación</text:p>
      <text:p>definitiva</text:p>
      <text:p>LUGAR DE PUBLICACIÓN</text:p>
      <text:p>Máx. puntuación: 0,75</text:p>
      <text:p>0,75</text:p>
      <text:p>0,75</text:p>
      <text:p>Indique si la web de la entidad dispone de apartado específico de transparencia o si la entidad</text:p>
      <text:p>dispone de portal de transparencia [Lugar de publicación]</text:p>
      <text:p>-</text:p>
      <text:p>Especifique cuál es la URL de ese portal [Lugar de publicación]</text:p>
      <text:p>-</text:p>
      <text:p>Indique si el apartado de transparencia se encuentra visible y disponible o si hay un enlace visible</text:p>
      <text:p>al portal de transparencia en la página de inicio de la web de la entidad [Lugar de publicación]</text:p>
      <text:p>100</text:p>
      <text:p>Especifique cuál es la página de inicio de la web de la entidad [Lugar de publicación]</text:p>
      <text:p>-</text:p>
      <text:p>ACCESIBILIDAD</text:p>
      <text:p>Máx. puntuación: 0,75</text:p>
      <text:p>0,69</text:p>
      <text:p>0,69</text:p>
      <text:p>¿En la web de la entidad hay algún apartado dedicado a la accesibilidad? [Accesibilidad]</text:p>
      <text:p>100</text:p>
      <text:p>Especifique la dirección de la entidad en la que está publicado el apartado de accesibilidad</text:p>
      <text:p>[Accesibilidad]</text:p>
      <text:p>-</text:p>
      <text:p>¿Ese apartado se encuentra visible desde cualquier página de la web? [Accesibilidad]</text:p>
      <text:p>100</text:p>
      <text:p>¿Qué situación de cumplimiento de los requisitos de la última versión de la norma EN 301 549</text:p>
      <text:p>tiene la web de la entidad? [Accesibilidad]</text:p>
      <text:p>75</text:p>
      <text:p>ESTRUCTURA</text:p>
      <text:p>Máx. puntuación: 0,75</text:p>
      <text:p>0,75</text:p>
      <text:p>0,75</text:p>
      <text:p>La información que se publica en el Portal de Transparencia de la entidad se estructura siguiendo:</text:p>
      <text:p>[Estructura]</text:p>
      <text:p>100</text:p>
      <text:p>BUSCADOR</text:p>
      <text:p>Máx. puntuación: 0,75</text:p>
      <text:p>0,75</text:p>
      <text:p>0,75</text:p>
      <text:p>¿La web de la entidad tiene habilitado y en funcionamiento un buscador interno? [Buscador]</text:p>
      <text:p>100</text:p>
      <text:p>Informe definitivo emitido el 09/04/2026 a las 14:24</text:p>
      <text:p>Entidad evaluada: FEDERACIÓN PROVINCIAL DE EMPRESAS DEL METAL Y NUEVAS TECNOLO</text:p>
      <text:p>11 de 12</text:p>
      <text:p>=== Página 12 ===</text:p>
      <text:p>EVALUACIÓN DE PORTALES DE TRANSPARENCIA</text:p>
      <text:p>Evaluación de entidades privadas 2024</text:p>
      <text:p>Informe del Indicador de Transparencia Voluntaria (ITV)</text:p>
      <text:p>PUNTUACIÓN DEFINITIVA</text:p>
      <text:p>1,00 de 1,00</text:p>
      <text:p>Autoevaluación</text:p>
      <text:p>Evaluación</text:p>
      <text:p>definitiva</text:p>
      <text:p>DOCUMENTACIÓN</text:p>
      <text:p>0,40</text:p>
      <text:p>0,40</text:p>
      <text:p>¿Ha aprobado la entidad un protocolo o instrucción en materia de transparencia?</text:p>
      <text:p>[Documentación]</text:p>
      <text:p>100</text:p>
      <text:p>¿Ha elaborado la entidad un informe anual de 2024 sobre el grado de aplicación de la Ley</text:p>
      <text:p>12/2014, de 26 de diciembre, de transparencia y de acceso a la información pública?</text:p>
      <text:p>[Documentación]</text:p>
      <text:p>100</text:p>
      <text:p>¿La entidad tiene y publica una Política Anticorrupción? [Documentación]</text:p>
      <text:p>100</text:p>
      <text:p>¿La entidad tiene y publica un Código Ético y de Conducta? [Documentación]</text:p>
      <text:p>100</text:p>
      <text:p>INFORMACIÓN</text:p>
      <text:p>0,30</text:p>
      <text:p>0,30</text:p>
      <text:p>¿Hay información ya publicada y actualizada en el portal relativa al primer semestre de 2025?</text:p>
      <text:p>[Información]</text:p>
      <text:p>100</text:p>
      <text:p>¿Se informa a la ciudadanía en la web o en el portal de transparencia de la entidad sobre la Ley</text:p>
      <text:p>12/2014, de 26 de diciembre, de transparencia y de acceso a la información pública?</text:p>
      <text:p>[Información]</text:p>
      <text:p>100</text:p>
      <text:p>¿Se publica información general institucional, histórica y económica de la entidad en el portal de</text:p>
      <text:p>transparencia? [Información]</text:p>
      <text:p>100</text:p>
      <text:p>Colaboración con el Comisionado (presentación en plazo): 0,30</text:p>
      <text:p>Informe definitivo emitido el 09/04/2026 a las 14:24</text:p>
      <text:p>Entidad evaluada: FEDERACIÓN PROVINCIAL DE EMPRESAS DEL METAL Y NUEVAS TECNOLO</text:p>
      <text:p>12 de 12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table="urn:oasis:names:tc:opendocument:xmlns:table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table="urn:oasis:names:tc:opendocument:xmlns:table:1.0" office:version="1.2">
  <office:meta>
    <meta:generator>ODFPY/1.4.1</meta:generator>
  </office:meta>
</office:document-meta>
</file>